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>
      <style:text-properties fo:font-style="italic" style:text-underline-style="solid" style:text-underline-width="auto" style:text-underline-color="font-color" officeooo:rsid="0026d4b1" officeooo:paragraph-rsid="002836fe" style:font-style-asian="italic" style:font-style-complex="italic"/>
    </style:style>
    <style:style style:name="P9" style:family="paragraph" style:parent-style-name="Standard">
      <style:text-properties fo:font-style="italic" style:text-underline-style="solid" style:text-underline-width="auto" style:text-underline-color="font-color" officeooo:rsid="002b0717" officeooo:paragraph-rsid="002b0717" style:font-style-asian="italic" style:font-style-complex="italic"/>
    </style:style>
    <style:style style:name="P10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1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2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P13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1ea17b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2859c6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style:use-window-font-color="true" fo:font-size="10pt" fo:language="pt" fo:country="BR" fo:font-weight="bold" officeooo:rsid="002c93ca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2" style:family="text">
      <style:text-properties style:use-window-font-color="true" fo:font-size="10pt" fo:language="pt" fo:country="BR" fo:font-weight="bold" officeooo:rsid="002dd598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3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4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5" style:family="text">
      <style:text-properties fo:color="#000000" fo:font-size="12pt" fo:language="pt" fo:country="BR" fo:font-weight="normal" officeooo:rsid="0024dab8" style:font-name-asian="Times New Roman" style:font-size-asian="12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T16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7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8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9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TP N.0</text:span><text:span text:style-name="T10">1</text:span><text:span text:style-name="T12">4</text:span><text:span text:style-name="T8">/201</text:span><text:span text:style-name="T9">4</text:span><text:span text:style-name="T8"> <text:s/>R$ 25,00</text:span></text:p>
      <text:p text:style-name="P5"><text:s/></text:p>
      <text:list xml:id="list6853931133681425306" text:style-name="WW8Num2">
        <text:list-item>
          <text:p text:style-name="P12"><text:span text:style-name="T13">Após, enviar fax para o n.º </text:span><text:span text:style-name="T14">(79) 3226-1171 </text:span><text:span text:style-name="T15">ou e-mail para cpl@deso-se.com.br </text:span><text:span text:style-name="T13"><text:s/>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6">E-MAIL</text:span><text:span text:style-name="T17"> </text:span><text:span text:style-name="T18">EM</text:span><text:span text:style-name="T17"> </text:span><text:span text:style-name="T18">NOME</text:span><text:span text:style-name="T17"> </text:span><text:span text:style-name="T18">DA</text:span><text:span text:style-name="T17"> </text:span><text:span text:style-name="T18">EMPRESA</text:span><text:span text:style-name="T17"> </text:span><text:span text:style-name="T18">PARA</text:span><text:span text:style-name="T17"> </text:span><text:span text:style-name="T18">ENVIO</text:span><text:span text:style-name="T17"> </text:span><text:span text:style-name="T18">DO</text:span><text:span text:style-name="T17"> </text:span><text:span text:style-name="T18">EDITAL:</text:span><text:span text:style-name="T19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ext:p text:style-name="Standard"/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  <text:p text:style-name="P8"/>
      <text:p text:style-name="P8"/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4-08-13T10:06:58.39</dc:date>
    <meta:print-date>2007-11-19T12:56:00</meta:print-date>
    <meta:editing-cycles>86</meta:editing-cycles>
    <meta:editing-duration>P23DT23H2M58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25" meta:word-count="165" meta:character-count="1677" meta:non-whitespace-character-count="1310"/>
  </office:meta>
</office:document-meta>
</file>