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Pictures/200000BC00006A75000019305D37A5AC.wmf" manifest:media-type="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fo:font-style="italic" style:text-underline-style="solid" style:text-underline-width="auto" style:text-underline-color="font-color" officeooo:rsid="0026d4b1" officeooo:paragraph-rsid="002836fe" style:font-style-asian="italic" style:font-style-complex="italic"/>
    </style:style>
    <style:style style:name="P9" style:family="paragraph" style:parent-style-name="Standard">
      <style:text-properties fo:font-style="italic" style:text-underline-style="solid" style:text-underline-width="auto" style:text-underline-color="font-color" officeooo:rsid="002b0717" officeooo:paragraph-rsid="002b0717" style:font-style-asian="italic" style:font-style-complex="italic"/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P13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a3f14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style:use-window-font-color="true" fo:font-size="10pt" fo:language="pt" fo:country="BR" fo:font-weight="bold" officeooo:rsid="002b0717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5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0">1</text:span><text:span text:style-name="T12">2</text:span><text:span text:style-name="T8">/201</text:span><text:span text:style-name="T9">4</text:span><text:span text:style-name="T8"> <text:s/>R$ 25,00</text:span></text:p>
      <text:p text:style-name="P5"><text:s/></text:p>
      <text:list xml:id="list7921911950251799233" text:style-name="WW8Num2">
        <text:list-item>
          <text:p text:style-name="P13"><text:span text:style-name="T13">Após, enviar fax para o n.º </text:span><text:span text:style-name="T14">(79) 3226-1171 </text:span><text:span text:style-name="T15">ou e-mail para cpl@deso-se.com.br </text:span><text:span text:style-name="T13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6">E-MAIL</text:span><text:span text:style-name="T17"> </text:span><text:span text:style-name="T18">EM</text:span><text:span text:style-name="T17"> </text:span><text:span text:style-name="T18">NOME</text:span><text:span text:style-name="T17"> </text:span><text:span text:style-name="T18">DA</text:span><text:span text:style-name="T17"> </text:span><text:span text:style-name="T18">EMPRESA</text:span><text:span text:style-name="T17"> </text:span><text:span text:style-name="T18">PARA</text:span><text:span text:style-name="T17"> </text:span><text:span text:style-name="T18">ENVIO</text:span><text:span text:style-name="T17"> </text:span><text:span text:style-name="T18">DO</text:span><text:span text:style-name="T17"> </text:span><text:span text:style-name="T18">EDITAL:</text:span><text:span text:style-name="T19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/>
      <text:p text:style-name="P8"/>
      <text:p text:style-name="P9">Obs. será exigida garantia de participação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family="'Times New Roman'" style:font-family-generic="roman" style:font-pitch="variable" fo:font-size="10pt" fo:language="pt" fo:country="BR" style:font-name-asian="Times New Roman" style:font-family-asian="'Times New Roman'" style:font-family-generic-asian="roman" style:font-pitch-asian="variable" style:font-size-asian="10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family="Arial" style:font-family-generic="swiss" style:font-pitch="variable" fo:font-weight="bold" style:font-weight-asian="bold" style:font-name-complex="Arial" style:font-family-complex="Arial" style:font-family-generic-complex="swiss" style:font-pitch-complex="variable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Lucida Sans Unicode1" style:font-family-asian="'Lucida Sans Unicode'" style:font-pitch-asian="variable" style:font-size-asian="14pt" style:font-name-complex="Tahoma1" style:font-family-complex="Tahoma" style:font-pitch-complex="variable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family-asian="'Times New Roman'" style:font-family-generic-asian="roman" style:font-pitch-asian="variable" style:font-size-asian="12pt" style:language-asian="zxx" style:country-asian="none" style:font-name-complex="Times New Roman" style:font-family-complex="'Times New Roman'" style:font-family-generic-complex="roman" style:font-pitch-complex="variable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fo:font-family="Symbol" style:font-family-generic="roman" style:font-pitch="variable" style:font-charset="x-symbol" style:font-name-complex="Symbol" style:font-family-complex="Symbol" style:font-family-generic-complex="roman" style:font-pitch-complex="variable" style:font-charset-complex="x-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7-11T14:27:48.078000000</dc:date>
    <meta:print-date>2007-11-19T12:56:00</meta:print-date>
    <meta:editing-cycles>86</meta:editing-cycles>
    <meta:editing-duration>P23DT23H2M58S</meta:editing-duration>
    <meta:generator>LibreOffice/4.2.4.2$Windows_x86 LibreOffice_project/63150712c6d317d27ce2db16eb94c2f3d7b699f8</meta:generator>
    <meta:document-statistic meta:table-count="1" meta:image-count="1" meta:object-count="0" meta:page-count="1" meta:paragraph-count="26" meta:word-count="171" meta:character-count="1720" meta:non-whitespace-character-count="1348"/>
  </office:meta>
</office:document-meta>
</file>