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officeooo:rsid="0026d4b1" officeooo:paragraph-rsid="002836fe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2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77545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836fe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5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9">0</text:span><text:span text:style-name="T11">9</text:span><text:span text:style-name="T8">/201</text:span><text:span text:style-name="T9">4</text:span><text:span text:style-name="T8"> <text:s/>R$ 25,00</text:span></text:p>
      <text:p text:style-name="P5"><text:s/></text:p>
      <text:list xml:id="list2337347909310406297" text:style-name="WW8Num2">
        <text:list-item>
          <text:p text:style-name="P12"><text:span text:style-name="T12">Após, enviar fax para o n.º </text:span><text:span text:style-name="T13">(79) 3226-1171 </text:span><text:span text:style-name="T14">ou e-mail para cpl@deso-se.com.br </text:span><text:span text:style-name="T12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5">E-MAIL</text:span><text:span text:style-name="T16"> </text:span><text:span text:style-name="T17">EM</text:span><text:span text:style-name="T16"> </text:span><text:span text:style-name="T17">NOME</text:span><text:span text:style-name="T16"> </text:span><text:span text:style-name="T17">DA</text:span><text:span text:style-name="T16"> </text:span><text:span text:style-name="T17">EMPRESA</text:span><text:span text:style-name="T16"> </text:span><text:span text:style-name="T17">PARA</text:span><text:span text:style-name="T16"> </text:span><text:span text:style-name="T17">ENVIO</text:span><text:span text:style-name="T16"> </text:span><text:span text:style-name="T17">DO</text:span><text:span text:style-name="T16"> </text:span><text:span text:style-name="T17">EDITAL:</text:span><text:span text:style-name="T18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>OBS. Edital exigência <text:span text:style-name="T19">GARANTIA DE PARTICIPAÇÃO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06-13T08:25:15.10</dc:date>
    <meta:print-date>2007-11-19T12:56:00</meta:print-date>
    <meta:editing-cycles>86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26" meta:word-count="171" meta:character-count="1724" meta:non-whitespace-character-count="1351"/>
  </office:meta>
</office:document-meta>
</file>