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officeooo:rsid="0026d4b1" officeooo:paragraph-rsid="0026d4b1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6d4b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6eab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0</text:span><text:span text:style-name="T11">3</text:span><text:span text:style-name="T9">/2014</text:span><text:span text:style-name="T8"> <text:s/>R$ </text:span><text:span text:style-name="T11">50</text:span><text:span text:style-name="T8">,00</text:span></text:p>
      <text:p text:style-name="P5"><text:s/></text:p>
      <text:list xml:id="list8488562768339632497" text:style-name="WW8Num2">
        <text:list-item>
          <text:p text:style-name="P12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Standard"/>
      <text:p text:style-name="P8">OBS. Edital exigência <text:span text:style-name="T19">GARANTIA DE PARTICIPAÇÃO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6-06T10:24:26.71</dc:date>
    <meta:print-date>2007-11-19T12:56:00</meta:print-date>
    <meta:editing-cycles>86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6" meta:word-count="171" meta:character-count="1722" meta:non-whitespace-character-count="1349"/>
  </office:meta>
</office:document-meta>
</file>