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200000BC00006A75000019305D37A5AC.wmf" manifest:media-type="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P6" style:family="paragraph" style:parent-style-name="Standard">
      <style:text-properties fo:font-weight="bold" style:font-weight-asian="bold" style:font-weight-complex="bold"/>
    </style:style>
    <style:style style:name="P7" style:family="paragraph" style:parent-style-name="Standard">
      <style:paragraph-properties style:snap-to-layout-grid="false"/>
    </style:style>
    <style:style style:name="P8" style:family="paragraph" style:parent-style-name="Standard">
      <style:text-properties officeooo:rsid="0026d4b1" officeooo:paragraph-rsid="0026d4b1"/>
    </style:style>
    <style:style style:name="P9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font-name-asian="Arial" style:font-size-asian="12pt" style:language-asian="zxx" style:country-asian="none" style:font-name-complex="Arial" style:font-size-complex="12pt" style:language-complex="ar" style:country-complex="SA"/>
    </style:style>
    <style:style style:name="P10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1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2" style:family="paragraph" style:parent-style-name="Table_20_Contents" style:list-style-name="WW8Num2">
      <style:paragraph-properties fo:margin-left="0.748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9" style:family="text">
      <style:text-properties style:use-window-font-color="true" fo:font-size="10pt" fo:language="pt" fo:country="BR" fo:font-weight="bold" officeooo:rsid="00268674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0" style:family="text">
      <style:text-properties style:use-window-font-color="true" fo:font-size="10pt" fo:language="pt" fo:country="BR" fo:font-weight="bold" officeooo:rsid="0026d4b1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1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T12" style:family="text">
      <style:text-properties fo:color="#000000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0pt" style:language-complex="ar" style:country-complex="SA"/>
    </style:style>
    <style:style style:name="T13" style:family="text">
      <style:text-properties fo:color="#000000" fo:font-size="12pt" fo:language="pt" fo:country="BR" fo:font-weight="normal" officeooo:rsid="0024dab8" style:font-name-asian="Times New Roman" style:font-size-asian="12pt" style:language-asian="zxx" style:country-asian="none" style:font-weight-asian="normal" style:font-name-complex="Times New Roman" style:font-size-complex="10pt" style:language-complex="ar" style:country-complex="SA" style:font-weight-complex="normal"/>
    </style:style>
    <style:style style:name="T14" style:family="text">
      <style:text-properties fo:color="#000000" style:font-name="Arial" fo:font-size="9pt" fo:language="pt" fo:country="BR" style:text-underline-style="none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5" style:family="text">
      <style:text-properties fo:color="#000000" style:font-name="Arial" fo:font-size="9pt" fo:language="pt" fo:country="BR" style:text-underline-style="none" fo:font-weight="normal" style:font-name-asian="Ari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6" style:family="text">
      <style:text-properties fo:color="#000000" style:font-name="Arial" fo:font-size="9pt" fo:language="pt" fo:country="BR" style:text-underline-style="none" fo:font-weight="norm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7" style:family="text">
      <style:text-properties fo:color="#000000" style:font-name="Arial" fo:font-size="9pt" fo:language="pt" fo:country="BR" style:text-underline-style="solid" style:text-underline-width="auto" style:text-underline-color="font-color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8" style:family="text">
      <style:text-properties style:text-underline-style="solid" style:text-underline-width="auto" style:text-underline-color="font-color"/>
    </style:style>
    <style:style style:name="T19" style:family="text">
      <style:text-properties fo:font-style="italic" style:text-underline-style="solid" style:text-underline-width="auto" style:text-underline-color="font-color" style:font-style-asian="italic" style:font-style-complex="italic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<text:s text:c="6"/></text:p>
      <text:p text:style-name="Standard"><text:bookmark-start text:name="body_46_r"/>REQUISITOS PARA COMPRA DE EDITAL VIA INTERNET:<text:bookmark-end text:name="body_46_r"/></text:p>
      <text:p text:style-name="Standard"/>
      <text:p text:style-name="Standard"/>
      <text:p text:style-name="Standard">Efetuar o depósito do valor do edital na conta-corrente da Companhia de Saneamento de Sergipe - DESO, cujos dados seguem abaixo:</text:p>
      <text:p text:style-name="Standard"/>
      <text:p text:style-name="P6">BANCO DO BRASIL</text:p>
      <text:p text:style-name="P6">CONTA: 78.001-4</text:p>
      <text:p text:style-name="P6">AGÊNCIA: 3611-0</text:p>
      <text:p text:style-name="Standard"/>
      <text:p text:style-name="Standard"><text:span text:style-name="T8"><text:s text:c="14"/>VALOR DO EDITAL: <text:s/></text:span><text:span text:style-name="T9">CC 00</text:span><text:span text:style-name="T10">2</text:span><text:span text:style-name="T9">/2014</text:span><text:span text:style-name="T8"> <text:s/>R$ </text:span><text:span text:style-name="T10">25</text:span><text:span text:style-name="T8">,00</text:span></text:p>
      <text:p text:style-name="P5"><text:s/></text:p>
      <text:list xml:id="list1087907797469557654" text:style-name="WW8Num2">
        <text:list-item>
          <text:p text:style-name="P12"><text:span text:style-name="T11">Após, enviar fax para o n.º </text:span><text:span text:style-name="T12">(79) 3226-1171 </text:span><text:span text:style-name="T13">ou e-mail para cpl@deso-se.com.br </text:span><text:span text:style-name="T11"><text:s/>com as seguintes informações:</text:span></text:p>
        </text:list-item>
      </text:list>
      <text:p text:style-name="Standard"/>
      <text:p text:style-name="Standard">Nº CNPJ: ___________________________</text:p>
      <text:p text:style-name="Standard"/>
      <text:p text:style-name="Standard">NOME DA EMPRESA: ____________________________________________</text:p>
      <text:p text:style-name="Standard"/>
      <text:p text:style-name="Standard">NOME DA PESSOA DE CONTATO NA <text:s text:c="6"/>EMPRESA:_______________________________________________________</text:p>
      <text:p text:style-name="Standard"/>
      <text:p text:style-name="Standard">Nº TELEFONE- ___________________________________________________</text:p>
      <text:p text:style-name="Standard"/>
      <text:p text:style-name="Standard">FAX:___________________________CELULAR:___________________________________________________</text:p>
      <text:p text:style-name="Standard"/>
      <text:p text:style-name="Standard"><text:span text:style-name="T14">E-MAIL</text:span><text:span text:style-name="T15"> </text:span><text:span text:style-name="T16">EM</text:span><text:span text:style-name="T15"> </text:span><text:span text:style-name="T16">NOME</text:span><text:span text:style-name="T15"> </text:span><text:span text:style-name="T16">DA</text:span><text:span text:style-name="T15"> </text:span><text:span text:style-name="T16">EMPRESA</text:span><text:span text:style-name="T15"> </text:span><text:span text:style-name="T16">PARA</text:span><text:span text:style-name="T15"> </text:span><text:span text:style-name="T16">ENVIO</text:span><text:span text:style-name="T15"> </text:span><text:span text:style-name="T16">DO</text:span><text:span text:style-name="T15"> </text:span><text:span text:style-name="T16">EDITAL:</text:span><text:span text:style-name="T17">__________________________________</text:span></text:p>
      <text:p text:style-name="Standard"/>
      <text:p text:style-name="Standard">N.º DA AUTENTICAÇÃO BANCÁRIA:_____________________________________________________ </text:p>
      <text:p text:style-name="Standard"/>
      <text:p text:style-name="Standard">DATA DO <text:s/>DEPÓSITO: _______________________________________</text:p>
      <text:p text:style-name="Standard"/>
      <text:p text:style-name="Standard">N.º DO EDITAL QUE DESEJA ADQUIRIR: ____________________________________________________</text:p>
      <text:p text:style-name="Standard"/>
      <text:p text:style-name="Standard">COLAR AQUI O COMPROVANTE DO DEPÓSITO:</text:p>
      <text:p text:style-name="Standard"/>
      <text:p text:style-name="Standard"/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7"/>
          </table:table-cell>
          <table:table-cell table:style-name="Tabela1.B1" office:value-type="string">
            <text:p text:style-name="P7"/>
            <text:p text:style-name="Standard"/>
            <text:p text:style-name="Standard"/>
            <text:p text:style-name="Standard"/>
            <text:p text:style-name="Standard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  <text:p text:style-name="Standard">OBS: Todas as informações deverão ser digitadas corretamente.</text:p>
      <text:p text:style-name="Standard"/>
      <text:p text:style-name="P8">OBS. Edital exigência <text:span text:style-name="T19">GARANTIA DE PARTICIPAÇÃO 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4-05-16T10:54:12.265000000</dc:date>
    <meta:print-date>2007-11-19T12:56:00</meta:print-date>
    <meta:editing-cycles>86</meta:editing-cycles>
    <meta:editing-duration>P23DT23H2M58S</meta:editing-duration>
    <meta:generator>LibreOffice/4.2.4.2$Windows_x86 LibreOffice_project/63150712c6d317d27ce2db16eb94c2f3d7b699f8</meta:generator>
    <meta:document-statistic meta:table-count="1" meta:image-count="1" meta:object-count="0" meta:page-count="1" meta:paragraph-count="26" meta:word-count="171" meta:character-count="1722" meta:non-whitespace-character-count="1349"/>
  </office:meta>
</office:document-meta>
</file>