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1" svg:font-family="Tahoma"/>
    <style:font-face style:name="Lucida Sans Unicode1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P9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0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1" style:family="paragraph" style:parent-style-name="Conteúdo_20_de_20_tabela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14d586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157682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2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3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4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5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6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 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 text:c="2"/></text:span><text:span text:style-name="T9"><text:s/></text:span><text:span text:style-name="T10">RDC</text:span><text:span text:style-name="T9"> <text:s/>N. 01/2013 <text:s text:c="4"/>R$ </text:span><text:span text:style-name="T10">100</text:span><text:span text:style-name="T9">,00</text:span></text:p>
      <text:p text:style-name="P5"><text:s/></text:p>
      <text:list xml:id="list206659086977999287" text:style-name="WW8Num2">
        <text:list-item>
          <text:p text:style-name="P11"><text:span text:style-name="T11">Após, enviar fax para o n.º </text:span><text:span text:style-name="T12">(79) 3226-1171</text:span><text:span text:style-name="T11"> 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3">E-MAIL</text:span><text:span text:style-name="T14"> </text:span><text:span text:style-name="T15">EM</text:span><text:span text:style-name="T14"> </text:span><text:span text:style-name="T15">NOME</text:span><text:span text:style-name="T14"> </text:span><text:span text:style-name="T15">DA</text:span><text:span text:style-name="T14"> </text:span><text:span text:style-name="T15">EMPRESA</text:span><text:span text:style-name="T14"> </text:span><text:span text:style-name="T15">PARA</text:span><text:span text:style-name="T14"> </text:span><text:span text:style-name="T15">ENVIO</text:span><text:span text:style-name="T14"> </text:span><text:span text:style-name="T15">DO</text:span><text:span text:style-name="T14"> </text:span><text:span text:style-name="T15">EDITAL:</text:span><text:span text:style-name="T16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<text:s/>O COMPROVANTE <text:s/>DO DEPÓSITO:</text:p>
      <text:p text:style-name="Standard"/>
      <text:p text:style-name="Standard"/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1" svg:font-family="Tahoma"/>
    <style:font-face style:name="Lucida Sans Unicode1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Heading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Conteúdo_20_de_20_tabela" style:display-name="Conteúdo de tabela" style:family="paragraph" style:parent-style-name="Standard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Conteúdo_20_de_20_tabela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false" style:family="text"/>
    <style:style style:name="WW8Num1ztrue" style:family="text"/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2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false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text:style-name="WW8Num1ztrue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text:style-name="WW8Num1ztrue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text:style-name="WW8Num1ztrue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text:style-name="WW8Num1ztrue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text:style-name="WW8Num1ztrue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text:style-name="WW8Num1ztrue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text:style-name="WW8Num1ztrue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text:style-name="WW8Num1ztrue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false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true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true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true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true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true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true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true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true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2ztrue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2ztrue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2ztrue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2ztrue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2ztrue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2ztrue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2ztrue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2ztrue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3-12-26T09:28:49.81</dc:date>
    <meta:print-date>2007-11-19T12:56:00</meta:print-date>
    <meta:editing-cycles>83</meta:editing-cycles>
    <meta:editing-duration>P23DT23H2M58S</meta:editing-duration>
    <meta:generator>LibreOffice/4.0.5.2$Windows_x86 LibreOffice_project/5464147a081647a250913f19c0715bca595af2f</meta:generator>
    <meta:document-statistic meta:table-count="1" meta:image-count="1" meta:object-count="0" meta:page-count="1" meta:paragraph-count="25" meta:word-count="163" meta:character-count="1652" meta:non-whitespace-character-count="1280"/>
  </office:meta>
</office:document-meta>
</file>