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1B200000082D11BEA51.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Symbol" svg:font-family="Symbol" style:font-charset="x-symbol"/>
    <style:font-face style:name="OpenSymbol1" svg:font-family="OpenSymbol"/>
    <style:font-face style:name="OpenSymbol" svg:font-family="OpenSymbol, 'Arial Unicode MS'"/>
    <style:font-face style:name="Tahoma1" svg:font-family="Tahoma"/>
    <style:font-face style:name="Courier New" svg:font-family="'Courier New'" style:font-family-generic="modern"/>
    <style:font-face style:name="Times New Roman1" svg:font-family="'Times New Roman'" style:font-family-generic="roman"/>
    <style:font-face style:name="Times New Roman2" svg:font-family="'Times New Roman'" style:font-family-generic="swiss"/>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office:font-face-decls>
  <office:automatic-styles>
    <style:style style:name="Tabela1" style:family="table">
      <style:table-properties style:width="16.365cm" fo:margin-left="0.584cm" table:align="left" style:writing-mode="lr-tb"/>
    </style:style>
    <style:style style:name="Tabela1.A" style:family="table-column">
      <style:table-column-properties style:column-width="2.058cm"/>
    </style:style>
    <style:style style:name="Tabela1.B" style:family="table-column">
      <style:table-column-properties style:column-width="5.191cm"/>
    </style:style>
    <style:style style:name="Tabela1.C" style:family="table-column">
      <style:table-column-properties style:column-width="2.281cm"/>
    </style:style>
    <style:style style:name="Tabela1.D" style:family="table-column">
      <style:table-column-properties style:column-width="2.205cm"/>
    </style:style>
    <style:style style:name="Tabela1.E" style:family="table-column">
      <style:table-column-properties style:column-width="2.131cm"/>
    </style:style>
    <style:style style:name="Tabela1.F" style:family="table-column">
      <style:table-column-properties style:column-width="2.499cm"/>
    </style:style>
    <style:style style:name="Tabela1.1" style:family="table-row">
      <style:table-row-properties fo:keep-together="auto"/>
    </style:style>
    <style:style style:name="Tabela1.A1" style:family="table-cell">
      <style:table-cell-properties style:vertical-align="top" fo:padding="0.097cm" fo:border-left="0.1pt solid #000000" fo:border-right="none" fo:border-top="0.1pt solid #000000" fo:border-bottom="0.1pt solid #000000" style:writing-mode="lr-tb"/>
    </style:style>
    <style:style style:name="Tabela1.F1" style:family="table-cell">
      <style:table-cell-properties style:vertical-align="top" fo:padding="0.097cm" fo:border="0.1pt solid #000000" style:writing-mode="lr-tb"/>
    </style:style>
    <style:style style:name="Tabela1.A2" style:family="table-cell">
      <style:table-cell-properties style:vertical-align="top" fo:padding="0.097cm" fo:border-left="0.1pt solid #000000" fo:border-right="none" fo:border-top="none" fo:border-bottom="0.1pt solid #000000" style:writing-mode="lr-tb"/>
    </style:style>
    <style:style style:name="Tabela1.F2" style:family="table-cell">
      <style:table-cell-properties style:vertical-align="top" fo:padding="0.097cm" fo:border-left="0.1pt solid #000000" fo:border-right="0.1pt solid #000000" fo:border-top="none" fo:border-bottom="0.1pt solid #000000" style:writing-mode="lr-tb"/>
    </style:style>
    <style:style style:name="Tabela2" style:family="table">
      <style:table-properties style:width="16.365cm" fo:margin-left="0.584cm" table:align="left" style:writing-mode="lr-tb"/>
    </style:style>
    <style:style style:name="Tabela2.A" style:family="table-column">
      <style:table-column-properties style:column-width="2.117cm"/>
    </style:style>
    <style:style style:name="Tabela2.B" style:family="table-column">
      <style:table-column-properties style:column-width="5.65cm"/>
    </style:style>
    <style:style style:name="Tabela2.C" style:family="table-column">
      <style:table-column-properties style:column-width="2.327cm"/>
    </style:style>
    <style:style style:name="Tabela2.D" style:family="table-column">
      <style:table-column-properties style:column-width="1.984cm"/>
    </style:style>
    <style:style style:name="Tabela2.E" style:family="table-column">
      <style:table-column-properties style:column-width="1.912cm"/>
    </style:style>
    <style:style style:name="Tabela2.F" style:family="table-column">
      <style:table-column-properties style:column-width="2.376cm"/>
    </style:style>
    <style:style style:name="Tabela2.1" style:family="table-row">
      <style:table-row-properties fo:keep-together="auto"/>
    </style:style>
    <style:style style:name="Tabela2.A1" style:family="table-cell">
      <style:table-cell-properties style:vertical-align="top" fo:padding="0.097cm" fo:border-left="0.1pt solid #000000" fo:border-right="none" fo:border-top="0.1pt solid #000000" fo:border-bottom="0.1pt solid #000000" style:writing-mode="lr-tb"/>
    </style:style>
    <style:style style:name="Tabela2.F1" style:family="table-cell">
      <style:table-cell-properties style:vertical-align="top" fo:padding="0.097cm" fo:border="0.1pt solid #000000" style:writing-mode="lr-tb"/>
    </style:style>
    <style:style style:name="Tabela2.A2" style:family="table-cell">
      <style:table-cell-properties style:vertical-align="top" fo:padding="0.097cm" fo:border-left="0.1pt solid #000000" fo:border-right="none" fo:border-top="none" fo:border-bottom="0.1pt solid #000000" style:writing-mode="lr-tb"/>
    </style:style>
    <style:style style:name="Tabela2.F2" style:family="table-cell">
      <style:table-cell-properties style:vertical-align="top" fo:padding="0.097cm" fo:border-left="0.1pt solid #000000" fo:border-right="0.1pt solid #000000" fo:border-top="none" fo:border-bottom="0.1pt solid #000000" style:writing-mode="lr-tb"/>
    </style:style>
    <style:style style:name="Tabela3" style:family="table">
      <style:table-properties style:width="16.365cm" fo:margin-left="0.584cm" table:align="left" style:writing-mode="lr-tb"/>
    </style:style>
    <style:style style:name="Tabela3.A" style:family="table-column">
      <style:table-column-properties style:column-width="2.106cm"/>
    </style:style>
    <style:style style:name="Tabela3.B" style:family="table-column">
      <style:table-column-properties style:column-width="5.636cm"/>
    </style:style>
    <style:style style:name="Tabela3.C" style:family="table-column">
      <style:table-column-properties style:column-width="2.401cm"/>
    </style:style>
    <style:style style:name="Tabela3.D" style:family="table-column">
      <style:table-column-properties style:column-width="2.131cm"/>
    </style:style>
    <style:style style:name="Tabela3.E" style:family="table-column">
      <style:table-column-properties style:column-width="1.692cm"/>
    </style:style>
    <style:style style:name="Tabela3.1" style:family="table-row">
      <style:table-row-properties fo:keep-together="auto"/>
    </style:style>
    <style:style style:name="Tabela3.A1" style:family="table-cell">
      <style:table-cell-properties style:vertical-align="top" fo:padding="0.097cm" fo:border-left="0.1pt solid #000000" fo:border-right="none" fo:border-top="0.1pt solid #000000" fo:border-bottom="0.1pt solid #000000" style:writing-mode="lr-tb"/>
    </style:style>
    <style:style style:name="Tabela3.F1" style:family="table-cell">
      <style:table-cell-properties style:vertical-align="top" fo:padding="0.097cm" fo:border="0.1pt solid #000000" style:writing-mode="lr-tb"/>
    </style:style>
    <style:style style:name="Tabela3.A2" style:family="table-cell">
      <style:table-cell-properties style:vertical-align="top" fo:padding="0.097cm" fo:border-left="0.1pt solid #000000" fo:border-right="none" fo:border-top="none" fo:border-bottom="0.1pt solid #000000" style:writing-mode="lr-tb"/>
    </style:style>
    <style:style style:name="Tabela3.F2" style:family="table-cell">
      <style:table-cell-properties style:vertical-align="top" fo:padding="0.097cm" fo:border-left="0.1pt solid #000000" fo:border-right="0.1pt solid #000000" fo:border-top="none" fo:border-bottom="0.1pt solid #000000" style:writing-mode="lr-tb"/>
    </style:style>
    <style:style style:name="Tabela3.3" style:family="table-row">
      <style:table-row-properties style:min-row-height="1.568cm" fo:keep-together="auto"/>
    </style:style>
    <style:style style:name="Tabela4" style:family="table">
      <style:table-properties style:width="16.953cm" table:align="left" style:writing-mode="lr-tb"/>
    </style:style>
    <style:style style:name="Tabela4.A" style:family="table-column">
      <style:table-column-properties style:column-width="3.881cm"/>
    </style:style>
    <style:style style:name="Tabela4.B" style:family="table-column">
      <style:table-column-properties style:column-width="3.351cm"/>
    </style:style>
    <style:style style:name="Tabela4.C" style:family="table-column">
      <style:table-column-properties style:column-width="0.494cm"/>
    </style:style>
    <style:style style:name="Tabela4.D" style:family="table-column">
      <style:table-column-properties style:column-width="3.882cm"/>
    </style:style>
    <style:style style:name="Tabela4.E" style:family="table-column">
      <style:table-column-properties style:column-width="5.345cm"/>
    </style:style>
    <style:style style:name="Tabela4.1" style:family="table-row">
      <style:table-row-properties style:min-row-height="0.626cm" fo:keep-together="auto"/>
    </style:style>
    <style:style style:name="Tabela4.A1" style:family="table-cell">
      <style:table-cell-properties style:vertical-align="bottom" fo:padding="0cm" fo:border-left="1pt solid #000000" fo:border-right="none" fo:border-top="1pt solid #000000" fo:border-bottom="none" style:writing-mode="lr-tb"/>
    </style:style>
    <style:style style:name="Tabela4.B1" style:family="table-cell">
      <style:table-cell-properties style:vertical-align="bottom" fo:padding="0cm" fo:border-left="none" fo:border-right="none" fo:border-top="1pt solid #000000" fo:border-bottom="none" style:writing-mode="lr-tb"/>
    </style:style>
    <style:style style:name="Tabela4.C1" style:family="table-cell">
      <style:table-cell-properties style:vertical-align="bottom" fo:padding="0cm" fo:border-left="1pt solid #000000" fo:border-right="1pt solid #000000" fo:border-top="1pt solid #000000" fo:border-bottom="none" style:writing-mode="lr-tb"/>
    </style:style>
    <style:style style:name="Tabela4.2" style:family="table-row">
      <style:table-row-properties style:min-row-height="0.55cm" fo:keep-together="auto"/>
    </style:style>
    <style:style style:name="Tabela4.A2" style:family="table-cell">
      <style:table-cell-properties style:vertical-align="bottom" fo:padding="0cm" fo:border-left="1pt solid #000000" fo:border-right="none" fo:border-top="none" fo:border-bottom="none" style:writing-mode="lr-tb"/>
    </style:style>
    <style:style style:name="Tabela4.C2" style:family="table-cell">
      <style:table-cell-properties style:vertical-align="bottom" fo:padding="0cm" fo:border-left="1pt solid #000000" fo:border-right="1pt solid #000000" fo:border-top="none" fo:border-bottom="none" style:writing-mode="lr-tb"/>
    </style:style>
    <style:style style:name="Tabela4.3" style:family="table-row">
      <style:table-row-properties style:min-row-height="0.217cm" fo:keep-together="auto"/>
    </style:style>
    <style:style style:name="Tabela4.A3" style:family="table-cell">
      <style:table-cell-properties style:vertical-align="bottom" fo:padding="0cm" fo:border-left="1pt solid #000000" fo:border-right="none" fo:border-top="none" fo:border-bottom="1pt solid #000000" style:writing-mode="lr-tb"/>
    </style:style>
    <style:style style:name="Tabela4.B3" style:family="table-cell">
      <style:table-cell-properties style:vertical-align="bottom" fo:padding="0cm" fo:border-left="none" fo:border-right="none" fo:border-top="none" fo:border-bottom="1pt solid #000000" style:writing-mode="lr-tb"/>
    </style:style>
    <style:style style:name="Tabela4.E3" style:family="table-cell">
      <style:table-cell-properties style:vertical-align="bottom" fo:padding="0cm" fo:border-left="none" fo:border-right="1pt solid #000000" fo:border-top="none" fo:border-bottom="1pt solid #000000" style:writing-mode="lr-tb"/>
    </style:style>
    <style:style style:name="Tabela4.4" style:family="table-row">
      <style:table-row-properties style:min-row-height="0.848cm" fo:keep-together="auto"/>
    </style:style>
    <style:style style:name="Tabela4.5" style:family="table-row">
      <style:table-row-properties style:min-row-height="0.459cm" fo:keep-together="auto"/>
    </style:style>
    <style:style style:name="Tabela5" style:family="table">
      <style:table-properties style:width="16.953cm" table:align="left" style:writing-mode="lr-tb"/>
    </style:style>
    <style:style style:name="Tabela5.A" style:family="table-column">
      <style:table-column-properties style:column-width="3.881cm"/>
    </style:style>
    <style:style style:name="Tabela5.B" style:family="table-column">
      <style:table-column-properties style:column-width="3.351cm"/>
    </style:style>
    <style:style style:name="Tabela5.C" style:family="table-column">
      <style:table-column-properties style:column-width="0.494cm"/>
    </style:style>
    <style:style style:name="Tabela5.D" style:family="table-column">
      <style:table-column-properties style:column-width="3.882cm"/>
    </style:style>
    <style:style style:name="Tabela5.E" style:family="table-column">
      <style:table-column-properties style:column-width="5.345cm"/>
    </style:style>
    <style:style style:name="Tabela5.1" style:family="table-row">
      <style:table-row-properties style:min-row-height="0.423cm" fo:keep-together="auto"/>
    </style:style>
    <style:style style:name="Tabela5.A1" style:family="table-cell">
      <style:table-cell-properties style:vertical-align="bottom" fo:padding="0cm" fo:border-left="1pt solid #000000" fo:border-right="none" fo:border-top="1pt solid #000000" fo:border-bottom="none" style:writing-mode="lr-tb"/>
    </style:style>
    <style:style style:name="Tabela5.C1" style:family="table-cell">
      <style:table-cell-properties style:vertical-align="bottom" fo:padding="0cm" fo:border-left="none" fo:border-right="none" fo:border-top="1pt solid #000000" fo:border-bottom="none" style:writing-mode="lr-tb"/>
    </style:style>
    <style:style style:name="Tabela5.E1" style:family="table-cell">
      <style:table-cell-properties style:vertical-align="bottom" fo:padding="0cm" fo:border-left="1pt solid #000000" fo:border-right="1pt solid #000000" fo:border-top="1pt solid #000000" fo:border-bottom="none" style:writing-mode="lr-tb"/>
    </style:style>
    <style:style style:name="Tabela5.2" style:family="table-row">
      <style:table-row-properties style:min-row-height="0.512cm" fo:keep-together="auto"/>
    </style:style>
    <style:style style:name="Tabela5.A2" style:family="table-cell">
      <style:table-cell-properties style:vertical-align="bottom" fo:padding="0cm" fo:border-left="1pt solid #000000" fo:border-right="none" fo:border-top="none" fo:border-bottom="none" style:writing-mode="lr-tb"/>
    </style:style>
    <style:style style:name="Tabela5.C2" style:family="table-cell">
      <style:table-cell-properties style:vertical-align="bottom" fo:padding="0cm" fo:border="none" style:writing-mode="lr-tb"/>
    </style:style>
    <style:style style:name="Tabela5.E2" style:family="table-cell">
      <style:table-cell-properties style:vertical-align="bottom" fo:padding="0cm" fo:border-left="1pt solid #000000" fo:border-right="1pt solid #000000" fo:border-top="none" fo:border-bottom="none" style:writing-mode="lr-tb"/>
    </style:style>
    <style:style style:name="Tabela5.3" style:family="table-row">
      <style:table-row-properties style:min-row-height="0.071cm" fo:keep-together="auto"/>
    </style:style>
    <style:style style:name="Tabela5.A3" style:family="table-cell">
      <style:table-cell-properties style:vertical-align="bottom" fo:padding="0cm" fo:border-left="1pt solid #000000" fo:border-right="none" fo:border-top="none" fo:border-bottom="1pt solid #000000" style:writing-mode="lr-tb"/>
    </style:style>
    <style:style style:name="Tabela5.C3" style:family="table-cell">
      <style:table-cell-properties style:vertical-align="bottom" fo:padding="0cm" fo:border-left="none" fo:border-right="none" fo:border-top="none" fo:border-bottom="1pt solid #000000" style:writing-mode="lr-tb"/>
    </style:style>
    <style:style style:name="Tabela5.E3" style:family="table-cell">
      <style:table-cell-properties style:vertical-align="bottom" fo:padding="0cm" fo:border-left="1pt solid #000000" fo:border-right="1pt solid #000000" fo:border-top="none" fo:border-bottom="1pt solid #000000" style:writing-mode="lr-tb"/>
    </style:style>
    <style:style style:name="Tabela5.4" style:family="table-row">
      <style:table-row-properties style:min-row-height="0.545cm" fo:keep-together="auto"/>
    </style:style>
    <style:style style:name="Tabela5.5" style:family="table-row">
      <style:table-row-properties style:min-row-height="0.54cm" fo:keep-together="auto"/>
    </style:style>
    <style:style style:name="Tabela6" style:family="table">
      <style:table-properties style:width="16.928cm" table:align="left" style:writing-mode="lr-tb"/>
    </style:style>
    <style:style style:name="Tabela6.A" style:family="table-column">
      <style:table-column-properties style:column-width="13.263cm"/>
    </style:style>
    <style:style style:name="Tabela6.B" style:family="table-column">
      <style:table-column-properties style:column-width="3.665cm"/>
    </style:style>
    <style:style style:name="Tabela6.1" style:family="table-row">
      <style:table-row-properties style:min-row-height="0.586cm" fo:keep-together="auto"/>
    </style:style>
    <style:style style:name="Tabela6.A1" style:family="table-cell">
      <style:table-cell-properties style:vertical-align="bottom" fo:background-color="#e6e6e6" fo:padding="0cm" fo:border-left="1pt solid #000000" fo:border-right="none" fo:border-top="1pt solid #000000" fo:border-bottom="1pt solid #ffffff" style:writing-mode="lr-tb">
        <style:background-image/>
      </style:table-cell-properties>
    </style:style>
    <style:style style:name="Tabela6.B1" style:family="table-cell">
      <style:table-cell-properties style:vertical-align="bottom" fo:background-color="#e6e6e6" fo:padding="0cm" fo:border-left="1pt solid #ffffff" fo:border-right="1pt solid #000000" fo:border-top="1pt solid #000000" fo:border-bottom="1pt solid #ffffff" style:writing-mode="lr-tb">
        <style:background-image/>
      </style:table-cell-properties>
    </style:style>
    <style:style style:name="Tabela6.2" style:family="table-row">
      <style:table-row-properties style:min-row-height="0.455cm" fo:keep-together="auto"/>
    </style:style>
    <style:style style:name="Tabela6.A2" style:family="table-cell">
      <style:table-cell-properties style:vertical-align="bottom" fo:padding="0cm" fo:border-left="1pt solid #000000" fo:border-right="none" fo:border-top="1pt solid #000000" fo:border-bottom="none" style:writing-mode="lr-tb"/>
    </style:style>
    <style:style style:name="Tabela6.B2" style:family="table-cell">
      <style:table-cell-properties style:vertical-align="bottom" fo:padding="0cm" fo:border-left="none" fo:border-right="1pt solid #000000" fo:border-top="1pt solid #000000" fo:border-bottom="none" style:writing-mode="lr-tb"/>
    </style:style>
    <style:style style:name="Tabela6.A3" style:family="table-cell">
      <style:table-cell-properties style:vertical-align="bottom" fo:padding="0cm" fo:border-left="1pt solid #000000" fo:border-right="none" fo:border-top="1pt solid #000000" fo:border-bottom="none" style:writing-mode="lr-tb"/>
    </style:style>
    <style:style style:name="Tabela6.B3" style:family="table-cell">
      <style:table-cell-properties style:vertical-align="bottom" fo:padding="0cm" fo:border-left="1pt solid #000000" fo:border-right="1pt solid #000000" fo:border-top="1pt solid #000000" fo:border-bottom="none" style:writing-mode="lr-tb"/>
    </style:style>
    <style:style style:name="Tabela6.A4" style:family="table-cell">
      <style:table-cell-properties style:vertical-align="bottom" fo:padding="0cm" fo:border-left="1pt solid #000000" fo:border-right="none" fo:border-top="1pt solid #000000" fo:border-bottom="none" style:writing-mode="lr-tb"/>
    </style:style>
    <style:style style:name="Tabela6.B4" style:family="table-cell">
      <style:table-cell-properties style:vertical-align="bottom" fo:padding="0cm" fo:border-left="1pt solid #000000" fo:border-right="1pt solid #000000" fo:border-top="1pt solid #000000" fo:border-bottom="none" style:writing-mode="lr-tb"/>
    </style:style>
    <style:style style:name="Tabela6.A5" style:family="table-cell">
      <style:table-cell-properties style:vertical-align="bottom" fo:padding="0cm" fo:border-left="1pt solid #000000" fo:border-right="none" fo:border-top="1pt solid #000000" fo:border-bottom="none" style:writing-mode="lr-tb"/>
    </style:style>
    <style:style style:name="Tabela6.B5" style:family="table-cell">
      <style:table-cell-properties style:vertical-align="bottom" fo:padding="0cm" fo:border-left="1pt solid #000000" fo:border-right="1pt solid #000000" fo:border-top="1pt solid #000000" fo:border-bottom="none" style:writing-mode="lr-tb"/>
    </style:style>
    <style:style style:name="Tabela6.A6" style:family="table-cell">
      <style:table-cell-properties style:vertical-align="bottom" fo:padding="0cm" fo:border-left="1pt solid #000000" fo:border-right="none" fo:border-top="1pt solid #000000" fo:border-bottom="none" style:writing-mode="lr-tb"/>
    </style:style>
    <style:style style:name="Tabela6.B6" style:family="table-cell">
      <style:table-cell-properties style:vertical-align="bottom" fo:padding="0cm" fo:border-left="none" fo:border-right="1pt solid #000000" fo:border-top="1pt solid #000000" fo:border-bottom="none" style:writing-mode="lr-tb"/>
    </style:style>
    <style:style style:name="Tabela6.A7" style:family="table-cell">
      <style:table-cell-properties style:vertical-align="bottom" fo:padding="0cm" fo:border-left="1pt solid #000000" fo:border-right="none" fo:border-top="1pt solid #000000" fo:border-bottom="none" style:writing-mode="lr-tb"/>
    </style:style>
    <style:style style:name="Tabela6.B7" style:family="table-cell">
      <style:table-cell-properties style:vertical-align="bottom" fo:padding="0cm" fo:border-left="1pt solid #000000" fo:border-right="1pt solid #000000" fo:border-top="1pt solid #000000" fo:border-bottom="none" style:writing-mode="lr-tb"/>
    </style:style>
    <style:style style:name="Tabela6.A8" style:family="table-cell">
      <style:table-cell-properties style:vertical-align="bottom" fo:padding="0cm" fo:border-left="1pt solid #000000" fo:border-right="none" fo:border-top="1pt solid #000000" fo:border-bottom="none" style:writing-mode="lr-tb"/>
    </style:style>
    <style:style style:name="Tabela6.B8" style:family="table-cell">
      <style:table-cell-properties style:vertical-align="bottom" fo:padding="0cm" fo:border-left="1pt solid #000000" fo:border-right="1pt solid #000000" fo:border-top="1pt solid #000000" fo:border-bottom="none" style:writing-mode="lr-tb"/>
    </style:style>
    <style:style style:name="Tabela6.A9" style:family="table-cell">
      <style:table-cell-properties style:vertical-align="bottom" fo:padding="0cm" fo:border-left="1pt solid #000000" fo:border-right="none" fo:border-top="1pt solid #000000" fo:border-bottom="none" style:writing-mode="lr-tb"/>
    </style:style>
    <style:style style:name="Tabela6.B9" style:family="table-cell">
      <style:table-cell-properties style:vertical-align="bottom" fo:padding="0cm" fo:border-left="1pt solid #000000" fo:border-right="1pt solid #000000" fo:border-top="1pt solid #000000" fo:border-bottom="none" style:writing-mode="lr-tb"/>
    </style:style>
    <style:style style:name="Tabela6.A10" style:family="table-cell">
      <style:table-cell-properties style:vertical-align="bottom" fo:padding="0cm" fo:border-left="1pt solid #000000" fo:border-right="none" fo:border-top="1pt solid #000000" fo:border-bottom="none" style:writing-mode="lr-tb"/>
    </style:style>
    <style:style style:name="Tabela6.B10" style:family="table-cell">
      <style:table-cell-properties style:vertical-align="bottom" fo:padding="0cm" fo:border-left="1pt solid #000000" fo:border-right="1pt solid #000000" fo:border-top="1pt solid #000000" fo:border-bottom="none" style:writing-mode="lr-tb"/>
    </style:style>
    <style:style style:name="Tabela6.A11" style:family="table-cell">
      <style:table-cell-properties style:vertical-align="bottom" fo:padding="0cm" fo:border-left="1pt solid #000000" fo:border-right="none" fo:border-top="1pt solid #000000" fo:border-bottom="none" style:writing-mode="lr-tb"/>
    </style:style>
    <style:style style:name="Tabela6.B11" style:family="table-cell">
      <style:table-cell-properties style:vertical-align="bottom" fo:padding="0cm" fo:border-left="none" fo:border-right="1pt solid #000000" fo:border-top="1pt solid #000000" fo:border-bottom="none" style:writing-mode="lr-tb"/>
    </style:style>
    <style:style style:name="Tabela6.12" style:family="table-row">
      <style:table-row-properties style:min-row-height="0.46cm" fo:keep-together="auto"/>
    </style:style>
    <style:style style:name="Tabela6.A12" style:family="table-cell">
      <style:table-cell-properties style:vertical-align="bottom" fo:padding="0cm" fo:border-left="1pt solid #000000" fo:border-right="none" fo:border-top="1pt solid #000000" fo:border-bottom="none" style:writing-mode="lr-tb"/>
    </style:style>
    <style:style style:name="Tabela6.B12" style:family="table-cell">
      <style:table-cell-properties style:vertical-align="bottom" fo:padding="0cm" fo:border-left="1pt solid #000000" fo:border-right="1pt solid #000000" fo:border-top="1pt solid #000000" fo:border-bottom="none" style:writing-mode="lr-tb"/>
    </style:style>
    <style:style style:name="Tabela6.A13" style:family="table-cell">
      <style:table-cell-properties style:vertical-align="bottom" fo:padding="0cm" fo:border-left="1pt solid #000000" fo:border-right="none" fo:border-top="1pt solid #000000" fo:border-bottom="none" style:writing-mode="lr-tb"/>
    </style:style>
    <style:style style:name="Tabela6.B13" style:family="table-cell">
      <style:table-cell-properties style:vertical-align="bottom" fo:padding="0cm" fo:border-left="1pt solid #000000" fo:border-right="1pt solid #000000" fo:border-top="1pt solid #000000" fo:border-bottom="none" style:writing-mode="lr-tb"/>
    </style:style>
    <style:style style:name="Tabela6.A14" style:family="table-cell">
      <style:table-cell-properties style:vertical-align="bottom" fo:padding="0cm" fo:border-left="1pt solid #000000" fo:border-right="none" fo:border-top="1pt solid #000000" fo:border-bottom="none" style:writing-mode="lr-tb"/>
    </style:style>
    <style:style style:name="Tabela6.B14" style:family="table-cell">
      <style:table-cell-properties style:vertical-align="bottom" fo:padding="0cm" fo:border-left="1pt solid #000000" fo:border-right="1pt solid #000000" fo:border-top="1pt solid #000000" fo:border-bottom="none" style:writing-mode="lr-tb"/>
    </style:style>
    <style:style style:name="Tabela6.A15" style:family="table-cell">
      <style:table-cell-properties style:vertical-align="bottom" fo:padding="0cm" fo:border-left="1pt solid #000000" fo:border-right="none" fo:border-top="1pt solid #000000" fo:border-bottom="none" style:writing-mode="lr-tb"/>
    </style:style>
    <style:style style:name="Tabela6.B15" style:family="table-cell">
      <style:table-cell-properties style:vertical-align="bottom" fo:padding="0cm" fo:border-left="1pt solid #000000" fo:border-right="1pt solid #000000" fo:border-top="1pt solid #000000" fo:border-bottom="none" style:writing-mode="lr-tb"/>
    </style:style>
    <style:style style:name="Tabela6.A16" style:family="table-cell">
      <style:table-cell-properties style:vertical-align="bottom" fo:padding="0cm" fo:border-left="1pt solid #000000" fo:border-right="none" fo:border-top="1pt solid #000000" fo:border-bottom="1pt solid #000000" style:writing-mode="lr-tb"/>
    </style:style>
    <style:style style:name="Tabela6.B16" style:family="table-cell">
      <style:table-cell-properties style:vertical-align="bottom" fo:padding="0cm" fo:border="1pt solid #000000" style:writing-mode="lr-tb"/>
    </style:style>
    <style:style style:name="P1" style:family="paragraph" style:parent-style-name="Header">
      <style:paragraph-properties fo:text-align="end" style:justify-single-word="false"/>
      <style:text-properties fo:font-size="8pt" style:font-size-asian="8pt" style:font-size-complex="8pt"/>
    </style:style>
    <style:style style:name="P2" style:family="paragraph" style:parent-style-name="Standard">
      <style:text-properties fo:color="#000080" style:font-name="Arial" fo:font-size="6pt" style:font-size-asian="6pt" style:font-size-complex="6pt"/>
    </style:style>
    <style:style style:name="P3" style:family="paragraph" style:parent-style-name="Standard">
      <style:paragraph-properties style:line-height-at-least="0.176cm"/>
      <style:text-properties style:font-name="Verdana" fo:font-size="11pt" style:font-size-asian="11pt" style:font-name-complex="Times New Roman1" style:font-size-complex="11pt"/>
    </style:style>
    <style:style style:name="P4" style:family="paragraph" style:parent-style-name="Standard">
      <style:paragraph-properties style:line-height-at-least="0.353cm" fo:text-align="justify" style:justify-single-word="false" fo:orphans="0" fo:widows="0" style:vertical-align="auto">
        <style:tab-stops>
          <style:tab-stop style:position="1.27cm"/>
        </style:tab-stops>
      </style:paragraph-properties>
      <style:text-properties style:font-name="Verdana" fo:font-size="11pt" fo:font-weight="bold" style:font-size-asian="11pt" style:font-weight-asian="bold" style:font-name-complex="Times New Roman1" style:font-size-complex="11pt"/>
    </style:style>
    <style:style style:name="P5" style:family="paragraph" style:parent-style-name="Standard">
      <style:paragraph-properties style:line-height-at-least="0.176cm" fo:text-align="justify" style:justify-single-word="false"/>
      <style:text-properties style:font-name="Verdana" fo:font-size="11pt" style:text-underline-style="none" style:font-size-asian="11pt" style:font-name-complex="Times New Roman1" style:font-size-complex="11pt"/>
    </style:style>
    <style:style style:name="P6" style:family="paragraph" style:parent-style-name="Standard">
      <style:paragraph-properties style:line-height-at-least="0.353cm" fo:text-align="justify" style:justify-single-word="false"/>
      <style:text-properties style:font-name="Verdana" fo:font-size="10pt" fo:font-weight="bold" style:font-size-asian="10pt" style:font-weight-asian="bold" style:font-name-complex="Arial" style:font-size-complex="10pt" style:font-weight-complex="bold"/>
    </style:style>
    <style:style style:name="P7" style:family="paragraph" style:parent-style-name="Standard">
      <style:paragraph-properties fo:text-align="justify" style:justify-single-word="false"/>
      <style:text-properties style:font-name="Verdana" fo:font-size="10pt" fo:font-weight="bold" style:font-size-asian="10pt" style:font-weight-asian="bold" style:font-name-complex="Arial" style:font-size-complex="10pt" style:font-weight-complex="bold"/>
    </style:style>
    <style:style style:name="P8" style:family="paragraph" style:parent-style-name="Standard">
      <style:paragraph-properties style:line-height-at-least="0.353cm" fo:text-align="justify" style:justify-single-word="false"/>
      <style:text-properties style:font-name="Verdana" fo:font-size="10pt" fo:font-weight="bold" style:font-size-asian="10pt" style:font-weight-asian="bold" style:font-size-complex="10pt" style:font-weight-complex="bold"/>
    </style:style>
    <style:style style:name="P9" style:family="paragraph" style:parent-style-name="Standard">
      <style:paragraph-properties style:line-height-at-least="0.176cm" fo:text-align="justify" style:justify-single-word="false"/>
      <style:text-properties style:font-name="Verdana" fo:font-size="10pt" fo:font-weight="bold" style:font-size-asian="10pt" style:font-weight-asian="bold" style:font-size-complex="10pt" style:font-weight-complex="bold"/>
    </style:style>
    <style:style style:name="P10" style:family="paragraph" style:parent-style-name="Standard">
      <style:paragraph-properties fo:text-align="justify" style:justify-single-word="false"/>
      <style:text-properties style:font-name="Verdana" fo:font-size="10pt" fo:font-weight="bold" style:font-size-asian="10pt" style:font-weight-asian="bold" style:font-size-complex="10pt" style:font-weight-complex="bold"/>
    </style:style>
    <style:style style:name="P11" style:family="paragraph" style:parent-style-name="Standard">
      <style:paragraph-properties fo:line-height="200%" fo:text-align="center" style:justify-single-word="false"/>
      <style:text-properties style:font-name="Verdana" fo:font-size="10pt" fo:font-weight="bold" style:font-size-asian="10pt" style:font-weight-asian="bold" style:font-name-complex="Times New Roman1" style:font-size-complex="10pt"/>
    </style:style>
    <style:style style:name="P12" style:family="paragraph" style:parent-style-name="Standard">
      <style:paragraph-properties style:line-height-at-least="0.176cm"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3" style:family="paragraph" style:parent-style-name="Standard">
      <style:paragraph-properties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4" style:family="paragraph" style:parent-style-name="Standard">
      <style:paragraph-properties fo:line-height="0.009cm"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5" style:family="paragraph" style:parent-style-name="Standard">
      <style:paragraph-properties fo:line-height="95%"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6" style:family="paragraph" style:parent-style-name="Standard">
      <style:paragraph-properties fo:line-height="0.353cm"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7" style:family="paragraph" style:parent-style-name="Standard">
      <style:paragraph-properties fo:line-height="0.639cm" fo:text-align="justify" style:justify-single-word="false"/>
      <style:text-properties style:font-name="Verdana" fo:font-size="10pt" fo:font-weight="bold" style:font-size-asian="10pt" style:font-weight-asian="bold" style:font-name-complex="Times New Roman1" style:font-size-complex="10pt" style:font-weight-complex="bold"/>
    </style:style>
    <style:style style:name="P18" style:family="paragraph" style:parent-style-name="Standard">
      <style:paragraph-properties style:line-height-at-least="0.353cm" fo:text-align="justify" style:justify-single-word="false"/>
      <style:text-properties style:font-name="Verdana" fo:font-size="10pt" fo:font-weight="bold" style:font-name-asian="Times New Roman" style:font-size-asian="10pt" style:font-weight-asian="bold" style:font-name-complex="Times New Roman" style:font-size-complex="10pt" style:font-weight-complex="bold"/>
    </style:style>
    <style:style style:name="P19" style:family="paragraph" style:parent-style-name="Standard">
      <style:text-properties style:font-name="Verdana" fo:font-size="10pt" style:font-size-asian="10pt" style:font-size-complex="10pt"/>
    </style:style>
    <style:style style:name="P20" style:family="paragraph" style:parent-style-name="Standard">
      <style:paragraph-properties fo:line-height="0.353cm"/>
      <style:text-properties style:font-name="Verdana" fo:font-size="10pt" style:font-size-asian="10pt" style:font-size-complex="10pt"/>
    </style:style>
    <style:style style:name="P21" style:family="paragraph" style:parent-style-name="Standard">
      <style:paragraph-properties fo:line-height="0.439cm"/>
      <style:text-properties style:font-name="Verdana" fo:font-size="10pt" style:font-size-asian="10pt" style:font-size-complex="10pt"/>
    </style:style>
    <style:style style:name="P22" style:family="paragraph" style:parent-style-name="Standard">
      <style:paragraph-properties style:line-height-at-least="0.176cm" fo:text-align="justify" style:justify-single-word="false"/>
      <style:text-properties style:font-name="Verdana" fo:font-size="10pt" style:font-size-asian="10pt" style:font-size-complex="10pt"/>
    </style:style>
    <style:style style:name="P23" style:family="paragraph" style:parent-style-name="Standard">
      <style:paragraph-properties style:line-height-at-least="0.176cm" fo:text-align="justify" style:justify-single-word="false" fo:orphans="0" fo:widows="0" style:vertical-align="auto">
        <style:tab-stops>
          <style:tab-stop style:position="1.349cm"/>
        </style:tab-stops>
      </style:paragraph-properties>
      <style:text-properties style:font-name="Verdana" fo:font-size="10pt" style:font-size-asian="10pt" style:font-size-complex="10pt"/>
    </style:style>
    <style:style style:name="P24" style:family="paragraph" style:parent-style-name="Standard">
      <style:paragraph-properties style:line-height-at-least="0.176cm" fo:text-align="justify" style:justify-single-word="false" fo:orphans="0" fo:widows="0" style:vertical-align="auto">
        <style:tab-stops>
          <style:tab-stop style:position="1.249cm"/>
        </style:tab-stops>
      </style:paragraph-properties>
      <style:text-properties style:font-name="Verdana" fo:font-size="10pt" style:font-size-asian="10pt" style:font-size-complex="10pt"/>
    </style:style>
    <style:style style:name="P25" style:family="paragraph" style:parent-style-name="Standard">
      <style:paragraph-properties style:line-height-at-least="0.353cm" fo:text-align="justify" style:justify-single-word="false"/>
      <style:text-properties style:font-name="Verdana" fo:font-size="10pt" style:font-size-asian="10pt" style:font-size-complex="10pt"/>
    </style:style>
    <style:style style:name="P26" style:family="paragraph" style:parent-style-name="Standard">
      <style:paragraph-properties style:line-height-at-least="0.353cm" fo:text-align="justify" style:justify-single-word="false" style:snap-to-layout-grid="false"/>
      <style:text-properties style:font-name="Verdana" fo:font-size="10pt" style:font-size-asian="10pt" style:font-size-complex="10pt"/>
    </style:style>
    <style:style style:name="P27" style:family="paragraph" style:parent-style-name="Standard">
      <style:paragraph-properties fo:text-align="justify" style:justify-single-word="false"/>
      <style:text-properties style:font-name="Verdana" fo:font-size="10pt" style:font-size-asian="10pt" style:font-size-complex="10pt"/>
    </style:style>
    <style:style style:name="P28" style:family="paragraph" style:parent-style-name="Standard">
      <style:paragraph-properties fo:text-align="justify" style:justify-single-word="false" style:text-autospace="none"/>
      <style:text-properties style:font-name="Verdana" fo:font-size="10pt" style:font-size-asian="10pt" style:font-size-complex="10pt"/>
    </style:style>
    <style:style style:name="P29" style:family="paragraph" style:parent-style-name="Standard">
      <style:paragraph-properties fo:text-align="start" style:justify-single-word="false"/>
      <style:text-properties style:font-name="Verdana" fo:font-size="10pt" style:font-size-asian="10pt" style:font-size-complex="10pt"/>
    </style:style>
    <style:style style:name="P30" style:family="paragraph" style:parent-style-name="Standard">
      <style:paragraph-properties fo:text-align="center" style:justify-single-word="false"/>
      <style:text-properties style:font-name="Verdana" fo:font-size="10pt" style:font-size-asian="10pt" style:font-size-complex="10pt"/>
    </style:style>
    <style:style style:name="P31" style:family="paragraph" style:parent-style-name="Standard">
      <style:paragraph-properties style:line-height-at-least="0.176cm" fo:text-align="justify" style:justify-single-word="false"/>
      <style:text-properties style:font-name="Verdana" fo:font-size="10pt" style:font-size-asian="10pt" style:font-name-complex="Times New Roman1" style:font-size-complex="10pt"/>
    </style:style>
    <style:style style:name="P32" style:family="paragraph" style:parent-style-name="Standard">
      <style:paragraph-properties style:line-height-at-least="0.176cm" fo:text-align="justify" style:justify-single-word="false" fo:orphans="0" fo:widows="0"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3" style:family="paragraph" style:parent-style-name="Standard">
      <style:paragraph-properties style:line-height-at-least="0.176cm" fo:text-align="justify" style:justify-single-word="false" fo:orphans="0" fo:widows="0" style:vertical-align="auto"/>
      <style:text-properties style:font-name="Verdana" fo:font-size="10pt" style:font-size-asian="10pt" style:font-name-complex="Times New Roman1" style:font-size-complex="10pt"/>
    </style:style>
    <style:style style:name="P34" style:family="paragraph" style:parent-style-name="Standard">
      <style:paragraph-properties style:line-height-at-least="0.176cm" fo:text-align="justify" style:justify-single-word="false" fo:orphans="0" fo:widows="0"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35" style:family="paragraph" style:parent-style-name="Standard">
      <style:paragraph-properties fo:line-height="86%" fo:text-align="justify" style:justify-single-word="false"/>
      <style:text-properties style:font-name="Verdana" fo:font-size="10pt" style:font-size-asian="10pt" style:font-name-complex="Times New Roman1" style:font-size-complex="10pt"/>
    </style:style>
    <style:style style:name="P36" style:family="paragraph" style:parent-style-name="Standard">
      <style:paragraph-properties fo:line-height="0.353cm" fo:text-align="justify" style:justify-single-word="false"/>
      <style:text-properties style:font-name="Verdana" fo:font-size="10pt" style:font-size-asian="10pt" style:font-name-complex="Times New Roman1" style:font-size-complex="10pt"/>
    </style:style>
    <style:style style:name="P37" style:family="paragraph" style:parent-style-name="Standard">
      <style:paragraph-properties fo:line-height="0.353cm" fo:text-align="center" style:justify-single-word="false"/>
      <style:text-properties style:font-name="Verdana" fo:font-size="10pt" style:font-size-asian="10pt" style:font-name-complex="Times New Roman1" style:font-size-complex="10pt"/>
    </style:style>
    <style:style style:name="P38" style:family="paragraph" style:parent-style-name="Standard">
      <style:paragraph-properties fo:line-height="0.385cm" fo:text-align="justify" style:justify-single-word="false"/>
      <style:text-properties style:font-name="Verdana" fo:font-size="10pt" style:font-size-asian="10pt" style:font-name-complex="Times New Roman1" style:font-size-complex="10pt"/>
    </style:style>
    <style:style style:name="P39" style:family="paragraph" style:parent-style-name="Standard">
      <style:paragraph-properties fo:line-height="0.635cm" fo:text-align="justify" style:justify-single-word="false"/>
      <style:text-properties style:font-name="Verdana" fo:font-size="10pt" style:font-size-asian="10pt" style:font-name-complex="Times New Roman1" style:font-size-complex="10pt"/>
    </style:style>
    <style:style style:name="P40" style:family="paragraph" style:parent-style-name="Standard">
      <style:paragraph-properties style:line-height-at-least="0.353cm" fo:text-align="justify" style:justify-single-word="false"/>
      <style:text-properties style:font-name="Verdana" fo:font-size="10pt" style:font-size-asian="10pt" style:font-name-complex="Times New Roman1" style:font-size-complex="10pt"/>
    </style:style>
    <style:style style:name="P41" style:family="paragraph" style:parent-style-name="Standard">
      <style:paragraph-properties style:line-height-at-least="0.353cm" fo:text-align="justify" style:justify-single-word="false" fo:orphans="0" fo:widows="0"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2" style:family="paragraph" style:parent-style-name="Standard">
      <style:paragraph-properties style:line-height-at-least="0.353cm" fo:text-align="justify" style:justify-single-word="false" fo:orphans="0" fo:widows="0"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43" style:family="paragraph" style:parent-style-name="Standard">
      <style:paragraph-properties style:line-height-at-least="0.353cm" fo:text-align="start" style:justify-single-word="false"/>
      <style:text-properties style:font-name="Verdana" fo:font-size="10pt" style:font-size-asian="10pt" style:font-name-complex="Times New Roman1" style:font-size-complex="10pt"/>
    </style:style>
    <style:style style:name="P44" style:family="paragraph" style:parent-style-name="Standard">
      <style:paragraph-properties fo:text-align="justify" style:justify-single-word="false"/>
      <style:text-properties style:font-name="Verdana" fo:font-size="10pt" style:font-size-asian="10pt" style:font-name-complex="Times New Roman1" style:font-size-complex="10pt"/>
    </style:style>
    <style:style style:name="P45" style:family="paragraph" style:parent-style-name="Standard">
      <style:paragraph-properties fo:line-height="0.621cm" fo:text-align="justify" style:justify-single-word="false"/>
      <style:text-properties style:font-name="Verdana" fo:font-size="10pt" style:font-size-asian="10pt" style:font-name-complex="Times New Roman1" style:font-size-complex="10pt"/>
    </style:style>
    <style:style style:name="P46" style:family="paragraph" style:parent-style-name="Standard">
      <style:paragraph-properties fo:line-height="0.452cm" fo:text-align="justify" style:justify-single-word="false"/>
      <style:text-properties style:font-name="Verdana" fo:font-size="10pt" style:font-size-asian="10pt" style:font-name-complex="Times New Roman1" style:font-size-complex="10pt"/>
    </style:style>
    <style:style style:name="P47" style:family="paragraph" style:parent-style-name="Standard">
      <style:paragraph-properties fo:line-height="0.58cm" fo:text-align="justify" style:justify-single-word="false"/>
      <style:text-properties style:font-name="Verdana" fo:font-size="10pt" style:font-size-asian="10pt" style:font-name-complex="Times New Roman1" style:font-size-complex="10pt"/>
    </style:style>
    <style:style style:name="P48" style:family="paragraph" style:parent-style-name="Standard">
      <style:paragraph-properties fo:line-height="0.702cm" fo:text-align="justify" style:justify-single-word="false"/>
      <style:text-properties style:font-name="Verdana" fo:font-size="10pt" style:font-size-asian="10pt" style:font-name-complex="Times New Roman1" style:font-size-complex="10pt"/>
    </style:style>
    <style:style style:name="P49" style:family="paragraph" style:parent-style-name="Standard">
      <style:paragraph-properties fo:line-height="0.69cm" fo:text-align="justify" style:justify-single-word="false"/>
      <style:text-properties style:font-name="Verdana" fo:font-size="10pt" style:font-size-asian="10pt" style:font-name-complex="Times New Roman1" style:font-size-complex="10pt"/>
    </style:style>
    <style:style style:name="P50" style:family="paragraph" style:parent-style-name="Standard">
      <style:paragraph-properties fo:line-height="0.61cm" fo:text-align="justify" style:justify-single-word="false"/>
      <style:text-properties style:font-name="Verdana" fo:font-size="10pt" style:font-size-asian="10pt" style:font-name-complex="Times New Roman1" style:font-size-complex="10pt"/>
    </style:style>
    <style:style style:name="P51" style:family="paragraph" style:parent-style-name="Standard">
      <style:paragraph-properties fo:line-height="0.072cm" fo:text-align="justify" style:justify-single-word="false"/>
      <style:text-properties style:font-name="Verdana" fo:font-size="10pt" style:font-size-asian="10pt" style:font-name-complex="Times New Roman1" style:font-size-complex="10pt"/>
    </style:style>
    <style:style style:name="P52" style:family="paragraph" style:parent-style-name="Standard">
      <style:paragraph-properties fo:line-height="0.326cm" fo:text-align="justify" style:justify-single-word="false"/>
      <style:text-properties style:font-name="Verdana" fo:font-size="10pt" style:font-size-asian="10pt" style:font-name-complex="Times New Roman1" style:font-size-complex="10pt"/>
    </style:style>
    <style:style style:name="P53" style:family="paragraph" style:parent-style-name="Standard">
      <style:paragraph-properties fo:line-height="0.402cm" fo:text-align="justify" style:justify-single-word="false"/>
      <style:text-properties style:font-name="Verdana" fo:font-size="10pt" style:font-size-asian="10pt" style:font-name-complex="Times New Roman1" style:font-size-complex="10pt"/>
    </style:style>
    <style:style style:name="P54" style:family="paragraph" style:parent-style-name="Standard">
      <style:paragraph-properties fo:line-height="0.102cm" fo:text-align="justify" style:justify-single-word="false"/>
      <style:text-properties style:font-name="Verdana" fo:font-size="10pt" style:font-size-asian="10pt" style:font-name-complex="Times New Roman1" style:font-size-complex="10pt"/>
    </style:style>
    <style:style style:name="P55" style:family="paragraph" style:parent-style-name="Standard">
      <style:paragraph-properties fo:line-height="0.42cm" fo:text-align="justify" style:justify-single-word="false"/>
      <style:text-properties style:font-name="Verdana" fo:font-size="10pt" style:font-size-asian="10pt" style:font-name-complex="Times New Roman1" style:font-size-complex="10pt"/>
    </style:style>
    <style:style style:name="P56" style:family="paragraph" style:parent-style-name="Standard">
      <style:paragraph-properties fo:line-height="0.425cm" fo:text-align="justify" style:justify-single-word="false"/>
      <style:text-properties style:font-name="Verdana" fo:font-size="10pt" style:font-size-asian="10pt" style:font-name-complex="Times New Roman1" style:font-size-complex="10pt"/>
    </style:style>
    <style:style style:name="P57" style:family="paragraph" style:parent-style-name="Standard">
      <style:paragraph-properties fo:line-height="0.436cm" fo:text-align="justify" style:justify-single-word="false"/>
      <style:text-properties style:font-name="Verdana" fo:font-size="10pt" style:font-size-asian="10pt" style:font-name-complex="Times New Roman1" style:font-size-complex="10pt"/>
    </style:style>
    <style:style style:name="P58" style:family="paragraph" style:parent-style-name="Standard">
      <style:paragraph-properties fo:line-height="0.434cm" fo:text-align="justify" style:justify-single-word="false"/>
      <style:text-properties style:font-name="Verdana" fo:font-size="10pt" style:font-size-asian="10pt" style:font-name-complex="Times New Roman1" style:font-size-complex="10pt"/>
    </style:style>
    <style:style style:name="P59" style:family="paragraph" style:parent-style-name="Standard">
      <style:paragraph-properties fo:line-height="0.432cm" fo:text-align="justify" style:justify-single-word="false"/>
      <style:text-properties style:font-name="Verdana" fo:font-size="10pt" style:font-size-asian="10pt" style:font-name-complex="Times New Roman1" style:font-size-complex="10pt"/>
    </style:style>
    <style:style style:name="P60" style:family="paragraph" style:parent-style-name="Standard">
      <style:paragraph-properties fo:line-height="0.591cm" fo:text-align="justify" style:justify-single-word="false"/>
      <style:text-properties style:font-name="Verdana" fo:font-size="10pt" style:font-size-asian="10pt" style:font-name-complex="Times New Roman1" style:font-size-complex="10pt"/>
    </style:style>
    <style:style style:name="P61" style:family="paragraph" style:parent-style-name="Standard">
      <style:paragraph-properties fo:line-height="0.499cm" fo:text-align="justify" style:justify-single-word="false"/>
      <style:text-properties style:font-name="Verdana" fo:font-size="10pt" style:font-size-asian="10pt" style:font-name-complex="Times New Roman1" style:font-size-complex="10pt"/>
    </style:style>
    <style:style style:name="P62" style:family="paragraph" style:parent-style-name="Standard">
      <style:paragraph-properties fo:line-height="0.305cm" fo:text-align="justify" style:justify-single-word="false"/>
      <style:text-properties style:font-name="Verdana" fo:font-size="10pt" style:font-size-asian="10pt" style:font-name-complex="Times New Roman1" style:font-size-complex="10pt"/>
    </style:style>
    <style:style style:name="P63" style:family="paragraph" style:parent-style-name="Standard">
      <style:paragraph-properties fo:line-height="0.496cm" fo:text-align="justify" style:justify-single-word="false"/>
      <style:text-properties style:font-name="Verdana" fo:font-size="10pt" style:font-size-asian="10pt" style:font-name-complex="Times New Roman1" style:font-size-complex="10pt"/>
    </style:style>
    <style:style style:name="P64" style:family="paragraph" style:parent-style-name="Standard">
      <style:paragraph-properties style:line-height-at-least="0.353cm" fo:text-align="justify" style:justify-single-word="false"/>
      <style:text-properties style:font-name="Verdana" fo:font-size="10pt" style:font-size-asian="10pt" style:font-name-complex="Arial" style:font-size-complex="10pt"/>
    </style:style>
    <style:style style:name="P65" style:family="paragraph" style:parent-style-name="Standard">
      <style:paragraph-properties style:line-height-at-least="0.353cm" fo:text-align="justify" style:justify-single-word="false" style:snap-to-layout-grid="false"/>
      <style:text-properties style:font-name="Verdana" fo:font-size="10pt" style:font-size-asian="10pt" style:font-name-complex="Arial" style:font-size-complex="10pt"/>
    </style:style>
    <style:style style:name="P66" style:family="paragraph" style:parent-style-name="Standard">
      <style:paragraph-properties style:line-height-at-least="0.353cm" fo:text-align="center" style:justify-single-word="false"/>
      <style:text-properties style:font-name="Verdana" fo:font-size="10pt" style:font-size-asian="10pt" style:font-name-complex="Arial" style:font-size-complex="10pt"/>
    </style:style>
    <style:style style:name="P67" style:family="paragraph" style:parent-style-name="Standard">
      <style:paragraph-properties style:line-height-at-least="0.353cm" fo:text-align="center" style:justify-single-word="false" style:snap-to-layout-grid="false"/>
      <style:text-properties style:font-name="Verdana" fo:font-size="10pt" style:font-size-asian="10pt" style:font-name-complex="Arial" style:font-size-complex="10pt"/>
    </style:style>
    <style:style style:name="P68" style:family="paragraph" style:parent-style-name="Standard">
      <style:paragraph-properties fo:text-align="justify" style:justify-single-word="false"/>
      <style:text-properties style:font-name="Verdana" fo:font-size="10pt" style:font-size-asian="10pt" style:font-name-complex="Arial" style:font-size-complex="10pt"/>
    </style:style>
    <style:style style:name="P69" style:family="paragraph" style:parent-style-name="Standard">
      <style:paragraph-properties style:line-height-at-least="0.353cm" fo:text-align="justify" style:justify-single-word="false"/>
      <style:text-properties style:font-name="Verdana" fo:font-size="10pt" fo:font-weight="normal" style:font-size-asian="10pt" style:font-weight-asian="normal" style:font-name-complex="Arial" style:font-size-complex="10pt"/>
    </style:style>
    <style:style style:name="P70" style:family="paragraph" style:parent-style-name="Standard">
      <style:paragraph-properties style:line-height-at-least="0.353cm" fo:text-align="justify" style:justify-single-word="false"/>
      <style:text-properties style:font-name="Verdana" fo:font-size="10pt" fo:font-weight="normal" style:font-size-asian="10pt" style:font-weight-asian="normal" style:font-name-complex="Arial" style:font-size-complex="10pt" style:font-weight-complex="normal"/>
    </style:style>
    <style:style style:name="P71" style:family="paragraph" style:parent-style-name="Standard">
      <style:paragraph-properties fo:text-align="justify" style:justify-single-word="false"/>
      <style:text-properties style:font-name="Verdana" fo:font-size="10pt" fo:font-weight="normal" style:font-size-asian="10pt" style:font-weight-asian="normal" style:font-name-complex="Arial" style:font-size-complex="10pt" style:font-weight-complex="normal"/>
    </style:style>
    <style:style style:name="P72" style:family="paragraph" style:parent-style-name="Standard">
      <style:paragraph-properties fo:text-align="justify" style:justify-single-word="false"/>
      <style:text-properties style:font-name="Verdana" fo:font-size="10pt" fo:font-weight="normal" style:font-size-asian="10pt" style:font-weight-asian="normal" style:font-size-complex="10pt" style:font-weight-complex="normal"/>
    </style:style>
    <style:style style:name="P73" style:family="paragraph" style:parent-style-name="Standard">
      <style:paragraph-properties style:line-height-at-least="0.176cm" fo:text-align="justify" style:justify-single-word="false"/>
      <style:text-properties style:font-name="Verdana" fo:font-size="10pt" fo:font-weight="normal" style:font-size-asian="10pt" style:font-weight-asian="normal" style:font-name-complex="Times New Roman1" style:font-size-complex="10pt" style:font-weight-complex="normal"/>
    </style:style>
    <style:style style:name="P74" style:family="paragraph" style:parent-style-name="Standard">
      <style:paragraph-properties fo:text-align="justify" style:justify-single-word="false"/>
      <style:text-properties style:font-name="Verdana" fo:font-size="10pt" fo:font-weight="normal" style:font-size-asian="10pt" style:font-weight-asian="normal" style:font-name-complex="Times New Roman1" style:font-size-complex="10pt" style:font-weight-complex="normal"/>
    </style:style>
    <style:style style:name="P75" style:family="paragraph" style:parent-style-name="Standard">
      <style:paragraph-properties fo:text-align="justify" style:justify-single-word="false"/>
      <style:text-properties style:font-name="Verdana" fo:font-size="10pt" fo:font-weight="normal" style:font-name-asian="Times New Roman2" style:font-size-asian="10pt" style:font-weight-asian="normal" style:font-size-complex="10pt" style:font-weight-complex="normal"/>
    </style:style>
    <style:style style:name="P76" style:family="paragraph" style:parent-style-name="Standard">
      <style:paragraph-properties fo:text-align="justify" style:justify-single-word="false"/>
      <style:text-properties style:font-name="Verdana" fo:font-size="10pt" style:text-underline-style="none" fo:font-weight="bold" style:font-size-asian="10pt" style:font-weight-asian="bold" style:font-size-complex="10pt"/>
    </style:style>
    <style:style style:name="P77" style:family="paragraph" style:parent-style-name="Standard">
      <style:paragraph-properties fo:text-align="justify" style:justify-single-word="false"/>
      <style:text-properties style:font-name="Verdana" fo:font-size="10pt" style:text-underline-style="none" fo:font-weight="bold" style:font-size-asian="10pt" style:font-weight-asian="bold" style:font-size-complex="10pt" style:font-weight-complex="bold"/>
    </style:style>
    <style:style style:name="P78" style:family="paragraph" style:parent-style-name="Standard">
      <style:paragraph-properties style:line-height-at-least="0.176cm" fo:text-align="justify" style:justify-single-word="false"/>
      <style:text-properties style:font-name="Verdana" fo:font-size="10pt" style:text-underline-style="none" style:font-size-asian="10pt" style:font-name-complex="Times New Roman1" style:font-size-complex="10pt"/>
    </style:style>
    <style:style style:name="P79" style:family="paragraph" style:parent-style-name="Standard">
      <style:paragraph-properties fo:text-align="justify" style:justify-single-word="false"/>
      <style:text-properties style:font-name="Verdana" fo:font-size="10pt" style:text-underline-style="none" style:font-size-asian="10pt" style:font-size-complex="10pt"/>
    </style:style>
    <style:style style:name="P80" style:family="paragraph" style:parent-style-name="Standard">
      <style:paragraph-properties fo:text-align="justify" style:justify-single-word="false"/>
      <style:text-properties style:font-name="Verdana" fo:font-size="10pt" style:text-underline-style="none" fo:font-weight="normal" style:font-size-asian="10pt" style:font-weight-asian="normal" style:font-size-complex="10pt" style:font-weight-complex="normal"/>
    </style:style>
    <style:style style:name="P81" style:family="paragraph" style:parent-style-name="Standard">
      <style:paragraph-properties fo:text-align="justify" style:justify-single-word="false"/>
      <style:text-properties style:font-name="Verdana" fo:font-size="10pt" style:text-underline-style="solid" style:text-underline-width="auto" style:text-underline-color="font-color" fo:font-weight="bold" style:font-size-asian="10pt" style:font-weight-asian="bold" style:font-size-complex="10pt" style:font-weight-complex="bold"/>
    </style:style>
    <style:style style:name="P82" style:family="paragraph" style:parent-style-name="Standard">
      <style:paragraph-properties fo:hyphenation-ladder-count="no-limit"/>
      <style:text-properties style:font-name="Verdana" fo:font-size="10pt" style:text-underline-style="solid" style:text-underline-width="auto" style:text-underline-color="font-color" fo:font-weight="bold" style:font-size-asian="10pt" style:font-weight-asian="bold" style:font-size-complex="10pt" style:font-weight-complex="bold" fo:hyphenate="true" fo:hyphenation-remain-char-count="2" fo:hyphenation-push-char-count="2"/>
    </style:style>
    <style:style style:name="P83" style:family="paragraph" style:parent-style-name="Standard">
      <style:paragraph-properties style:line-height-at-least="0.176cm" fo:text-align="justify" style:justify-single-word="false"/>
      <style:text-properties style:font-name="Verdana" fo:font-size="10pt" style:text-underline-style="solid" style:text-underline-width="auto" style:text-underline-color="font-color" fo:font-weight="bold" style:font-size-asian="10pt" style:font-weight-asian="bold" style:font-name-complex="Times New Roman1" style:font-size-complex="10pt"/>
    </style:style>
    <style:style style:name="P84" style:family="paragraph" style:parent-style-name="Standard">
      <style:paragraph-properties style:line-height-at-least="0.353cm" fo:text-align="justify" style:justify-single-word="false"/>
      <style:text-properties style:font-name="Verdana" fo:font-size="10pt" style:text-underline-style="solid" style:text-underline-width="auto" style:text-underline-color="font-color" style:font-size-asian="10pt" style:font-name-complex="Times New Roman1" style:font-size-complex="10pt"/>
    </style:style>
    <style:style style:name="P85" style:family="paragraph" style:parent-style-name="Standard">
      <style:paragraph-properties style:line-height-at-least="0.176cm" fo:text-align="justify" style:justify-single-word="false"/>
      <style:text-properties style:font-name="Verdana" fo:font-size="10pt" style:text-underline-style="solid" style:text-underline-width="auto" style:text-underline-color="font-color" style:font-size-asian="10pt" style:font-name-complex="Times New Roman1" style:font-size-complex="10pt"/>
    </style:style>
    <style:style style:name="P86" style:family="paragraph" style:parent-style-name="Standard">
      <style:paragraph-properties style:line-height-at-least="0.353cm" fo:text-align="justify" style:justify-single-word="false"/>
      <style:text-properties style:font-name="Verdana" fo:font-size="10pt" style:font-name-asian="Times New Roman1" style:font-size-asian="10pt" style:font-name-complex="Times New Roman1" style:font-size-complex="10pt"/>
    </style:style>
    <style:style style:name="P87" style:family="paragraph" style:parent-style-name="Standard">
      <style:paragraph-properties style:line-height-at-least="0.176cm" fo:text-align="justify" style:justify-single-word="false"/>
      <style:text-properties style:font-name="Verdana" fo:font-size="10pt" style:font-name-asian="Times New Roman1" style:font-size-asian="10pt" style:font-name-complex="Times New Roman1" style:font-size-complex="10pt"/>
    </style:style>
    <style:style style:name="P88" style:family="paragraph" style:parent-style-name="Standard">
      <style:paragraph-properties fo:text-align="justify" style:justify-single-word="false"/>
      <style:text-properties style:font-name="Verdana" fo:font-size="10pt" style:font-name-asian="Arial" style:font-size-asian="10pt" style:font-size-complex="10pt"/>
    </style:style>
    <style:style style:name="P89" style:family="paragraph" style:parent-style-name="Standard">
      <style:paragraph-properties fo:text-align="justify" style:justify-single-word="false"/>
      <style:text-properties style:font-name="Verdana" fo:font-size="10pt" fo:font-style="normal" style:font-size-asian="10pt" style:font-style-asian="normal" style:font-size-complex="10pt" style:font-style-complex="normal"/>
    </style:style>
    <style:style style:name="P90" style:family="paragraph" style:parent-style-name="Standard">
      <style:paragraph-properties fo:text-align="justify" style:justify-single-word="false"/>
      <style:text-properties style:font-name="Verdana" fo:font-size="10pt" fo:font-style="normal" fo:font-weight="normal" style:font-size-asian="10pt" style:font-style-asian="normal" style:font-weight-asian="normal" style:font-size-complex="10pt" style:font-style-complex="normal" style:font-weight-complex="normal"/>
    </style:style>
    <style:style style:name="P91" style:family="paragraph" style:parent-style-name="Standard">
      <style:paragraph-properties fo:text-align="justify" style:justify-single-word="false"/>
      <style:text-properties style:font-name="Verdana" fo:font-size="10pt" fo:font-style="italic" fo:font-weight="bold" style:font-size-asian="10pt" style:font-style-asian="italic" style:font-weight-asian="bold" style:font-size-complex="10pt" style:font-style-complex="italic" style:font-weight-complex="bold"/>
    </style:style>
    <style:style style:name="P92" style:family="paragraph" style:parent-style-name="Standard">
      <style:paragraph-properties style:line-height-at-least="0.176cm" fo:text-align="justify" style:justify-single-word="false"/>
      <style:text-properties style:font-name="Verdana" fo:font-size="10pt" style:font-name-asian="Times New Roman" style:font-size-asian="10pt" style:font-name-complex="Times New Roman" style:font-size-complex="10pt"/>
    </style:style>
    <style:style style:name="P93" style:family="paragraph" style:parent-style-name="Standard">
      <style:paragraph-properties fo:line-height="0.437cm" fo:text-align="center" style:justify-single-word="false"/>
      <style:text-properties style:font-name="Verdana" fo:font-size="12pt" fo:font-weight="bold" style:font-size-asian="12pt" style:font-weight-asian="bold" style:font-name-complex="Times New Roman1" style:font-size-complex="12pt"/>
    </style:style>
    <style:style style:name="P94" style:family="paragraph" style:parent-style-name="Standard">
      <style:paragraph-properties style:line-height-at-least="0.353cm" fo:text-align="center" style:justify-single-word="false"/>
      <style:text-properties style:font-name="Verdana" fo:font-size="12pt" fo:font-weight="bold" style:font-size-asian="12pt" style:font-weight-asian="bold" style:font-name-complex="Arial" style:font-size-complex="12pt"/>
    </style:style>
    <style:style style:name="P95" style:family="paragraph" style:parent-style-name="Standard">
      <style:paragraph-properties fo:line-height="0.353cm" fo:text-align="center" style:justify-single-word="false"/>
      <style:text-properties style:font-name="Verdana" fo:font-size="12pt" style:font-size-asian="12pt" style:font-name-complex="Times New Roman1" style:font-size-complex="12pt"/>
    </style:style>
    <style:style style:name="P96" style:family="paragraph" style:parent-style-name="Standard">
      <style:paragraph-properties style:line-height-at-least="0.176cm" fo:text-align="justify" style:justify-single-word="false"/>
      <style:text-properties style:font-name="Verdana" fo:font-size="9pt" style:font-size-asian="9pt" style:font-size-complex="9pt"/>
    </style:style>
    <style:style style:name="P97" style:family="paragraph" style:parent-style-name="Standard">
      <style:paragraph-properties fo:text-align="center" style:justify-single-word="false"/>
      <style:text-properties style:use-window-font-color="true" style:font-name="Verdana" fo:font-size="10pt" fo:language="pt" fo:country="BR" fo:font-weight="bold" style:font-name-asian="Times New Roman" style:font-size-asian="10pt" style:language-asian="zxx" style:country-asian="none" style:font-weight-asian="bold" style:font-name-complex="Arial" style:font-size-complex="10pt" style:language-complex="ar" style:country-complex="SA"/>
    </style:style>
    <style:style style:name="P98" style:family="paragraph" style:parent-style-name="Standard">
      <style:paragraph-properties fo:text-align="justify" style:justify-single-word="false"/>
      <style:text-properties style:use-window-font-color="true" style:font-name="Verdana" fo:font-size="10pt" fo:language="pt" fo:country="BR" fo:font-weight="bold" style:font-name-asian="Times New Roman" style:font-size-asian="10pt" style:language-asian="zxx" style:country-asian="none" style:font-weight-asian="bold" style:font-name-complex="Arial" style:font-size-complex="10pt" style:language-complex="ar" style:country-complex="SA"/>
    </style:style>
    <style:style style:name="P99" style:family="paragraph" style:parent-style-name="Standard">
      <style:text-properties style:use-window-font-color="true" style:font-name="Verdana" fo:font-size="10pt" fo:language="pt" fo:country="BR" fo:font-weight="bold" style:font-name-asian="Times New Roman" style:font-size-asian="10pt" style:language-asian="zxx" style:country-asian="none" style:font-weight-asian="bold" style:font-name-complex="Times New Roman" style:font-size-complex="10pt" style:language-complex="ar" style:country-complex="SA"/>
    </style:style>
    <style:style style:name="P100" style:family="paragraph" style:parent-style-name="Standard">
      <style:paragraph-properties fo:text-align="justify" style:justify-single-word="false"/>
      <style:text-properties style:use-window-font-color="true" style:font-name="Verdana" fo:font-size="10pt" fo:language="pt" fo:country="BR" style:font-name-asian="Times New Roman" style:font-size-asian="10pt" style:language-asian="zxx" style:country-asian="none" style:font-size-complex="10pt" style:language-complex="ar" style:country-complex="SA"/>
    </style:style>
    <style:style style:name="P101" style:family="paragraph" style:parent-style-name="Standard">
      <style:paragraph-properties fo:text-align="justify" style:justify-single-word="false"/>
      <style:text-properties style:use-window-font-color="true" style:font-name="Verdana"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02"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use-window-font-color="true" style:font-name="Verdana" fo:font-size="10pt" fo:language="pt" fo:country="BR" style:font-name-asian="Times New Roman" style:font-size-asian="10pt" style:language-asian="zxx" style:country-asian="none" style:font-name-complex="Arial" style:font-size-complex="10pt" style:language-complex="ar" style:country-complex="SA" fo:hyphenate="true" fo:hyphenation-remain-char-count="2" fo:hyphenation-push-char-count="2"/>
    </style:style>
    <style:style style:name="P103"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 fo:font-size="10pt" fo:language="pt" fo:country="BR" style:font-name-asian="Times New Roman" style:font-size-asian="8.75pt" style:language-asian="zxx" style:country-asian="none" style:font-name-complex="Arial" style:font-size-complex="10pt" style:language-complex="ar" style:country-complex="SA" fo:hyphenate="true" fo:hyphenation-remain-char-count="2" fo:hyphenation-push-char-count="2"/>
    </style:style>
    <style:style style:name="P104" style:family="paragraph" style:parent-style-name="Standard">
      <style:paragraph-properties style:line-height-at-least="0.353cm" fo:text-align="justify" style:justify-single-word="false"/>
      <style:text-properties style:use-window-font-color="true" style:font-name="Verdana" fo:font-size="10pt" fo:language="pt" fo:country="BR" style:text-underline-style="none" fo:font-weight="normal"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05" style:family="paragraph" style:parent-style-name="Standard">
      <style:paragraph-properties style:line-height-at-least="0.176cm" fo:text-align="justify" style:justify-single-word="false" fo:orphans="0" fo:widows="0" style:vertical-align="auto">
        <style:tab-stops>
          <style:tab-stop style:position="1.249cm"/>
        </style:tab-stops>
      </style:paragraph-properties>
      <style:text-properties style:use-window-font-color="true" style:font-name="Verdana" fo:font-size="10pt" fo:language="pt" fo:country="BR" style:text-underline-style="none" fo:font-weight="bold" style:font-name-asian="Times New Roman1" style:font-size-asian="10pt" style:language-asian="zxx" style:country-asian="none" style:font-weight-asian="bold" style:font-name-complex="Arial" style:font-size-complex="10pt" style:language-complex="ar" style:country-complex="SA" style:font-weight-complex="normal"/>
    </style:style>
    <style:style style:name="P106" style:family="paragraph" style:parent-style-name="Standard">
      <style:paragraph-properties fo:text-align="justify" style:justify-single-word="false" fo:hyphenation-ladder-count="no-limit">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use-window-font-color="true" style:font-name="Verdana"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 style:font-size-complex="10pt" style:language-complex="ar" style:country-complex="SA" fo:hyphenate="true" fo:hyphenation-remain-char-count="2" fo:hyphenation-push-char-count="2"/>
    </style:style>
    <style:style style:name="P107" style:family="paragraph" style:parent-style-name="Standard">
      <style:paragraph-properties fo:text-align="justify" style:justify-single-word="false"/>
      <style:text-properties style:use-window-font-color="true" style:font-name="Verdana"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 style:font-size-complex="10pt" style:language-complex="ar" style:country-complex="SA" style:font-weight-complex="bold"/>
    </style:style>
    <style:style style:name="P108" style:family="paragraph" style:parent-style-name="Standard">
      <style:paragraph-properties style:line-height-at-least="0.176cm" fo:text-align="justify" style:justify-single-word="false"/>
      <style:text-properties style:use-window-font-color="true" style:font-name="Verdana" fo:font-size="10pt" style:font-size-asian="10pt" style:font-name-complex="Times New Roman1" style:font-size-complex="10pt"/>
    </style:style>
    <style:style style:name="P109" style:family="paragraph" style:parent-style-name="Standard">
      <style:paragraph-properties style:line-height-at-least="0.176cm" fo:text-align="justify" style:justify-single-word="false" fo:orphans="0" fo:widows="0" style:vertical-align="auto">
        <style:tab-stops>
          <style:tab-stop style:position="2.498cm"/>
        </style:tab-stops>
      </style:paragraph-properties>
      <style:text-properties style:use-window-font-color="true" style:font-name="Verdana" fo:font-size="10pt" style:font-size-asian="10pt" style:font-name-complex="Times New Roman1" style:font-size-complex="10pt"/>
    </style:style>
    <style:style style:name="P110" style:family="paragraph" style:parent-style-name="Standard">
      <style:paragraph-properties style:line-height-at-least="0.353cm" fo:text-align="justify" style:justify-single-word="false"/>
      <style:text-properties style:use-window-font-color="true" style:font-name="Verdana" fo:font-size="10pt" style:font-size-asian="10pt" style:font-name-complex="Times New Roman1" style:font-size-complex="10pt"/>
    </style:style>
    <style:style style:name="P111" style:family="paragraph" style:parent-style-name="Standard">
      <style:paragraph-properties style:line-height-at-least="0.353cm" fo:text-align="justify" style:justify-single-word="false"/>
      <style:text-properties style:use-window-font-color="true" style:font-name="Verdana" fo:font-size="10pt" style:font-size-asian="10pt" style:font-name-complex="Arial" style:font-size-complex="10pt"/>
    </style:style>
    <style:style style:name="P112" style:family="paragraph" style:parent-style-name="Standard">
      <style:paragraph-properties style:line-height-at-least="0.353cm" fo:text-align="justify" style:justify-single-word="false" style:snap-to-layout-grid="false"/>
      <style:text-properties style:use-window-font-color="true" style:font-name="Verdana" fo:font-size="10pt" style:font-size-asian="10pt" style:font-name-complex="Arial" style:font-size-complex="10pt"/>
    </style:style>
    <style:style style:name="P113" style:family="paragraph" style:parent-style-name="Standard">
      <style:paragraph-properties style:line-height-at-least="0.353cm" fo:text-align="justify" style:justify-single-word="false" fo:orphans="0" fo:widows="0" style:vertical-align="auto">
        <style:tab-stops>
          <style:tab-stop style:position="1.27cm"/>
        </style:tab-stops>
      </style:paragraph-properties>
      <style:text-properties style:use-window-font-color="true" style:font-name="Verdana" fo:font-size="10pt" style:font-size-asian="10pt" style:font-name-complex="Arial" style:font-size-complex="10pt"/>
    </style:style>
    <style:style style:name="P114" style:family="paragraph" style:parent-style-name="Standard">
      <style:paragraph-properties style:line-height-at-least="0.353cm" fo:text-align="center" style:justify-single-word="false"/>
      <style:text-properties style:use-window-font-color="true" style:font-name="Verdana" fo:font-size="10pt" style:font-size-asian="10pt" style:font-name-complex="Arial" style:font-size-complex="10pt"/>
    </style:style>
    <style:style style:name="P115" style:family="paragraph" style:parent-style-name="Standard">
      <style:paragraph-properties style:line-height-at-least="0.353cm" fo:text-align="center" style:justify-single-word="false" style:snap-to-layout-grid="false"/>
      <style:text-properties style:use-window-font-color="true" style:font-name="Verdana" fo:font-size="10pt" style:font-size-asian="10pt" style:font-name-complex="Arial" style:font-size-complex="10pt"/>
    </style:style>
    <style:style style:name="P116" style:family="paragraph" style:parent-style-name="Standard">
      <style:paragraph-properties fo:text-align="justify" style:justify-single-word="false"/>
      <style:text-properties style:use-window-font-color="true" style:font-name="Verdana" fo:font-size="10pt" style:font-size-asian="10pt" style:font-name-complex="Arial" style:font-size-complex="10pt"/>
    </style:style>
    <style:style style:name="P117" style:family="paragraph" style:parent-style-name="Standard">
      <style:paragraph-properties fo:text-align="center" style:justify-single-word="false"/>
      <style:text-properties style:use-window-font-color="true" style:font-name="Verdana" fo:font-size="10pt" style:font-size-asian="10pt" style:font-name-complex="Arial" style:font-size-complex="10pt"/>
    </style:style>
    <style:style style:name="P118" style:family="paragraph" style:parent-style-name="Standard">
      <style:paragraph-properties style:line-height-at-least="0.353cm" fo:text-align="justify" style:justify-single-word="false"/>
      <style:text-properties style:use-window-font-color="true" style:font-name="Verdana" fo:font-size="10pt" style:font-size-asian="10pt" style:font-size-complex="10pt"/>
    </style:style>
    <style:style style:name="P119" style:family="paragraph" style:parent-style-name="Standard">
      <style:paragraph-properties style:line-height-at-least="0.353cm" fo:text-align="justify" style:justify-single-word="false"/>
      <style:text-properties style:use-window-font-color="true" style:font-name="Verdana" fo:font-size="10pt" fo:font-weight="normal" style:font-size-asian="10pt" style:font-weight-asian="normal" style:font-size-complex="10pt" style:font-weight-complex="normal"/>
    </style:style>
    <style:style style:name="P120" style:family="paragraph" style:parent-style-name="Standard">
      <style:paragraph-properties style:line-height-at-least="0.353cm" fo:text-align="justify" style:justify-single-word="false"/>
      <style:text-properties style:use-window-font-color="true" style:font-name="Verdana" fo:font-size="10pt" fo:font-weight="normal" style:font-size-asian="10pt" style:font-weight-asian="normal" style:font-name-complex="Arial" style:font-size-complex="10pt" style:font-weight-complex="normal"/>
    </style:style>
    <style:style style:name="P121" style:family="paragraph" style:parent-style-name="Standard">
      <style:paragraph-properties style:line-height-at-least="0.353cm" fo:text-align="justify" style:justify-single-word="false" fo:orphans="0" fo:widows="0" style:vertical-align="auto">
        <style:tab-stops>
          <style:tab-stop style:position="1.753cm"/>
        </style:tab-stops>
      </style:paragraph-properties>
      <style:text-properties style:use-window-font-color="true" style:font-name="Verdana" fo:font-size="10pt" fo:font-weight="normal" style:font-name-asian="Times New Roman" style:font-size-asian="10pt" style:font-weight-asian="normal" style:font-name-complex="Times New Roman" style:font-size-complex="10pt" style:language-complex="ar" style:country-complex="SA" style:font-weight-complex="normal"/>
    </style:style>
    <style:style style:name="P122" style:family="paragraph" style:parent-style-name="Standard">
      <style:paragraph-properties style:line-height-at-least="0.353cm" fo:text-align="justify" style:justify-single-word="false"/>
      <style:text-properties style:use-window-font-color="true" style:font-name="Verdana" fo:font-size="10pt" fo:font-weight="bold" style:font-size-asian="10pt" style:font-weight-asian="bold" style:font-name-complex="Arial" style:font-size-complex="10pt" style:font-weight-complex="bold"/>
    </style:style>
    <style:style style:name="P123" style:family="paragraph" style:parent-style-name="Standard">
      <style:paragraph-properties fo:text-align="justify" style:justify-single-word="false"/>
      <style:text-properties style:use-window-font-color="true" style:font-name="Verdana" fo:font-size="10pt" fo:font-weight="bold" style:font-name-asian="Times New Roman" style:font-size-asian="10pt" style:language-asian="zxx" style:country-asian="none" style:font-weight-asian="bold" style:font-name-complex="Arial" style:font-size-complex="10pt" style:language-complex="zxx" style:country-complex="none" style:font-weight-complex="bold"/>
    </style:style>
    <style:style style:name="P124" style:family="paragraph" style:parent-style-name="Standard">
      <style:paragraph-properties style:line-height-at-least="0.176cm" fo:text-align="justify" style:justify-single-word="false" fo:orphans="0" fo:widows="0" style:vertical-align="auto">
        <style:tab-stops>
          <style:tab-stop style:position="2.498cm"/>
        </style:tab-stops>
      </style:paragraph-properties>
      <style:text-properties style:use-window-font-color="true" style:font-name="Verdana" fo:font-size="10pt" style:font-name-asian="Times New Roman1" style:font-size-asian="10pt" style:font-name-complex="Times New Roman1" style:font-size-complex="10pt"/>
    </style:style>
    <style:style style:name="P125" style:family="paragraph" style:parent-style-name="Standard">
      <style:paragraph-properties fo:text-align="justify" style:justify-single-word="false"/>
      <style:text-properties style:use-window-font-color="true" style:font-name="Verdana" fo:font-size="10pt" fo:language="en" fo:country="US" fo:font-weight="bold" style:font-name-asian="Times New Roman" style:font-size-asian="10pt" style:language-asian="zxx" style:country-asian="none" style:font-weight-asian="bold" style:font-name-complex="Times New Roman" style:font-size-complex="10pt" style:language-complex="ar" style:country-complex="SA" style:font-weight-complex="bold"/>
    </style:style>
    <style:style style:name="P126" style:family="paragraph" style:parent-style-name="Standard">
      <style:paragraph-properties fo:text-align="justify" style:justify-single-word="false"/>
      <style:text-properties style:use-window-font-color="true" style:font-name="Verdana" fo:font-size="10pt" style:font-name-asian="Arial" style:font-size-asian="10pt" style:font-name-complex="Arial" style:font-size-complex="10pt"/>
    </style:style>
    <style:style style:name="P127" style:family="paragraph" style:parent-style-name="Standard">
      <style:paragraph-properties style:line-height-at-least="0.176cm" fo:text-align="justify" style:justify-single-word="false"/>
      <style:text-properties style:use-window-font-color="true" style:font-name="Verdana" fo:font-size="10pt" style:text-underline-style="none" fo:font-weight="bold" style:font-name-asian="Times New Roman1" style:font-size-asian="10pt" style:font-weight-asian="bold" style:font-name-complex="Times New Roman1" style:font-size-complex="10pt" style:font-weight-complex="bold"/>
    </style:style>
    <style:style style:name="P128" style:family="paragraph" style:parent-style-name="Standard">
      <style:paragraph-properties fo:text-align="justify" style:justify-single-word="false"/>
      <style:text-properties style:use-window-font-color="true" fo:letter-spacing="normal" style:font-name-complex="Arial" style:language-complex="ar" style:country-complex="SA"/>
    </style:style>
    <style:style style:name="P129" style:family="paragraph" style:parent-style-name="Standard">
      <style:paragraph-properties fo:text-align="center" style:justify-single-word="false"/>
      <style:text-properties fo:color="#000000" style:font-name="Verdana" fo:font-size="10pt" fo:language="pt" fo:country="BR" fo:font-weight="bold" style:font-name-asian="Times New Roman" style:font-size-asian="10pt" style:language-asian="zxx" style:country-asian="none" style:font-weight-asian="bold" style:font-name-complex="Arial" style:font-size-complex="10pt" style:language-complex="ar" style:country-complex="SA"/>
    </style:style>
    <style:style style:name="P130" style:family="paragraph" style:parent-style-name="Standard">
      <style:paragraph-properties fo:text-align="justify" style:justify-single-word="false"/>
      <style:text-properties fo:color="#000000" style:font-name="Verdana" fo:font-size="10pt" fo:language="pt" fo:country="BR" fo:font-weight="normal" officeooo:rsid="001c2d2e" officeooo:paragraph-rsid="0024acaa"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31" style:family="paragraph" style:parent-style-name="Standard">
      <style:paragraph-properties fo:text-align="justify" style:justify-single-word="false"/>
      <style:text-properties fo:color="#000000" style:font-name="Verdana" fo:font-size="10pt" fo:language="pt" fo:country="BR" fo:font-weight="normal" officeooo:rsid="001c2d2e" officeooo:paragraph-rsid="002d5157" style:font-name-asian="Times New Roman" style:font-size-asian="10pt" style:language-asian="zxx" style:country-asian="none" style:font-weight-asian="normal" style:font-name-complex="Times New Roman" style:font-size-complex="10pt" style:language-complex="ar" style:country-complex="SA" style:font-weight-complex="normal"/>
    </style:style>
    <style:style style:name="P132" style:family="paragraph" style:parent-style-name="Standard">
      <style:paragraph-properties fo:text-align="justify" style:justify-single-word="false"/>
      <style:text-properties fo:color="#000000" style:font-name="Verdana" fo:font-size="10pt" fo:language="pt" fo:country="BR" fo:font-weight="normal" officeooo:paragraph-rsid="0024acaa" style:font-name-asian="Times New Roman" style:font-size-asian="10pt" style:font-weight-asian="normal" style:font-name-complex="Arial" style:font-size-complex="10pt" style:language-complex="ar" style:country-complex="SA" style:font-weight-complex="normal"/>
    </style:style>
    <style:style style:name="P133" style:family="paragraph" style:parent-style-name="Standard">
      <style:paragraph-properties style:line-height-at-least="0.176cm" fo:text-align="justify" style:justify-single-word="false"/>
      <style:text-properties fo:color="#000000" style:font-name="Verdana" fo:font-size="10pt" fo:font-weight="bold" style:font-size-asian="10pt" style:font-weight-asian="bold" style:font-name-complex="Times New Roman1" style:font-size-complex="10pt"/>
    </style:style>
    <style:style style:name="P134" style:family="paragraph" style:parent-style-name="Standard">
      <style:paragraph-properties style:line-height-at-least="0.353cm" fo:text-align="justify" style:justify-single-word="false"/>
      <style:text-properties fo:color="#000000" style:font-name="Verdana" fo:font-size="10pt" fo:font-weight="bold" style:font-size-asian="10pt" style:font-weight-asian="bold" style:font-name-complex="Arial" style:font-size-complex="10pt" style:font-weight-complex="bold"/>
    </style:style>
    <style:style style:name="P135" style:family="paragraph" style:parent-style-name="Standard">
      <style:paragraph-properties style:line-height-at-least="0.176cm" fo:text-align="justify" style:justify-single-word="false"/>
      <style:text-properties fo:color="#000000" style:font-name="Verdana" fo:font-size="10pt" style:font-size-asian="10pt" style:font-name-complex="Times New Roman1" style:font-size-complex="10pt"/>
    </style:style>
    <style:style style:name="P136" style:family="paragraph" style:parent-style-name="Standard">
      <style:paragraph-properties style:line-height-at-least="0.353cm" fo:text-align="center" style:justify-single-word="false"/>
      <style:text-properties fo:color="#000000" style:font-name="Verdana" fo:font-size="10pt" style:font-size-asian="10pt" style:font-name-complex="Arial" style:font-size-complex="10pt"/>
    </style:style>
    <style:style style:name="P137" style:family="paragraph" style:parent-style-name="Standard">
      <style:paragraph-properties fo:text-align="justify" style:justify-single-word="false"/>
      <style:text-properties fo:color="#000000" style:font-name="Verdana" fo:font-size="10pt" style:font-name-asian="Times New Roman2" style:font-size-asian="10pt" style:font-name-complex="Times New Roman" style:font-size-complex="10pt"/>
    </style:style>
    <style:style style:name="P138" style:family="paragraph" style:parent-style-name="Standard">
      <style:paragraph-properties fo:text-align="justify" style:justify-single-word="false"/>
      <style:text-properties fo:color="#000000" style:font-name="Verdana" fo:font-size="10pt" style:font-name-asian="Times New Roman2" style:font-size-asian="10pt" style:font-name-complex="Times New Roman2" style:font-size-complex="10pt"/>
    </style:style>
    <style:style style:name="P139" style:family="paragraph" style:parent-style-name="Standard">
      <style:paragraph-properties fo:text-align="justify" style:justify-single-word="false" style:text-autospace="none"/>
      <style:text-properties fo:color="#000000" style:font-name="Verdana" fo:font-size="10pt" style:font-name-asian="Times New Roman2" style:font-size-asian="10pt" style:font-name-complex="Times New Roman2" style:font-size-complex="10pt"/>
    </style:style>
    <style:style style:name="P140" style:family="paragraph" style:parent-style-name="Standard">
      <style:paragraph-properties style:line-height-at-least="0.353cm" fo:text-align="justify" style:justify-single-word="false"/>
      <style:text-properties fo:color="#000000" style:font-name="Verdana" fo:font-size="10pt" fo:letter-spacing="normal" fo:font-weight="normal" style:font-name-asian="Times New Roman2" style:font-size-asian="10pt" style:font-weight-asian="normal" style:font-name-complex="Times New Roman2" style:font-size-complex="10pt" style:language-complex="ar" style:country-complex="SA" style:font-weight-complex="normal"/>
    </style:style>
    <style:style style:name="P141" style:family="paragraph" style:parent-style-name="Standard">
      <style:paragraph-properties fo:text-align="justify" style:justify-single-word="false"/>
      <style:text-properties fo:color="#000000" style:font-name="Verdana" fo:font-size="10pt" fo:font-weight="normal" style:font-size-asian="10pt" style:font-weight-asian="normal" style:font-name-complex="Arial" style:font-size-complex="10pt" style:font-weight-complex="normal"/>
    </style:style>
    <style:style style:name="P142" style:family="paragraph" style:parent-style-name="Standard">
      <style:paragraph-properties fo:text-align="justify" style:justify-single-word="false"/>
      <style:text-properties fo:color="#000000" style:font-name="Verdana" fo:font-size="10pt" fo:font-weight="normal" officeooo:paragraph-rsid="0024acaa" style:font-size-asian="10pt" style:font-weight-asian="normal" style:font-size-complex="10pt" style:font-weight-complex="normal"/>
    </style:style>
    <style:style style:name="P143" style:family="paragraph" style:parent-style-name="Standard">
      <style:paragraph-properties fo:text-align="justify" style:justify-single-word="false"/>
      <style:text-properties fo:color="#000000" style:font-name="Verdana" fo:font-size="10pt" fo:font-weight="normal" officeooo:paragraph-rsid="002d5157" style:font-size-asian="10pt" style:font-weight-asian="normal" style:font-size-complex="10pt" style:font-weight-complex="normal"/>
    </style:style>
    <style:style style:name="P144" style:family="paragraph" style:parent-style-name="Standard">
      <style:paragraph-properties fo:text-align="justify" style:justify-single-word="false"/>
      <style:text-properties fo:color="#000000" style:font-name-complex="Times New Roman"/>
    </style:style>
    <style:style style:name="P145" style:family="paragraph" style:parent-style-name="Standard">
      <style:paragraph-properties style:line-height-at-least="0.176cm" fo:text-align="justify" style:justify-single-word="false"/>
      <style:text-properties fo:color="#ff0000" style:font-name="Verdana" fo:font-size="10pt" style:font-size-asian="10pt" style:font-name-complex="Times New Roman1" style:font-size-complex="10pt"/>
    </style:style>
    <style:style style:name="P146" style:family="paragraph" style:parent-style-name="Standard">
      <style:paragraph-properties style:line-height-at-least="0.353cm" fo:text-align="justify" style:justify-single-word="false"/>
      <style:text-properties fo:color="#ff0000" style:font-name="Verdana" fo:font-size="10pt" style:font-size-asian="10pt" style:font-name-complex="Times New Roman1" style:font-size-complex="10pt"/>
    </style:style>
    <style:style style:name="P147" style:family="paragraph" style:parent-style-name="Standard">
      <style:paragraph-properties fo:text-align="justify" style:justify-single-word="false"/>
      <style:text-properties fo:color="#ff0000" style:font-name="Verdana" fo:font-size="10pt" style:font-size-asian="10pt" style:font-size-complex="10pt"/>
    </style:style>
    <style:style style:name="P148" style:family="paragraph" style:parent-style-name="Standard">
      <style:paragraph-properties style:line-height-at-least="0.176cm" fo:text-align="justify" style:justify-single-word="false"/>
      <style:text-properties fo:color="#ff0000" style:font-name="Verdana" fo:font-size="10pt" fo:background-color="#ffff00" style:font-size-asian="10pt" style:font-name-complex="Times New Roman1" style:font-size-complex="10pt"/>
    </style:style>
    <style:style style:name="P149" style:family="paragraph" style:parent-style-name="Standard">
      <style:paragraph-properties fo:line-height="0.353cm" fo:text-align="justify" style:justify-single-word="false"/>
      <style:text-properties fo:color="#ff0000" style:font-name="Verdana" fo:font-size="10pt" fo:font-weight="bold" style:font-size-asian="10pt" style:font-weight-asian="bold" style:font-name-complex="Times New Roman1" style:font-size-complex="10pt"/>
    </style:style>
    <style:style style:name="P150" style:family="paragraph" style:parent-style-name="Standard">
      <style:paragraph-properties style:line-height-at-least="0.176cm" fo:text-align="justify" style:justify-single-word="false"/>
    </style:style>
    <style:style style:name="P151" style:family="paragraph" style:parent-style-name="Standard">
      <style:paragraph-properties fo:line-height="90%" fo:text-align="justify" style:justify-single-word="false"/>
    </style:style>
    <style:style style:name="P152" style:family="paragraph" style:parent-style-name="Standard">
      <style:paragraph-properties fo:text-align="justify" style:justify-single-word="false"/>
      <style:text-properties fo:color="#ffffff" style:font-name="Verdana" fo:font-size="10pt" fo:font-weight="bold" style:font-size-asian="10pt" style:font-weight-asian="bold" style:font-size-complex="10pt" style:font-weight-complex="bold"/>
    </style:style>
    <style:style style:name="P153" style:family="paragraph" style:parent-style-name="Standard">
      <style:paragraph-properties fo:text-align="justify" style:justify-single-word="false"/>
    </style:style>
    <style:style style:name="P154" style:family="paragraph" style:parent-style-name="Standard">
      <style:paragraph-properties style:line-height-at-least="0.353cm" fo:text-align="justify" style:justify-single-word="false"/>
      <style:text-properties fo:color="#fafbfe" style:font-name="Verdana" fo:font-size="10pt" fo:font-weight="bold" style:font-size-asian="10pt" style:font-weight-asian="bold" style:font-size-complex="10pt" style:font-weight-complex="bold"/>
    </style:style>
    <style:style style:name="P155" style:family="paragraph" style:parent-style-name="Standard">
      <style:paragraph-properties fo:text-align="justify" style:justify-single-word="false"/>
      <style:text-properties fo:color="#fafbfe" style:font-name="Verdana" fo:font-size="10pt" fo:font-weight="bold" style:font-size-asian="10pt" style:font-weight-asian="bold" style:font-size-complex="10pt" style:font-weight-complex="bold"/>
    </style:style>
    <style:style style:name="P156" style:family="paragraph" style:parent-style-name="Standard">
      <style:paragraph-properties fo:text-align="justify" style:justify-single-word="false" style:text-autospace="none"/>
      <style:text-properties style:font-name="Times New Roman2" fo:font-size="10pt" style:font-size-asian="10pt" style:font-size-complex="10pt"/>
    </style:style>
    <style:style style:name="P157" style:family="paragraph" style:parent-style-name="Footer">
      <style:paragraph-properties fo:margin-left="0cm" fo:margin-right="-0.28cm" fo:text-indent="0cm" style:auto-text-indent="false"/>
      <style:text-properties fo:color="#000080" style:font-name="Arial" fo:font-size="6pt" fo:language="pt" fo:country="BR" style:font-name-asian="Times New Roman" style:font-size-asian="6pt" style:font-name-complex="Arial" style:font-size-complex="6pt" style:language-complex="ar" style:country-complex="SA"/>
    </style:style>
    <style:style style:name="P158" style:family="paragraph" style:parent-style-name="Standard">
      <style:paragraph-properties fo:margin-left="1.023cm" fo:margin-right="0cm" fo:line-height="200%" fo:text-align="center" style:justify-single-word="false" fo:text-indent="0cm" style:auto-text-indent="false"/>
      <style:text-properties style:font-name="Verdana" fo:font-size="10pt" style:font-size-asian="10pt" style:font-size-complex="10pt"/>
    </style:style>
    <style:style style:name="P159" style:family="paragraph" style:parent-style-name="Standard">
      <style:paragraph-properties fo:margin-left="0.176cm" fo:margin-right="0cm" fo:line-height="200%" fo:text-align="center"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160" style:family="paragraph" style:parent-style-name="Standard">
      <style:paragraph-properties fo:margin-left="0.176cm" fo:margin-right="0cm" fo:line-height="0.422cm" fo:text-align="justify" style:justify-single-word="false" fo:text-indent="0cm" style:auto-text-indent="false" style:snap-to-layout-grid="false"/>
      <style:text-properties style:font-name="Verdana" fo:font-size="10pt" fo:font-weight="bold" style:font-size-asian="10pt" style:font-weight-asian="bold" style:font-name-complex="Times New Roman1" style:font-size-complex="10pt"/>
    </style:style>
    <style:style style:name="P161" style:family="paragraph" style:parent-style-name="Standard">
      <style:paragraph-properties fo:margin-left="0.176cm" fo:margin-right="0cm" fo:line-height="0.445cm" fo:text-align="justify" style:justify-single-word="false" fo:text-indent="0cm" style:auto-text-indent="false" style:snap-to-layout-grid="false"/>
      <style:text-properties style:font-name="Verdana" fo:font-size="10pt" fo:font-weight="bold" style:font-size-asian="10pt" style:font-weight-asian="bold" style:font-name-complex="Times New Roman1" style:font-size-complex="10pt" style:text-scale="99%"/>
    </style:style>
    <style:style style:name="P162" style:family="paragraph" style:parent-style-name="Standard">
      <style:paragraph-properties fo:margin-left="0.176cm" fo:margin-right="0cm" fo:line-height="0.60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163" style:family="paragraph" style:parent-style-name="Standard">
      <style:paragraph-properties fo:margin-left="0.176cm" fo:margin-right="0cm" fo:line-height="0.422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164" style:family="paragraph" style:parent-style-name="Standard">
      <style:paragraph-properties fo:margin-left="0.176cm" fo:margin-right="0cm" fo:line-height="0.44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165" style:family="paragraph" style:parent-style-name="Standard">
      <style:paragraph-properties fo:margin-left="0.353cm" fo:margin-right="0cm" fo:line-height="200%" fo:text-align="center"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166" style:family="paragraph" style:parent-style-name="Standard">
      <style:paragraph-properties fo:margin-left="5.574cm" fo:margin-right="0cm" fo:text-align="start"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167" style:family="paragraph" style:parent-style-name="Standard">
      <style:paragraph-properties fo:margin-left="5.574cm" fo:margin-right="0cm" fo:text-align="start" style:justify-single-word="false" fo:text-indent="0cm" style:auto-text-indent="false"/>
      <style:text-properties style:font-name="Verdana" fo:font-size="11pt" fo:font-weight="bold" style:font-size-asian="11pt" style:font-weight-asian="bold" style:font-name-complex="Times New Roman1" style:font-size-complex="11pt"/>
    </style:style>
    <style:style style:name="P168" style:family="paragraph" style:parent-style-name="Standard">
      <style:paragraph-properties fo:margin-left="0cm" fo:margin-right="0cm" fo:text-indent="0cm" style:auto-text-indent="false"/>
      <style:text-properties style:font-name="Verdana" fo:font-size="10pt" style:font-size-asian="10pt" style:font-size-complex="10pt"/>
    </style:style>
    <style:style style:name="P169" style:family="paragraph" style:parent-style-name="Standard">
      <style:paragraph-properties fo:margin-left="0cm" fo:margin-right="0cm" style:line-height-at-least="0.176cm" fo:text-align="justify" style:justify-single-word="false" fo:text-indent="0cm" style:auto-text-indent="false"/>
      <style:text-properties style:font-name="Verdana" fo:font-size="10pt" style:font-size-asian="10pt" style:font-size-complex="10pt"/>
    </style:style>
    <style:style style:name="P170" style:family="paragraph" style:parent-style-name="Standard">
      <style:paragraph-properties fo:margin-left="0cm" fo:margin-right="0cm" fo:text-align="justify" style:justify-single-word="false" fo:text-indent="0cm" style:auto-text-indent="false">
        <style:tab-stops>
          <style:tab-stop style:position="3.821cm"/>
          <style:tab-stop style:position="5.091cm"/>
          <style:tab-stop style:position="6.361cm"/>
          <style:tab-stop style:position="7.631cm"/>
          <style:tab-stop style:position="8.901cm"/>
          <style:tab-stop style:position="10.171cm"/>
          <style:tab-stop style:position="11.441cm"/>
          <style:tab-stop style:position="12.711cm"/>
        </style:tab-stops>
      </style:paragraph-properties>
      <style:text-properties style:font-name="Verdana" fo:font-size="10pt" style:font-size-asian="10pt" style:font-size-complex="10pt"/>
    </style:style>
    <style:style style:name="P171" style:family="paragraph" style:parent-style-name="Standard">
      <style:paragraph-properties fo:margin-left="0cm" fo:margin-right="0cm" fo:text-align="justify" style:justify-single-word="false" fo:text-indent="0cm" style:auto-text-indent="false"/>
      <style:text-properties style:font-name="Verdana" fo:font-size="10pt" fo:font-weight="bold" style:font-size-asian="10pt" style:font-weight-asian="bold" style:font-size-complex="10pt" style:font-weight-complex="bold"/>
    </style:style>
    <style:style style:name="P172" style:family="paragraph" style:parent-style-name="Standard">
      <style:paragraph-properties fo:margin-left="0cm" fo:margin-right="0cm" fo:text-align="center" style:justify-single-word="false" fo:text-indent="0cm" style:auto-text-indent="false"/>
      <style:text-properties style:font-name="Verdana" fo:font-size="10pt" fo:font-weight="bold" style:font-size-asian="10pt" style:font-weight-asian="bold" style:font-size-complex="10pt" style:font-weight-complex="bold"/>
    </style:style>
    <style:style style:name="P173" style:family="paragraph" style:parent-style-name="Standard">
      <style:paragraph-properties fo:margin-left="0cm" fo:margin-right="0cm" fo:text-align="justify" style:justify-single-word="false" fo:text-indent="0cm" style:auto-text-indent="false"/>
      <style:text-properties style:font-name="Verdana" fo:font-size="10pt" fo:font-weight="normal" style:font-size-asian="10pt" style:font-weight-asian="normal" style:font-size-complex="10pt" style:font-weight-complex="normal"/>
    </style:style>
    <style:style style:name="P174" style:family="paragraph" style:parent-style-name="Standard">
      <style:paragraph-properties fo:margin-left="0cm" fo:margin-right="0cm" fo:text-align="center" style:justify-single-word="false" fo:text-indent="0cm" style:auto-text-indent="false"/>
      <style:text-properties style:font-name="Verdana" fo:font-size="10pt" fo:font-weight="normal" style:font-size-asian="10pt" style:font-weight-asian="normal" style:font-size-complex="10pt" style:font-weight-complex="normal"/>
    </style:style>
    <style:style style:name="P175" style:family="paragraph" style:parent-style-name="Standard">
      <style:paragraph-properties fo:margin-left="0cm" fo:margin-right="0cm" fo:text-align="justify" style:justify-single-word="false" fo:text-indent="0cm" style:auto-text-indent="false">
        <style:tab-stops>
          <style:tab-stop style:position="3.821cm"/>
          <style:tab-stop style:position="5.091cm"/>
          <style:tab-stop style:position="6.361cm"/>
          <style:tab-stop style:position="7.631cm"/>
          <style:tab-stop style:position="8.901cm"/>
          <style:tab-stop style:position="10.171cm"/>
          <style:tab-stop style:position="11.441cm"/>
          <style:tab-stop style:position="12.711cm"/>
        </style:tab-stops>
      </style:paragraph-properties>
      <style:text-properties style:font-name="Verdana" fo:font-size="10pt" fo:font-weight="normal" style:font-size-asian="10pt" style:font-weight-asian="normal" style:font-name-complex="Arial" style:font-size-complex="10pt" style:font-weight-complex="normal"/>
    </style:style>
    <style:style style:name="P176" style:family="paragraph" style:parent-style-name="Standard">
      <style:paragraph-properties fo:margin-left="0cm" fo:margin-right="0cm" fo:text-align="center" style:justify-single-word="false" fo:text-indent="0cm" style:auto-text-indent="false"/>
      <style:text-properties style:font-name="Verdana" fo:font-size="10pt" style:text-underline-style="solid" style:text-underline-width="auto" style:text-underline-color="font-color" fo:font-weight="bold" style:font-size-asian="10pt" style:font-weight-asian="bold" style:font-size-complex="10pt" style:font-weight-complex="bold"/>
    </style:style>
    <style:style style:name="P177" style:family="paragraph" style:parent-style-name="Standard">
      <style:paragraph-properties fo:margin-left="0cm" fo:margin-right="0cm" fo:text-align="justify" style:justify-single-word="false" fo:text-indent="0cm" style:auto-text-indent="false"/>
      <style:text-properties style:font-name="Verdana" fo:font-size="10pt" style:text-underline-style="solid" style:text-underline-width="auto" style:text-underline-color="font-color" fo:font-weight="bold" style:font-size-asian="10pt" style:font-weight-asian="bold" style:font-size-complex="10pt" style:font-weight-complex="bold"/>
    </style:style>
    <style:style style:name="P178" style:family="paragraph" style:parent-style-name="Standard">
      <style:paragraph-properties fo:margin-left="0cm" fo:margin-right="0cm" fo:text-align="justify" style:justify-single-word="false" fo:text-indent="0cm" style:auto-text-indent="false"/>
      <style:text-properties fo:color="#000000" style:font-name="Times New Roman2" fo:font-size="9.5pt" fo:font-weight="bold" style:font-name-asian="Times New Roman2" style:font-size-asian="9.5pt" style:font-weight-asian="bold" style:font-name-complex="Times New Roman2" style:font-size-complex="9.5pt" style:font-weight-complex="bold"/>
    </style:style>
    <style:style style:name="P179" style:family="paragraph" style:parent-style-name="Standard">
      <style:paragraph-properties fo:margin-left="0cm" fo:margin-right="0cm" fo:text-align="center" style:justify-single-word="false" fo:text-indent="0cm" style:auto-text-indent="false" fo:break-before="page"/>
      <style:text-properties style:font-name="Verdana" fo:font-size="10pt" fo:font-weight="bold" style:font-size-asian="10pt" style:font-weight-asian="bold" style:font-size-complex="10pt" style:font-weight-complex="bold"/>
    </style:style>
    <style:style style:name="P180" style:family="paragraph" style:parent-style-name="Standard">
      <style:paragraph-properties fo:margin-left="0cm" fo:margin-right="0cm" fo:text-align="justify" style:justify-single-word="false" fo:text-indent="0cm" style:auto-text-indent="false" fo:break-before="page"/>
      <style:text-properties style:font-name="Verdana" fo:font-size="10pt" fo:font-weight="bold" style:font-size-asian="10pt" style:font-weight-asian="bold" style:font-size-complex="10pt" style:font-weight-complex="bold"/>
    </style:style>
    <style:style style:name="P181" style:family="paragraph" style:parent-style-name="Standard">
      <style:paragraph-properties fo:margin-left="1.27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size-complex="10pt"/>
    </style:style>
    <style:style style:name="P182" style:family="paragraph" style:parent-style-name="Standard">
      <style:paragraph-properties fo:margin-left="1.27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183" style:family="paragraph" style:parent-style-name="Standard">
      <style:paragraph-properties fo:margin-left="1.27cm" fo:margin-right="0cm" style:line-height-at-least="0.176cm" fo:text-align="start"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184" style:family="paragraph" style:parent-style-name="Standard">
      <style:paragraph-properties fo:margin-left="1.27cm" fo:margin-right="0cm" fo:text-align="start"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185" style:family="paragraph" style:parent-style-name="Standard">
      <style:paragraph-properties fo:margin-left="1.27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fo:font-weight="bold" style:font-size-asian="10pt" style:font-weight-asian="bold" style:font-name-complex="Times New Roman1" style:font-size-complex="10pt" style:font-weight-complex="bold"/>
    </style:style>
    <style:style style:name="P186" style:family="paragraph" style:parent-style-name="Standard">
      <style:paragraph-properties fo:margin-left="1.27cm" fo:margin-right="0cm" fo:text-align="start" style:justify-single-word="false" fo:orphans="0" fo:widows="0" fo:text-indent="-1.266cm" style:auto-text-indent="false" style:vertical-align="auto">
        <style:tab-stops>
          <style:tab-stop style:position="1.27cm"/>
        </style:tab-stops>
      </style:paragraph-properties>
      <style:text-properties style:font-name="Verdana" fo:font-size="10pt" fo:font-weight="bold" style:font-size-asian="10pt" style:font-weight-asian="bold" style:font-name-complex="Times New Roman1" style:font-size-complex="10pt" style:font-weight-complex="bold"/>
    </style:style>
    <style:style style:name="P187" style:family="paragraph" style:parent-style-name="Standard">
      <style:paragraph-properties fo:margin-left="1.27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style:text-underline-style="none" fo:font-weight="bold" style:font-size-asian="10pt" style:font-weight-asian="bold" style:font-name-complex="Times New Roman1" style:font-size-complex="10pt"/>
    </style:style>
    <style:style style:name="P188" style:family="paragraph" style:parent-style-name="Standard">
      <style:paragraph-properties fo:margin-left="0.025cm" fo:margin-right="0cm" style:line-height-at-least="0.176cm" fo:text-align="justify" style:justify-single-word="false" fo:orphans="0" fo:widows="0" fo:text-indent="0cm" style:auto-text-indent="false" style:vertical-align="auto">
        <style:tab-stops>
          <style:tab-stop style:position="1.249cm"/>
          <style:tab-stop style:position="1.349cm"/>
        </style:tab-stops>
      </style:paragraph-properties>
      <style:text-properties style:use-window-font-color="true" style:font-name="Verdana" fo:font-size="10pt" style:font-size-asian="10pt" style:font-name-complex="Times New Roman1" style:font-size-complex="10pt"/>
    </style:style>
    <style:style style:name="P189" style:family="paragraph" style:parent-style-name="Standard">
      <style:paragraph-properties fo:margin-left="0.025cm" fo:margin-right="0cm" fo:text-align="justify" style:justify-single-word="false" fo:text-indent="0cm" style:auto-text-indent="false">
        <style:tab-stops>
          <style:tab-stop style:position="-0.746cm"/>
          <style:tab-stop style:position="0.524cm"/>
          <style:tab-stop style:position="1.794cm"/>
          <style:tab-stop style:position="3.064cm"/>
          <style:tab-stop style:position="6.874cm"/>
          <style:tab-stop style:position="8.144cm"/>
          <style:tab-stop style:position="9.414cm"/>
          <style:tab-stop style:position="10.684cm"/>
        </style:tab-stops>
      </style:paragraph-properties>
      <style:text-properties style:use-window-font-color="true" style:font-name="Verdana" fo:font-size="10pt" fo:language="pt" fo:country="BR" style:font-name-asian="Times New Roman" style:font-size-asian="10pt" style:language-asian="zxx" style:country-asian="none" style:font-name-complex="Arial" style:font-size-complex="10pt" style:language-complex="ar" style:country-complex="SA"/>
    </style:style>
    <style:style style:name="P190" style:family="paragraph" style:parent-style-name="Standard">
      <style:paragraph-properties fo:margin-left="0.025cm" fo:margin-right="0cm" fo:text-align="justify" style:justify-single-word="false" fo:text-indent="0cm" style:auto-text-indent="false">
        <style:tab-stops>
          <style:tab-stop style:position="-0.746cm"/>
          <style:tab-stop style:position="0.524cm"/>
          <style:tab-stop style:position="1.794cm"/>
          <style:tab-stop style:position="3.064cm"/>
          <style:tab-stop style:position="6.874cm"/>
          <style:tab-stop style:position="8.144cm"/>
          <style:tab-stop style:position="9.414cm"/>
          <style:tab-stop style:position="10.684cm"/>
        </style:tab-stops>
      </style:paragraph-properties>
      <style:text-properties style:use-window-font-color="true" style:font-name="Verdana" fo:font-size="10pt" fo:language="pt" fo:country="BR" fo:font-weight="normal" style:font-name-asian="Times New Roman" style:font-size-asian="10pt" style:language-asian="zxx" style:country-asian="none" style:font-weight-asian="normal" style:font-name-complex="Arial" style:font-size-complex="10pt" style:language-complex="ar" style:country-complex="SA" style:font-weight-complex="normal"/>
    </style:style>
    <style:style style:name="P191" style:family="paragraph" style:parent-style-name="Standard">
      <style:paragraph-properties fo:margin-left="0.025cm" fo:margin-right="0cm" fo:text-align="justify" style:justify-single-word="false" fo:text-indent="0cm" style:auto-text-indent="false">
        <style:tab-stops/>
      </style:paragraph-properties>
      <style:text-properties style:font-name="Verdana" fo:font-size="10pt" style:font-size-asian="10pt" style:font-size-complex="10pt"/>
    </style:style>
    <style:style style:name="P192" style:family="paragraph" style:parent-style-name="Standard">
      <style:paragraph-properties fo:margin-left="0.079cm" fo:margin-right="0cm" style:line-height-at-least="0.176cm" fo:text-align="justify" style:justify-single-word="false" fo:orphans="0" fo:widows="0" fo:text-indent="0cm" style:auto-text-indent="false" style:vertical-align="auto">
        <style:tab-stops>
          <style:tab-stop style:position="1.349cm"/>
        </style:tab-stops>
      </style:paragraph-properties>
      <style:text-properties style:use-window-font-color="true" style:font-name="Verdana" fo:font-size="10pt" style:font-size-asian="10pt" style:font-name-complex="Times New Roman1" style:font-size-complex="10pt"/>
    </style:style>
    <style:style style:name="P193" style:family="paragraph" style:parent-style-name="Standard">
      <style:paragraph-properties fo:margin-left="0.291cm" fo:margin-right="0cm" style:line-height-at-least="0.176cm" fo:text-align="justify" style:justify-single-word="false" fo:orphans="0" fo:widows="0" fo:text-indent="-0.635cm" style:auto-text-indent="false" style:vertical-align="auto">
        <style:tab-stops>
          <style:tab-stop style:position="2.498cm"/>
        </style:tab-stops>
      </style:paragraph-properties>
      <style:text-properties style:use-window-font-color="true" style:font-name="Verdana" fo:font-size="10pt" style:font-size-asian="10pt" style:font-name-complex="Times New Roman1" style:font-size-complex="10pt"/>
    </style:style>
    <style:style style:name="P194" style:family="paragraph" style:parent-style-name="Standard">
      <style:paragraph-properties fo:margin-left="0.291cm" fo:margin-right="0cm" style:line-height-at-least="0.176cm" fo:text-align="justify" style:justify-single-word="false" fo:orphans="0" fo:widows="0" fo:text-indent="-0.27cm" style:auto-text-indent="false" style:vertical-align="auto">
        <style:tab-stops>
          <style:tab-stop style:position="2.498cm"/>
        </style:tab-stops>
      </style:paragraph-properties>
      <style:text-properties style:use-window-font-color="true" style:font-name="Verdana" fo:font-size="10pt" style:font-size-asian="10pt" style:font-name-complex="Times New Roman1" style:font-size-complex="10pt"/>
    </style:style>
    <style:style style:name="P195" style:family="paragraph" style:parent-style-name="Standard">
      <style:paragraph-properties fo:margin-left="0.049cm" fo:margin-right="0cm" style:line-height-at-least="0.176cm" fo:text-align="justify" style:justify-single-word="false" fo:orphans="0" fo:widows="0" fo:text-indent="-0.049cm" style:auto-text-indent="false" style:vertical-align="auto">
        <style:tab-stops>
          <style:tab-stop style:position="2.505cm"/>
        </style:tab-stops>
      </style:paragraph-properties>
      <style:text-properties style:use-window-font-color="true" style:font-name="Verdana" fo:font-size="10pt" style:font-size-asian="10pt" style:font-name-complex="Times New Roman1" style:font-size-complex="10pt"/>
    </style:style>
    <style:style style:name="P196"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1.503cm"/>
        </style:tab-stops>
      </style:paragraph-properties>
      <style:text-properties style:font-name="Verdana" fo:font-size="10pt" style:font-size-asian="10pt" style:font-size-complex="10pt"/>
    </style:style>
    <style:style style:name="P197"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size-complex="10pt"/>
    </style:style>
    <style:style style:name="P198" style:family="paragraph" style:parent-style-name="Standard">
      <style:paragraph-properties fo:margin-left="0cm" fo:margin-right="0cm" style:line-height-at-least="0.176cm" fo:text-align="justify" style:justify-single-word="false" fo:orphans="0" fo:widows="0" fo:text-indent="0.004cm" style:auto-text-indent="false" style:vertical-align="auto"/>
      <style:text-properties style:font-name="Verdana" fo:font-size="10pt" style:font-size-asian="10pt" style:font-size-complex="10pt"/>
    </style:style>
    <style:style style:name="P199"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size-complex="10pt"/>
    </style:style>
    <style:style style:name="P200"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size-complex="10pt"/>
    </style:style>
    <style:style style:name="P201"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size-complex="10pt"/>
    </style:style>
    <style:style style:name="P202"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501cm"/>
        </style:tab-stops>
      </style:paragraph-properties>
      <style:text-properties style:font-name="Verdana" fo:font-size="10pt" style:font-size-asian="10pt" style:font-name-complex="Times New Roman1" style:font-size-complex="10pt"/>
    </style:style>
    <style:style style:name="P203"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1.508cm"/>
        </style:tab-stops>
      </style:paragraph-properties>
      <style:text-properties style:font-name="Verdana" fo:font-size="10pt" style:font-size-asian="10pt" style:font-name-complex="Times New Roman1" style:font-size-complex="10pt"/>
    </style:style>
    <style:style style:name="P204"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252cm"/>
        </style:tab-stops>
      </style:paragraph-properties>
      <style:text-properties style:font-name="Verdana" fo:font-size="10pt" style:font-size-asian="10pt" style:font-name-complex="Times New Roman1" style:font-size-complex="10pt"/>
    </style:style>
    <style:style style:name="P205" style:family="paragraph" style:parent-style-name="Standard">
      <style:paragraph-properties fo:margin-left="0cm" fo:margin-right="0cm" style:line-height-at-least="0.176cm" fo:text-align="justify" style:justify-single-word="false" fo:orphans="0" fo:widows="0" fo:text-indent="0.004cm" style:auto-text-indent="false" style:vertical-align="auto"/>
      <style:text-properties style:font-name="Verdana" fo:font-size="10pt" style:font-size-asian="10pt" style:font-name-complex="Times New Roman1" style:font-size-complex="10pt"/>
    </style:style>
    <style:style style:name="P206"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207" style:family="paragraph" style:parent-style-name="Standard">
      <style:paragraph-properties fo:margin-left="0cm" fo:margin-right="0cm" style:line-height-at-least="0.176cm" fo:text-align="start"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name-complex="Times New Roman1" style:font-size-complex="10pt"/>
    </style:style>
    <style:style style:name="P208"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 style:font-size-complex="10pt"/>
    </style:style>
    <style:style style:name="P209"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name-asian="Times New Roman1" style:font-size-asian="10pt" style:font-name-complex="Times New Roman1" style:font-size-complex="10pt"/>
    </style:style>
    <style:style style:name="P210"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fo:font-weight="bold" style:font-name-asian="Times New Roman1" style:font-size-asian="10pt" style:font-weight-asian="bold" style:font-name-complex="Times New Roman1" style:font-size-complex="10pt" style:font-weight-complex="bold"/>
    </style:style>
    <style:style style:name="P211"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style>
    <style:style style:name="P212"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use-window-font-color="true" style:font-name="Verdana" fo:font-size="10pt" fo:letter-spacing="normal" style:font-name-asian="Times New Roman2" style:font-size-asian="10pt" style:font-name-complex="Times New Roman2" style:font-size-complex="10pt" style:language-complex="ar" style:country-complex="SA"/>
    </style:style>
    <style:style style:name="P213" style:family="paragraph" style:parent-style-name="Standard">
      <style:paragraph-properties fo:margin-left="0cm" fo:margin-right="0cm" style:line-height-at-least="0.176cm" fo:text-align="justify" style:justify-single-word="false" fo:orphans="0" fo:widows="0" fo:text-indent="0.004cm" style:auto-text-indent="false" style:vertical-align="auto">
        <style:tab-stops>
          <style:tab-stop style:position="2.498cm"/>
        </style:tab-stops>
      </style:paragraph-properties>
      <style:text-properties style:use-window-font-color="true" style:font-name="Verdana" fo:font-size="10pt" fo:font-weight="normal" style:font-size-asian="10pt" style:font-weight-asian="normal" style:font-name-complex="Times New Roman1" style:font-size-complex="10pt" style:font-weight-complex="normal"/>
    </style:style>
    <style:style style:name="P214" style:family="paragraph" style:parent-style-name="Standard">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fo:color="#000000" style:font-name="Verdana" fo:font-size="10pt" fo:letter-spacing="normal" style:font-name-asian="Times New Roman2" style:font-size-asian="10pt" style:font-name-complex="Times New Roman2" style:font-size-complex="10pt" style:language-complex="ar" style:country-complex="SA"/>
    </style:style>
    <style:style style:name="P215" style:family="paragraph" style:parent-style-name="Standard">
      <style:paragraph-properties fo:margin-left="0cm" fo:margin-right="0.035cm" style:line-height-at-least="0.176cm" fo:text-align="justify" style:justify-single-word="false" fo:text-indent="0cm" style:auto-text-indent="false"/>
      <style:text-properties style:font-name="Verdana" fo:font-size="10pt" style:font-size-asian="10pt" style:font-size-complex="10pt"/>
    </style:style>
    <style:style style:name="P216" style:family="paragraph" style:parent-style-name="Standard">
      <style:paragraph-properties fo:margin-left="0cm" fo:margin-right="0.035cm" fo:line-height="105%" fo:text-align="justify" style:justify-single-word="false" fo:text-indent="0cm" style:auto-text-indent="false"/>
      <style:text-properties style:font-name="Verdana" fo:font-size="10pt" style:font-size-asian="10pt" style:font-size-complex="10pt"/>
    </style:style>
    <style:style style:name="P217" style:family="paragraph" style:parent-style-name="Standard">
      <style:paragraph-properties fo:margin-left="0cm" fo:margin-right="0.035cm" fo:line-height="106%" fo:text-align="justify" style:justify-single-word="false" fo:text-indent="0cm" style:auto-text-indent="false"/>
      <style:text-properties style:font-name="Verdana" fo:font-size="10pt" style:font-size-asian="10pt" style:font-size-complex="10pt"/>
    </style:style>
    <style:style style:name="P218" style:family="paragraph" style:parent-style-name="Standard">
      <style:paragraph-properties fo:margin-left="0cm" fo:margin-right="0.035cm" style:line-height-at-least="0.176cm" fo:text-align="justify" style:justify-single-word="false" fo:text-indent="0cm" style:auto-text-indent="false"/>
      <style:text-properties style:font-name="Verdana" fo:font-size="10pt" style:font-size-asian="10pt" style:font-name-complex="Times New Roman1" style:font-size-complex="10pt"/>
    </style:style>
    <style:style style:name="P219" style:family="paragraph" style:parent-style-name="Standard">
      <style:paragraph-properties fo:margin-left="0cm" fo:margin-right="0.035cm" fo:line-height="86%" fo:text-align="justify" style:justify-single-word="false" fo:text-indent="0cm" style:auto-text-indent="false"/>
      <style:text-properties style:font-name="Verdana" fo:font-size="10pt" style:font-size-asian="10pt" style:font-name-complex="Times New Roman1" style:font-size-complex="10pt"/>
    </style:style>
    <style:style style:name="P220" style:family="paragraph" style:parent-style-name="Standard">
      <style:paragraph-properties fo:margin-left="0cm" fo:margin-right="0.035cm" fo:line-height="101%" fo:text-align="justify" style:justify-single-word="false" fo:text-indent="0cm" style:auto-text-indent="false"/>
      <style:text-properties style:font-name="Verdana" fo:font-size="10pt" style:font-size-asian="10pt" style:font-name-complex="Times New Roman1" style:font-size-complex="10pt"/>
    </style:style>
    <style:style style:name="P221" style:family="paragraph" style:parent-style-name="Standard">
      <style:paragraph-properties fo:margin-left="0cm" fo:margin-right="0.035cm" fo:line-height="90%" fo:text-align="justify" style:justify-single-word="false" fo:text-indent="0cm" style:auto-text-indent="false"/>
      <style:text-properties style:font-name="Verdana" fo:font-size="10pt" style:font-size-asian="10pt" style:font-name-complex="Times New Roman1" style:font-size-complex="10pt"/>
    </style:style>
    <style:style style:name="P222" style:family="paragraph" style:parent-style-name="Standard">
      <style:paragraph-properties fo:margin-left="0cm" fo:margin-right="0.035cm" fo:line-height="95%" fo:text-align="justify" style:justify-single-word="false" fo:text-indent="0cm" style:auto-text-indent="false"/>
      <style:text-properties style:font-name="Verdana" fo:font-size="10pt" style:font-size-asian="10pt" style:font-name-complex="Times New Roman1" style:font-size-complex="10pt"/>
    </style:style>
    <style:style style:name="P223" style:family="paragraph" style:parent-style-name="Standard">
      <style:paragraph-properties fo:margin-left="0cm" fo:margin-right="0.035cm" fo:line-height="91%" fo:text-align="justify" style:justify-single-word="false" fo:text-indent="0cm" style:auto-text-indent="false"/>
      <style:text-properties style:font-name="Verdana" fo:font-size="10pt" style:font-size-asian="10pt" style:font-name-complex="Times New Roman1" style:font-size-complex="10pt"/>
    </style:style>
    <style:style style:name="P224" style:family="paragraph" style:parent-style-name="Standard">
      <style:paragraph-properties fo:margin-left="0cm" fo:margin-right="0.035cm" style:line-height-at-least="0.353cm" fo:text-align="justify" style:justify-single-word="false" fo:text-indent="0cm" style:auto-text-indent="false"/>
      <style:text-properties style:font-name="Verdana" fo:font-size="10pt" style:font-size-asian="10pt" style:font-name-complex="Times New Roman1" style:font-size-complex="10pt"/>
    </style:style>
    <style:style style:name="P225" style:family="paragraph" style:parent-style-name="Standard">
      <style:paragraph-properties fo:margin-left="0cm" fo:margin-right="0.035cm" style:line-height-at-least="0.176cm" fo:text-align="justify" style:justify-single-word="false" fo:text-indent="0cm" style:auto-text-indent="false"/>
    </style:style>
    <style:style style:name="P226" style:family="paragraph" style:parent-style-name="Standard">
      <style:paragraph-properties fo:margin-left="0cm" fo:margin-right="0.035cm" fo:text-align="justify" style:justify-single-word="false" fo:hyphenation-ladder-count="no-limit" fo:text-indent="0cm" style:auto-text-indent="false">
        <style:tab-stops>
          <style:tab-stop style:position="4.318cm"/>
          <style:tab-stop style:position="11.684cm"/>
        </style:tab-stops>
      </style:paragraph-properties>
      <style:text-properties fo:color="#280099" style:font-name="Verdana" fo:font-size="10pt" fo:font-style="italic" fo:font-weight="bold" style:font-size-asian="10pt" style:font-style-asian="italic" style:font-weight-asian="bold" style:font-name-complex="Arial" style:font-size-complex="10pt" style:font-style-complex="italic" style:font-weight-complex="bold" fo:hyphenate="true" fo:hyphenation-remain-char-count="2" fo:hyphenation-push-char-count="2"/>
    </style:style>
    <style:style style:name="P227" style:family="paragraph" style:parent-style-name="Standard">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228" style:family="paragraph" style:parent-style-name="Standard">
      <style:paragraph-properties fo:margin-left="0cm" fo:margin-right="0.035cm" style:line-height-at-least="0.176cm" fo:text-align="justify" style:justify-single-word="false" fo:orphans="0" fo:widows="0" fo:text-indent="0.004cm" style:auto-text-indent="false" style:vertical-align="auto">
        <style:tab-stops>
          <style:tab-stop style:position="2.501cm"/>
        </style:tab-stops>
      </style:paragraph-properties>
      <style:text-properties style:font-name="Verdana" fo:font-size="10pt" style:font-size-asian="10pt" style:font-name-complex="Times New Roman1" style:font-size-complex="10pt"/>
    </style:style>
    <style:style style:name="P229" style:family="paragraph" style:parent-style-name="Standard">
      <style:paragraph-properties fo:margin-left="0cm" fo:margin-right="0.035cm" style:line-height-at-least="0.176cm" fo:text-align="justify" style:justify-single-word="false" fo:orphans="0" fo:widows="0" fo:text-indent="0.004cm" style:auto-text-indent="false" style:vertical-align="auto">
        <style:tab-stops>
          <style:tab-stop style:position="2.252cm"/>
        </style:tab-stops>
      </style:paragraph-properties>
      <style:text-properties style:font-name="Verdana" fo:font-size="10pt" style:font-size-asian="10pt" style:font-name-complex="Times New Roman1" style:font-size-complex="10pt"/>
    </style:style>
    <style:style style:name="P230" style:family="paragraph" style:parent-style-name="Standard">
      <style:paragraph-properties fo:margin-left="0cm" fo:margin-right="0.035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name-complex="Times New Roman1" style:font-size-complex="10pt"/>
    </style:style>
    <style:style style:name="P231" style:family="paragraph" style:parent-style-name="Standard">
      <style:paragraph-properties fo:margin-left="0cm" fo:margin-right="0.035cm" fo:line-height="91%"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232" style:family="paragraph" style:parent-style-name="Standard">
      <style:paragraph-properties fo:margin-left="0cm" fo:margin-right="0.035cm" style:line-height-at-least="0.176cm" fo:text-align="justify" style:justify-single-word="false" fo:orphans="0" fo:widows="0" fo:text-indent="0.004cm" style:auto-text-indent="false" style:vertical-align="auto">
        <style:tab-stops>
          <style:tab-stop style:position="2.104cm"/>
        </style:tab-stops>
      </style:paragraph-properties>
      <style:text-properties style:font-name="Verdana" fo:font-size="10pt" style:font-size-asian="10pt" style:font-size-complex="10pt"/>
    </style:style>
    <style:style style:name="P233" style:family="paragraph" style:parent-style-name="Standard">
      <style:paragraph-properties fo:margin-left="0cm" fo:margin-right="0.035cm" style:line-height-at-least="0.353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size-complex="10pt"/>
    </style:style>
    <style:style style:name="P234" style:family="paragraph" style:parent-style-name="Standard">
      <style:paragraph-properties fo:margin-left="0.004cm" fo:margin-right="0cm" style:line-height-at-least="0.176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font-size-asian="10pt" style:font-size-complex="10pt"/>
    </style:style>
    <style:style style:name="P235" style:family="paragraph" style:parent-style-name="Standard">
      <style:paragraph-properties fo:margin-left="0.004cm" fo:margin-right="0cm" style:line-height-at-least="0.176cm" fo:text-align="justify" style:justify-single-word="false" fo:orphans="0" fo:widows="0" fo:text-indent="0cm" style:auto-text-indent="false" style:vertical-align="auto">
        <style:tab-stops>
          <style:tab-stop style:position="1.764cm"/>
        </style:tab-stops>
      </style:paragraph-properties>
      <style:text-properties style:font-name="Verdana" fo:font-size="10pt" style:font-size-asian="10pt" style:font-size-complex="10pt"/>
    </style:style>
    <style:style style:name="P236" style:family="paragraph" style:parent-style-name="Standard">
      <style:paragraph-properties fo:margin-left="0.004cm" fo:margin-right="0cm" style:line-height-at-least="0.176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237" style:family="paragraph" style:parent-style-name="Standard">
      <style:paragraph-properties fo:margin-left="0.004cm" fo:margin-right="0cm" style:line-height-at-least="0.176cm" fo:text-align="justify" style:justify-single-word="false" fo:orphans="0" fo:widows="0" fo:text-indent="0cm" style:auto-text-indent="false" style:vertical-align="auto"/>
      <style:text-properties style:font-name="Verdana" fo:font-size="10pt" style:font-size-asian="10pt" style:font-name-complex="Times New Roman1" style:font-size-complex="10pt"/>
    </style:style>
    <style:style style:name="P238" style:family="paragraph" style:parent-style-name="Standard">
      <style:paragraph-properties fo:margin-left="0.004cm" fo:margin-right="0cm" style:line-height-at-least="0.353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239" style:family="paragraph" style:parent-style-name="Standard">
      <style:paragraph-properties style:line-height-at-least="0.176cm" fo:text-align="justify" style:justify-single-word="false" fo:background-color="transparent">
        <style:background-image/>
      </style:paragraph-properties>
      <style:text-properties style:font-name="Verdana" fo:font-size="10pt" fo:background-color="transparent" style:font-size-asian="10pt" style:font-name-complex="Times New Roman1" style:font-size-complex="10pt"/>
    </style:style>
    <style:style style:name="P240" style:family="paragraph" style:parent-style-name="Standard">
      <style:paragraph-properties fo:margin-left="1.764cm" fo:margin-right="0cm" style:line-height-at-least="0.176cm" fo:text-align="justify" style:justify-single-word="false" fo:orphans="0" fo:widows="0" fo:text-indent="-1.76cm" style:auto-text-indent="false" style:vertical-align="auto">
        <style:tab-stops>
          <style:tab-stop style:position="1.764cm"/>
        </style:tab-stops>
      </style:paragraph-properties>
      <style:text-properties style:font-name="Verdana" fo:font-size="10pt" style:font-size-asian="10pt" style:font-name-complex="Times New Roman1" style:font-size-complex="10pt"/>
    </style:style>
    <style:style style:name="P241" style:family="paragraph" style:parent-style-name="Standard">
      <style:paragraph-properties fo:margin-left="0cm" fo:margin-right="4.198cm" style:line-height-at-least="0.176cm" fo:text-align="justify" style:justify-single-word="false" fo:text-indent="0cm" style:auto-text-indent="false"/>
      <style:text-properties style:font-name="Verdana" fo:font-size="10pt" style:font-size-asian="10pt" style:font-name-complex="Times New Roman1" style:font-size-complex="10pt"/>
    </style:style>
    <style:style style:name="P242" style:family="paragraph" style:parent-style-name="Standard">
      <style:paragraph-properties fo:margin-left="0cm" fo:margin-right="9.56cm" style:line-height-at-least="0.176cm" fo:text-align="justify"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243" style:family="paragraph" style:parent-style-name="Standard">
      <style:paragraph-properties fo:margin-left="0cm" fo:margin-right="9.56cm" style:line-height-at-least="0.176cm" fo:text-align="justify" style:justify-single-word="false" fo:text-indent="0cm" style:auto-text-indent="false"/>
      <style:text-properties style:font-name="Verdana" fo:font-size="10pt" fo:font-weight="bold" style:font-name-asian="Times New Roman1" style:font-size-asian="10pt" style:font-weight-asian="bold" style:font-name-complex="Times New Roman1" style:font-size-complex="10pt"/>
    </style:style>
    <style:style style:name="P244" style:family="paragraph" style:parent-style-name="Standard">
      <style:paragraph-properties fo:margin-left="-1.02cm" fo:margin-right="0cm" style:line-height-at-least="0.176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size-complex="10pt"/>
    </style:style>
    <style:style style:name="P245" style:family="paragraph" style:parent-style-name="Standard">
      <style:paragraph-properties fo:margin-left="-1.152cm" fo:margin-right="0cm" style:line-height-at-least="0.176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size-complex="10pt"/>
    </style:style>
    <style:style style:name="P246" style:family="paragraph" style:parent-style-name="Standard">
      <style:paragraph-properties fo:margin-left="-1.125cm" fo:margin-right="0cm" style:line-height-at-least="0.176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size-complex="10pt"/>
    </style:style>
    <style:style style:name="P247" style:family="paragraph" style:parent-style-name="Standard">
      <style:paragraph-properties fo:margin-left="-1.125cm" fo:margin-right="0cm" style:line-height-at-least="0.176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name-asian="Times New Roman1" style:font-size-asian="10pt" style:font-name-complex="Times New Roman1" style:font-size-complex="10pt"/>
    </style:style>
    <style:style style:name="P248" style:family="paragraph" style:parent-style-name="Standard">
      <style:paragraph-properties fo:margin-left="1.27cm" fo:margin-right="0cm" style:line-height-at-least="0.353cm" fo:text-align="justify" style:justify-single-word="false" fo:orphans="0" fo:widows="0" fo:text-indent="0cm" style:auto-text-indent="false" style:vertical-align="auto"/>
      <style:text-properties style:use-window-font-color="true" style:font-name="Verdana" fo:font-size="10pt" style:font-size-asian="10pt" style:font-name-complex="Arial" style:font-size-complex="10pt"/>
    </style:style>
    <style:style style:name="P249" style:family="paragraph" style:parent-style-name="Standard">
      <style:paragraph-properties fo:margin-left="1.235cm" fo:margin-right="1.235cm" style:line-height-at-least="0.353cm" fo:text-align="justify" style:justify-single-word="false" fo:text-indent="0cm" style:auto-text-indent="false"/>
      <style:text-properties style:font-name="Verdana" fo:font-size="10pt" style:font-size-asian="10pt" style:font-size-complex="10pt"/>
    </style:style>
    <style:style style:name="P250" style:family="paragraph" style:parent-style-name="Standard">
      <style:paragraph-properties fo:margin-left="1.235cm" fo:margin-right="1.235cm" fo:line-height="90%" fo:text-align="justify" style:justify-single-word="false" fo:text-indent="0cm" style:auto-text-indent="false"/>
      <style:text-properties style:font-name="Verdana" fo:font-size="10pt" style:font-size-asian="10pt" style:font-size-complex="10pt"/>
    </style:style>
    <style:style style:name="P251" style:family="paragraph" style:parent-style-name="Standard">
      <style:paragraph-properties fo:margin-left="4.163cm" fo:margin-right="0cm" fo:text-align="justify" style:justify-single-word="false" fo:text-indent="0cm" style:auto-text-indent="false"/>
      <style:text-properties style:font-name="Verdana" fo:font-size="10pt" style:font-size-asian="10pt" style:font-name-complex="Times New Roman1" style:font-size-complex="10pt"/>
    </style:style>
    <style:style style:name="P252" style:family="paragraph" style:parent-style-name="Standard">
      <style:paragraph-properties fo:margin-left="4.163cm" fo:margin-right="0cm" style:line-height-at-least="0.353cm" fo:text-align="start" style:justify-single-word="false" fo:text-indent="0cm" style:auto-text-indent="false"/>
      <style:text-properties style:font-name="Verdana" fo:font-size="10pt" style:font-size-asian="10pt" style:font-name-complex="Times New Roman1" style:font-size-complex="10pt"/>
    </style:style>
    <style:style style:name="P253" style:family="paragraph" style:parent-style-name="Standard">
      <style:paragraph-properties fo:margin-left="8.431cm" fo:margin-right="0cm" fo:text-align="justify"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254" style:family="paragraph" style:parent-style-name="Standard">
      <style:paragraph-properties fo:margin-left="1.411cm" fo:margin-right="0.811cm" style:line-height-at-least="0.353cm" fo:text-align="justify" style:justify-single-word="false" fo:text-indent="-0.647cm" style:auto-text-indent="false"/>
      <style:text-properties style:font-name="Verdana" fo:font-size="10pt" fo:font-weight="bold" style:font-size-asian="10pt" style:font-weight-asian="bold" style:font-name-complex="Times New Roman1" style:font-size-complex="10pt"/>
    </style:style>
    <style:style style:name="P255" style:family="paragraph" style:parent-style-name="Standard">
      <style:paragraph-properties fo:margin-left="12.841cm" fo:margin-right="0cm" fo:text-align="justify" style:justify-single-word="false" fo:text-indent="0cm" style:auto-text-indent="false"/>
      <style:text-properties style:font-name="Verdana" fo:font-size="10pt" style:font-size-asian="10pt" style:font-name-complex="Times New Roman1" style:font-size-complex="10pt"/>
    </style:style>
    <style:style style:name="P256" style:family="paragraph" style:parent-style-name="Standard">
      <style:paragraph-properties fo:margin-left="2.858cm" fo:margin-right="0cm" fo:text-align="justify" style:justify-single-word="false" fo:text-indent="0cm" style:auto-text-indent="false"/>
      <style:text-properties style:font-name="Verdana" fo:font-size="10pt" style:font-size-asian="10pt" style:font-name-complex="Times New Roman1" style:font-size-complex="10pt"/>
    </style:style>
    <style:style style:name="P257" style:family="paragraph" style:parent-style-name="Standard">
      <style:paragraph-properties fo:margin-left="5.115cm" fo:margin-right="0cm" fo:text-align="justify" style:justify-single-word="false" fo:text-indent="0cm" style:auto-text-indent="false"/>
      <style:text-properties style:font-name="Verdana" fo:font-size="10pt" style:font-size-asian="10pt" style:font-name-complex="Times New Roman1" style:font-size-complex="10pt"/>
    </style:style>
    <style:style style:name="P258" style:family="paragraph" style:parent-style-name="Standard">
      <style:paragraph-properties fo:margin-left="5.115cm" fo:margin-right="0cm" fo:line-height="95%" fo:text-align="justify" style:justify-single-word="false" fo:text-indent="0cm" style:auto-text-indent="false"/>
      <style:text-properties style:font-name="Verdana" fo:font-size="10pt" style:font-size-asian="10pt" style:font-name-complex="Times New Roman1" style:font-size-complex="10pt"/>
    </style:style>
    <style:style style:name="P259" style:family="paragraph" style:parent-style-name="Standard">
      <style:paragraph-properties fo:margin-left="3.246cm" fo:margin-right="0cm" fo:text-align="justify" style:justify-single-word="false" fo:text-indent="0cm" style:auto-text-indent="false"/>
      <style:text-properties style:font-name="Verdana" fo:font-size="10pt" style:font-size-asian="10pt" style:font-name-complex="Times New Roman1" style:font-size-complex="10pt"/>
    </style:style>
    <style:style style:name="P260" style:family="paragraph" style:parent-style-name="Standard">
      <style:paragraph-properties fo:margin-left="6.385cm" fo:margin-right="0.635cm" fo:line-height="85%" fo:text-align="justify" style:justify-single-word="false" fo:text-indent="-5.808cm" style:auto-text-indent="false"/>
      <style:text-properties style:font-name="Verdana" fo:font-size="10pt" style:font-size-asian="10pt" style:font-size-complex="10pt"/>
    </style:style>
    <style:style style:name="P261" style:family="paragraph" style:parent-style-name="Standard">
      <style:paragraph-properties fo:margin-left="6.385cm" fo:margin-right="0.635cm" fo:line-height="85%" fo:text-align="justify" style:justify-single-word="false" fo:text-indent="-5.808cm" style:auto-text-indent="false"/>
      <style:text-properties fo:color="#000000" style:font-name="Verdana" fo:font-size="10pt" fo:font-weight="bold" style:font-size-asian="10pt" style:font-weight-asian="bold" style:font-name-complex="Times New Roman1" style:font-size-complex="10pt"/>
    </style:style>
    <style:style style:name="P262" style:family="paragraph" style:parent-style-name="Standard">
      <style:paragraph-properties fo:margin-left="1.764cm" fo:margin-right="0cm" fo:text-align="justify" style:justify-single-word="false" fo:text-indent="0cm" style:auto-text-indent="false"/>
      <style:text-properties style:font-name="Verdana" fo:font-size="10pt" style:text-underline-style="solid" style:text-underline-width="auto" style:text-underline-color="font-color" fo:font-weight="bold" style:font-size-asian="10pt" style:font-weight-asian="bold" style:font-name-complex="Times New Roman1" style:font-size-complex="10pt"/>
    </style:style>
    <style:style style:name="P263" style:family="paragraph" style:parent-style-name="Standard">
      <style:paragraph-properties fo:margin-left="3.986cm" fo:margin-right="0cm" fo:line-height="96%" fo:text-align="justify"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264" style:family="paragraph" style:parent-style-name="Standard">
      <style:paragraph-properties fo:margin-left="0.212cm" fo:margin-right="0cm" fo:line-height="0.605cm" fo:text-align="justify" style:justify-single-word="false" fo:text-indent="0cm" style:auto-text-indent="false" style:snap-to-layout-grid="false"/>
      <style:text-properties style:font-name="Verdana" fo:font-size="10pt" fo:font-weight="bold" style:font-size-asian="10pt" style:font-weight-asian="bold" style:font-name-complex="Times New Roman1" style:font-size-complex="10pt"/>
    </style:style>
    <style:style style:name="P265" style:family="paragraph" style:parent-style-name="Standard">
      <style:paragraph-properties fo:margin-left="0.212cm" fo:margin-right="0cm" fo:line-height="0.60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66" style:family="paragraph" style:parent-style-name="Standard">
      <style:paragraph-properties fo:margin-left="1.341cm" fo:margin-right="0cm" fo:line-height="0.422cm" fo:text-align="justify" style:justify-single-word="false" fo:text-indent="0cm" style:auto-text-indent="false" style:snap-to-layout-grid="false"/>
      <style:text-properties style:font-name="Verdana" fo:font-size="10pt" fo:font-weight="bold" style:font-size-asian="10pt" style:font-weight-asian="bold" style:font-name-complex="Times New Roman1" style:font-size-complex="10pt"/>
    </style:style>
    <style:style style:name="P267" style:family="paragraph" style:parent-style-name="Standard">
      <style:paragraph-properties fo:margin-left="1.058cm" fo:margin-right="0cm" fo:line-height="0.422cm" fo:text-align="justify" style:justify-single-word="false" fo:text-indent="0cm" style:auto-text-indent="false" style:snap-to-layout-grid="false"/>
      <style:text-properties style:font-name="Verdana" fo:font-size="10pt" fo:font-weight="bold" style:font-size-asian="10pt" style:font-weight-asian="bold" style:font-name-complex="Times New Roman1" style:font-size-complex="10pt"/>
    </style:style>
    <style:style style:name="P268" style:family="paragraph" style:parent-style-name="Standard">
      <style:paragraph-properties fo:margin-left="1.058cm" fo:margin-right="0cm" fo:line-height="0.422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69" style:family="paragraph" style:parent-style-name="Standard">
      <style:paragraph-properties fo:margin-left="4.763cm" fo:margin-right="0cm" fo:line-height="0.33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0" style:family="paragraph" style:parent-style-name="Standard">
      <style:paragraph-properties fo:margin-left="6.632cm" fo:margin-right="0cm" fo:line-height="0.45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1" style:family="paragraph" style:parent-style-name="Standard">
      <style:paragraph-properties fo:margin-left="0.141cm" fo:margin-right="0cm" fo:line-height="0.45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2" style:family="paragraph" style:parent-style-name="Standard">
      <style:paragraph-properties fo:margin-left="0.141cm" fo:margin-right="0.388cm" fo:line-height="0.45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3" style:family="paragraph" style:parent-style-name="Standard">
      <style:paragraph-properties fo:margin-left="0.141cm" fo:margin-right="0.388cm" fo:line-height="0.459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4" style:family="paragraph" style:parent-style-name="Standard">
      <style:paragraph-properties fo:margin-left="6.668cm" fo:margin-right="0.388cm" fo:line-height="0.455cm" fo:text-align="justify" style:justify-single-word="false" fo:text-indent="0cm" style:auto-text-indent="false" style:snap-to-layout-grid="false"/>
      <style:text-properties style:font-name="Verdana" fo:font-size="10pt" style:font-size-asian="10pt" style:font-name-complex="Times New Roman1" style:font-size-complex="10pt"/>
    </style:style>
    <style:style style:name="P275" style:family="paragraph" style:parent-style-name="Standard">
      <style:paragraph-properties fo:margin-left="12.665cm" fo:margin-right="0cm" fo:text-align="justify" style:justify-single-word="false" fo:text-indent="0cm" style:auto-text-indent="false"/>
      <style:text-properties style:font-name="Verdana" fo:font-size="10pt" fo:font-weight="normal" style:font-size-asian="10pt" style:font-weight-asian="normal" style:font-name-complex="Times New Roman1" style:font-size-complex="10pt" style:font-weight-complex="normal"/>
    </style:style>
    <style:style style:name="P276" style:family="paragraph" style:parent-style-name="Standard">
      <style:paragraph-properties fo:margin-left="-0.053cm" fo:margin-right="0cm" style:line-height-at-least="0.176cm" fo:text-align="justify" style:justify-single-word="false" fo:orphans="0" fo:widows="0" fo:text-indent="0cm" style:auto-text-indent="false" style:vertical-align="auto"/>
      <style:text-properties style:font-name="Verdana" fo:font-size="10pt" style:font-size-asian="10pt" style:font-size-complex="10pt"/>
    </style:style>
    <style:style style:name="P277" style:family="paragraph" style:parent-style-name="Standard">
      <style:paragraph-properties fo:margin-left="2.965cm" fo:margin-right="0cm" style:line-height-at-least="0.176cm" fo:text-align="start" style:justify-single-word="false" fo:text-indent="0cm" style:auto-text-indent="false"/>
      <style:text-properties style:font-name="Verdana" fo:font-size="11pt" fo:font-weight="bold" style:font-size-asian="11pt" style:font-weight-asian="bold" style:font-name-complex="Times New Roman1" style:font-size-complex="11pt"/>
    </style:style>
    <style:style style:name="P278" style:family="paragraph" style:parent-style-name="Standard">
      <style:paragraph-properties fo:margin-left="-0.025cm" fo:margin-right="0cm" fo:text-align="start" style:justify-single-word="false" fo:text-indent="0cm" style:auto-text-indent="false"/>
      <style:text-properties style:font-name="Verdana" fo:font-size="10pt" fo:font-weight="bold" style:font-size-asian="10pt" style:font-weight-asian="bold" style:font-name-complex="Times New Roman1" style:font-size-complex="10pt"/>
    </style:style>
    <style:style style:name="P279" style:family="paragraph" style:parent-style-name="Standard">
      <style:paragraph-properties fo:margin-top="0.101cm" fo:margin-bottom="0.101cm" style:contextual-spacing="false" style:line-height-at-least="0.353cm" fo:text-align="justify" style:justify-single-word="false" fo:orphans="2" fo:widows="2" fo:hyphenation-ladder-count="no-limit" style:text-autospace="none"/>
      <style:text-properties style:font-name="Verdana" fo:font-size="10pt" style:font-size-asian="10pt" style:font-size-complex="10pt" fo:hyphenate="false" fo:hyphenation-remain-char-count="2" fo:hyphenation-push-char-count="2"/>
    </style:style>
    <style:style style:name="P280" style:family="paragraph" style:parent-style-name="Standard">
      <style:paragraph-properties fo:margin-top="0.101cm" fo:margin-bottom="0.101cm" style:contextual-spacing="false" style:line-height-at-least="0.353cm" fo:text-align="justify" style:justify-single-word="false" style:text-autospace="none"/>
      <style:text-properties style:font-name="Verdana" fo:font-size="10pt" style:font-size-asian="10pt" style:font-size-complex="10pt"/>
    </style:style>
    <style:style style:name="P281" style:family="paragraph" style:parent-style-name="Standard">
      <style:paragraph-properties fo:margin-top="0.101cm" fo:margin-bottom="0.101cm" style:contextual-spacing="false" style:line-height-at-least="0.353cm" fo:text-align="justify" style:justify-single-word="false" style:text-autospace="none"/>
      <style:text-properties style:use-window-font-color="true" style:font-name="Verdana" fo:font-size="10pt" fo:letter-spacing="normal" fo:font-weight="bold" style:font-size-asian="10pt" style:font-weight-asian="bold" style:font-size-complex="10pt" style:language-complex="ar" style:country-complex="SA" style:font-weight-complex="bold"/>
    </style:style>
    <style:style style:name="P282" style:family="paragraph" style:parent-style-name="Standard">
      <style:paragraph-properties fo:margin-top="0.101cm" fo:margin-bottom="0.101cm" style:contextual-spacing="false" style:line-height-at-least="0.353cm" fo:text-align="justify" style:justify-single-word="false" style:text-autospace="none"/>
      <style:text-properties fo:color="#000000" style:font-name="Verdana" fo:font-size="10pt" fo:letter-spacing="normal" fo:font-weight="bold" style:font-name-asian="Times New Roman2" style:font-size-asian="10pt" style:font-weight-asian="bold" style:font-name-complex="Times New Roman2" style:font-size-complex="10pt" style:language-complex="ar" style:country-complex="SA" style:font-weight-complex="bold"/>
    </style:style>
    <style:style style:name="P283" style:family="paragraph" style:parent-style-name="Standard">
      <style:paragraph-properties fo:margin-left="0.025cm" fo:margin-right="0cm" style:line-height-at-least="0.176cm" fo:text-align="justify" style:justify-single-word="false" fo:orphans="0" fo:widows="0" fo:text-indent="-0.049cm" style:auto-text-indent="false" fo:background-color="#ffffff" style:vertical-align="auto">
        <style:tab-stops>
          <style:tab-stop style:position="1.217cm"/>
        </style:tab-stops>
        <style:background-image/>
      </style:paragraph-properties>
      <style:text-properties style:font-name="Verdana" fo:font-size="10pt" style:font-size-asian="10pt" style:font-size-complex="10pt"/>
    </style:style>
    <style:style style:name="P284" style:family="paragraph" style:parent-style-name="Standard">
      <style:paragraph-properties fo:margin-left="2.254cm" fo:margin-right="0cm" fo:margin-top="0.101cm" fo:margin-bottom="0.101cm" style:contextual-spacing="false" style:line-height-at-least="0.353cm" fo:text-align="justify" style:justify-single-word="false" fo:text-indent="-0.931cm" style:auto-text-indent="false" style:text-autospace="none">
        <style:tab-stops/>
      </style:paragraph-properties>
      <style:text-properties style:use-window-font-color="true" style:font-name="Verdana" fo:font-size="10pt" fo:letter-spacing="normal" fo:font-weight="bold" style:font-size-asian="10pt" style:font-weight-asian="bold" style:font-size-complex="10pt" style:language-complex="ar" style:country-complex="SA" style:font-weight-complex="bold"/>
    </style:style>
    <style:style style:name="P285" style:family="paragraph" style:parent-style-name="Standard">
      <style:paragraph-properties fo:margin-left="2.254cm" fo:margin-right="0cm" fo:margin-top="0.101cm" fo:margin-bottom="0.101cm" style:contextual-spacing="false" style:line-height-at-least="0.353cm" fo:text-align="justify" style:justify-single-word="false" fo:text-indent="-0.931cm" style:auto-text-indent="false" style:text-autospace="none">
        <style:tab-stops/>
      </style:paragraph-properties>
      <style:text-properties style:use-window-font-color="true" style:font-name="Verdana" fo:font-size="10pt" fo:letter-spacing="normal" fo:font-weight="bold" style:font-size-asian="10pt" style:font-weight-asian="bold" style:font-name-complex="Arial" style:font-size-complex="10pt" style:language-complex="ar" style:country-complex="SA" style:font-weight-complex="bold"/>
    </style:style>
    <style:style style:name="P286" style:family="paragraph" style:parent-style-name="Standard">
      <style:paragraph-properties fo:margin-left="1.501cm" fo:margin-right="0cm" style:line-height-at-least="0.353cm" fo:text-align="justify" style:justify-single-word="false" fo:text-indent="-1.501cm" style:auto-text-indent="false" style:text-autospace="none"/>
    </style:style>
    <style:style style:name="P287" style:family="paragraph" style:parent-style-name="Standard">
      <style:paragraph-properties fo:margin-left="1.501cm" fo:margin-right="0cm" fo:text-indent="-1.501cm" style:auto-text-indent="false"/>
      <style:text-properties style:font-name="Verdana" fo:font-size="10pt" style:font-size-asian="10pt" style:font-size-complex="10pt"/>
    </style:style>
    <style:style style:name="P288" style:family="paragraph" style:parent-style-name="Standard">
      <style:paragraph-properties fo:margin-left="2.505cm" fo:margin-right="0cm" style:line-height-at-least="0.176cm" fo:text-align="justify" style:justify-single-word="false" fo:orphans="0" fo:widows="0" fo:text-indent="-2.501cm" style:auto-text-indent="false" style:vertical-align="auto">
        <style:tab-stops>
          <style:tab-stop style:position="1.217cm"/>
        </style:tab-stops>
      </style:paragraph-properties>
      <style:text-properties style:font-name="Verdana" fo:font-size="10pt" style:font-name-asian="Times New Roman1" style:font-size-asian="10pt" style:font-name-complex="Times New Roman1" style:font-size-complex="10pt"/>
    </style:style>
    <style:style style:name="P289" style:family="paragraph" style:parent-style-name="Standard">
      <style:paragraph-properties fo:margin-left="2.505cm" fo:margin-right="0cm" style:line-height-at-least="0.176cm" fo:text-align="justify" style:justify-single-word="false" fo:orphans="0" fo:widows="0" fo:text-indent="-2.501cm" style:auto-text-indent="false" style:vertical-align="auto">
        <style:tab-stops>
          <style:tab-stop style:position="-0.931cm"/>
          <style:tab-stop style:position="1.349cm"/>
        </style:tab-stops>
      </style:paragraph-properties>
      <style:text-properties style:font-name="Verdana" fo:font-size="10pt" style:font-size-asian="10pt" style:font-name-complex="Times New Roman1" style:font-size-complex="10pt"/>
    </style:style>
    <style:style style:name="P290" style:family="paragraph" style:parent-style-name="Standard">
      <style:paragraph-properties fo:margin-left="2.505cm" fo:margin-right="0cm" style:line-height-at-least="0.176cm" fo:text-align="justify" style:justify-single-word="false" fo:orphans="0" fo:widows="0" fo:text-indent="-2.501cm" style:auto-text-indent="false" style:vertical-align="auto">
        <style:tab-stops>
          <style:tab-stop style:position="1.217cm"/>
        </style:tab-stops>
      </style:paragraph-properties>
      <style:text-properties style:font-name="Verdana" fo:font-size="10pt" style:font-size-asian="10pt" style:font-name-complex="Times New Roman1" style:font-size-complex="10pt"/>
    </style:style>
    <style:style style:name="P291" style:family="paragraph" style:parent-style-name="Standard">
      <style:paragraph-properties fo:margin-left="2.505cm" fo:margin-right="0cm" style:line-height-at-least="0.176cm" fo:text-align="justify" style:justify-single-word="false" fo:orphans="0" fo:widows="0" fo:text-indent="-2.501cm" style:auto-text-indent="false" style:vertical-align="auto">
        <style:tab-stops>
          <style:tab-stop style:position="1.217cm"/>
        </style:tab-stops>
      </style:paragraph-properties>
      <style:text-properties fo:color="#000000" style:font-name="Verdana" fo:font-size="10pt" fo:background-color="#ffff00" style:font-name-asian="Times New Roman1" style:font-size-asian="10pt" style:font-name-complex="Times New Roman1" style:font-size-complex="10pt"/>
    </style:style>
    <style:style style:name="P292" style:family="paragraph" style:parent-style-name="Standard">
      <style:paragraph-properties fo:margin-left="1.593cm" fo:margin-right="0cm" style:line-height-at-least="0.176cm" fo:text-align="start" style:justify-single-word="false" fo:orphans="0" fo:widows="0" fo:text-indent="-1.593cm" style:auto-text-indent="false" style:vertical-align="auto">
        <style:tab-stops>
          <style:tab-stop style:position="1.349cm"/>
        </style:tab-stops>
      </style:paragraph-properties>
      <style:text-properties style:font-name="Verdana" fo:font-size="10pt" style:font-size-asian="10pt" style:font-name-complex="Times New Roman1" style:font-size-complex="10pt"/>
    </style:style>
    <style:style style:name="P293" style:family="paragraph" style:parent-style-name="Standard">
      <style:paragraph-properties fo:margin-left="1.543cm" fo:margin-right="0cm" style:line-height-at-least="0.176cm" fo:text-align="justify" style:justify-single-word="false" fo:orphans="0" fo:widows="0" fo:text-indent="-1.543cm" style:auto-text-indent="false" style:vertical-align="auto">
        <style:tab-stops>
          <style:tab-stop style:position="1.376cm"/>
        </style:tab-stops>
      </style:paragraph-properties>
      <style:text-properties style:font-name="Verdana" fo:font-size="10pt" style:font-size-asian="10pt" style:font-size-complex="10pt"/>
    </style:style>
    <style:style style:name="P294" style:family="paragraph" style:parent-style-name="Standard">
      <style:paragraph-properties fo:margin-left="0.053cm" fo:margin-right="0cm" fo:text-align="justify" style:justify-single-word="false" fo:text-indent="-0.053cm" style:auto-text-indent="false">
        <style:tab-stops>
          <style:tab-stop style:position="4.071cm"/>
          <style:tab-stop style:position="5.341cm"/>
          <style:tab-stop style:position="6.611cm"/>
          <style:tab-stop style:position="7.881cm"/>
          <style:tab-stop style:position="9.151cm"/>
          <style:tab-stop style:position="10.421cm"/>
          <style:tab-stop style:position="11.691cm"/>
          <style:tab-stop style:position="12.961cm"/>
        </style:tab-stops>
      </style:paragraph-properties>
      <style:text-properties style:font-name="Verdana"/>
    </style:style>
    <style:style style:name="P295" style:family="paragraph" style:parent-style-name="Standard">
      <style:paragraph-properties fo:margin-left="1.028cm" fo:margin-right="0cm" fo:text-align="justify" style:justify-single-word="false" fo:text-indent="0cm" style:auto-text-indent="false"/>
      <style:text-properties style:font-name="Verdana" fo:font-size="10pt" style:font-size-asian="10pt" style:font-size-complex="10pt"/>
    </style:style>
    <style:style style:name="P296" style:family="paragraph" style:parent-style-name="Standard">
      <style:paragraph-properties fo:margin-left="1.078cm" fo:margin-right="0cm" fo:text-align="justify" style:justify-single-word="false" fo:text-indent="0cm" style:auto-text-indent="false"/>
      <style:text-properties style:font-name="Verdana" fo:font-size="10pt" style:font-size-asian="10pt" style:font-size-complex="10pt"/>
    </style:style>
    <style:style style:name="P297" style:family="paragraph" style:parent-style-name="_5f_A010172">
      <style:paragraph-properties fo:margin-left="0cm" fo:margin-right="-0.03cm" fo:text-indent="0cm" style:auto-text-indent="false"/>
      <style:text-properties fo:color="#000000" style:font-name="Verdana"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 style:font-size-complex="10pt" style:language-complex="ar" style:country-complex="SA"/>
    </style:style>
    <style:style style:name="P298" style:family="paragraph" style:parent-style-name="_5f_A010172">
      <style:paragraph-properties fo:margin-left="0cm" fo:margin-right="-0.03cm" fo:text-indent="0cm" style:auto-text-indent="false"/>
      <style:text-properties fo:color="#000000" style:font-name="Verdana" fo:font-size="10pt" fo:language="pt" fo:country="BR" fo:font-weight="bold" style:font-name-asian="Times New Roman" style:font-size-asian="10pt" style:language-asian="zxx" style:country-asian="none" style:font-weight-asian="bold" style:font-name-complex="Arial" style:font-size-complex="10pt" style:language-complex="ar" style:country-complex="SA"/>
    </style:style>
    <style:style style:name="P299" style:family="paragraph" style:parent-style-name="_5f_A010172">
      <style:paragraph-properties fo:margin-left="0cm" fo:margin-right="-0.03cm" fo:text-indent="0cm" style:auto-text-indent="false"/>
      <style:text-properties fo:color="#000000" style:font-name="Verdana" fo:font-size="10pt" fo:language="pt" fo:country="BR" style:font-name-asian="Times New Roman" style:font-size-asian="10pt" style:language-asian="zxx" style:country-asian="none" style:font-name-complex="Arial" style:font-size-complex="10pt" style:language-complex="ar" style:country-complex="SA"/>
    </style:style>
    <style:style style:name="P300" style:family="paragraph" style:parent-style-name="_5f_A010172">
      <style:paragraph-properties fo:margin-left="0cm" fo:margin-right="-0.03cm" fo:text-indent="0cm" style:auto-text-indent="false"/>
      <style:text-properties fo:color="#000000" style:font-name="Verdana" fo:font-size="10pt" fo:language="pt" fo:country="BR" fo:background-color="transparent" style:font-name-asian="Times New Roman" style:font-size-asian="10pt" style:language-asian="zxx" style:country-asian="none" style:font-name-complex="Arial" style:font-size-complex="10pt" style:language-complex="ar" style:country-complex="SA"/>
    </style:style>
    <style:style style:name="P301" style:family="paragraph" style:parent-style-name="_5f_A010172">
      <style:paragraph-properties fo:margin-left="0cm" fo:margin-right="0.106cm" fo:text-indent="0cm" style:auto-text-indent="false"/>
      <style:text-properties style:font-name="Verdana" fo:font-size="10pt" style:font-size-asian="10pt" style:font-size-complex="10pt"/>
    </style:style>
    <style:style style:name="P302" style:family="paragraph" style:parent-style-name="_5f_A010172">
      <style:paragraph-properties fo:margin-left="0cm" fo:margin-right="0.106cm" fo:text-indent="0cm" style:auto-text-indent="false">
        <style:tab-stops>
          <style:tab-stop style:position="5.715cm"/>
        </style:tab-stops>
      </style:paragraph-properties>
      <style:text-properties style:font-name="Verdana" fo:font-size="10pt" style:font-size-asian="10pt" style:font-size-complex="10pt"/>
    </style:style>
    <style:style style:name="P303" style:family="paragraph" style:parent-style-name="Standard">
      <style:paragraph-properties fo:margin-left="0cm" fo:margin-right="-1.753cm" fo:text-align="center"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 fo:font-size="10pt" fo:language="pt" fo:country="BR" fo:font-weight="bold" style:font-name-asian="Times New Roman" style:font-size-asian="10pt" style:language-asian="zxx" style:country-asian="none" style:font-weight-asian="bold" style:font-name-complex="Arial" style:font-size-complex="10pt" style:language-complex="ar" style:country-complex="SA"/>
    </style:style>
    <style:style style:name="P304" style:family="paragraph" style:parent-style-name="Standard">
      <style:paragraph-properties fo:margin-left="0cm" fo:margin-right="0.141cm" fo:text-align="justify" style:justify-single-word="false"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Verdana" fo:font-size="10pt" style:font-size-asian="10pt" style:font-size-complex="10pt"/>
    </style:style>
    <style:style style:name="P305" style:family="paragraph" style:parent-style-name="Text_20_body">
      <style:paragraph-properties fo:margin-left="0cm" fo:margin-right="0.141cm" fo:margin-top="0cm" fo:margin-bottom="0cm" style:contextual-spacing="false" fo:hyphenation-ladder-count="no-limit" style:register-true="true" fo:text-indent="0cm" style:auto-text-indent="false">
        <style:tab-stops>
          <style:tab-stop style:position="4.318cm"/>
          <style:tab-stop style:position="11.684cm"/>
        </style:tab-stops>
      </style:paragraph-properties>
      <style:text-properties style:font-name="Verdana" fo:font-size="10pt" style:text-underline-style="none" style:font-size-asian="10pt" style:font-name-complex="Arial" style:font-size-complex="10pt" style:font-weight-complex="bold" fo:hyphenate="true" fo:hyphenation-remain-char-count="2" fo:hyphenation-push-char-count="2"/>
    </style:style>
    <style:style style:name="P306" style:family="paragraph" style:parent-style-name="Standard">
      <style:paragraph-properties fo:margin-left="7.502cm" fo:margin-right="0.141cm" fo:text-align="justify" style:justify-single-word="false" fo:text-indent="0cm" style:auto-text-indent="false"/>
      <style:text-properties style:use-window-font-color="true" style:font-name="Verdana"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307" style:family="paragraph" style:parent-style-name="Standard">
      <style:paragraph-properties fo:margin-left="8.966cm" fo:margin-right="0cm" fo:text-align="justify" style:justify-single-word="false" fo:text-indent="0cm" style:auto-text-indent="false"/>
      <style:text-properties style:font-name="Verdana" fo:font-size="10pt" fo:font-weight="bold" style:font-size-asian="10pt" style:font-weight-asian="bold" style:font-size-complex="10pt" style:font-weight-complex="bold"/>
    </style:style>
    <style:style style:name="P308" style:family="paragraph" style:parent-style-name="Standard">
      <style:paragraph-properties fo:margin-left="7.987cm" fo:margin-right="0cm" fo:text-align="justify" style:justify-single-word="false" fo:text-indent="0cm" style:auto-text-indent="false"/>
      <style:text-properties style:font-name="Verdana" fo:font-size="10pt" style:font-size-asian="10pt" style:font-size-complex="10pt"/>
    </style:style>
    <style:style style:name="P309" style:family="paragraph" style:parent-style-name="Standard" style:master-page-name="">
      <style:paragraph-properties fo:margin-left="0cm" fo:margin-right="0.032cm" fo:margin-top="0cm" fo:margin-bottom="0cm" style:contextual-spacing="false" fo:text-align="justify" style:justify-single-word="false" fo:hyphenation-ladder-count="no-limit" style:register-true="true" fo:text-indent="0cm" style:auto-text-indent="false" style:page-number="auto">
        <style:tab-stops>
          <style:tab-stop style:position="0.254cm"/>
          <style:tab-stop style:position="1.524cm"/>
          <style:tab-stop style:position="2.794cm"/>
          <style:tab-stop style:position="4.064cm"/>
          <style:tab-stop style:position="5.334cm"/>
          <style:tab-stop style:position="6.033cm"/>
          <style:tab-stop style:position="6.604cm"/>
          <style:tab-stop style:position="7.874cm"/>
          <style:tab-stop style:position="9.144cm"/>
          <style:tab-stop style:position="10.414cm"/>
          <style:tab-stop style:position="11.684cm"/>
        </style:tab-stops>
      </style:paragraph-properties>
      <style:text-properties style:font-name="Verdana" fo:font-size="10pt" style:font-size-asian="10pt" style:font-name-complex="Arial" style:font-size-complex="10pt" style:font-weight-complex="bold" fo:hyphenate="true" fo:hyphenation-remain-char-count="2" fo:hyphenation-push-char-count="2"/>
    </style:style>
    <style:style style:name="P310" style:family="paragraph" style:parent-style-name="Standard">
      <style:paragraph-properties fo:margin-left="1.051cm" fo:margin-right="0cm" fo:text-align="justify" style:justify-single-word="false" fo:hyphenation-ladder-count="no-limit" fo:text-indent="0cm" style:auto-text-indent="false">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use-window-font-color="true" style:font-name="Verdana" fo:font-size="10pt" fo:language="pt" fo:country="BR" style:font-name-asian="Times New Roman" style:font-size-asian="10pt" style:language-asian="zxx" style:country-asian="none" style:font-name-complex="Arial" style:font-size-complex="10pt" style:language-complex="ar" style:country-complex="SA" fo:hyphenate="true" fo:hyphenation-remain-char-count="2" fo:hyphenation-push-char-count="2"/>
    </style:style>
    <style:style style:name="P311" style:family="paragraph" style:parent-style-name="Standard">
      <style:paragraph-properties fo:margin-left="1.051cm" fo:margin-right="0cm" fo:text-align="justify" style:justify-single-word="false" fo:hyphenation-ladder-count="no-limit" fo:text-indent="0cm" style:auto-text-indent="false">
        <style:tab-stops>
          <style:tab-stop style:position="-1.254cm"/>
          <style:tab-stop style:position="0.016cm"/>
          <style:tab-stop style:position="1.286cm"/>
          <style:tab-stop style:position="2.556cm"/>
          <style:tab-stop style:position="3.826cm"/>
          <style:tab-stop style:position="5.096cm"/>
          <style:tab-stop style:position="6.366cm"/>
          <style:tab-stop style:position="7.636cm"/>
          <style:tab-stop style:position="8.906cm"/>
          <style:tab-stop style:position="10.176cm"/>
        </style:tab-stops>
      </style:paragraph-properties>
      <style:text-properties style:use-window-font-color="true" style:font-name="Verdana" fo:font-size="10pt" fo:language="pt" fo:country="BR" style:font-name-asian="Times New Roman" style:font-size-asian="10pt" style:language-asian="zxx" style:country-asian="none" style:font-name-complex="Arial" style:font-size-complex="10pt" style:language-complex="ar" style:country-complex="SA" fo:hyphenate="true" fo:hyphenation-remain-char-count="2" fo:hyphenation-push-char-count="2"/>
    </style:style>
    <style:style style:name="P312" style:family="paragraph" style:parent-style-name="Standard">
      <style:paragraph-properties fo:margin-left="1.051cm" fo:margin-right="0cm" fo:text-align="justify" style:justify-single-word="false" fo:hyphenation-ladder-count="no-limit" fo:text-indent="0cm" style:auto-text-indent="false">
        <style:tab-stops>
          <style:tab-stop style:position="0.004cm"/>
          <style:tab-stop style:position="1.274cm"/>
          <style:tab-stop style:position="2.544cm"/>
          <style:tab-stop style:position="3.814cm"/>
          <style:tab-stop style:position="5.084cm"/>
          <style:tab-stop style:position="6.354cm"/>
          <style:tab-stop style:position="7.624cm"/>
          <style:tab-stop style:position="8.894cm"/>
          <style:tab-stop style:position="10.164cm"/>
          <style:tab-stop style:position="11.434cm"/>
        </style:tab-stops>
      </style:paragraph-properties>
      <style:text-properties style:use-window-font-color="true" style:font-name="Verdana" fo:font-size="10pt" fo:language="pt" fo:country="BR" style:font-name-asian="Times New Roman" style:font-size-asian="10pt" style:language-asian="zxx" style:country-asian="none" style:font-name-complex="Arial" style:font-size-complex="10pt" style:language-complex="ar" style:country-complex="SA" fo:hyphenate="true" fo:hyphenation-remain-char-count="2" fo:hyphenation-push-char-count="2"/>
    </style:style>
    <style:style style:name="P313" style:family="paragraph" style:parent-style-name="Standard">
      <style:paragraph-properties fo:margin-left="9.04cm" fo:margin-right="0cm" fo:text-align="justify" style:justify-single-word="false" fo:text-indent="0cm" style:auto-text-indent="false"/>
      <style:text-properties style:font-name="Verdana" fo:font-size="10pt" fo:font-weight="bold" style:font-size-asian="10pt" style:font-weight-asian="bold" style:font-name-complex="Times New Roman1" style:font-size-complex="10pt" style:font-weight-complex="bold"/>
    </style:style>
    <style:style style:name="P314" style:family="paragraph" style:parent-style-name="Standard">
      <style:paragraph-properties fo:margin-left="1.274cm" fo:margin-right="0cm" fo:text-align="justify" style:justify-single-word="false" fo:text-indent="0cm" style:auto-text-indent="false"/>
      <style:text-properties style:font-name="Verdana" fo:font-size="10pt" style:font-size-asian="10pt" style:font-size-complex="10pt"/>
    </style:style>
    <style:style style:name="P315" style:family="paragraph" style:parent-style-name="Recuo_20_de_20_corpo_20_de_20_texto_20_2">
      <style:paragraph-properties fo:margin-left="1.005cm" fo:margin-right="0cm" fo:margin-top="0cm" fo:margin-bottom="0cm" style:contextual-spacing="false" fo:line-height="100%" fo:text-align="justify" style:justify-single-word="false" fo:hyphenation-ladder-count="no-limit" style:register-true="true" fo:text-indent="0cm" style:auto-text-indent="false">
        <style:tab-stops/>
      </style:paragraph-properties>
      <style:text-properties style:use-window-font-color="true" style:font-name="Verdana" fo:font-size="9pt" fo:language="pt" fo:country="BR" fo:font-weight="normal" style:font-name-asian="Times New Roman" style:font-size-asian="7.84999990463257pt" style:language-asian="zxx" style:country-asian="none" style:font-weight-asian="normal" style:font-name-complex="Times New Roman" style:font-size-complex="9pt" style:language-complex="ar" style:country-complex="SA" style:font-weight-complex="normal" fo:hyphenate="true" fo:hyphenation-remain-char-count="2" fo:hyphenation-push-char-count="2"/>
    </style:style>
    <style:style style:name="P316" style:family="paragraph" style:parent-style-name="Standard">
      <style:paragraph-properties fo:margin-left="0cm" fo:margin-right="0.289cm" fo:text-align="justify" style:justify-single-word="fals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 style:font-size-complex="10pt" style:language-complex="ar" style:country-complex="SA" style:font-weight-complex="bold"/>
    </style:style>
    <style:style style:name="P317" style:family="paragraph" style:parent-style-name="Standard">
      <style:paragraph-properties fo:margin-left="0cm" fo:margin-right="0.289cm" fo:text-align="justify" style:justify-single-word="fals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use-window-font-color="true" style:font-name="Verdana" fo:font-size="9pt" fo:language="pt" fo:country="BR" style:font-name-asian="Times New Roman" style:font-size-asian="9pt" style:language-asian="zxx" style:country-asian="none" style:font-name-complex="Arial" style:font-size-complex="9pt" style:language-complex="ar" style:country-complex="SA"/>
    </style:style>
    <style:style style:name="P318" style:family="paragraph" style:parent-style-name="Standard">
      <style:paragraph-properties fo:margin-left="0cm" fo:margin-right="0.289cm" fo:text-align="justify" style:justify-single-word="false" fo:text-indent="0cm" style:auto-text-indent="false"/>
      <style:text-properties style:font-name="Verdana" fo:font-size="9pt" fo:font-style="italic" style:font-size-asian="9pt" style:font-style-asian="italic" style:font-size-complex="9pt" style:font-style-complex="italic"/>
    </style:style>
    <style:style style:name="P319" style:family="paragraph" style:parent-style-name="Standard">
      <style:paragraph-properties fo:margin-left="0cm" fo:margin-right="0.289cm" fo:text-align="justify" style:justify-single-word="false" fo:text-indent="0cm" style:auto-text-indent="false"/>
      <style:text-properties style:font-name="Verdana" fo:font-size="9pt" fo:font-weight="bold" style:font-size-asian="9pt" style:font-weight-asian="bold" style:font-size-complex="9pt"/>
    </style:style>
    <style:style style:name="P320" style:family="paragraph" style:parent-style-name="Standard">
      <style:paragraph-properties fo:margin-left="0cm" fo:margin-right="0.289cm" fo:text-align="justify" style:justify-single-word="false" fo:text-indent="0cm" style:auto-text-indent="false">
        <style:tab-stops>
          <style:tab-stop style:position="3.302cm"/>
          <style:tab-stop style:position="4.572cm"/>
          <style:tab-stop style:position="5.842cm"/>
          <style:tab-stop style:position="7.112cm"/>
          <style:tab-stop style:position="8.382cm"/>
          <style:tab-stop style:position="9.652cm"/>
          <style:tab-stop style:position="10.922cm"/>
          <style:tab-stop style:position="12.192cm"/>
          <style:tab-stop style:position="13.462cm"/>
        </style:tab-stops>
      </style:paragraph-properties>
      <style:text-properties style:font-name="Verdana" fo:font-size="9pt" style:font-size-asian="9pt" style:font-size-complex="9pt"/>
    </style:style>
    <style:style style:name="P321" style:family="paragraph" style:parent-style-name="Standard">
      <style:paragraph-properties fo:margin-left="2.037cm" fo:margin-right="0cm" fo:text-align="justify" style:justify-single-word="false" fo:hyphenation-ladder-count="no-limit" fo:text-indent="0cm" style:auto-text-indent="false">
        <style:tab-stops>
          <style:tab-stop style:position="0.418cm"/>
          <style:tab-stop style:position="3.572cm"/>
          <style:tab-stop style:position="4.842cm"/>
          <style:tab-stop style:position="6.112cm"/>
          <style:tab-stop style:position="7.382cm"/>
          <style:tab-stop style:position="8.652cm"/>
          <style:tab-stop style:position="9.922cm"/>
          <style:tab-stop style:position="11.192cm"/>
          <style:tab-stop style:position="12.462cm"/>
        </style:tab-stops>
      </style:paragraph-properties>
      <style:text-properties fo:color="#000000" style:font-name="Verdana" fo:font-size="10pt" fo:language="pt" fo:country="BR" fo:font-weight="normal" style:font-name-asian="Times New Roman" style:font-size-asian="10pt" style:language-asian="zxx" style:country-asian="none" style:font-weight-asian="normal" style:font-name-complex="Arial" style:font-size-complex="10pt" style:language-complex="ar" style:country-complex="SA" style:font-weight-complex="normal" fo:hyphenate="true" fo:hyphenation-remain-char-count="2" fo:hyphenation-push-char-count="2"/>
    </style:style>
    <style:style style:name="P322" style:family="paragraph" style:parent-style-name="Standard">
      <style:paragraph-properties fo:margin-left="1.483cm" fo:margin-right="0cm" fo:text-align="justify" style:justify-single-word="false" fo:text-indent="0cm" style:auto-text-indent="false"/>
      <style:text-properties fo:color="#000000" style:font-name="Verdana" fo:font-size="10pt" fo:language="pt" fo:country="BR" fo:font-weight="normal" officeooo:rsid="001c2d2e" officeooo:paragraph-rsid="0024acaa" style:font-name-asian="Times New Roman" style:font-size-asian="10pt" style:language-asian="zxx" style:country-asian="none" style:font-weight-asian="normal" style:font-name-complex="Arial" style:font-size-complex="10pt" style:language-complex="ar" style:country-complex="SA" style:font-weight-complex="normal"/>
    </style:style>
    <style:style style:name="P323" style:family="paragraph" style:parent-style-name="Standard">
      <style:paragraph-properties fo:margin-left="1.483cm" fo:margin-right="0cm" fo:text-align="justify" style:justify-single-word="false" fo:text-indent="0cm" style:auto-text-indent="false"/>
      <style:text-properties fo:color="#000000" style:font-name="Verdana" fo:font-size="10pt" fo:language="pt" fo:country="BR" fo:font-weight="normal" officeooo:rsid="001c2d2e" officeooo:paragraph-rsid="002d5157" style:font-name-asian="Times New Roman" style:font-size-asian="10pt" style:language-asian="zxx" style:country-asian="none" style:font-weight-asian="normal" style:font-name-complex="Arial" style:font-size-complex="10pt" style:language-complex="ar" style:country-complex="SA" style:font-weight-complex="normal"/>
    </style:style>
    <style:style style:name="P324" style:family="paragraph" style:parent-style-name="Standard">
      <style:paragraph-properties fo:margin-left="1.483cm" fo:margin-right="0cm" fo:text-align="justify" style:justify-single-word="false" fo:text-indent="0cm" style:auto-text-indent="false"/>
      <style:text-properties fo:color="#000000" style:font-name="Verdana" fo:font-size="10pt" fo:font-weight="normal" officeooo:rsid="001c2d2e" officeooo:paragraph-rsid="0024acaa" style:font-size-asian="10pt" style:font-weight-asian="normal" style:font-name-complex="Arial" style:font-size-complex="10pt" style:font-weight-complex="normal"/>
    </style:style>
    <style:style style:name="P325" style:family="paragraph" style:parent-style-name="Standard">
      <style:paragraph-properties fo:margin-left="1.483cm" fo:margin-right="0cm" fo:text-align="justify" style:justify-single-word="false" fo:text-indent="0cm" style:auto-text-indent="false"/>
      <style:text-properties fo:color="#000000" style:font-name="Verdana" fo:font-size="10pt" fo:font-weight="normal" officeooo:rsid="001c2d2e" officeooo:paragraph-rsid="002d5157" style:font-size-asian="10pt" style:font-weight-asian="normal" style:font-name-complex="Arial" style:font-size-complex="10pt" style:font-weight-complex="normal"/>
    </style:style>
    <style:style style:name="P326" style:family="paragraph" style:parent-style-name="Standard">
      <style:paragraph-properties fo:margin-left="1.483cm" fo:margin-right="0cm" fo:text-align="justify" style:justify-single-word="false" fo:text-indent="0cm" style:auto-text-indent="false"/>
      <style:text-properties fo:color="#000000" style:font-name="Verdana" fo:font-size="10pt" fo:font-weight="normal" officeooo:paragraph-rsid="0024acaa" style:font-size-asian="10pt" style:font-weight-asian="normal" style:font-size-complex="10pt" style:font-weight-complex="normal"/>
    </style:style>
    <style:style style:name="P327" style:family="paragraph" style:parent-style-name="Standard">
      <style:paragraph-properties fo:margin-left="1.483cm" fo:margin-right="0cm" fo:text-align="justify" style:justify-single-word="false" fo:text-indent="0cm" style:auto-text-indent="false"/>
      <style:text-properties fo:color="#000000" style:font-name="Verdana" fo:font-size="10pt" fo:font-weight="normal" officeooo:paragraph-rsid="002d5157" style:font-size-asian="10pt" style:font-weight-asian="normal" style:font-size-complex="10pt" style:font-weight-complex="normal"/>
    </style:style>
    <style:style style:name="P328" style:family="paragraph" style:parent-style-name="Standard" style:list-style-name="L1">
      <style:paragraph-properties style:line-height-at-least="0.176cm" fo:text-align="justify" style:justify-single-word="false"/>
      <style:text-properties style:font-name="Verdana" fo:font-size="10pt" style:font-size-asian="10pt" style:font-name-complex="Times New Roman1" style:font-size-complex="10pt"/>
    </style:style>
    <style:style style:name="P329" style:family="paragraph" style:parent-style-name="Standard" style:list-style-name="WW8Num46">
      <style:paragraph-properties style:line-height-at-least="0.353cm" fo:text-align="justify" style:justify-single-word="false" fo:orphans="0" fo:widows="0" style:vertical-align="auto">
        <style:tab-stops>
          <style:tab-stop style:position="1.27cm"/>
        </style:tab-stops>
      </style:paragraph-properties>
      <style:text-properties style:font-name="Verdana" fo:font-size="10pt" style:font-size-asian="10pt" style:font-size-complex="10pt"/>
    </style:style>
    <style:style style:name="P330" style:family="paragraph" style:parent-style-name="Standard" style:list-style-name="WW8Num47">
      <style:paragraph-properties style:line-height-at-least="0.353cm" fo:text-align="justify" style:justify-single-word="false" fo:orphans="0" fo:widows="0" style:vertical-align="auto">
        <style:tab-stops>
          <style:tab-stop style:position="1.27cm"/>
        </style:tab-stops>
      </style:paragraph-properties>
      <style:text-properties style:font-name="Verdana" fo:font-size="10pt" style:font-size-asian="10pt" style:font-size-complex="10pt"/>
    </style:style>
    <style:style style:name="P331" style:family="paragraph" style:parent-style-name="Standard" style:list-style-name="WW8Num40">
      <style:paragraph-properties fo:text-align="justify" style:justify-single-word="false"/>
      <style:text-properties style:font-name="Verdana" fo:font-size="10pt" style:font-size-asian="10pt" style:font-size-complex="10pt"/>
    </style:style>
    <style:style style:name="P332" style:family="paragraph" style:parent-style-name="Standard" style:list-style-name="L6">
      <style:paragraph-properties fo:text-align="justify" style:justify-single-word="false"/>
      <style:text-properties style:font-name="Verdana" fo:font-size="10pt" style:font-size-asian="10pt" style:font-size-complex="10pt"/>
    </style:style>
    <style:style style:name="P333" style:family="paragraph" style:parent-style-name="Standard" style:list-style-name="WW8Num48">
      <style:paragraph-properties fo:text-align="justify" style:justify-single-word="false"/>
      <style:text-properties style:font-name="Verdana" fo:font-size="10pt" style:font-size-asian="10pt" style:font-size-complex="10pt"/>
    </style:style>
    <style:style style:name="P334" style:family="paragraph" style:parent-style-name="Standard" style:list-style-name="L7">
      <style:paragraph-properties fo:text-align="justify" style:justify-single-word="false"/>
      <style:text-properties style:font-name="Verdana" fo:font-size="10pt" style:font-size-asian="10pt" style:font-size-complex="10pt"/>
    </style:style>
    <style:style style:name="P335" style:family="paragraph" style:parent-style-name="Standard" style:list-style-name="L18">
      <style:paragraph-properties fo:text-align="justify" style:justify-single-word="false"/>
      <style:text-properties style:font-name="Verdana" fo:font-size="10pt" style:font-size-asian="10pt" style:font-size-complex="10pt"/>
    </style:style>
    <style:style style:name="P336" style:family="paragraph" style:parent-style-name="Standard" style:list-style-name="WW8Num49">
      <style:paragraph-properties fo:text-align="justify" style:justify-single-word="false"/>
      <style:text-properties style:font-name="Verdana" fo:font-size="10pt" style:font-size-asian="10pt" style:font-size-complex="10pt"/>
    </style:style>
    <style:style style:name="P337" style:family="paragraph" style:parent-style-name="Standard" style:list-style-name="WW8Num8">
      <style:paragraph-properties fo:text-align="justify" style:justify-single-word="false"/>
      <style:text-properties style:font-name="Verdana" fo:font-size="10pt" style:font-size-asian="10pt" style:font-size-complex="10pt"/>
    </style:style>
    <style:style style:name="P338" style:family="paragraph" style:parent-style-name="Standard" style:list-style-name="L25">
      <style:paragraph-properties fo:text-align="justify" style:justify-single-word="false"/>
      <style:text-properties style:font-name="Verdana" fo:font-size="10pt" style:font-size-asian="10pt" style:font-size-complex="10pt"/>
    </style:style>
    <style:style style:name="P339" style:family="paragraph" style:parent-style-name="Standard" style:list-style-name="L26">
      <style:paragraph-properties fo:text-align="justify" style:justify-single-word="false"/>
      <style:text-properties style:font-name="Verdana" fo:font-size="10pt" style:font-size-asian="10pt" style:font-size-complex="10pt"/>
    </style:style>
    <style:style style:name="P340" style:family="paragraph" style:parent-style-name="Standard" style:list-style-name="WW8Num7">
      <style:paragraph-properties fo:text-align="justify" style:justify-single-word="false"/>
      <style:text-properties style:font-name="Verdana" fo:font-size="10pt" style:font-size-asian="10pt" style:font-size-complex="10pt"/>
    </style:style>
    <style:style style:name="P341" style:family="paragraph" style:parent-style-name="Standard" style:list-style-name="L29">
      <style:paragraph-properties fo:text-align="justify" style:justify-single-word="false"/>
      <style:text-properties style:font-name="Verdana" fo:font-size="10pt" style:font-size-asian="10pt" style:font-size-complex="10pt"/>
    </style:style>
    <style:style style:name="P342" style:family="paragraph" style:parent-style-name="Standard" style:list-style-name="L30">
      <style:paragraph-properties fo:text-align="justify" style:justify-single-word="false"/>
      <style:text-properties style:font-name="Verdana" fo:font-size="10pt" style:font-size-asian="10pt" style:font-size-complex="10pt"/>
    </style:style>
    <style:style style:name="P343" style:family="paragraph" style:parent-style-name="Standard" style:list-style-name="L31">
      <style:paragraph-properties fo:text-align="justify" style:justify-single-word="false"/>
      <style:text-properties style:font-name="Verdana" fo:font-size="10pt" style:font-size-asian="10pt" style:font-size-complex="10pt"/>
    </style:style>
    <style:style style:name="P344" style:family="paragraph" style:parent-style-name="Standard" style:list-style-name="L32">
      <style:paragraph-properties fo:text-align="justify" style:justify-single-word="false"/>
      <style:text-properties style:font-name="Verdana" fo:font-size="10pt" style:font-size-asian="10pt" style:font-size-complex="10pt"/>
    </style:style>
    <style:style style:name="P345" style:family="paragraph" style:parent-style-name="Standard" style:list-style-name="L33">
      <style:paragraph-properties fo:text-align="justify" style:justify-single-word="false"/>
      <style:text-properties style:font-name="Verdana" fo:font-size="10pt" style:font-size-asian="10pt" style:font-size-complex="10pt"/>
    </style:style>
    <style:style style:name="P346" style:family="paragraph" style:parent-style-name="Standard" style:list-style-name="L34">
      <style:paragraph-properties fo:text-align="justify" style:justify-single-word="false"/>
      <style:text-properties style:font-name="Verdana" fo:font-size="10pt" style:font-size-asian="10pt" style:font-size-complex="10pt"/>
    </style:style>
    <style:style style:name="P347" style:family="paragraph" style:parent-style-name="Standard" style:list-style-name="L36">
      <style:paragraph-properties fo:text-align="justify" style:justify-single-word="false"/>
      <style:text-properties style:font-name="Verdana" fo:font-size="10pt" style:font-size-asian="10pt" style:font-size-complex="10pt"/>
    </style:style>
    <style:style style:name="P348" style:family="paragraph" style:parent-style-name="Standard" style:list-style-name="L37">
      <style:paragraph-properties fo:text-align="justify" style:justify-single-word="false"/>
      <style:text-properties style:font-name="Verdana" fo:font-size="10pt" style:font-size-asian="10pt" style:font-size-complex="10pt"/>
    </style:style>
    <style:style style:name="P349" style:family="paragraph" style:parent-style-name="Standard" style:list-style-name="L38">
      <style:paragraph-properties fo:text-align="justify" style:justify-single-word="false"/>
      <style:text-properties style:font-name="Verdana" fo:font-size="10pt" style:font-size-asian="10pt" style:font-size-complex="10pt"/>
    </style:style>
    <style:style style:name="P350" style:family="paragraph" style:parent-style-name="Standard" style:list-style-name="L39">
      <style:paragraph-properties fo:text-align="justify" style:justify-single-word="false"/>
      <style:text-properties style:font-name="Verdana" fo:font-size="10pt" style:font-size-asian="10pt" style:font-size-complex="10pt"/>
    </style:style>
    <style:style style:name="P351" style:family="paragraph" style:parent-style-name="Standard" style:list-style-name="L41">
      <style:paragraph-properties fo:text-align="justify" style:justify-single-word="false"/>
      <style:text-properties style:font-name="Verdana" fo:font-size="10pt" style:font-size-asian="10pt" style:font-size-complex="10pt"/>
    </style:style>
    <style:style style:name="P352" style:family="paragraph" style:parent-style-name="Standard" style:list-style-name="L42">
      <style:paragraph-properties fo:text-align="justify" style:justify-single-word="false"/>
      <style:text-properties style:font-name="Verdana" fo:font-size="10pt" style:font-size-asian="10pt" style:font-size-complex="10pt"/>
    </style:style>
    <style:style style:name="P353" style:family="paragraph" style:parent-style-name="Standard" style:list-style-name="L43">
      <style:paragraph-properties fo:text-align="justify" style:justify-single-word="false"/>
      <style:text-properties style:font-name="Verdana" fo:font-size="10pt" style:font-size-asian="10pt" style:font-size-complex="10pt"/>
    </style:style>
    <style:style style:name="P354" style:family="paragraph" style:parent-style-name="Standard" style:list-style-name="L44">
      <style:paragraph-properties fo:text-align="justify" style:justify-single-word="false"/>
      <style:text-properties style:font-name="Verdana" fo:font-size="10pt" style:font-size-asian="10pt" style:font-size-complex="10pt"/>
    </style:style>
    <style:style style:name="P355" style:family="paragraph" style:parent-style-name="Standard" style:list-style-name="L47">
      <style:paragraph-properties fo:text-align="justify" style:justify-single-word="false"/>
      <style:text-properties style:font-name="Verdana" fo:font-size="10pt" style:font-size-asian="10pt" style:font-size-complex="10pt"/>
    </style:style>
    <style:style style:name="P356" style:family="paragraph" style:parent-style-name="Standard" style:list-style-name="L48">
      <style:paragraph-properties fo:text-align="justify" style:justify-single-word="false"/>
      <style:text-properties style:font-name="Verdana" fo:font-size="10pt" style:font-size-asian="10pt" style:font-size-complex="10pt"/>
    </style:style>
    <style:style style:name="P357" style:family="paragraph" style:parent-style-name="Standard" style:list-style-name="L49">
      <style:paragraph-properties fo:text-align="justify" style:justify-single-word="false"/>
      <style:text-properties style:font-name="Verdana" fo:font-size="10pt" style:font-size-asian="10pt" style:font-size-complex="10pt"/>
    </style:style>
    <style:style style:name="P358" style:family="paragraph" style:parent-style-name="Standard" style:list-style-name="L50">
      <style:paragraph-properties fo:text-align="justify" style:justify-single-word="false"/>
      <style:text-properties style:font-name="Verdana" fo:font-size="10pt" style:font-size-asian="10pt" style:font-size-complex="10pt"/>
    </style:style>
    <style:style style:name="P359" style:family="paragraph" style:parent-style-name="Standard" style:list-style-name="L51">
      <style:paragraph-properties fo:text-align="justify" style:justify-single-word="false"/>
      <style:text-properties style:font-name="Verdana" fo:font-size="10pt" style:font-size-asian="10pt" style:font-size-complex="10pt"/>
    </style:style>
    <style:style style:name="P360" style:family="paragraph" style:parent-style-name="Standard" style:list-style-name="L52">
      <style:paragraph-properties fo:text-align="justify" style:justify-single-word="false"/>
      <style:text-properties style:font-name="Verdana" fo:font-size="10pt" style:font-size-asian="10pt" style:font-size-complex="10pt"/>
    </style:style>
    <style:style style:name="P361" style:family="paragraph" style:parent-style-name="Standard" style:list-style-name="WW8Num7">
      <style:paragraph-properties fo:text-align="justify" style:justify-single-word="false"/>
      <style:text-properties style:font-name="Verdana" fo:font-size="10pt" style:font-name-asian="Arial" style:font-size-asian="10pt" style:font-size-complex="10pt"/>
    </style:style>
    <style:style style:name="P362" style:family="paragraph" style:parent-style-name="Standard">
      <style:paragraph-properties fo:text-align="justify" style:justify-single-word="false"/>
      <style:text-properties style:font-name="Verdana" fo:font-size="10pt" fo:font-weight="bold" style:font-size-asian="10pt" style:font-weight-asian="bold" style:font-size-complex="10pt" style:font-weight-complex="bold"/>
    </style:style>
    <style:style style:name="P363" style:family="paragraph" style:parent-style-name="Standard" style:list-style-name="L6">
      <style:paragraph-properties fo:text-align="justify" style:justify-single-word="false"/>
      <style:text-properties fo:color="#000000" style:font-name="Verdana" fo:font-size="10pt" fo:letter-spacing="normal" fo:language="pt" fo:country="BR" style:font-name-asian="Times New Roman" style:font-size-asian="10pt" style:language-asian="zxx" style:country-asian="none" style:font-size-complex="10pt" style:language-complex="ar" style:country-complex="SA"/>
    </style:style>
    <style:style style:name="P364" style:family="paragraph" style:parent-style-name="Standard" style:list-style-name="L6">
      <style:paragraph-properties fo:text-align="justify" style:justify-single-word="false"/>
      <style:text-properties style:use-window-font-color="true" style:font-name="Verdana" fo:font-size="10pt" fo:letter-spacing="normal" fo:language="pt" fo:country="BR" style:font-name-asian="Times New Roman" style:font-size-asian="10pt" style:language-asian="zxx" style:country-asian="none" style:font-size-complex="10pt" style:language-complex="ar" style:country-complex="SA"/>
    </style:style>
    <style:style style:name="P365" style:family="paragraph" style:parent-style-name="Standard" style:list-style-name="WW8Num7">
      <style:paragraph-properties fo:text-align="justify" style:justify-single-word="false"/>
      <style:text-properties style:use-window-font-color="true" style:font-name="Verdana" fo:font-size="10pt" style:font-size-asian="10pt" style:font-name-complex="Arial" style:font-size-complex="10pt"/>
    </style:style>
    <style:style style:name="P366" style:family="paragraph" style:parent-style-name="Standard" style:list-style-name="WW8Num7">
      <style:paragraph-properties fo:text-align="justify" style:justify-single-word="false"/>
    </style:style>
    <style:style style:name="P367" style:family="paragraph" style:parent-style-name="Standard">
      <style:paragraph-properties fo:text-align="justify" style:justify-single-word="false"/>
      <style:text-properties fo:color="#fafbfe" style:font-name="Verdana" fo:font-size="10pt" fo:font-weight="bold" style:font-size-asian="10pt" style:font-weight-asian="bold" style:font-size-complex="10pt" style:font-weight-complex="bold"/>
    </style:style>
    <style:style style:name="P368" style:family="paragraph" style:parent-style-name="Standard" style:list-style-name="L35">
      <style:paragraph-properties fo:text-align="justify" style:justify-single-word="false" fo:hyphenation-ladder-count="no-limit">
        <style:tab-stops/>
      </style:paragraph-properties>
      <style:text-properties fo:color="#ffffff" style:text-outline="false" style:text-line-through-style="none" style:font-name="Verdana" fo:font-size="10pt" fo:language="pt" fo:country="BR" fo:text-shadow="none" style:text-underline-style="none" fo:font-weight="bold" style:letter-kerning="true" style:font-name-asian="Arial" style:font-size-asian="10pt" style:language-asian="zxx" style:country-asian="none" style:font-weight-asian="bold" style:font-name-complex="Arial" style:font-size-complex="10pt" style:language-complex="ar" style:country-complex="SA" style:font-weight-complex="bold" text:display="true" fo:hyphenate="true" fo:hyphenation-remain-char-count="2" fo:hyphenation-push-char-count="2"/>
    </style:style>
    <style:style style:name="P369" style:family="paragraph" style:parent-style-name="Standard" style:master-page-name="First_20_Page">
      <style:paragraph-properties style:page-number="auto"/>
    </style:style>
    <style:style style:name="P370" style:family="paragraph" style:parent-style-name="Standard" style:list-style-name="WW8Num2">
      <style:paragraph-properties fo:margin-left="0.025cm" fo:margin-right="0cm" style:line-height-at-least="0.176cm" fo:text-align="start" style:justify-single-word="false" fo:orphans="0" fo:widows="0" fo:text-indent="-2.501cm" style:auto-text-indent="false" style:vertical-align="auto">
        <style:tab-stops>
          <style:tab-stop style:position="1.455cm"/>
        </style:tab-stops>
      </style:paragraph-properties>
      <style:text-properties style:font-name="Verdana" fo:font-size="10pt" style:font-size-asian="10pt" style:font-size-complex="10pt"/>
    </style:style>
    <style:style style:name="P371" style:family="paragraph" style:parent-style-name="Standard" style:list-style-name="WW8Num3">
      <style:paragraph-properties fo:margin-left="0cm" fo:margin-right="0cm" style:line-height-at-least="0.176cm" fo:text-align="justify" style:justify-single-word="false" fo:orphans="0" fo:widows="0" fo:text-indent="-0.635cm" style:auto-text-indent="false" style:vertical-align="auto">
        <style:tab-stops>
          <style:tab-stop style:position="2.498cm"/>
        </style:tab-stops>
      </style:paragraph-properties>
      <style:text-properties style:use-window-font-color="true" style:font-name="Verdana" fo:font-size="10pt" style:font-size-asian="10pt" style:font-name-complex="Times New Roman1" style:font-size-complex="10pt"/>
    </style:style>
    <style:style style:name="P372" style:family="paragraph" style:parent-style-name="Standard" style:list-style-name="WW8Num39">
      <style:paragraph-properties fo:margin-left="0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373" style:family="paragraph" style:parent-style-name="Standard" style:list-style-name="L45">
      <style:paragraph-properties fo:margin-left="0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374" style:family="paragraph" style:parent-style-name="Standard" style:list-style-name="WW8Num3">
      <style:paragraph-properties fo:margin-left="0.074cm" fo:margin-right="0cm" style:line-height-at-least="0.176cm" fo:text-align="justify" style:justify-single-word="false" fo:orphans="0" fo:widows="0" fo:text-indent="-0.635cm" style:auto-text-indent="false" style:vertical-align="auto">
        <style:tab-stops>
          <style:tab-stop style:position="2.498cm"/>
        </style:tab-stops>
      </style:paragraph-properties>
      <style:text-properties style:use-window-font-color="true" style:font-name="Verdana" fo:font-size="10pt" style:font-name-asian="Times New Roman1" style:font-size-asian="10pt" style:font-name-complex="Times New Roman1" style:font-size-complex="10pt"/>
    </style:style>
    <style:style style:name="P375" style:family="paragraph" style:parent-style-name="Standard" style:list-style-name="WW8Num3">
      <style:paragraph-properties fo:margin-left="0.049cm" fo:margin-right="0cm" style:line-height-at-least="0.176cm" fo:text-align="justify" style:justify-single-word="false" fo:orphans="0" fo:widows="0" fo:text-indent="-1.274cm" style:auto-text-indent="false" style:vertical-align="auto">
        <style:tab-stops>
          <style:tab-stop style:position="2.498cm"/>
        </style:tab-stops>
      </style:paragraph-properties>
      <style:text-properties style:use-window-font-color="true" style:font-name="Verdana" fo:font-size="10pt" style:font-size-asian="10pt" style:font-name-complex="Times New Roman1" style:font-size-complex="10pt"/>
    </style:style>
    <style:style style:name="P376" style:family="paragraph" style:parent-style-name="Standard" style:list-style-name="WW8Num4">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size-complex="10pt"/>
    </style:style>
    <style:style style:name="P377" style:family="paragraph" style:parent-style-name="Standard" style:list-style-name="WW8Num22">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size-complex="10pt"/>
    </style:style>
    <style:style style:name="P378" style:family="paragraph" style:parent-style-name="Standard" style:list-style-name="WW8Num23">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size-complex="10pt"/>
    </style:style>
    <style:style style:name="P379" style:family="paragraph" style:parent-style-name="Standard" style:list-style-name="WW8Num26">
      <style:paragraph-properties fo:margin-left="0cm" fo:margin-right="0cm" style:line-height-at-least="0.176cm" fo:text-align="justify" style:justify-single-word="false" fo:orphans="0" fo:widows="0" fo:text-indent="0.004cm" style:auto-text-indent="false" style:vertical-align="auto">
        <style:tab-stops>
          <style:tab-stop style:position="1.296cm"/>
        </style:tab-stops>
      </style:paragraph-properties>
      <style:text-properties style:font-name="Verdana" fo:font-size="10pt" style:font-size-asian="10pt" style:font-size-complex="10pt"/>
    </style:style>
    <style:style style:name="P380" style:family="paragraph" style:parent-style-name="Standard" style:list-style-name="WW8Num26">
      <style:paragraph-properties fo:margin-left="0cm" fo:margin-right="0cm" style:line-height-at-least="0.176cm" fo:text-align="justify" style:justify-single-word="false" fo:orphans="0" fo:widows="0" fo:text-indent="0.004cm" style:auto-text-indent="false" style:vertical-align="auto">
        <style:tab-stops>
          <style:tab-stop style:position="1.402cm"/>
        </style:tab-stops>
      </style:paragraph-properties>
      <style:text-properties style:font-name="Verdana" fo:font-size="10pt" style:font-size-asian="10pt" style:font-size-complex="10pt"/>
    </style:style>
    <style:style style:name="P381" style:family="paragraph" style:parent-style-name="Standard" style:list-style-name="WW8Num27">
      <style:paragraph-properties fo:margin-left="0cm" fo:margin-right="0cm" style:line-height-at-least="0.176cm" fo:text-align="justify" style:justify-single-word="false" fo:orphans="0" fo:widows="0" fo:text-indent="0.004cm" style:auto-text-indent="false" style:vertical-align="auto"/>
      <style:text-properties style:font-name="Verdana" fo:font-size="10pt" style:font-size-asian="10pt" style:font-size-complex="10pt"/>
    </style:style>
    <style:style style:name="P382" style:family="paragraph" style:parent-style-name="Standard" style:list-style-name="WW8Num27">
      <style:paragraph-properties fo:margin-left="0cm" fo:margin-right="0cm" style:line-height-at-least="0.176cm" fo:text-align="justify" style:justify-single-word="false" fo:orphans="0" fo:widows="0" fo:text-indent="0.004cm" style:auto-text-indent="false" style:vertical-align="auto">
        <style:tab-stops>
          <style:tab-stop style:position="1.376cm"/>
        </style:tab-stops>
      </style:paragraph-properties>
      <style:text-properties style:font-name="Verdana" fo:font-size="10pt" style:font-size-asian="10pt" style:font-size-complex="10pt"/>
    </style:style>
    <style:style style:name="P383" style:family="paragraph" style:parent-style-name="Standard" style:list-style-name="WW8Num34">
      <style:paragraph-properties fo:margin-left="0cm" fo:margin-right="0cm" style:line-height-at-least="0.176cm" fo:text-align="justify" style:justify-single-word="false" fo:orphans="0" fo:widows="0" fo:text-indent="0.004cm" style:auto-text-indent="false" style:vertical-align="auto"/>
      <style:text-properties style:font-name="Verdana" fo:font-size="10pt" style:font-size-asian="10pt" style:font-size-complex="10pt"/>
    </style:style>
    <style:style style:name="P384" style:family="paragraph" style:parent-style-name="Standard" style:list-style-name="L17">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size-complex="10pt"/>
    </style:style>
    <style:style style:name="P385" style:family="paragraph" style:parent-style-name="Standard" style:list-style-name="WW8Num5">
      <style:paragraph-properties fo:margin-left="0cm" fo:margin-right="0cm" style:line-height-at-least="0.176cm" fo:text-align="justify" style:justify-single-word="false" fo:orphans="0" fo:widows="0" fo:text-indent="0.004cm" style:auto-text-indent="false" style:vertical-align="auto">
        <style:tab-stops>
          <style:tab-stop style:position="1.503cm"/>
        </style:tab-stops>
      </style:paragraph-properties>
      <style:text-properties style:font-name="Verdana" fo:font-size="10pt" style:font-size-asian="10pt" style:font-name-complex="Times New Roman1" style:font-size-complex="10pt"/>
    </style:style>
    <style:style style:name="P386" style:family="paragraph" style:parent-style-name="Standard" style:list-style-name="WW8Num6">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87" style:family="paragraph" style:parent-style-name="Standard" style:list-style-name="WW8Num14">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88" style:family="paragraph" style:parent-style-name="Standard" style:list-style-name="WW8Num17">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89" style:family="paragraph" style:parent-style-name="Standard" style:list-style-name="WW8Num21">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90" style:family="paragraph" style:parent-style-name="Standard" style:list-style-name="WW8Num22">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91" style:family="paragraph" style:parent-style-name="Standard" style:list-style-name="WW8Num23">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92" style:family="paragraph" style:parent-style-name="Standard" style:list-style-name="WW8Num11">
      <style:paragraph-properties fo:margin-left="0cm" fo:margin-right="0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name-complex="Times New Roman1" style:font-size-complex="10pt"/>
    </style:style>
    <style:style style:name="P393" style:family="paragraph" style:parent-style-name="Standard" style:list-style-name="WW8Num31">
      <style:paragraph-properties fo:margin-left="0cm" fo:margin-right="0cm" style:line-height-at-least="0.176cm" fo:text-align="justify" style:justify-single-word="false" fo:orphans="0" fo:widows="0" fo:text-indent="0.004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394" style:family="paragraph" style:parent-style-name="Standard" style:list-style-name="WW8Num34">
      <style:paragraph-properties fo:margin-left="0cm" fo:margin-right="0cm" style:line-height-at-least="0.176cm" fo:text-align="justify" style:justify-single-word="false" fo:orphans="0" fo:widows="0" fo:text-indent="0.004cm" style:auto-text-indent="false" style:vertical-align="auto">
        <style:tab-stops>
          <style:tab-stop style:position="1.296cm"/>
        </style:tab-stops>
      </style:paragraph-properties>
      <style:text-properties style:font-name="Verdana" fo:font-size="10pt" style:font-size-asian="10pt" style:font-name-complex="Times New Roman1" style:font-size-complex="10pt"/>
    </style:style>
    <style:style style:name="P395" style:family="paragraph" style:parent-style-name="Standard" style:list-style-name="L5">
      <style:paragraph-properties fo:margin-left="0cm" fo:margin-right="0cm" style:line-height-at-least="0.176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396" style:family="paragraph" style:parent-style-name="Standard" style:list-style-name="WW8Num43">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97" style:family="paragraph" style:parent-style-name="Standard" style:list-style-name="WW8Num44">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398" style:family="paragraph" style:parent-style-name="Standard" style:list-style-name="L15">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399" style:family="paragraph" style:parent-style-name="Standard" style:list-style-name="L16">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400" style:family="paragraph" style:parent-style-name="Standard" style:list-style-name="WW8Num11">
      <style:paragraph-properties fo:margin-left="0cm" fo:margin-right="0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name-asian="Times New Roman1" style:font-size-asian="10pt" style:font-name-complex="Times New Roman1" style:font-size-complex="10pt"/>
    </style:style>
    <style:style style:name="P401" style:family="paragraph" style:parent-style-name="Standard" style:list-style-name="L17">
      <style:paragraph-properties fo:margin-left="0cm" fo:margin-right="0cm" style:line-height-at-least="0.353cm" fo:text-align="justify" style:justify-single-word="false" fo:orphans="0" fo:widows="0" fo:text-indent="0.004cm" style:auto-text-indent="false" style:vertical-align="auto">
        <style:tab-stops>
          <style:tab-stop style:position="2.498cm"/>
        </style:tab-stops>
      </style:paragraph-properties>
      <style:text-properties style:font-name="Verdana" fo:font-size="10pt" style:font-name-asian="Times New Roman1" style:font-size-asian="10pt" style:font-name-complex="Times New Roman1" style:font-size-complex="10pt"/>
    </style:style>
    <style:style style:name="P402" style:family="paragraph" style:parent-style-name="Standard" style:list-style-name="WW8Num12">
      <style:paragraph-properties fo:margin-left="0cm" fo:margin-right="0cm" style:line-height-at-least="0.176cm" fo:text-align="justify" style:justify-single-word="false" fo:orphans="0" fo:widows="0" fo:text-indent="0.004cm" style:auto-text-indent="false" style:vertical-align="auto">
        <style:tab-stops>
          <style:tab-stop style:position="1.998cm"/>
        </style:tab-stops>
      </style:paragraph-properties>
    </style:style>
    <style:style style:name="P403" style:family="paragraph" style:parent-style-name="Standard" style:list-style-name="WW8Num19">
      <style:paragraph-properties fo:margin-left="0cm" fo:margin-right="0cm" style:line-height-at-least="0.176cm" fo:text-align="justify" style:justify-single-word="false" fo:orphans="0" fo:widows="0" fo:text-indent="0.004cm" style:auto-text-indent="false" style:vertical-align="auto">
        <style:tab-stops>
          <style:tab-stop style:position="1.609cm"/>
        </style:tab-stops>
      </style:paragraph-properties>
    </style:style>
    <style:style style:name="P404" style:family="paragraph" style:parent-style-name="Standard" style:list-style-name="WW8Num22">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style>
    <style:style style:name="P405" style:family="paragraph" style:parent-style-name="Standard" style:list-style-name="WW8Num23">
      <style:paragraph-properties fo:margin-left="0cm" fo:margin-right="0cm" style:line-height-at-least="0.176cm" fo:text-align="justify" style:justify-single-word="false" fo:orphans="0" fo:widows="0" fo:text-indent="0.004cm" style:auto-text-indent="false" style:vertical-align="auto">
        <style:tab-stops>
          <style:tab-stop style:position="1.249cm"/>
        </style:tab-stops>
      </style:paragraph-properties>
      <style:text-properties style:use-window-font-color="true" style:font-name="Verdana" fo:font-size="10pt" style:font-size-asian="10pt" style:font-name-complex="Times New Roman1" style:font-size-complex="10pt"/>
    </style:style>
    <style:style style:name="P406" style:family="paragraph" style:parent-style-name="Standard" style:list-style-name="WW8Num28">
      <style:paragraph-properties fo:margin-left="0cm" fo:margin-right="0cm" style:line-height-at-least="0.176cm" fo:text-align="justify" style:justify-single-word="false" fo:orphans="0" fo:widows="0" fo:text-indent="0.004cm" style:auto-text-indent="false" style:vertical-align="auto">
        <style:tab-stops>
          <style:tab-stop style:position="1.614cm"/>
        </style:tab-stops>
      </style:paragraph-properties>
      <style:text-properties style:use-window-font-color="true" style:font-name="Verdana" fo:font-size="10pt" style:font-size-asian="10pt" style:font-name-complex="Times New Roman1" style:font-size-complex="10pt"/>
    </style:style>
    <style:style style:name="P407" style:family="paragraph" style:parent-style-name="Standard" style:list-style-name="WW8Num29">
      <style:paragraph-properties fo:margin-left="0cm" fo:margin-right="0cm" style:line-height-at-least="0.176cm" fo:text-align="justify" style:justify-single-word="false" fo:orphans="0" fo:widows="0" fo:text-indent="0.004cm" style:auto-text-indent="false" style:vertical-align="auto">
        <style:tab-stops>
          <style:tab-stop style:position="1.296cm"/>
        </style:tab-stops>
      </style:paragraph-properties>
      <style:text-properties style:use-window-font-color="true" style:font-name="Verdana" fo:font-size="10pt" style:font-size-asian="10pt" style:font-name-complex="Times New Roman1" style:font-size-complex="10pt"/>
    </style:style>
    <style:style style:name="P408" style:family="paragraph" style:parent-style-name="Standard" style:list-style-name="WW8Num29">
      <style:paragraph-properties fo:margin-left="0cm" fo:margin-right="0cm" style:line-height-at-least="0.176cm" fo:text-align="justify" style:justify-single-word="false" fo:orphans="0" fo:widows="0" fo:text-indent="0.004cm" style:auto-text-indent="false" style:vertical-align="auto">
        <style:tab-stops>
          <style:tab-stop style:position="1.349cm"/>
        </style:tab-stops>
      </style:paragraph-properties>
      <style:text-properties style:use-window-font-color="true" style:font-name="Verdana" fo:font-size="10pt" style:font-size-asian="10pt" style:font-name-complex="Times New Roman1" style:font-size-complex="10pt"/>
    </style:style>
    <style:style style:name="P409" style:family="paragraph" style:parent-style-name="Standard" style:list-style-name="WW8Num42">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style>
    <style:style style:name="P410" style:family="paragraph" style:parent-style-name="Standard" style:list-style-name="WW8Num44">
      <style:paragraph-properties fo:margin-left="0cm" fo:margin-right="0cm" style:line-height-at-least="0.353cm" fo:text-align="justify" style:justify-single-word="false" fo:orphans="0" fo:widows="0" fo:text-indent="0.004cm" style:auto-text-indent="false" style:vertical-align="auto">
        <style:tab-stops>
          <style:tab-stop style:position="1.249cm"/>
        </style:tab-stops>
      </style:paragraph-properties>
    </style:style>
    <style:style style:name="P411" style:family="paragraph" style:parent-style-name="Standard" style:list-style-name="WW8Num5">
      <style:paragraph-properties fo:margin-left="0cm" fo:margin-right="0.035cm" style:line-height-at-least="0.176cm" fo:text-align="justify" style:justify-single-word="false" fo:orphans="0" fo:widows="0" fo:text-indent="0.004cm" style:auto-text-indent="false" style:vertical-align="auto">
        <style:tab-stops>
          <style:tab-stop style:position="1.503cm"/>
        </style:tab-stops>
      </style:paragraph-properties>
      <style:text-properties style:font-name="Verdana" fo:font-size="10pt" style:font-size-asian="10pt" style:font-name-complex="Times New Roman1" style:font-size-complex="10pt"/>
    </style:style>
    <style:style style:name="P412" style:family="paragraph" style:parent-style-name="Standard" style:list-style-name="WW8Num10">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13" style:family="paragraph" style:parent-style-name="Standard" style:list-style-name="WW8Num14">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14" style:family="paragraph" style:parent-style-name="Standard" style:list-style-name="WW8Num22">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15" style:family="paragraph" style:parent-style-name="Standard" style:list-style-name="WW8Num37">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16" style:family="paragraph" style:parent-style-name="Standard" style:list-style-name="WW8Num11">
      <style:paragraph-properties fo:margin-left="0cm" fo:margin-right="0.035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name-complex="Times New Roman1" style:font-size-complex="10pt"/>
    </style:style>
    <style:style style:name="P417" style:family="paragraph" style:parent-style-name="Standard" style:list-style-name="WW8Num12">
      <style:paragraph-properties fo:margin-left="0cm" fo:margin-right="0.035cm" style:line-height-at-least="0.176cm" fo:text-align="justify" style:justify-single-word="false" fo:orphans="0" fo:widows="0" fo:text-indent="0.004cm" style:auto-text-indent="false" style:vertical-align="auto">
        <style:tab-stops>
          <style:tab-stop style:position="1.998cm"/>
        </style:tab-stops>
      </style:paragraph-properties>
      <style:text-properties style:font-name="Verdana" fo:font-size="10pt" style:font-size-asian="10pt" style:font-name-complex="Times New Roman1" style:font-size-complex="10pt"/>
    </style:style>
    <style:style style:name="P418" style:family="paragraph" style:parent-style-name="Standard" style:list-style-name="WW8Num28">
      <style:paragraph-properties fo:margin-left="0cm" fo:margin-right="0.035cm" style:line-height-at-least="0.176cm" fo:text-align="justify" style:justify-single-word="false" fo:orphans="0" fo:widows="0" fo:text-indent="0.004cm" style:auto-text-indent="false" style:vertical-align="auto">
        <style:tab-stops>
          <style:tab-stop style:position="1.508cm"/>
          <style:tab-stop style:position="2.501cm"/>
        </style:tab-stops>
      </style:paragraph-properties>
      <style:text-properties style:font-name="Verdana" fo:font-size="10pt" style:font-size-asian="10pt" style:font-size-complex="10pt"/>
    </style:style>
    <style:style style:name="P419" style:family="paragraph" style:parent-style-name="Standard" style:list-style-name="WW8Num23">
      <style:paragraph-properties fo:margin-left="0cm" fo:margin-right="0.035cm" style:line-height-at-least="0.176cm" fo:text-align="justify" style:justify-single-word="false" fo:orphans="0" fo:widows="0" fo:text-indent="0.004cm" style:auto-text-indent="false" style:vertical-align="auto">
        <style:tab-stops>
          <style:tab-stop style:position="1.249cm"/>
        </style:tab-stops>
      </style:paragraph-properties>
      <style:text-properties style:use-window-font-color="true" style:font-name="Verdana" fo:font-size="10pt" style:font-size-asian="10pt" style:font-name-complex="Times New Roman1" style:font-size-complex="10pt"/>
    </style:style>
    <style:style style:name="P420" style:family="paragraph" style:parent-style-name="Standard" style:list-style-name="WW8Num7">
      <style:paragraph-properties fo:margin-left="-0.025cm" fo:margin-right="0cm" style:line-height-at-least="0.176cm" fo:text-align="justify" style:justify-single-word="false" fo:orphans="0" fo:widows="0" fo:text-indent="-1.266cm" style:auto-text-indent="false" style:vertical-align="auto">
        <style:tab-stops/>
      </style:paragraph-properties>
      <style:text-properties style:font-name="Verdana" fo:font-size="10pt" style:font-size-asian="10pt" style:font-size-complex="10pt"/>
    </style:style>
    <style:style style:name="P421" style:family="paragraph" style:parent-style-name="Standard" style:list-style-name="WW8Num9">
      <style:paragraph-properties fo:margin-left="0.004cm" fo:margin-right="0cm" style:line-height-at-least="0.176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text-underline-style="solid" style:text-underline-width="auto" style:text-underline-color="font-color" fo:font-weight="bold" style:font-size-asian="10pt" style:font-weight-asian="bold" style:font-name-complex="Times New Roman1" style:font-size-complex="10pt"/>
    </style:style>
    <style:style style:name="P422" style:family="paragraph" style:parent-style-name="Standard" style:list-style-name="WW8Num9">
      <style:paragraph-properties fo:margin-left="0.004cm" fo:margin-right="0cm" style:line-height-at-least="0.176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text-underline-style="none" style:font-size-asian="10pt" style:font-name-complex="Times New Roman1" style:font-size-complex="10pt"/>
    </style:style>
    <style:style style:name="P423" style:family="paragraph" style:parent-style-name="Standard" style:list-style-name="WW8Num14">
      <style:paragraph-properties fo:margin-left="0.004cm" fo:margin-right="0cm" style:line-height-at-least="0.176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424" style:family="paragraph" style:parent-style-name="Standard" style:list-style-name="L8">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25" style:family="paragraph" style:parent-style-name="Standard" style:list-style-name="L9">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26" style:family="paragraph" style:parent-style-name="Standard" style:list-style-name="L10">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27" style:family="paragraph" style:parent-style-name="Standard" style:list-style-name="L11">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28" style:family="paragraph" style:parent-style-name="Standard" style:list-style-name="L12">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29" style:family="paragraph" style:parent-style-name="Standard" style:list-style-name="L14">
      <style:paragraph-properties fo:margin-left="0.004cm" fo:margin-right="0cm" style:line-height-at-least="0.353cm" fo:text-align="justify" style:justify-single-word="false" fo:orphans="0" fo:widows="0" fo:text-indent="0cm" style:auto-text-indent="false" style:vertical-align="auto">
        <style:tab-stops>
          <style:tab-stop style:position="2.505cm"/>
        </style:tab-stops>
      </style:paragraph-properties>
      <style:text-properties style:font-name="Verdana" fo:font-size="10pt" style:font-size-asian="10pt" style:font-name-complex="Times New Roman1" style:font-size-complex="10pt"/>
    </style:style>
    <style:style style:name="P430" style:family="paragraph" style:parent-style-name="Standard" style:list-style-name="WW8Num10">
      <style:paragraph-properties fo:margin-left="0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431" style:family="paragraph" style:parent-style-name="Standard" style:list-style-name="WW8Num14">
      <style:paragraph-properties fo:margin-left="0cm" fo:margin-right="0cm" style:line-height-at-least="0.176cm" fo:text-align="justify" style:justify-single-word="false" fo:orphans="0" fo:widows="0" fo:text-indent="-1.266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432" style:family="paragraph" style:parent-style-name="Standard" style:list-style-name="WW8Num15">
      <style:paragraph-properties fo:margin-left="0cm" fo:margin-right="0.035cm" style:line-height-at-least="0.176cm" fo:text-align="justify" style:justify-single-word="false" fo:orphans="0" fo:widows="0" fo:text-indent="0cm" style:auto-text-indent="false" style:vertical-align="auto">
        <style:tab-stops>
          <style:tab-stop style:position="1.249cm"/>
        </style:tab-stops>
      </style:paragraph-properties>
      <style:text-properties style:font-name="Verdana" fo:font-size="10pt" style:font-size-asian="10pt" style:font-name-complex="Times New Roman1" style:font-size-complex="10pt"/>
    </style:style>
    <style:style style:name="P433" style:family="paragraph" style:parent-style-name="Standard" style:list-style-name="L2">
      <style:paragraph-properties fo:margin-left="0cm" fo:margin-right="0.035cm" style:line-height-at-least="0.176cm" fo:text-align="justify" style:justify-single-word="false" fo:text-indent="0cm" style:auto-text-indent="false"/>
      <style:text-properties style:font-name="Verdana" fo:font-size="10pt" style:font-size-asian="10pt" style:font-name-complex="Times New Roman1" style:font-size-complex="10pt"/>
    </style:style>
    <style:style style:name="P434" style:family="paragraph" style:parent-style-name="Standard" style:list-style-name="L3">
      <style:paragraph-properties fo:margin-left="0cm" fo:margin-right="0.035cm" style:line-height-at-least="0.176cm" fo:text-align="justify" style:justify-single-word="false" fo:text-indent="0cm" style:auto-text-indent="false"/>
      <style:text-properties style:use-window-font-color="true" style:font-name="Verdana" fo:font-size="10pt" style:font-size-asian="10pt" style:font-name-complex="Times New Roman1" style:font-size-complex="10pt"/>
    </style:style>
    <style:style style:name="P435" style:family="paragraph" style:parent-style-name="Standard" style:list-style-name="WW8Num42">
      <style:paragraph-properties fo:margin-left="0cm" fo:margin-right="0.035cm" style:line-height-at-least="0.353cm" fo:text-align="justify" style:justify-single-word="false" fo:orphans="0" fo:widows="0" fo:text-indent="0cm" style:auto-text-indent="false" style:vertical-align="auto">
        <style:tab-stops>
          <style:tab-stop style:position="1.249cm"/>
        </style:tab-stops>
      </style:paragraph-properties>
    </style:style>
    <style:style style:name="P436" style:family="paragraph" style:parent-style-name="Standard" style:list-style-name="WW8Num18">
      <style:paragraph-properties fo:margin-left="0cm" fo:margin-right="0cm" style:line-height-at-least="0.176cm" fo:text-align="justify" style:justify-single-word="false" fo:orphans="0" fo:widows="0" fo:text-indent="-1.249cm" style:auto-text-indent="false" style:vertical-align="auto">
        <style:tab-stops>
          <style:tab-stop style:position="1.27cm"/>
        </style:tab-stops>
      </style:paragraph-properties>
      <style:text-properties style:font-name="Verdana" fo:font-size="11pt" style:font-size-asian="11pt" style:font-name-complex="Times New Roman1" style:font-size-complex="11pt"/>
    </style:style>
    <style:style style:name="P437" style:family="paragraph" style:parent-style-name="Standard" style:list-style-name="WW8Num19">
      <style:paragraph-properties fo:margin-left="0cm" fo:margin-right="0cm" style:line-height-at-least="0.176cm" fo:text-align="justify" style:justify-single-word="false" fo:orphans="0" fo:widows="0" fo:text-indent="-1.513cm" style:auto-text-indent="false" style:vertical-align="auto">
        <style:tab-stops>
          <style:tab-stop style:position="1.517cm"/>
        </style:tab-stops>
      </style:paragraph-properties>
      <style:text-properties style:font-name="Verdana" fo:font-size="10pt" style:font-size-asian="10pt" style:font-name-complex="Times New Roman1" style:font-size-complex="10pt"/>
    </style:style>
    <style:style style:name="P438" style:family="paragraph" style:parent-style-name="Standard" style:list-style-name="WW8Num25">
      <style:paragraph-properties fo:margin-left="0.025cm" fo:margin-right="0cm" style:line-height-at-least="0.176cm" fo:text-align="justify" style:justify-single-word="false" fo:orphans="0" fo:widows="0" fo:text-indent="0cm" style:auto-text-indent="false" style:vertical-align="auto">
        <style:tab-stops>
          <style:tab-stop style:position="1.27cm"/>
        </style:tab-stops>
      </style:paragraph-properties>
      <style:text-properties style:font-name="Verdana" fo:font-size="10pt" style:font-size-asian="10pt" style:font-name-complex="Times New Roman1" style:font-size-complex="10pt"/>
    </style:style>
    <style:style style:name="P439" style:family="paragraph" style:parent-style-name="Standard" style:list-style-name="L21">
      <style:paragraph-properties fo:margin-left="0.025cm" fo:margin-right="0cm" style:line-height-at-least="0.353cm" fo:text-align="justify" style:justify-single-word="false" fo:text-indent="0cm" style:auto-text-indent="false">
        <style:tab-stops/>
      </style:paragraph-properties>
    </style:style>
    <style:style style:name="P440" style:family="paragraph" style:parent-style-name="Standard" style:list-style-name="L21">
      <style:paragraph-properties fo:margin-left="0.025cm" fo:margin-right="0cm" style:line-height-at-least="0.353cm" fo:text-align="justify" style:justify-single-word="false" fo:text-indent="0cm" style:auto-text-indent="false">
        <style:tab-stops/>
      </style:paragraph-properties>
      <style:text-properties style:use-window-font-color="true" style:font-name="Verdana" fo:font-size="10pt" fo:font-weight="normal" fo:background-color="transparent" style:font-size-asian="10pt" style:font-weight-asian="normal" style:font-size-complex="10pt" style:font-weight-complex="normal"/>
    </style:style>
    <style:style style:name="P441" style:family="paragraph" style:parent-style-name="Standard" style:list-style-name="WW8Num27">
      <style:paragraph-properties fo:margin-left="-0.025cm" fo:margin-right="0cm" style:line-height-at-least="0.176cm" fo:text-align="justify" style:justify-single-word="false" fo:orphans="0" fo:widows="0" fo:text-indent="-0.635cm" style:auto-text-indent="false" style:vertical-align="auto">
        <style:tab-stops/>
      </style:paragraph-properties>
      <style:text-properties style:font-name="Verdana" fo:font-size="10pt" style:font-size-asian="10pt" style:font-size-complex="10pt"/>
    </style:style>
    <style:style style:name="P442" style:family="paragraph" style:parent-style-name="Standard" style:list-style-name="WW8Num39">
      <style:paragraph-properties fo:margin-left="-0.025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443" style:family="paragraph" style:parent-style-name="Standard" style:list-style-name="L35">
      <style:paragraph-properties fo:margin-left="-0.025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444" style:family="paragraph" style:parent-style-name="Standard" style:list-style-name="WW8Num31">
      <style:paragraph-properties fo:margin-left="0cm" fo:margin-right="0cm" style:line-height-at-least="0.176cm" fo:text-align="justify" style:justify-single-word="false" fo:orphans="0" fo:widows="0" fo:text-indent="0cm" style:auto-text-indent="false" style:vertical-align="auto"/>
    </style:style>
    <style:style style:name="P445" style:family="paragraph" style:parent-style-name="Standard" style:list-style-name="WW8Num35">
      <style:paragraph-properties fo:margin-left="0cm" fo:margin-right="0cm" style:line-height-at-least="0.176cm" fo:text-align="justify" style:justify-single-word="false" fo:orphans="0" fo:widows="0" fo:text-indent="0cm" style:auto-text-indent="false" style:vertical-align="auto"/>
      <style:text-properties style:font-name="Verdana" fo:font-size="10pt" style:font-size-asian="10pt" style:font-name-complex="Times New Roman1" style:font-size-complex="10pt"/>
    </style:style>
    <style:style style:name="P446" style:family="paragraph" style:parent-style-name="Standard" style:list-style-name="L5">
      <style:paragraph-properties fo:margin-left="0cm" fo:margin-right="0cm" style:line-height-at-least="0.176cm" fo:text-align="justify" style:justify-single-word="false" fo:orphans="0" fo:widows="0" fo:text-indent="0cm" style:auto-text-indent="false" style:vertical-align="auto">
        <style:tab-stops>
          <style:tab-stop style:position="2.498cm"/>
        </style:tab-stops>
      </style:paragraph-properties>
      <style:text-properties style:font-name="Verdana" fo:font-size="10pt" style:font-size-asian="10pt" style:font-name-complex="Times New Roman1" style:font-size-complex="10pt"/>
    </style:style>
    <style:style style:name="P447" style:family="paragraph" style:parent-style-name="Standard" style:list-style-name="L19">
      <style:paragraph-properties fo:margin-left="0cm" fo:margin-right="0cm" style:line-height-at-least="0.353cm" fo:text-align="justify" style:justify-single-word="false" fo:text-indent="0cm" style:auto-text-indent="false">
        <style:tab-stops/>
      </style:paragraph-properties>
    </style:style>
    <style:style style:name="P448" style:family="paragraph" style:parent-style-name="Standard" style:list-style-name="WW8Num36">
      <style:paragraph-properties fo:margin-left="0cm" fo:margin-right="0cm" style:line-height-at-least="0.176cm" fo:text-align="justify" style:justify-single-word="false" fo:orphans="0" fo:widows="0" fo:text-indent="-2.501cm" style:auto-text-indent="false" style:vertical-align="auto">
        <style:tab-stops>
          <style:tab-stop style:position="1.217cm"/>
        </style:tab-stops>
      </style:paragraph-properties>
      <style:text-properties style:font-name="Verdana" fo:font-size="10pt" style:font-size-asian="10pt" style:font-name-complex="Times New Roman1" style:font-size-complex="10pt"/>
    </style:style>
    <style:style style:name="P449" style:family="paragraph" style:parent-style-name="Standard" style:list-style-name="L4">
      <style:paragraph-properties fo:margin-left="0.025cm" fo:margin-right="0cm" style:line-height-at-least="0.176cm" fo:text-align="justify" style:justify-single-word="false" fo:orphans="0" fo:widows="0" fo:text-indent="-0.049cm" style:auto-text-indent="false" fo:background-color="#ffffff" style:vertical-align="auto">
        <style:tab-stops>
          <style:tab-stop style:position="1.217cm"/>
        </style:tab-stops>
        <style:background-image/>
      </style:paragraph-properties>
      <style:text-properties style:font-name="Verdana" fo:font-size="10pt" style:font-size-asian="10pt" style:font-size-complex="10pt"/>
    </style:style>
    <style:style style:name="P450" style:family="paragraph" style:parent-style-name="Standard">
      <style:paragraph-properties style:line-height-at-least="0.176cm" fo:text-align="justify" style:justify-single-word="false" fo:background-color="#ffffff">
        <style:background-image/>
      </style:paragraph-properties>
      <style:text-properties style:font-name="Verdana" fo:font-size="10pt" style:font-size-asian="10pt" style:font-name-complex="Times New Roman1" style:font-size-complex="10pt"/>
    </style:style>
    <style:style style:name="P451" style:family="paragraph" style:parent-style-name="Standard" style:list-style-name="L4">
      <style:paragraph-properties style:line-height-at-least="0.176cm" fo:text-align="justify" style:justify-single-word="false" fo:background-color="#ffffff">
        <style:background-image/>
      </style:paragraph-properties>
      <style:text-properties style:font-name="Verdana" fo:font-size="10pt" style:font-size-asian="10pt" style:font-name-complex="Times New Roman1" style:font-size-complex="10pt"/>
    </style:style>
    <style:style style:name="P452" style:family="paragraph" style:parent-style-name="Standard" style:list-style-name="WW8Num39">
      <style:paragraph-properties fo:margin-left="0.049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453" style:family="paragraph" style:parent-style-name="Standard" style:list-style-name="WW8Num39">
      <style:paragraph-properties fo:margin-left="0.025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454" style:family="paragraph" style:parent-style-name="Standard" style:list-style-name="WW8Num9">
      <style:paragraph-properties fo:margin-left="0.025cm" fo:margin-right="0cm" style:line-height-at-least="0.176cm" fo:text-align="justify" style:justify-single-word="false" fo:orphans="0" fo:widows="0" fo:text-indent="-0.635cm" style:auto-text-indent="false" style:vertical-align="auto">
        <style:tab-stops>
          <style:tab-stop style:position="1.27cm"/>
        </style:tab-stops>
      </style:paragraph-properties>
      <style:text-properties style:font-name="Verdana" fo:font-size="10pt" style:font-size-asian="10pt" style:font-size-complex="10pt"/>
    </style:style>
    <style:style style:name="P455" style:family="paragraph" style:parent-style-name="Standard" style:list-style-name="WW8Num48">
      <style:paragraph-properties fo:margin-left="1.296cm" fo:margin-right="0cm" fo:margin-top="0.101cm" fo:margin-bottom="0.101cm" style:contextual-spacing="false" style:line-height-at-least="0.353cm" fo:text-align="justify" style:justify-single-word="false" fo:text-indent="0.026cm" style:auto-text-indent="false" style:text-autospace="none">
        <style:tab-stops>
          <style:tab-stop style:position="1.799cm"/>
        </style:tab-stops>
      </style:paragraph-properties>
      <style:text-properties style:font-name="Verdana" fo:font-size="10pt" style:font-size-asian="10pt" style:font-size-complex="10pt"/>
    </style:style>
    <style:style style:name="P456" style:family="paragraph" style:parent-style-name="Standard" style:list-style-name="WW8Num48">
      <style:paragraph-properties fo:margin-left="1.296cm" fo:margin-right="0cm" fo:margin-top="0.101cm" fo:margin-bottom="0.101cm" style:contextual-spacing="false" style:line-height-at-least="0.353cm" fo:text-align="justify" style:justify-single-word="false" fo:text-indent="0.026cm" style:auto-text-indent="false" style:text-autospace="none">
        <style:tab-stops>
          <style:tab-stop style:position="1.799cm"/>
        </style:tab-stops>
      </style:paragraph-properties>
      <style:text-properties style:use-window-font-color="true" style:font-name="Verdana" fo:font-size="10pt" fo:font-weight="normal" style:font-size-asian="10pt" style:font-weight-asian="normal" style:font-size-complex="10pt" style:font-weight-complex="normal"/>
    </style:style>
    <style:style style:name="P457" style:family="paragraph" style:parent-style-name="Standard" style:list-style-name="WW8Num48">
      <style:paragraph-properties fo:margin-left="1.296cm" fo:margin-right="0cm" fo:margin-top="0.101cm" fo:margin-bottom="0.101cm" style:contextual-spacing="false" style:line-height-at-least="0.353cm" fo:text-align="justify" style:justify-single-word="false" fo:text-indent="0.026cm" style:auto-text-indent="false" style:text-autospace="none">
        <style:tab-stops>
          <style:tab-stop style:position="1.799cm"/>
        </style:tab-stops>
      </style:paragraph-properties>
      <style:text-properties style:use-window-font-color="true" style:font-name="Verdana" fo:font-size="10pt" fo:font-weight="normal" style:font-size-asian="10pt" style:font-weight-asian="normal" style:font-size-complex="10pt" style:language-complex="ar" style:country-complex="SA" style:font-weight-complex="normal"/>
    </style:style>
    <style:style style:name="P458" style:family="paragraph" style:parent-style-name="Standard" style:list-style-name="WW8Num48">
      <style:paragraph-properties fo:margin-top="0.101cm" fo:margin-bottom="0.101cm" style:contextual-spacing="false" style:line-height-at-least="0.353cm" fo:text-align="justify" style:justify-single-word="false" style:text-autospace="none">
        <style:tab-stops>
          <style:tab-stop style:position="1.799cm"/>
        </style:tab-stops>
      </style:paragraph-properties>
      <style:text-properties fo:color="#000000" style:font-name="Verdana" fo:font-size="10pt" style:font-size-asian="10pt" style:font-size-complex="10pt"/>
    </style:style>
    <style:style style:name="P459" style:family="paragraph" style:parent-style-name="Standard" style:list-style-name="WW8Num48">
      <style:paragraph-properties fo:margin-top="0.101cm" fo:margin-bottom="0.101cm" style:contextual-spacing="false" style:line-height-at-least="0.353cm" fo:text-align="justify" style:justify-single-word="false" style:text-autospace="none">
        <style:tab-stops>
          <style:tab-stop style:position="1.799cm"/>
        </style:tab-stops>
      </style:paragraph-properties>
      <style:text-properties fo:color="#000000" style:font-name="Verdana" fo:font-size="10pt" fo:font-weight="normal" style:font-size-asian="10pt" style:font-weight-asian="normal" style:font-size-complex="10pt" style:font-weight-complex="normal"/>
    </style:style>
    <style:style style:name="P460" style:family="paragraph" style:parent-style-name="Standard" style:list-style-name="WW8Num48">
      <style:paragraph-properties fo:margin-top="0.101cm" fo:margin-bottom="0.101cm" style:contextual-spacing="false" style:line-height-at-least="0.353cm" fo:text-align="justify" style:justify-single-word="false" style:text-autospace="none">
        <style:tab-stops>
          <style:tab-stop style:position="1.799cm"/>
        </style:tab-stops>
      </style:paragraph-properties>
      <style:text-properties fo:color="#000000" style:font-name="Verdana" fo:font-size="10pt" fo:font-weight="normal" style:font-size-asian="10pt" style:font-weight-asian="normal" style:font-size-complex="10pt" style:language-complex="ar" style:country-complex="SA" style:font-weight-complex="normal"/>
    </style:style>
    <style:style style:name="P461" style:family="paragraph" style:parent-style-name="Standard" style:list-style-name="WW8Num48">
      <style:paragraph-properties fo:margin-top="0.101cm" fo:margin-bottom="0.101cm" style:contextual-spacing="false" style:line-height-at-least="0.353cm" fo:text-align="justify" style:justify-single-word="false" style:text-autospace="none">
        <style:tab-stops>
          <style:tab-stop style:position="1.799cm"/>
        </style:tab-stops>
      </style:paragraph-properties>
      <style:text-properties fo:color="#000000" style:font-name="Verdana" fo:font-size="10pt" fo:letter-spacing="normal" fo:language="pt" fo:country="BR" fo:font-weight="normal" style:font-name-asian="Times New Roman" style:font-size-asian="10pt" style:language-asian="zxx" style:country-asian="none" style:font-weight-asian="normal" style:font-size-complex="10pt" style:language-complex="ar" style:country-complex="SA" style:font-weight-complex="normal"/>
    </style:style>
    <style:style style:name="P462" style:family="paragraph" style:parent-style-name="Standard" style:list-style-name="L13">
      <style:paragraph-properties fo:margin-left="1.397cm" fo:margin-right="0cm" style:line-height-at-least="0.353cm" fo:text-align="justify" style:justify-single-word="false" fo:text-indent="1.298cm" style:auto-text-indent="false">
        <style:tab-stops/>
      </style:paragraph-properties>
    </style:style>
    <style:style style:name="P463" style:family="paragraph" style:parent-style-name="Standard" style:list-style-name="L20">
      <style:paragraph-properties fo:margin-left="0.049cm" fo:margin-right="0cm" style:line-height-at-least="0.353cm" fo:text-align="justify" style:justify-single-word="false" fo:text-indent="-0.049cm" style:auto-text-indent="false">
        <style:tab-stops/>
      </style:paragraph-properties>
    </style:style>
    <style:style style:name="P464" style:family="paragraph" style:parent-style-name="Standard" style:list-style-name="L22">
      <style:paragraph-properties fo:margin-left="1.27cm" fo:margin-right="0cm" fo:margin-top="0.101cm" fo:margin-bottom="0.101cm" style:contextual-spacing="false" style:line-height-at-least="0.176cm" fo:text-align="justify" style:justify-single-word="false" fo:text-indent="-1.249cm" style:auto-text-indent="false" style:text-autospace="none">
        <style:tab-stops/>
      </style:paragraph-properties>
      <style:text-properties style:font-name="Verdana" fo:font-size="10pt" style:font-size-asian="10pt" style:font-size-complex="10pt"/>
    </style:style>
    <style:style style:name="P465" style:family="paragraph" style:parent-style-name="Standard" style:list-style-name="L23">
      <style:paragraph-properties fo:margin-left="1.27cm" fo:margin-right="0cm" fo:margin-top="0.101cm" fo:margin-bottom="0.101cm" style:contextual-spacing="false" style:line-height-at-least="0.176cm" fo:text-align="justify" style:justify-single-word="false" fo:text-indent="-1.274cm" style:auto-text-indent="false" style:text-autospace="none">
        <style:tab-stops/>
      </style:paragraph-properties>
      <style:text-properties style:font-name="Verdana" fo:font-size="10pt" style:font-size-asian="10pt" style:font-size-complex="10pt"/>
    </style:style>
    <style:style style:name="P466" style:family="paragraph" style:parent-style-name="Standard" style:list-style-name="L24">
      <style:paragraph-properties fo:margin-left="1.27cm" fo:margin-right="0cm" style:line-height-at-least="0.353cm" fo:text-align="justify" style:justify-single-word="false" fo:text-indent="-1.274cm" style:auto-text-indent="false">
        <style:tab-stops/>
      </style:paragraph-properties>
      <style:text-properties fo:color="#000000" style:font-name="Verdana" fo:font-size="10pt" style:font-size-asian="10pt" style:font-size-complex="10pt"/>
    </style:style>
    <style:style style:name="P467" style:family="paragraph" style:parent-style-name="Standard" style:list-style-name="L27">
      <style:paragraph-properties fo:margin-left="2.037cm" fo:margin-right="0cm" fo:text-align="justify" style:justify-single-word="false" fo:hyphenation-ladder-count="no-limit" fo:text-indent="0cm" style:auto-text-indent="false">
        <style:tab-stops>
          <style:tab-stop style:position="0.418cm"/>
          <style:tab-stop style:position="3.572cm"/>
          <style:tab-stop style:position="4.842cm"/>
          <style:tab-stop style:position="6.112cm"/>
          <style:tab-stop style:position="7.382cm"/>
          <style:tab-stop style:position="8.652cm"/>
          <style:tab-stop style:position="9.922cm"/>
          <style:tab-stop style:position="11.192cm"/>
          <style:tab-stop style:position="12.462cm"/>
        </style:tab-stops>
      </style:paragraph-properties>
      <style:text-properties fo:color="#000000" style:font-name="Verdana" fo:font-size="10pt" fo:font-weight="normal" style:font-size-asian="10pt" style:font-weight-asian="normal" style:font-size-complex="10pt" fo:hyphenate="true" fo:hyphenation-remain-char-count="2" fo:hyphenation-push-char-count="2"/>
    </style:style>
    <style:style style:name="P468" style:family="paragraph" style:parent-style-name="Standard" style:list-style-name="L40">
      <style:paragraph-properties fo:margin-left="2.037cm" fo:margin-right="0cm" fo:text-align="justify" style:justify-single-word="false" fo:hyphenation-ladder-count="no-limit" fo:text-indent="0cm" style:auto-text-indent="false">
        <style:tab-stops>
          <style:tab-stop style:position="0.418cm"/>
          <style:tab-stop style:position="3.572cm"/>
          <style:tab-stop style:position="4.842cm"/>
          <style:tab-stop style:position="6.112cm"/>
          <style:tab-stop style:position="7.382cm"/>
          <style:tab-stop style:position="8.652cm"/>
          <style:tab-stop style:position="9.922cm"/>
          <style:tab-stop style:position="11.192cm"/>
          <style:tab-stop style:position="12.462cm"/>
        </style:tab-stops>
      </style:paragraph-properties>
      <style:text-properties fo:color="#000000" style:font-name="Verdana" fo:font-size="10pt" fo:font-weight="normal" style:font-size-asian="10pt" style:font-weight-asian="normal" style:font-size-complex="10pt" fo:hyphenate="true" fo:hyphenation-remain-char-count="2" fo:hyphenation-push-char-count="2"/>
    </style:style>
    <style:style style:name="P469" style:family="paragraph" style:parent-style-name="Standard" style:list-style-name="L28">
      <style:paragraph-properties fo:margin-left="1.483cm" fo:margin-right="0cm" fo:text-align="justify" style:justify-single-word="false" fo:text-indent="0cm" style:auto-text-indent="false"/>
      <style:text-properties fo:color="#000000" style:font-name="Verdana" fo:font-size="10pt" fo:language="pt" fo:country="BR" fo:font-weight="normal" officeooo:rsid="001c57a6" officeooo:paragraph-rsid="0024acaa" style:font-name-asian="Times New Roman" style:font-size-asian="10pt" style:language-asian="zxx" style:country-asian="none" style:font-weight-asian="normal" style:font-name-complex="Arial" style:font-size-complex="10pt" style:language-complex="ar" style:country-complex="SA" style:font-weight-complex="normal"/>
    </style:style>
    <style:style style:name="P470" style:family="paragraph" style:parent-style-name="Standard" style:list-style-name="L28">
      <style:paragraph-properties fo:margin-left="1.483cm" fo:margin-right="0cm" fo:text-align="justify" style:justify-single-word="false" fo:text-indent="0cm" style:auto-text-indent="false"/>
      <style:text-properties fo:color="#000000" style:font-name="Verdana" fo:font-size="10pt" fo:language="pt" fo:country="BR" fo:font-weight="normal" officeooo:rsid="001c57a6" officeooo:paragraph-rsid="002d5157" style:font-name-asian="Times New Roman" style:font-size-asian="10pt" style:language-asian="zxx" style:country-asian="none" style:font-weight-asian="normal" style:font-name-complex="Arial" style:font-size-complex="10pt" style:language-complex="ar" style:country-complex="SA" style:font-weight-complex="normal"/>
    </style:style>
    <style:style style:name="P471" style:family="paragraph" style:parent-style-name="Standard" style:list-style-name="L46">
      <style:paragraph-properties fo:margin-left="1.251cm" fo:margin-right="0cm" fo:text-align="justify" style:justify-single-word="false" fo:text-indent="-0.635cm" style:auto-text-indent="false">
        <style:tab-stops/>
      </style:paragraph-properties>
      <style:text-properties style:font-name="Verdana" fo:font-size="10pt" style:font-size-asian="10pt" style:font-size-complex="10pt"/>
    </style:style>
    <style:style style:name="P472" style:family="paragraph" style:parent-style-name="Standard">
      <style:paragraph-properties fo:margin-left="0cm" fo:margin-right="0.289cm" fo:text-align="justify" style:justify-single-word="false" fo:hyphenation-ladder-count="no-limit" fo:text-indent="0cm" style:auto-text-indent="false"/>
      <style:text-properties style:use-window-font-color="true" style:font-name="Verdana" fo:font-size="9pt" fo:language="pt" fo:country="BR" officeooo:rsid="00380722" officeooo:paragraph-rsid="00380722" style:font-name-asian="Times New Roman" style:font-size-asian="9pt" style:language-asian="zxx" style:country-asian="none" style:font-name-complex="Arial" style:font-size-complex="9pt" style:language-complex="ar" style:country-complex="SA" fo:hyphenate="true" fo:hyphenation-remain-char-count="2" fo:hyphenation-push-char-count="2"/>
    </style:style>
    <style:style style:name="P473" style:family="paragraph" style:parent-style-name="Heading_20_2">
      <style:paragraph-properties fo:text-align="center" style:justify-single-word="false"/>
      <style:text-properties style:font-name="Verdana" fo:font-size="10pt" style:font-size-asian="10pt" style:font-size-complex="10pt"/>
    </style:style>
    <style:style style:name="P474" style:family="paragraph" style:parent-style-name="Corpo_20_de_20_texto_20_21" style:list-style-name="L35">
      <style:paragraph-properties fo:margin-left="-0.025cm" fo:margin-right="0cm" fo:text-align="justify" style:justify-single-word="false" fo:hyphenation-ladder-count="no-limit" fo:text-indent="0cm" style:auto-text-indent="false">
        <style:tab-stops/>
      </style:paragraph-properties>
      <style:text-properties style:use-window-font-color="true" style:font-name="Verdana" fo:font-size="10pt" style:font-size-asian="10pt" style:font-name-complex="Arial" style:font-size-complex="10pt" fo:hyphenate="true" fo:hyphenation-remain-char-count="2" fo:hyphenation-push-char-count="2"/>
    </style:style>
    <style:style style:name="P475" style:family="paragraph" style:parent-style-name="Corpo_20_de_20_texto_20_21" style:list-style-name="L35">
      <style:paragraph-properties fo:margin-left="0.025cm" fo:margin-right="0cm" fo:text-align="justify" style:justify-single-word="false" fo:hyphenation-ladder-count="no-limit" fo:text-indent="0cm" style:auto-text-indent="false">
        <style:tab-stops/>
      </style:paragraph-properties>
      <style:text-properties fo:color="#000000" style:font-name="Verdana" fo:font-size="10pt" fo:language="pt" fo:country="BR" style:text-underline-style="none" fo:font-weight="normal" style:font-name-asian="Times New Roman" style:font-size-asian="10pt" style:language-asian="zxx" style:country-asian="none" style:font-weight-asian="normal" style:font-name-complex="Arial" style:font-size-complex="10pt" style:language-complex="ar" style:country-complex="SA" style:font-weight-complex="normal" fo:hyphenate="true" fo:hyphenation-remain-char-count="2" fo:hyphenation-push-char-count="2"/>
    </style:style>
    <style:style style:name="P476" style:family="paragraph">
      <style:paragraph-properties fo:text-align="center" style:writing-mode="lr-tb"/>
      <style:text-properties fo:font-size="24pt"/>
    </style:style>
    <style:style style:name="T1" style:family="text">
      <style:text-properties style:font-name="Verdana" fo:font-size="7pt" style:font-size-asian="7pt" style:font-size-complex="7pt"/>
    </style:style>
    <style:style style:name="T2" style:family="text">
      <style:text-properties style:font-name="Verdana" fo:font-size="7pt" fo:font-style="italic" style:font-size-asian="7pt" style:font-style-asian="italic" style:font-size-complex="7pt" style:font-style-complex="italic"/>
    </style:style>
    <style:style style:name="T3" style:family="text">
      <style:text-properties style:font-name="Verdana" fo:font-size="10pt" style:font-size-asian="10pt" style:font-name-complex="Times New Roman1" style:font-size-complex="10pt"/>
    </style:style>
    <style:style style:name="T4" style:family="text">
      <style:text-properties style:font-name="Verdana" fo:font-size="10pt" style:font-size-asian="10pt" style:font-size-complex="10pt"/>
    </style:style>
    <style:style style:name="T5" style:family="text">
      <style:text-properties style:font-name="Verdana" fo:font-size="10pt" style:font-size-asian="10pt" style:font-name-complex="Times New Roman" style:font-size-complex="10pt"/>
    </style:style>
    <style:style style:name="T6" style:family="text">
      <style:text-properties style:font-name="Verdana" fo:font-size="10pt" style:font-size-asian="10pt" style:font-name-complex="Arial" style:font-size-complex="10pt"/>
    </style:style>
    <style:style style:name="T7" style:family="text">
      <style:text-properties style:font-name="Verdana" fo:font-size="10pt" style:font-name-asian="Times New Roman1" style:font-size-asian="10pt" style:font-name-complex="Times New Roman1" style:font-size-complex="10pt"/>
    </style:style>
    <style:style style:name="T8" style:family="text">
      <style:text-properties style:font-name="Verdana" fo:font-size="10pt" style:font-name-asian="Times New Roman" style:font-size-asian="10pt" style:font-name-complex="Times New Roman" style:font-size-complex="10pt"/>
    </style:style>
    <style:style style:name="T9" style:family="text">
      <style:text-properties style:font-name="Verdana" fo:font-size="10pt" fo:font-weight="bold" style:font-size-asian="10pt" style:font-weight-asian="bold" style:font-name-complex="Times New Roman1" style:font-size-complex="10pt"/>
    </style:style>
    <style:style style:name="T10" style:family="text">
      <style:text-properties style:font-name="Verdana" fo:font-size="10pt" fo:font-weight="bold" style:font-size-asian="10pt" style:font-weight-asian="bold" style:font-name-complex="Times New Roman1" style:font-size-complex="10pt" style:font-weight-complex="bold"/>
    </style:style>
    <style:style style:name="T11" style:family="text">
      <style:text-properties style:font-name="Verdana" fo:font-size="10pt" fo:font-weight="bold" style:font-size-asian="10pt" style:font-weight-asian="bold" style:font-size-complex="10pt" style:font-weight-complex="bold"/>
    </style:style>
    <style:style style:name="T12" style:family="text">
      <style:text-properties style:font-name="Verdana" fo:font-size="10pt" fo:font-weight="bold" style:font-name-asian="Times New Roman1" style:font-size-asian="10pt" style:font-weight-asian="bold" style:font-name-complex="Times New Roman1" style:font-size-complex="10pt"/>
    </style:style>
    <style:style style:name="T13" style:family="text">
      <style:text-properties style:font-name="Verdana" fo:font-size="10pt" fo:font-weight="bold" style:font-name-asian="Times New Roman1" style:font-size-asian="10pt" style:font-weight-asian="bold" style:font-name-complex="Times New Roman1" style:font-size-complex="10pt" style:font-weight-complex="bold"/>
    </style:style>
    <style:style style:name="T14" style:family="text">
      <style:text-properties style:font-name="Verdana" fo:font-size="10pt" fo:background-color="transparent" style:font-size-asian="10pt" style:font-name-complex="Times New Roman1" style:font-size-complex="10pt"/>
    </style:style>
    <style:style style:name="T15" style:family="text">
      <style:text-properties style:font-name="Verdana" fo:font-size="10pt" fo:background-color="transparent" style:font-name-asian="Times New Roman1" style:font-size-asian="10pt" style:font-name-complex="Times New Roman1" style:font-size-complex="10pt"/>
    </style:style>
    <style:style style:name="T16" style:family="text">
      <style:text-properties style:font-name="Verdana" fo:font-size="10pt" fo:font-weight="normal" style:font-size-asian="10pt" style:font-weight-asian="normal" style:font-name-complex="Times New Roman1" style:font-size-complex="10pt"/>
    </style:style>
    <style:style style:name="T17" style:family="text">
      <style:text-properties style:font-name="Verdana" fo:font-size="10pt" fo:font-weight="normal" style:font-size-asian="10pt" style:font-weight-asian="normal" style:font-name-complex="Times New Roman1" style:font-size-complex="10pt" style:font-weight-complex="normal"/>
    </style:style>
    <style:style style:name="T18" style:family="text">
      <style:text-properties style:font-name="Verdana" fo:font-size="10pt" fo:font-weight="normal" style:font-size-asian="10pt" style:font-weight-asian="normal" style:font-size-complex="10pt" style:font-weight-complex="normal"/>
    </style:style>
    <style:style style:name="T19" style:family="text">
      <style:text-properties style:font-name="Verdana" fo:font-size="10pt" fo:font-weight="normal" style:font-name-asian="Times New Roman1" style:font-size-asian="10pt" style:font-weight-asian="normal" style:font-name-complex="Times New Roman1" style:font-size-complex="10pt" style:font-weight-complex="normal"/>
    </style:style>
    <style:style style:name="T20" style:family="text">
      <style:text-properties style:font-name="Verdana" fo:font-size="10pt" style:text-underline-style="none" fo:font-weight="bold" style:font-name-asian="Times New Roman1" style:font-size-asian="10pt" style:font-weight-asian="bold" style:font-name-complex="Times New Roman1" style:font-size-complex="10pt"/>
    </style:style>
    <style:style style:name="T21" style:family="text">
      <style:text-properties style:font-name="Verdana" fo:font-size="10pt" style:text-underline-style="none" fo:font-weight="bold" style:font-size-asian="10pt" style:font-weight-asian="bold" style:font-name-complex="Times New Roman1" style:font-size-complex="10pt"/>
    </style:style>
    <style:style style:name="T22" style:family="text">
      <style:text-properties style:font-name="Verdana" fo:font-size="10pt" style:text-underline-style="none" fo:font-weight="bold" style:font-name-asian="Times New Roman" style:font-size-asian="10pt" style:font-weight-asian="bold" style:font-name-complex="Times New Roman" style:font-size-complex="10pt" style:font-weight-complex="bold"/>
    </style:style>
    <style:style style:name="T23" style:family="text">
      <style:text-properties style:font-name="Verdana" fo:font-size="10pt" style:text-underline-style="none" fo:font-weight="normal" style:font-size-asian="10pt" style:font-weight-asian="normal" style:font-name-complex="Times New Roman1" style:font-size-complex="10pt"/>
    </style:style>
    <style:style style:name="T24" style:family="text">
      <style:text-properties style:font-name="Verdana" fo:font-size="10pt" style:text-underline-style="none" style:font-name-asian="Times New Roman" style:font-size-asian="10pt" style:font-name-complex="Times New Roman" style:font-size-complex="10pt"/>
    </style:style>
    <style:style style:name="T25" style:family="text">
      <style:text-properties style:font-name="Verdana" fo:font-size="10pt" style:text-underline-style="none" style:font-name-asian="Times New Roman1" style:font-size-asian="10pt" style:font-name-complex="Times New Roman1" style:font-size-complex="10pt"/>
    </style:style>
    <style:style style:name="T26" style:family="text">
      <style:text-properties style:font-name="Verdana" fo:font-size="10pt" style:text-underline-style="none" style:font-size-asian="10pt" style:font-name-complex="Times New Roman1" style:font-size-complex="10pt"/>
    </style:style>
    <style:style style:name="T27" style:family="text">
      <style:text-properties style:font-name="Verdana" fo:font-size="10pt" style:font-size-asian="8.75pt" style:font-name-complex="Times New Roman1" style:font-size-complex="10pt"/>
    </style:style>
    <style:style style:name="T28" style:family="text">
      <style:text-properties style:font-name="Verdana" fo:font-size="10pt" style:font-name-asian="Arial" style:font-size-asian="10pt" style:font-name-complex="Arial" style:font-size-complex="10pt"/>
    </style:style>
    <style:style style:name="T29" style:family="text">
      <style:text-properties style:font-name="Verdana" fo:font-size="10pt" style:text-underline-style="solid" style:text-underline-width="auto" style:text-underline-color="font-color" fo:font-weight="bold" style:font-size-asian="10pt" style:font-weight-asian="bold" style:font-size-complex="10pt" style:font-weight-complex="bold"/>
    </style:style>
    <style:style style:name="T30" style:family="text">
      <style:text-properties style:font-name="Verdana" fo:font-weight="normal" style:font-name-asian="Times New Roman2" style:font-weight-asian="normal" style:font-name-complex="Times New Roman2" style:font-weight-complex="normal"/>
    </style:style>
    <style:style style:name="T31" style:family="text">
      <style:text-properties style:font-name="Verdana" fo:font-weight="normal" style:font-weight-asian="normal" style:font-name-complex="Times New Roman1" style:font-weight-complex="normal"/>
    </style:style>
    <style:style style:name="T32" style:family="text">
      <style:text-properties style:font-name="Verdana" fo:font-weight="normal" style:font-name-asian="Times New Roman1" style:font-weight-asian="normal" style:font-name-complex="Times New Roman1" style:font-weight-complex="normal"/>
    </style:style>
    <style:style style:name="T33" style:family="text">
      <style:text-properties style:font-name="Verdana" style:font-name-complex="Arial"/>
    </style:style>
    <style:style style:name="T34" style:family="text">
      <style:text-properties style:font-name="Verdana" style:text-underline-style="solid" style:text-underline-width="auto" style:text-underline-color="font-color" fo:font-weight="bold" style:font-weight-asian="bold" style:font-weight-complex="bold"/>
    </style:style>
    <style:style style:name="T35" style:family="text">
      <style:text-properties style:font-name="Verdana" style:text-underline-style="solid" style:text-underline-width="auto" style:text-underline-color="font-color" fo:font-weight="bold" style:font-weight-asian="bold" style:font-name-complex="Arial" style:font-weight-complex="bold"/>
    </style:style>
    <style:style style:name="T36" style:family="text">
      <style:text-properties style:font-name="Verdana" style:text-underline-style="solid" style:text-underline-width="auto" style:text-underline-color="font-color" fo:font-weight="bold" style:font-name-asian="Arial" style:font-weight-asian="bold" style:font-name-complex="Arial" style:font-weight-complex="bold"/>
    </style:style>
    <style:style style:name="T37" style:family="text">
      <style:text-properties style:font-name="Verdana" fo:font-weight="bold" style:font-weight-asian="bold" style:font-name-complex="Times New Roman1"/>
    </style:style>
    <style:style style:name="T38" style:family="text">
      <style:text-properties style:font-name="Verdana" fo:font-weight="bold" style:font-weight-asian="bold" style:font-name-complex="Times New Roman1" style:font-weight-complex="bold"/>
    </style:style>
    <style:style style:name="T39" style:family="text">
      <style:text-properties style:font-name="Verdana" fo:font-weight="bold" style:font-name-asian="Times New Roman1" style:font-weight-asian="bold" style:font-name-complex="Times New Roman1"/>
    </style:style>
    <style:style style:name="T40" style:family="text">
      <style:text-properties style:font-name="Verdana" fo:font-weight="bold" style:font-name-asian="Times New Roman1" style:font-weight-asian="bold" style:font-name-complex="Times New Roman1" style:font-weight-complex="bold"/>
    </style:style>
    <style:style style:name="T41" style:family="text">
      <style:text-properties fo:font-weight="bold" style:font-weight-asian="bold"/>
    </style:style>
    <style:style style:name="T42" style:family="text">
      <style:text-properties fo:font-weight="bold" style:font-weight-asian="bold" style:font-name-complex="Arial"/>
    </style:style>
    <style:style style:name="T43" style:family="text">
      <style:text-properties fo:font-weight="bold" style:font-weight-asian="bold" style:font-name-complex="Arial" style:font-weight-complex="bold"/>
    </style:style>
    <style:style style:name="T44" style:family="text">
      <style:text-properties fo:font-weight="bold" officeooo:rsid="002d5157" style:font-weight-asian="bold" style:font-name-complex="Arial" style:font-weight-complex="bold"/>
    </style:style>
    <style:style style:name="T45" style:family="text">
      <style:text-properties fo:font-weight="bold" style:font-weight-asian="bold" style:font-name-complex="Times New Roman1"/>
    </style:style>
    <style:style style:name="T46" style:family="text">
      <style:text-properties fo:font-weight="bold" style:font-weight-asian="bold" style:font-name-complex="Times New Roman1" style:font-weight-complex="bold"/>
    </style:style>
    <style:style style:name="T47" style:family="text">
      <style:text-properties fo:font-weight="bold" style:font-weight-asian="bold" style:font-weight-complex="bold"/>
    </style:style>
    <style:style style:name="T48" style:family="text">
      <style:text-properties fo:font-weight="bold" officeooo:rsid="002d5157" style:font-weight-asian="bold" style:font-weight-complex="bold"/>
    </style:style>
    <style:style style:name="T49" style:family="text">
      <style:text-properties fo:font-weight="bold" style:font-weight-asian="bold" style:font-name-complex="Times New Roman" style:font-weight-complex="bold"/>
    </style:style>
    <style:style style:name="T50" style:family="text">
      <style:text-properties fo:font-weight="bold" style:font-name-asian="Times New Roman1" style:font-weight-asian="bold"/>
    </style:style>
    <style:style style:name="T51" style:family="text">
      <style:text-properties fo:font-weight="bold" style:font-name-asian="Times New Roman1" style:font-weight-asian="bold" style:font-name-complex="Times New Roman1"/>
    </style:style>
    <style:style style:name="T52" style:family="text">
      <style:text-properties fo:font-weight="bold" style:font-name-asian="Times New Roman1" style:font-weight-asian="bold" style:font-name-complex="Times New Roman1" style:font-weight-complex="bold"/>
    </style:style>
    <style:style style:name="T53" style:family="text">
      <style:text-properties fo:font-weight="bold" style:font-name-asian="Times New Roman1" style:font-weight-asian="bold" style:font-weight-complex="bold"/>
    </style:style>
    <style:style style:name="T54" style:family="text">
      <style:text-properties fo:font-weight="bold" officeooo:rsid="001f933f" style:font-name-asian="Times New Roman1" style:font-weight-asian="bold" style:font-weight-complex="bold"/>
    </style:style>
    <style:style style:name="T55" style:family="text">
      <style:text-properties fo:font-weight="bold" style:font-name-asian="Times New Roman1" style:font-weight-asian="bold" style:font-name-complex="Arial" style:font-weight-complex="bold"/>
    </style:style>
    <style:style style:name="T56" style:family="text">
      <style:text-properties fo:font-weight="bold" style:font-name-asian="Times New Roman" style:font-weight-asian="bold" style:font-name-complex="Times New Roman"/>
    </style:style>
    <style:style style:name="T57" style:family="text">
      <style:text-properties fo:font-weight="bold" style:font-name-asian="Times New Roman" style:font-weight-asian="bold" style:font-name-complex="Times New Roman" style:font-weight-complex="bold"/>
    </style:style>
    <style:style style:name="T58" style:family="text">
      <style:text-properties fo:font-weight="bold" fo:background-color="transparent" style:font-name-asian="Times New Roman" style:font-weight-asian="bold" style:font-name-complex="Times New Roman" style:font-weight-complex="bold"/>
    </style:style>
    <style:style style:name="T59" style:family="text">
      <style:text-properties fo:font-weight="bold" style:font-name-asian="Arial" style:font-weight-asian="bold" style:font-name-complex="Arial"/>
    </style:style>
    <style:style style:name="T60" style:family="text">
      <style:text-properties fo:font-weight="bold" style:font-name-asian="Arial" style:font-weight-asian="bold" style:font-name-complex="Arial" style:font-weight-complex="bold"/>
    </style:style>
    <style:style style:name="T61" style:family="text">
      <style:text-properties fo:font-weight="bold" style:font-name-asian="Arial" style:font-weight-asian="bold" style:font-weight-complex="bold"/>
    </style:style>
    <style:style style:name="T62" style:family="text">
      <style:text-properties fo:font-weight="normal" style:font-weight-asian="normal"/>
    </style:style>
    <style:style style:name="T63" style:family="text">
      <style:text-properties fo:font-weight="normal" style:font-weight-asian="normal" style:font-name-complex="Arial"/>
    </style:style>
    <style:style style:name="T64" style:family="text">
      <style:text-properties fo:font-weight="normal" style:font-weight-asian="normal" style:font-name-complex="Arial" style:font-weight-complex="normal"/>
    </style:style>
    <style:style style:name="T65" style:family="text">
      <style:text-properties fo:font-weight="normal" officeooo:rsid="0024acaa" style:font-weight-asian="normal" style:font-name-complex="Arial" style:font-weight-complex="normal"/>
    </style:style>
    <style:style style:name="T66" style:family="text">
      <style:text-properties fo:font-weight="normal" style:font-weight-asian="normal" style:font-name-complex="Arial" style:language-complex="ar" style:country-complex="SA" style:font-weight-complex="normal"/>
    </style:style>
    <style:style style:name="T67" style:family="text">
      <style:text-properties fo:font-weight="normal" style:font-weight-asian="normal" style:font-name-complex="Times New Roman1"/>
    </style:style>
    <style:style style:name="T68" style:family="text">
      <style:text-properties fo:font-weight="normal" style:font-weight-asian="normal" style:font-name-complex="Times New Roman1" style:font-weight-complex="normal"/>
    </style:style>
    <style:style style:name="T69" style:family="text">
      <style:text-properties fo:font-weight="normal" style:font-weight-asian="normal" style:font-weight-complex="normal"/>
    </style:style>
    <style:style style:name="T70" style:family="text">
      <style:text-properties fo:font-weight="normal" style:font-name-asian="Times New Roman1" style:font-weight-asian="normal" style:font-name-complex="Times New Roman1"/>
    </style:style>
    <style:style style:name="T71" style:family="text">
      <style:text-properties fo:font-weight="normal" style:font-name-asian="Times New Roman1" style:font-weight-asian="normal" style:font-weight-complex="normal"/>
    </style:style>
    <style:style style:name="T72" style:family="text">
      <style:text-properties fo:font-weight="normal" style:font-name-asian="Times New Roman" style:font-weight-asian="normal" style:font-name-complex="Times New Roman"/>
    </style:style>
    <style:style style:name="T73" style:family="text">
      <style:text-properties fo:font-weight="normal" style:font-name-asian="Times New Roman" style:font-weight-asian="normal" style:font-name-complex="Times New Roman" style:font-weight-complex="normal"/>
    </style:style>
    <style:style style:name="T74" style:family="text">
      <style:text-properties fo:font-weight="normal" fo:background-color="transparent" style:font-name-asian="Times New Roman" style:font-weight-asian="normal" style:font-name-complex="Times New Roman" style:font-weight-complex="normal"/>
    </style:style>
    <style:style style:name="T75" style:family="text">
      <style:text-properties fo:font-weight="normal" style:font-name-asian="Arial" style:font-weight-asian="normal" style:font-name-complex="Arial"/>
    </style:style>
    <style:style style:name="T76" style:family="text">
      <style:text-properties style:font-name-complex="Arial"/>
    </style:style>
    <style:style style:name="T77" style:family="text">
      <style:text-properties officeooo:rsid="001c2d2e" style:font-name-complex="Arial"/>
    </style:style>
    <style:style style:name="T78" style:family="text">
      <style:text-properties officeooo:rsid="0025a589" style:font-name-complex="Arial"/>
    </style:style>
    <style:style style:name="T79" style:family="text">
      <style:text-properties officeooo:rsid="0023a97d" style:font-name-complex="Arial"/>
    </style:style>
    <style:style style:name="T80" style:family="text">
      <style:text-properties officeooo:rsid="0026931f" style:font-name-complex="Arial"/>
    </style:style>
    <style:style style:name="T81" style:family="text">
      <style:text-properties officeooo:rsid="0024acaa" style:font-name-complex="Arial"/>
    </style:style>
    <style:style style:name="T82" style:family="text">
      <style:text-properties fo:font-style="italic" fo:font-weight="bold" style:font-style-asian="italic" style:font-weight-asian="bold" style:font-name-complex="Times New Roman1"/>
    </style:style>
    <style:style style:name="T83" style:family="text">
      <style:text-properties fo:font-style="italic" fo:font-weight="bold" style:font-style-asian="italic" style:font-weight-asian="bold" style:font-style-complex="italic" style:font-weight-complex="bold"/>
    </style:style>
    <style:style style:name="T84" style:family="text">
      <style:text-properties fo:font-style="italic" fo:font-weight="bold" style:font-name-asian="Times New Roman1" style:font-style-asian="italic" style:font-weight-asian="bold" style:font-name-complex="Times New Roman1"/>
    </style:style>
    <style:style style:name="T85" style:family="text">
      <style:text-properties fo:font-style="italic" style:text-underline-style="solid" style:text-underline-width="auto" style:text-underline-color="font-color" fo:font-weight="bold" style:font-style-asian="italic" style:font-weight-asian="bold" style:font-name-complex="Times New Roman1"/>
    </style:style>
    <style:style style:name="T86" style:family="text">
      <style:text-properties fo:font-style="italic" style:text-underline-style="solid" style:text-underline-width="auto" style:text-underline-color="font-color" fo:font-weight="bold" style:font-name-asian="Times New Roman1" style:font-style-asian="italic" style:font-weight-asian="bold" style:font-name-complex="Times New Roman1"/>
    </style:style>
    <style:style style:name="T87" style:family="text">
      <style:text-properties fo:font-style="italic" style:font-name-asian="Arial" style:font-style-asian="italic" style:font-name-complex="Arial"/>
    </style:style>
    <style:style style:name="T88" style:family="text">
      <style:text-properties fo:font-style="italic" style:font-style-asian="italic" style:font-style-complex="italic"/>
    </style:style>
    <style:style style:name="T89" style:family="text">
      <style:text-properties fo:font-style="normal" fo:font-weight="bold" style:font-style-asian="normal" style:font-weight-asian="bold" style:font-name-complex="Times New Roman1"/>
    </style:style>
    <style:style style:name="T90" style:family="text">
      <style:text-properties fo:font-style="normal" fo:font-weight="normal" style:font-style-asian="normal" style:font-weight-asian="normal" style:font-name-complex="Times New Roman1"/>
    </style:style>
    <style:style style:name="T91" style:family="text">
      <style:text-properties fo:font-style="normal" fo:font-weight="normal" style:font-style-asian="normal" style:font-weight-asian="normal" style:font-style-complex="normal" style:font-weight-complex="normal"/>
    </style:style>
    <style:style style:name="T92" style:family="text">
      <style:text-properties fo:font-style="normal" fo:font-weight="normal" style:font-name-asian="Times New Roman1" style:font-style-asian="normal" style:font-weight-asian="normal" style:font-name-complex="Times New Roman1"/>
    </style:style>
    <style:style style:name="T93" style:family="text">
      <style:text-properties fo:font-style="normal" style:font-style-asian="normal" style:font-name-complex="Arial"/>
    </style:style>
    <style:style style:name="T94" style:family="text">
      <style:text-properties fo:font-style="normal" style:font-style-asian="normal" style:font-style-complex="normal"/>
    </style:style>
    <style:style style:name="T95" style:family="text">
      <style:text-properties fo:font-style="normal" style:font-name-asian="Arial" style:font-style-asian="normal" style:font-name-complex="Arial"/>
    </style:style>
    <style:style style:name="T96" style:family="text">
      <style:text-properties fo:font-style="normal" style:text-underline-style="solid" style:text-underline-width="auto" style:text-underline-color="font-color" fo:font-weight="bold" style:font-style-asian="normal" style:font-weight-asian="bold" style:font-style-complex="normal" style:font-weight-complex="bold"/>
    </style:style>
    <style:style style:name="T97" style:family="text">
      <style:text-properties style:font-name-asian="Times New Roman1"/>
    </style:style>
    <style:style style:name="T98" style:family="text">
      <style:text-properties style:font-name-asian="Times New Roman1" style:font-name-complex="Times New Roman1"/>
    </style:style>
    <style:style style:name="T99" style:family="text">
      <style:text-properties style:font-name-asian="Times New Roman1" style:font-name-complex="Arial"/>
    </style:style>
    <style:style style:name="T100" style:family="text">
      <style:text-properties style:font-name-complex="Times New Roman1"/>
    </style:style>
    <style:style style:name="T101" style:family="text">
      <style:text-properties style:font-name-asian="Arial"/>
    </style:style>
    <style:style style:name="T102" style:family="text">
      <style:text-properties style:font-name-asian="Arial" style:font-name-complex="Arial"/>
    </style:style>
    <style:style style:name="T103" style:family="text">
      <style:text-properties officeooo:rsid="002d5157" style:font-name-asian="Arial" style:font-name-complex="Arial"/>
    </style:style>
    <style:style style:name="T104" style:family="text">
      <style:text-properties style:use-window-font-color="true"/>
    </style:style>
    <style:style style:name="T105" style:family="text">
      <style:text-properties style:use-window-font-color="true" style:font-name-asian="Times New Roman1"/>
    </style:style>
    <style:style style:name="T106" style:family="text">
      <style:text-properties style:use-window-font-color="true" style:font-name-asian="Times New Roman1" style:font-name-complex="Times New Roman1"/>
    </style:style>
    <style:style style:name="T107" style:family="text">
      <style:text-properties style:use-window-font-color="true" style:font-name-complex="Times New Roman1"/>
    </style:style>
    <style:style style:name="T108" style:family="text">
      <style:text-properties style:use-window-font-color="true" style:text-underline-style="solid" style:text-underline-width="auto" style:text-underline-color="font-color" style:font-name-complex="Times New Roman1"/>
    </style:style>
    <style:style style:name="T109" style:family="text">
      <style:text-properties style:use-window-font-color="true" style:text-underline-style="solid" style:text-underline-width="auto" style:text-underline-color="font-color" style:font-name-asian="Times New Roman" style:font-name-complex="Arial"/>
    </style:style>
    <style:style style:name="T110" style:family="text">
      <style:text-properties style:use-window-font-color="true" style:text-underline-style="solid" style:text-underline-width="auto" style:text-underline-color="font-color" style:font-name-asian="Arial" style:font-name-complex="Arial"/>
    </style:style>
    <style:style style:name="T111" style:family="text">
      <style:text-properties style:use-window-font-color="true" style:text-underline-style="solid" style:text-underline-width="auto" style:text-underline-color="font-color" style:font-name-complex="Arial"/>
    </style:style>
    <style:style style:name="T112" style:family="text">
      <style:text-properties style:use-window-font-color="true" fo:font-weight="bold" style:font-weight-asian="bold" style:font-name-complex="Arial"/>
    </style:style>
    <style:style style:name="T113" style:family="text">
      <style:text-properties style:use-window-font-color="true" fo:font-weight="bold" style:font-weight-asian="bold" style:font-name-complex="Arial" style:font-weight-complex="bold"/>
    </style:style>
    <style:style style:name="T114" style:family="text">
      <style:text-properties style:use-window-font-color="true" fo:font-weight="bold" style:font-weight-asian="bold" style:font-name-complex="Times New Roman1" style:font-weight-complex="bold"/>
    </style:style>
    <style:style style:name="T115" style:family="text">
      <style:text-properties style:use-window-font-color="true" fo:font-weight="bold" style:font-name-asian="Times New Roman" style:font-weight-asian="bold" style:font-name-complex="Times New Roman" style:font-weight-complex="bold"/>
    </style:style>
    <style:style style:name="T116" style:family="text">
      <style:text-properties style:use-window-font-color="true" fo:font-weight="bold" style:font-name-asian="Times New Roman" style:font-weight-asian="bold" style:font-name-complex="Arial" style:font-weight-complex="bold"/>
    </style:style>
    <style:style style:name="T117" style:family="text">
      <style:text-properties style:use-window-font-color="true" fo:font-weight="bold" style:font-name-asian="Times New Roman" style:language-asian="zxx" style:country-asian="none" style:font-weight-asian="bold" style:font-name-complex="Arial" style:language-complex="zxx" style:country-complex="none" style:font-weight-complex="bold"/>
    </style:style>
    <style:style style:name="T118" style:family="text">
      <style:text-properties style:use-window-font-color="true" fo:font-weight="bold" style:font-name-asian="Times New Roman" style:language-asian="zxx" style:country-asian="none" style:font-weight-asian="bold" style:font-name-complex="Arial" style:language-complex="zxx" style:country-complex="none" style:font-weight-complex="bold" style:text-scale="102%"/>
    </style:style>
    <style:style style:name="T119" style:family="text">
      <style:text-properties style:use-window-font-color="true" fo:font-weight="bold" style:font-name-asian="Arial" style:font-weight-asian="bold" style:font-name-complex="Arial"/>
    </style:style>
    <style:style style:name="T120" style:family="text">
      <style:text-properties style:use-window-font-color="true" fo:font-weight="bold" style:font-name-asian="Arial" style:font-weight-asian="bold" style:font-name-complex="Arial" style:font-weight-complex="bold"/>
    </style:style>
    <style:style style:name="T121" style:family="text">
      <style:text-properties style:use-window-font-color="true" fo:font-weight="bold" style:font-name-asian="Arial" style:language-asian="zxx" style:country-asian="none" style:font-weight-asian="bold" style:font-name-complex="Arial" style:language-complex="zxx" style:country-complex="none" style:font-weight-complex="bold"/>
    </style:style>
    <style:style style:name="T122" style:family="text">
      <style:text-properties style:use-window-font-color="true" fo:font-weight="bold" style:font-name-asian="Arial" style:language-asian="zxx" style:country-asian="none" style:font-weight-asian="bold" style:font-name-complex="Arial" style:language-complex="zxx" style:country-complex="none" style:font-weight-complex="bold" style:text-scale="102%"/>
    </style:style>
    <style:style style:name="T123" style:family="text">
      <style:text-properties style:use-window-font-color="true" fo:font-weight="bold" style:language-asian="zxx" style:country-asian="none" style:font-weight-asian="bold" style:font-name-complex="Arial" style:language-complex="zxx" style:country-complex="none" style:font-weight-complex="bold"/>
    </style:style>
    <style:style style:name="T124" style:family="text">
      <style:text-properties style:use-window-font-color="true" fo:font-weight="bold" style:language-asian="zxx" style:country-asian="none" style:font-weight-asian="bold" style:font-name-complex="Arial" style:language-complex="zxx" style:country-complex="none" style:font-weight-complex="bold" style:text-scale="102%"/>
    </style:style>
    <style:style style:name="T125" style:family="text">
      <style:text-properties style:use-window-font-color="true" fo:font-weight="bold" style:font-name-asian="Times New Roman1" style:font-weight-asian="bold" style:font-name-complex="Times New Roman1" style:font-weight-complex="bold"/>
    </style:style>
    <style:style style:name="T126" style:family="text">
      <style:text-properties style:use-window-font-color="true" style:font-name="Verdana" fo:font-size="10pt" style:font-size-asian="10pt" style:font-name-complex="Times New Roman1" style:font-size-complex="10pt"/>
    </style:style>
    <style:style style:name="T127" style:family="text">
      <style:text-properties style:use-window-font-color="true" style:font-name="Verdana" fo:font-size="10pt" style:font-size-asian="10pt" style:font-name-complex="Arial" style:font-size-complex="10pt"/>
    </style:style>
    <style:style style:name="T128" style:family="text">
      <style:text-properties style:use-window-font-color="true" style:font-name="Verdana" fo:font-size="10pt" style:font-size-asian="10pt" style:font-size-complex="10pt"/>
    </style:style>
    <style:style style:name="T129" style:family="text">
      <style:text-properties style:use-window-font-color="true" style:font-name="Verdana" fo:font-size="10pt" style:font-name-asian="Times New Roman1" style:font-size-asian="10pt" style:font-name-complex="Times New Roman1" style:font-size-complex="10pt"/>
    </style:style>
    <style:style style:name="T130" style:family="text">
      <style:text-properties style:use-window-font-color="true" style:font-name="Verdana" fo:font-size="10pt" fo:font-weight="bold" style:font-size-asian="10pt" style:font-weight-asian="bold" style:font-name-complex="Times New Roman1" style:font-size-complex="10pt" style:font-weight-complex="bold"/>
    </style:style>
    <style:style style:name="T131" style:family="text">
      <style:text-properties style:use-window-font-color="true" style:font-name="Verdana" fo:font-size="10pt" style:font-name-asian="Times New Roman" style:font-size-asian="10pt" style:font-name-complex="Times New Roman" style:font-size-complex="10pt"/>
    </style:style>
    <style:style style:name="T132" style:family="text">
      <style:text-properties style:use-window-font-color="true" style:font-name="Verdana" fo:font-size="10pt" fo:font-weight="normal" fo:background-color="transparent" style:font-name-asian="Times New Roman" style:font-size-asian="10pt" style:font-weight-asian="normal" style:font-name-complex="Times New Roman" style:font-size-complex="10pt" style:font-weight-complex="normal"/>
    </style:style>
    <style:style style:name="T133" style:family="text">
      <style:text-properties style:use-window-font-color="true" style:font-name="Verdana" fo:font-size="10pt" fo:font-weight="normal" fo:background-color="transparent" style:font-size-asian="10pt" style:font-weight-asian="normal" style:font-size-complex="10pt" style:font-weight-complex="normal"/>
    </style:style>
    <style:style style:name="T134" style:family="text">
      <style:text-properties style:use-window-font-color="true" style:font-name="Verdana" fo:font-size="10pt" fo:font-weight="normal" fo:background-color="transparent" style:font-size-asian="10pt" style:font-weight-asian="normal" style:font-name-complex="Arial" style:font-size-complex="10pt" style:font-weight-complex="normal"/>
    </style:style>
    <style:style style:name="T135" style:family="text">
      <style:text-properties style:use-window-font-color="true" style:font-name="Verdana" fo:font-size="10pt" fo:font-weight="normal" style:font-size-asian="10pt" style:font-weight-asian="normal" style:font-name-complex="Times New Roman1" style:font-size-complex="10pt"/>
    </style:style>
    <style:style style:name="T136" style:family="text">
      <style:text-properties style:use-window-font-color="true" style:font-name="Verdana" fo:font-size="10pt" fo:font-weight="normal" style:font-name-asian="Times New Roman1" style:font-size-asian="10pt" style:font-weight-asian="normal" style:font-name-complex="Times New Roman1" style:font-size-complex="10pt"/>
    </style:style>
    <style:style style:name="T137" style:family="text">
      <style:text-properties style:use-window-font-color="true" style:font-name="Verdana" fo:font-size="10pt" fo:font-style="italic" style:font-size-asian="10pt" style:font-style-asian="italic" style:font-name-complex="Arial" style:font-size-complex="10pt"/>
    </style:style>
    <style:style style:name="T138" style:family="text">
      <style:text-properties style:use-window-font-color="true" style:font-name="Verdana" fo:font-size="10pt" fo:font-style="italic" style:font-name-asian="Arial" style:font-size-asian="10pt" style:font-style-asian="italic" style:font-name-complex="Arial" style:font-size-complex="10pt"/>
    </style:style>
    <style:style style:name="T139" style:family="text">
      <style:text-properties style:use-window-font-color="true" style:font-name="Verdana" fo:font-size="10pt" style:font-name-asian="Arial" style:font-size-asian="10pt" style:font-name-complex="Arial" style:font-size-complex="10pt"/>
    </style:style>
    <style:style style:name="T140" style:family="text">
      <style:text-properties style:use-window-font-color="true" style:font-name="Verdana" fo:font-size="10pt" fo:language="pt" fo:country="BR" style:text-underline-style="solid" style:text-underline-width="auto" style:text-underline-color="font-color" fo:font-weight="bold" style:font-name-asian="Times New Roman" style:font-size-asian="10pt" style:language-asian="zxx" style:country-asian="none" style:font-weight-asian="bold" style:font-name-complex="Arial" style:font-size-complex="10pt" style:language-complex="ar" style:country-complex="SA" style:font-weight-complex="bold"/>
    </style:style>
    <style:style style:name="T141" style:family="text">
      <style:text-properties style:use-window-font-color="true" style:font-name="Verdana" fo:font-weight="normal" style:font-weight-asian="normal" style:font-name-complex="Arial" style:language-complex="ar" style:country-complex="SA" style:font-weight-complex="normal"/>
    </style:style>
    <style:style style:name="T142" style:family="text">
      <style:text-properties style:use-window-font-color="true" style:font-name="Verdana" fo:font-weight="normal" style:font-weight-asian="normal" style:language-complex="ar" style:country-complex="SA" style:font-weight-complex="normal"/>
    </style:style>
    <style:style style:name="T143" style:family="text">
      <style:text-properties style:use-window-font-color="true" style:font-name="Verdana" fo:font-weight="normal" style:font-name-asian="Times New Roman" style:font-weight-asian="normal" style:font-name-complex="Times New Roman" style:language-complex="ar" style:country-complex="SA" style:font-weight-complex="normal"/>
    </style:style>
    <style:style style:name="T144" style:family="text">
      <style:text-properties style:use-window-font-color="true" style:font-name="Verdana" style:font-name-asian="Times New Roman" style:font-name-complex="Times New Roman" style:language-complex="ar" style:country-complex="SA"/>
    </style:style>
    <style:style style:name="T145" style:family="text">
      <style:text-properties style:use-window-font-color="true" style:font-name="Verdana" style:language-complex="ar" style:country-complex="SA"/>
    </style:style>
    <style:style style:name="T146" style:family="text">
      <style:text-properties style:use-window-font-color="true" style:font-name="Verdana" style:font-name-complex="Arial" style:language-complex="ar" style:country-complex="SA"/>
    </style:style>
    <style:style style:name="T147" style:family="text">
      <style:text-properties style:use-window-font-color="true" style:font-name="Verdana" fo:language="pt" fo:country="BR" fo:background-color="transparent" style:font-name-asian="Times New Roman" style:language-asian="zxx" style:country-asian="none" style:font-name-complex="Times New Roman1" style:language-complex="ar" style:country-complex="SA"/>
    </style:style>
    <style:style style:name="T148" style:family="text">
      <style:text-properties style:use-window-font-color="true" fo:font-weight="normal" style:font-weight-asian="normal" style:font-name-complex="Times New Roman1" style:font-weight-complex="normal"/>
    </style:style>
    <style:style style:name="T149" style:family="text">
      <style:text-properties style:use-window-font-color="true" fo:font-weight="normal" style:font-weight-asian="normal" style:font-name-complex="Arial"/>
    </style:style>
    <style:style style:name="T150" style:family="text">
      <style:text-properties style:use-window-font-color="true" fo:font-weight="normal" style:font-weight-asian="normal" style:font-name-complex="Arial" style:language-complex="ar" style:country-complex="SA" style:font-weight-complex="normal"/>
    </style:style>
    <style:style style:name="T151" style:family="text">
      <style:text-properties style:use-window-font-color="true" fo:font-weight="normal" style:font-weight-asian="normal" style:font-name-complex="Arial" style:font-weight-complex="normal"/>
    </style:style>
    <style:style style:name="T152" style:family="text">
      <style:text-properties style:use-window-font-color="true" fo:font-weight="normal" style:font-weight-asian="normal" style:font-weight-complex="normal"/>
    </style:style>
    <style:style style:name="T153" style:family="text">
      <style:text-properties style:use-window-font-color="true" fo:font-weight="normal" style:font-name-asian="Times New Roman1" style:font-weight-asian="normal" style:font-name-complex="Times New Roman1" style:font-weight-complex="normal"/>
    </style:style>
    <style:style style:name="T154" style:family="text">
      <style:text-properties style:use-window-font-color="true" fo:font-weight="normal" style:font-name-asian="Times New Roman1" style:font-weight-asian="normal" style:font-name-complex="Arial" style:font-weight-complex="normal"/>
    </style:style>
    <style:style style:name="T155" style:family="text">
      <style:text-properties style:use-window-font-color="true" fo:font-weight="normal" style:font-name-asian="Times New Roman" style:font-weight-asian="normal" style:font-name-complex="Times New Roman" style:font-weight-complex="normal"/>
    </style:style>
    <style:style style:name="T156" style:family="text">
      <style:text-properties style:use-window-font-color="true" fo:font-weight="normal" style:font-name-asian="Arial" style:font-weight-asian="normal" style:font-name-complex="Arial"/>
    </style:style>
    <style:style style:name="T157" style:family="text">
      <style:text-properties style:use-window-font-color="true" fo:font-weight="normal" style:font-name-asian="Arial" style:font-weight-asian="normal" style:font-name-complex="Arial" style:font-weight-complex="normal"/>
    </style:style>
    <style:style style:name="T158" style:family="text">
      <style:text-properties style:use-window-font-color="true" style:font-name-complex="Arial"/>
    </style:style>
    <style:style style:name="T159" style:family="text">
      <style:text-properties style:use-window-font-color="true" style:font-name-asian="Times New Roman" style:font-name-complex="Times New Roman"/>
    </style:style>
    <style:style style:name="T160" style:family="text">
      <style:text-properties style:use-window-font-color="true" style:font-name-asian="Times New Roman" style:language-asian="zxx" style:country-asian="none" style:font-name-complex="Arial" style:language-complex="zxx" style:country-complex="none"/>
    </style:style>
    <style:style style:name="T161" style:family="text">
      <style:text-properties style:use-window-font-color="true" style:font-name-asian="Times New Roman" style:language-asian="zxx" style:country-asian="none" style:font-name-complex="Arial" style:language-complex="zxx" style:country-complex="none" style:text-scale="102%"/>
    </style:style>
    <style:style style:name="T162" style:family="text">
      <style:text-properties style:use-window-font-color="true" style:font-name-asian="Times New Roman" style:font-name-complex="Arial"/>
    </style:style>
    <style:style style:name="T163" style:family="text">
      <style:text-properties style:use-window-font-color="true" fo:font-style="normal" style:font-style-asian="normal" style:font-name-complex="Arial"/>
    </style:style>
    <style:style style:name="T164" style:family="text">
      <style:text-properties style:use-window-font-color="true" fo:font-style="normal" style:font-style-asian="normal" style:font-name-complex="Arial" style:font-style-complex="normal"/>
    </style:style>
    <style:style style:name="T165" style:family="text">
      <style:text-properties style:use-window-font-color="true" fo:font-style="normal" style:font-style-asian="normal" style:font-style-complex="normal"/>
    </style:style>
    <style:style style:name="T166" style:family="text">
      <style:text-properties style:use-window-font-color="true" fo:font-style="normal" style:font-name-asian="Times New Roman" style:font-style-asian="normal" style:font-name-complex="Times New Roman" style:font-style-complex="normal"/>
    </style:style>
    <style:style style:name="T167" style:family="text">
      <style:text-properties style:use-window-font-color="true" fo:font-style="normal" style:font-name-asian="Arial" style:font-style-asian="normal" style:font-name-complex="Arial"/>
    </style:style>
    <style:style style:name="T168" style:family="text">
      <style:text-properties style:use-window-font-color="true" fo:font-style="normal" style:font-name-asian="Arial" style:font-style-asian="normal" style:font-name-complex="Arial" style:font-style-complex="normal"/>
    </style:style>
    <style:style style:name="T169" style:family="text">
      <style:text-properties style:use-window-font-color="true" fo:font-style="normal" fo:font-weight="bold" style:font-style-asian="normal" style:font-weight-asian="bold" style:font-name-complex="Arial" style:font-weight-complex="bold"/>
    </style:style>
    <style:style style:name="T170" style:family="text">
      <style:text-properties style:use-window-font-color="true" fo:font-style="italic" style:font-style-asian="italic" style:font-name-complex="Arial"/>
    </style:style>
    <style:style style:name="T171" style:family="text">
      <style:text-properties style:use-window-font-color="true" fo:font-style="italic" style:font-name-asian="Times New Roman" style:font-style-asian="italic" style:font-name-complex="Times New Roman"/>
    </style:style>
    <style:style style:name="T172" style:family="text">
      <style:text-properties style:use-window-font-color="true" fo:font-style="italic" style:font-name-asian="Arial" style:font-style-asian="italic" style:font-name-complex="Arial"/>
    </style:style>
    <style:style style:name="T173" style:family="text">
      <style:text-properties style:use-window-font-color="true" fo:letter-spacing="normal" fo:language="pt" fo:country="BR" fo:font-weight="normal" style:font-name-asian="Arial" style:language-asian="zxx" style:country-asian="none" style:font-weight-asian="normal" style:font-name-complex="Times New Roman" style:language-complex="ar" style:country-complex="SA" style:font-weight-complex="normal"/>
    </style:style>
    <style:style style:name="T174" style:family="text">
      <style:text-properties style:use-window-font-color="true" fo:letter-spacing="normal"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175" style:family="text">
      <style:text-properties style:use-window-font-color="true" fo:letter-spacing="normal" fo:language="pt" fo:country="BR" fo:font-weight="normal" style:language-asian="zxx" style:country-asian="none" style:font-weight-asian="normal" style:font-name-complex="Times New Roman" style:language-complex="ar" style:country-complex="SA" style:font-weight-complex="normal"/>
    </style:style>
    <style:style style:name="T176" style:family="text">
      <style:text-properties style:use-window-font-color="true" fo:letter-spacing="normal" fo:language="pt" fo:country="BR" style:font-name-asian="Times New Roman" style:language-asian="zxx" style:country-asian="none" style:font-name-complex="Times New Roman" style:language-complex="ar" style:country-complex="SA"/>
    </style:style>
    <style:style style:name="T177" style:family="text">
      <style:text-properties style:use-window-font-color="true" fo:letter-spacing="normal" fo:language="pt" fo:country="BR" style:font-name-asian="Times New Roman" style:language-asian="zxx" style:country-asian="none" style:language-complex="ar" style:country-complex="SA"/>
    </style:style>
    <style:style style:name="T178" style:family="text">
      <style:text-properties style:use-window-font-color="true" fo:letter-spacing="normal" fo:language="pt" fo:country="BR" fo:font-weight="bold" style:font-name-asian="Times New Roman" style:language-asian="zxx" style:country-asian="none" style:font-weight-asian="bold" style:language-complex="ar" style:country-complex="SA" style:font-weight-complex="bold"/>
    </style:style>
    <style:style style:name="T179" style:family="text">
      <style:text-properties style:use-window-font-color="true" fo:letter-spacing="normal" fo:font-weight="bold" style:font-weight-asian="bold" style:font-name-complex="Arial" style:language-complex="ar" style:country-complex="SA" style:font-weight-complex="bold"/>
    </style:style>
    <style:style style:name="T180" style:family="text">
      <style:text-properties style:use-window-font-color="true" fo:letter-spacing="normal" fo:font-weight="bold" style:font-weight-asian="bold" style:language-complex="ar" style:country-complex="SA" style:font-weight-complex="bold"/>
    </style:style>
    <style:style style:name="T181" style:family="text">
      <style:text-properties style:use-window-font-color="true" fo:letter-spacing="normal" fo:font-weight="bold" style:font-name-asian="Times New Roman" style:font-weight-asian="bold" style:font-name-complex="Times New Roman" style:language-complex="ar" style:country-complex="SA" style:font-weight-complex="bold"/>
    </style:style>
    <style:style style:name="T182" style:family="text">
      <style:text-properties style:use-window-font-color="true" fo:letter-spacing="normal" style:font-name-asian="Times New Roman" style:font-name-complex="Times New Roman" style:language-complex="ar" style:country-complex="SA"/>
    </style:style>
    <style:style style:name="T183" style:family="text">
      <style:text-properties style:use-window-font-color="true" fo:letter-spacing="normal" style:font-name-asian="Times New Roman" style:font-name-complex="Arial" style:language-complex="ar" style:country-complex="SA"/>
    </style:style>
    <style:style style:name="T184" style:family="text">
      <style:text-properties style:use-window-font-color="true" fo:letter-spacing="normal" style:language-complex="ar" style:country-complex="SA"/>
    </style:style>
    <style:style style:name="T185" style:family="text">
      <style:text-properties style:use-window-font-color="true" fo:language="en" fo:country="US" style:font-name-asian="Times New Roman" style:language-asian="zxx" style:country-asian="none" style:font-name-complex="Times New Roman" style:language-complex="ar" style:country-complex="SA"/>
    </style:style>
    <style:style style:name="T186" style:family="text">
      <style:text-properties style:use-window-font-color="true" fo:language="en" fo:country="US" fo:font-weight="bold" style:font-name-asian="Times New Roman" style:language-asian="zxx" style:country-asian="none" style:font-weight-asian="bold" style:font-name-complex="Times New Roman" style:language-complex="ar" style:country-complex="SA" style:font-weight-complex="bold"/>
    </style:style>
    <style:style style:name="T187" style:family="text">
      <style:text-properties style:use-window-font-color="true" fo:language="pt" fo:country="BR" style:font-name-asian="Times New Roman" style:language-asian="zxx" style:country-asian="none" style:font-name-complex="Arial" style:language-complex="ar" style:country-complex="SA"/>
    </style:style>
    <style:style style:name="T188" style:family="text">
      <style:text-properties style:use-window-font-color="true" fo:language="pt" fo:country="BR" style:font-name-asian="Times New Roman" style:language-asian="zxx" style:country-asian="none" style:font-name-complex="Times New Roman" style:language-complex="ar" style:country-complex="SA"/>
    </style:style>
    <style:style style:name="T189" style:family="text">
      <style:text-properties style:use-window-font-color="true" fo:language="pt" fo:country="BR" officeooo:rsid="0024acaa" style:font-name-asian="Times New Roman" style:language-asian="zxx" style:country-asian="none" style:font-name-complex="Times New Roman" style:language-complex="ar" style:country-complex="SA"/>
    </style:style>
    <style:style style:name="T190" style:family="text">
      <style:text-properties style:use-window-font-color="true" fo:language="pt" fo:country="BR" style:font-name-asian="Times New Roman" style:language-asian="zxx" style:country-asian="none" style:language-complex="ar" style:country-complex="SA"/>
    </style:style>
    <style:style style:name="T191" style:family="text">
      <style:text-properties style:use-window-font-color="true" fo:language="pt" fo:country="BR" fo:font-weight="bold" style:font-name-asian="Times New Roman" style:language-asian="zxx" style:country-asian="none" style:font-weight-asian="bold" style:font-name-complex="Arial" style:language-complex="ar" style:country-complex="SA"/>
    </style:style>
    <style:style style:name="T192" style:family="text">
      <style:text-properties style:use-window-font-color="true" fo:language="pt" fo:country="BR" fo:font-weight="bold" style:font-name-asian="Times New Roman" style:language-asian="zxx" style:country-asian="none" style:font-weight-asian="bold" style:font-name-complex="Arial" style:language-complex="ar" style:country-complex="SA" style:font-weight-complex="bold"/>
    </style:style>
    <style:style style:name="T193" style:family="text">
      <style:text-properties style:use-window-font-color="true" fo:language="pt" fo:country="BR" fo:font-weight="bold" officeooo:rsid="002d5157" style:font-name-asian="Times New Roman" style:language-asian="zxx" style:country-asian="none" style:font-weight-asian="bold" style:font-name-complex="Arial" style:language-complex="ar" style:country-complex="SA" style:font-weight-complex="bold"/>
    </style:style>
    <style:style style:name="T194" style:family="text">
      <style:text-properties style:use-window-font-color="true" fo:language="pt" fo:country="BR" fo:font-weight="bold" style:font-name-asian="Times New Roman" style:language-asian="zxx" style:country-asian="none" style:font-weight-asian="bold" style:font-name-complex="Times New Roman" style:language-complex="ar" style:country-complex="SA"/>
    </style:style>
    <style:style style:name="T195" style:family="text">
      <style:text-properties style:use-window-font-color="true" fo:language="pt" fo:country="BR" fo:font-weight="bold" style:font-name-asian="Times New Roman" style:language-asian="zxx" style:country-asian="none" style:font-weight-asian="bold" style:font-name-complex="Times New Roman" style:language-complex="ar" style:country-complex="SA" style:font-weight-complex="bold"/>
    </style:style>
    <style:style style:name="T196" style:family="text">
      <style:text-properties style:use-window-font-color="true" fo:language="pt" fo:country="BR" fo:font-weight="bold" officeooo:rsid="002d5157" style:font-name-asian="Times New Roman" style:language-asian="zxx" style:country-asian="none" style:font-weight-asian="bold" style:font-name-complex="Times New Roman" style:language-complex="ar" style:country-complex="SA" style:font-weight-complex="bold"/>
    </style:style>
    <style:style style:name="T197" style:family="text">
      <style:text-properties style:use-window-font-color="true" fo:language="pt" fo:country="BR" fo:font-weight="bold" style:font-name-asian="Times New Roman" style:language-asian="zxx" style:country-asian="none" style:font-weight-asian="bold" style:language-complex="ar" style:country-complex="SA"/>
    </style:style>
    <style:style style:name="T198" style:family="text">
      <style:text-properties style:use-window-font-color="true" fo:language="pt" fo:country="BR" fo:font-weight="bold" fo:background-color="transparent" style:font-name-asian="Times New Roman" style:language-asian="zxx" style:country-asian="none" style:font-weight-asian="bold" style:font-name-complex="Arial" style:language-complex="ar" style:country-complex="SA"/>
    </style:style>
    <style:style style:name="T199" style:family="text">
      <style:text-properties style:use-window-font-color="true" fo:language="pt" fo:country="BR" fo:font-weight="bold" fo:background-color="transparent" style:font-name-asian="Times New Roman" style:language-asian="zxx" style:country-asian="none" style:font-weight-asian="bold" style:font-name-complex="Times New Roman1" style:language-complex="ar" style:country-complex="SA" style:font-weight-complex="bold"/>
    </style:style>
    <style:style style:name="T200" style:family="text">
      <style:text-properties style:use-window-font-color="true" fo:language="pt" fo:country="BR" fo:font-weight="normal" style:font-name-asian="Times New Roman" style:language-asian="zxx" style:country-asian="none" style:font-weight-asian="normal" style:font-name-complex="Arial" style:language-complex="ar" style:country-complex="SA"/>
    </style:style>
    <style:style style:name="T201" style:family="text">
      <style:text-properties style:use-window-font-color="true" fo:language="pt" fo:country="BR" fo:font-weight="normal" style:font-name-asian="Times New Roman" style:language-asian="zxx" style:country-asian="none" style:font-weight-asian="normal" style:font-name-complex="Arial" style:language-complex="ar" style:country-complex="SA" style:font-weight-complex="normal"/>
    </style:style>
    <style:style style:name="T202" style:family="text">
      <style:text-properties style:use-window-font-color="true"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203" style:family="text">
      <style:text-properties style:use-window-font-color="true" fo:language="pt" fo:country="BR" fo:font-weight="normal" officeooo:rsid="0024acaa" style:font-name-asian="Times New Roman" style:language-asian="zxx" style:country-asian="none" style:font-weight-asian="normal" style:font-name-complex="Times New Roman" style:language-complex="ar" style:country-complex="SA" style:font-weight-complex="normal"/>
    </style:style>
    <style:style style:name="T204" style:family="text">
      <style:text-properties style:use-window-font-color="true" fo:language="pt" fo:country="BR" fo:font-weight="normal" style:font-name-asian="Arial" style:language-asian="zxx" style:country-asian="none" style:font-weight-asian="normal" style:font-name-complex="Arial" style:language-complex="ar" style:country-complex="SA"/>
    </style:style>
    <style:style style:name="T205" style:family="text">
      <style:text-properties style:use-window-font-color="true" fo:language="pt" fo:country="BR" fo:background-color="#ffffff" style:font-name-asian="Times New Roman" style:language-asian="zxx" style:country-asian="none" style:font-name-complex="Times New Roman" style:language-complex="ar" style:country-complex="SA"/>
    </style:style>
    <style:style style:name="T206" style:family="text">
      <style:text-properties style:use-window-font-color="true" fo:language="pt" fo:country="BR" style:text-underline-style="none" fo:font-weight="normal" style:font-name-asian="Times New Roman" style:language-asian="zxx" style:country-asian="none" style:font-weight-asian="normal" style:font-name-complex="Times New Roman" style:language-complex="ar" style:country-complex="SA" style:font-weight-complex="normal"/>
    </style:style>
    <style:style style:name="T207" style:family="text">
      <style:text-properties style:use-window-font-color="true" fo:language="pt" fo:country="BR" style:text-underline-style="none" fo:font-weight="normal" style:font-name-asian="Times New Roman" style:language-asian="zxx" style:country-asian="none" style:font-weight-asian="normal" style:font-name-complex="Times New Roman" style:language-complex="ar" style:country-complex="SA" style:font-weight-complex="bold"/>
    </style:style>
    <style:style style:name="T208" style:family="text">
      <style:text-properties style:use-window-font-color="true" fo:language="pt" fo:country="BR" style:text-underline-style="none" style:font-name-asian="Times New Roman" style:language-asian="zxx" style:country-asian="none" style:font-name-complex="Times New Roman" style:language-complex="ar" style:country-complex="SA"/>
    </style:style>
    <style:style style:name="T209" style:family="text">
      <style:text-properties style:use-window-font-color="true" fo:language="pt" fo:country="BR" style:text-underline-style="none" style:font-name-asian="Times New Roman" style:language-asian="zxx" style:country-asian="none" style:language-complex="ar" style:country-complex="SA"/>
    </style:style>
    <style:style style:name="T210" style:family="text">
      <style:text-properties style:use-window-font-color="true" fo:language="pt" fo:country="BR" style:text-underline-style="none" fo:background-color="#ffffff" style:font-name-asian="Times New Roman" style:language-asian="zxx" style:country-asian="none" style:font-name-complex="Times New Roman" style:language-complex="ar" style:country-complex="SA"/>
    </style:style>
    <style:style style:name="T211" style:family="text">
      <style:text-properties style:use-window-font-color="true" fo:language="pt" fo:country="BR" style:text-underline-style="none" fo:font-weight="bold" style:font-name-asian="Times New Roman" style:language-asian="zxx" style:country-asian="none" style:font-weight-asian="bold" style:language-complex="ar" style:country-complex="SA"/>
    </style:style>
    <style:style style:name="T212" style:family="text">
      <style:text-properties style:use-window-font-color="true" fo:language="pt" fo:country="BR" style:text-underline-style="solid" style:text-underline-width="auto" style:text-underline-color="font-color" fo:font-weight="bold" style:font-name-asian="Times New Roman" style:language-asian="zxx" style:country-asian="none" style:font-weight-asian="bold" style:font-name-complex="Arial" style:language-complex="ar" style:country-complex="SA"/>
    </style:style>
    <style:style style:name="T213" style:family="text">
      <style:text-properties style:use-window-font-color="true" fo:language="pt" fo:country="BR" style:text-underline-style="solid" style:text-underline-width="auto" style:text-underline-color="font-color" fo:font-weight="bold" style:font-name-asian="Times New Roman" style:language-asian="zxx" style:country-asian="none" style:font-weight-asian="bold" style:font-name-complex="Arial" style:language-complex="ar" style:country-complex="SA" style:font-weight-complex="bold"/>
    </style:style>
    <style:style style:name="T214" style:family="text">
      <style:text-properties style:use-window-font-color="true" fo:language="pt" fo:country="BR" fo:background-color="transparent" style:font-name-asian="Times New Roman" style:language-asian="zxx" style:country-asian="none" style:font-name-complex="Arial" style:language-complex="ar" style:country-complex="SA"/>
    </style:style>
    <style:style style:name="T215" style:family="text">
      <style:text-properties style:use-window-font-color="true" fo:language="pt" fo:country="BR" fo:background-color="transparent" style:font-name-asian="Times New Roman" style:language-asian="zxx" style:country-asian="none" style:font-name-complex="Times New Roman1" style:language-complex="ar" style:country-complex="SA"/>
    </style:style>
    <style:style style:name="T216" style:family="text">
      <style:text-properties style:use-window-font-color="true" fo:background-color="transparent" style:font-name-complex="Arial"/>
    </style:style>
    <style:style style:name="T217" style:family="text">
      <style:text-properties style:use-window-font-color="true" fo:font-size="10pt" fo:language="pt" fo:country="BR" fo:font-weight="normal" style:font-name-asian="Times New Roman" style:font-size-asian="10pt" style:font-weight-asian="normal" style:font-name-complex="Arial" style:font-size-complex="10pt" style:language-complex="ar" style:country-complex="SA" style:font-weight-complex="normal"/>
    </style:style>
    <style:style style:name="T218" style:family="text">
      <style:text-properties style:use-window-font-color="true" fo:font-size="10pt" fo:language="pt" fo:country="BR" fo:font-weight="normal" officeooo:rsid="0024acaa" style:font-name-asian="Times New Roman" style:font-size-asian="10pt" style:font-weight-asian="normal" style:font-name-complex="Arial" style:font-size-complex="10pt" style:language-complex="ar" style:country-complex="SA" style:font-weight-complex="normal"/>
    </style:style>
    <style:style style:name="T219" style:family="text">
      <style:text-properties style:use-window-font-color="true" fo:font-size="10pt" fo:language="pt" fo:country="BR" style:font-name-asian="Times New Roman" style:font-size-asian="10pt" style:font-name-complex="Arial" style:font-size-complex="10pt" style:language-complex="ar" style:country-complex="SA"/>
    </style:style>
    <style:style style:name="T220" style:family="text">
      <style:text-properties style:use-window-font-color="true" fo:font-size="10pt" fo:language="pt" fo:country="BR" fo:font-weight="bold" style:font-name-asian="Times New Roman" style:font-size-asian="10pt" style:font-weight-asian="bold" style:font-name-complex="Arial" style:font-size-complex="10pt" style:language-complex="ar" style:country-complex="SA" style:font-weight-complex="bold"/>
    </style:style>
    <style:style style:name="T221" style:family="text">
      <style:text-properties style:use-window-font-color="true" fo:font-size="10pt" fo:language="pt" fo:country="BR" fo:font-weight="bold" officeooo:rsid="002d5157" style:font-name-asian="Times New Roman" style:font-size-asian="10pt" style:font-weight-asian="bold" style:font-name-complex="Arial" style:font-size-complex="10pt" style:language-complex="ar" style:country-complex="SA" style:font-weight-complex="bold"/>
    </style:style>
    <style:style style:name="T222" style:family="text">
      <style:text-properties style:use-window-font-color="true" fo:font-size="11pt" fo:language="pt" fo:country="BR" style:font-name-asian="Times New Roman" style:font-size-asian="11pt" style:font-name-complex="Arial" style:font-size-complex="11pt" style:language-complex="ar" style:country-complex="SA"/>
    </style:style>
    <style:style style:name="T223" style:family="text">
      <style:text-properties style:use-window-font-color="true" style:font-name-asian="Arial" style:font-name-complex="Arial"/>
    </style:style>
    <style:style style:name="T224" style:family="text">
      <style:text-properties style:use-window-font-color="true" style:font-name-asian="Arial" style:language-asian="zxx" style:country-asian="none" style:font-name-complex="Arial" style:language-complex="zxx" style:country-complex="none"/>
    </style:style>
    <style:style style:name="T225" style:family="text">
      <style:text-properties style:use-window-font-color="true" style:font-name-asian="Arial" style:language-asian="zxx" style:country-asian="none" style:font-name-complex="Arial" style:language-complex="zxx" style:country-complex="none" style:text-scale="102%"/>
    </style:style>
    <style:style style:name="T226" style:family="text">
      <style:text-properties style:use-window-font-color="true" style:language-asian="zxx" style:country-asian="none" style:font-name-complex="Arial" style:language-complex="zxx" style:country-complex="none"/>
    </style:style>
    <style:style style:name="T227" style:family="text">
      <style:text-properties style:use-window-font-color="true" style:language-asian="zxx" style:country-asian="none" style:font-name-complex="Arial" style:language-complex="zxx" style:country-complex="none" style:text-scale="102%"/>
    </style:style>
    <style:style style:name="T228" style:family="text">
      <style:text-properties fo:color="#000000"/>
    </style:style>
    <style:style style:name="T229" style:family="text">
      <style:text-properties fo:color="#000000" fo:font-weight="bold" style:font-weight-asian="bold" style:font-name-complex="Times New Roman1"/>
    </style:style>
    <style:style style:name="T230" style:family="text">
      <style:text-properties fo:color="#000000" fo:font-weight="bold" style:font-weight-asian="bold" style:font-name-complex="Times New Roman1" style:font-weight-complex="bold"/>
    </style:style>
    <style:style style:name="T231" style:family="text">
      <style:text-properties fo:color="#000000" fo:font-weight="bold" style:font-weight-asian="bold" style:font-name-complex="Arial" style:font-weight-complex="bold"/>
    </style:style>
    <style:style style:name="T232" style:family="text">
      <style:text-properties fo:color="#000000" fo:font-weight="bold" style:font-name-asian="Times New Roman1" style:font-weight-asian="bold" style:font-name-complex="Times New Roman1"/>
    </style:style>
    <style:style style:name="T233" style:family="text">
      <style:text-properties fo:color="#000000" fo:font-weight="bold" style:font-name-asian="Times New Roman1" style:font-weight-asian="bold" style:font-weight-complex="bold"/>
    </style:style>
    <style:style style:name="T234" style:family="text">
      <style:text-properties fo:color="#000000" fo:font-weight="bold" style:font-name-asian="Times New Roman2" style:font-weight-asian="bold" style:font-name-complex="Times New Roman2" style:font-weight-complex="bold"/>
    </style:style>
    <style:style style:name="T235" style:family="text">
      <style:text-properties fo:color="#000000" fo:font-weight="bold" style:font-name-asian="Arial" style:font-weight-asian="bold" style:font-name-complex="Arial" style:font-weight-complex="bold"/>
    </style:style>
    <style:style style:name="T236" style:family="text">
      <style:text-properties fo:color="#000000" fo:font-weight="bold" fo:background-color="#ffffff" style:font-name-asian="Times New Roman1" style:font-weight-asian="bold" style:font-weight-complex="bold"/>
    </style:style>
    <style:style style:name="T237" style:family="text">
      <style:text-properties fo:color="#000000" fo:font-weight="bold" officeooo:rsid="001f933f" fo:background-color="#ffffff" style:font-name-asian="Times New Roman1" style:font-weight-asian="bold" style:font-weight-complex="bold"/>
    </style:style>
    <style:style style:name="T238" style:family="text">
      <style:text-properties fo:color="#000000" fo:font-weight="bold" fo:background-color="#ffffff" style:font-weight-asian="bold" style:font-weight-complex="bold"/>
    </style:style>
    <style:style style:name="T239" style:family="text">
      <style:text-properties fo:color="#000000" style:font-name-complex="Times New Roman1"/>
    </style:style>
    <style:style style:name="T240" style:family="text">
      <style:text-properties fo:color="#000000" style:font-name-asian="Times New Roman1" style:font-name-complex="Times New Roman1"/>
    </style:style>
    <style:style style:name="T241" style:family="text">
      <style:text-properties fo:color="#000000" style:font-name-asian="Times New Roman2"/>
    </style:style>
    <style:style style:name="T242" style:family="text">
      <style:text-properties fo:color="#000000" style:font-name-asian="Times New Roman2" style:font-name-complex="Times New Roman2"/>
    </style:style>
    <style:style style:name="T243" style:family="text">
      <style:text-properties fo:color="#000000" style:font-name="Verdana" fo:font-size="10pt" style:font-name-asian="Times New Roman2" style:font-size-asian="10pt" style:font-name-complex="Times New Roman2" style:font-size-complex="10pt"/>
    </style:style>
    <style:style style:name="T244" style:family="text">
      <style:text-properties fo:color="#000000" style:font-name="Verdana" fo:font-size="10pt" fo:font-weight="bold" style:font-name-asian="Times New Roman2" style:font-size-asian="10pt" style:font-weight-asian="bold" style:font-name-complex="Times New Roman2" style:font-size-complex="10pt" style:font-weight-complex="bold"/>
    </style:style>
    <style:style style:name="T245" style:family="text">
      <style:text-properties fo:color="#000000" style:font-name="Verdana" fo:font-size="10pt" style:text-underline-style="none" fo:font-weight="bold" style:font-size-asian="10pt" style:font-weight-asian="bold" style:font-name-complex="Times New Roman1" style:font-size-complex="10pt"/>
    </style:style>
    <style:style style:name="T246" style:family="text">
      <style:text-properties fo:color="#000000" style:font-name="Verdana" fo:font-size="10pt" style:text-underline-style="none" fo:font-weight="bold" style:font-name-asian="Times New Roman" style:font-size-asian="10pt" style:font-weight-asian="bold" style:font-name-complex="Times New Roman" style:font-size-complex="10pt" style:font-weight-complex="bold"/>
    </style:style>
    <style:style style:name="T247" style:family="text">
      <style:text-properties fo:color="#000000" style:font-name="Verdana" fo:font-size="10pt" style:text-underline-style="none" style:font-name-asian="Times New Roman" style:font-size-asian="10pt" style:font-name-complex="Times New Roman" style:font-size-complex="10pt"/>
    </style:style>
    <style:style style:name="T248" style:family="text">
      <style:text-properties fo:color="#000000" style:font-name="Verdana" fo:font-size="10pt" style:text-underline-style="none" style:font-name-asian="Times New Roman1" style:font-size-asian="10pt" style:font-name-complex="Times New Roman1" style:font-size-complex="10pt"/>
    </style:style>
    <style:style style:name="T249" style:family="text">
      <style:text-properties fo:color="#000000" style:font-name="Verdana" fo:font-size="10pt" style:text-underline-style="none" style:font-size-asian="10pt" style:font-name-complex="Times New Roman1" style:font-size-complex="10pt"/>
    </style:style>
    <style:style style:name="T250" style:family="text">
      <style:text-properties fo:color="#000000" style:font-name="Verdana" fo:font-size="10pt" style:text-underline-style="none" fo:font-weight="normal" style:font-size-asian="10pt" style:font-weight-asian="normal" style:font-name-complex="Times New Roman1" style:font-size-complex="10pt" style:font-weight-complex="normal"/>
    </style:style>
    <style:style style:name="T251" style:family="text">
      <style:text-properties fo:color="#000000" style:font-name="Verdana" fo:font-size="10pt" fo:language="pt" fo:country="BR" style:text-underline-style="none" style:font-size-asian="10pt" style:font-name-complex="Times New Roman1" style:font-size-complex="10pt"/>
    </style:style>
    <style:style style:name="T252" style:family="text">
      <style:text-properties fo:color="#000000" style:font-name="Verdana" style:font-name-complex="Arial"/>
    </style:style>
    <style:style style:name="T253" style:family="text">
      <style:text-properties fo:color="#000000"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254" style:family="text">
      <style:text-properties fo:color="#000000" fo:language="pt" fo:country="BR" fo:font-weight="normal" style:font-name-asian="Times New Roman" style:language-asian="zxx" style:country-asian="none" style:font-weight-asian="normal" style:font-name-complex="Arial" style:language-complex="ar" style:country-complex="SA" style:font-weight-complex="normal"/>
    </style:style>
    <style:style style:name="T255" style:family="text">
      <style:text-properties fo:color="#000000" fo:language="pt" fo:country="BR" fo:font-weight="normal" style:font-name-asian="Arial" style:language-asian="zxx" style:country-asian="none" style:font-weight-asian="normal" style:font-name-complex="Arial" style:language-complex="ar" style:country-complex="SA"/>
    </style:style>
    <style:style style:name="T256" style:family="text">
      <style:text-properties fo:color="#000000" fo:language="pt" fo:country="BR" style:font-name-asian="Times New Roman" style:language-asian="zxx" style:country-asian="none" style:font-name-complex="Arial" style:language-complex="ar" style:country-complex="SA"/>
    </style:style>
    <style:style style:name="T257" style:family="text">
      <style:text-properties fo:color="#000000" fo:language="pt" fo:country="BR" officeooo:rsid="00283e85" style:font-name-asian="Times New Roman" style:language-asian="zxx" style:country-asian="none" style:font-name-complex="Arial" style:language-complex="ar" style:country-complex="SA"/>
    </style:style>
    <style:style style:name="T258" style:family="text">
      <style:text-properties fo:color="#000000" fo:language="pt" fo:country="BR" officeooo:rsid="002842fc" style:font-name-asian="Times New Roman" style:language-asian="zxx" style:country-asian="none" style:font-name-complex="Arial" style:language-complex="ar" style:country-complex="SA"/>
    </style:style>
    <style:style style:name="T259" style:family="text">
      <style:text-properties fo:color="#000000" fo:language="pt" fo:country="BR" fo:font-weight="bold" style:font-name-asian="Times New Roman" style:language-asian="zxx" style:country-asian="none" style:font-weight-asian="bold" style:font-name-complex="Arial" style:language-complex="ar" style:country-complex="SA"/>
    </style:style>
    <style:style style:name="T260" style:family="text">
      <style:text-properties fo:color="#000000" fo:language="pt" fo:country="BR" fo:font-weight="bold" style:font-name-asian="Times New Roman" style:language-asian="zxx" style:country-asian="none" style:font-weight-asian="bold" style:font-name-complex="Arial" style:language-complex="ar" style:country-complex="SA" style:font-weight-complex="bold"/>
    </style:style>
    <style:style style:name="T261" style:family="text">
      <style:text-properties fo:color="#000000" fo:language="pt" fo:country="BR" style:text-underline-style="none" fo:font-weight="normal" style:font-name-asian="Times New Roman" style:language-asian="zxx" style:country-asian="none" style:font-weight-asian="normal" style:language-complex="ar" style:country-complex="SA" style:font-weight-complex="normal"/>
    </style:style>
    <style:style style:name="T262" style:family="text">
      <style:text-properties fo:color="#000000" fo:letter-spacing="normal" style:font-name-asian="Times New Roman2" style:font-name-complex="Times New Roman2" style:language-complex="ar" style:country-complex="SA"/>
    </style:style>
    <style:style style:name="T263" style:family="text">
      <style:text-properties fo:color="#000000" fo:letter-spacing="normal" fo:font-weight="bold" style:font-name-asian="Times New Roman2" style:font-weight-asian="bold" style:font-name-complex="Times New Roman2" style:language-complex="ar" style:country-complex="SA" style:font-weight-complex="bold"/>
    </style:style>
    <style:style style:name="T264" style:family="text">
      <style:text-properties fo:color="#000000" style:font-name-asian="Arial" style:font-name-complex="Arial"/>
    </style:style>
    <style:style style:name="T265" style:family="text">
      <style:text-properties fo:color="#000000" style:font-name-complex="Arial"/>
    </style:style>
    <style:style style:name="T266" style:family="text">
      <style:text-properties fo:color="#000000" style:font-name-asian="Times New Roman" style:font-name-complex="Arial"/>
    </style:style>
    <style:style style:name="T267" style:family="text">
      <style:text-properties fo:color="#000000" style:text-underline-style="none"/>
    </style:style>
    <style:style style:name="T268" style:family="text">
      <style:text-properties fo:color="#000000" style:text-underline-style="none" fo:font-weight="normal" style:font-name-asian="Times New Roman2" style:font-weight-asian="normal" style:font-name-complex="Times New Roman2" style:font-weight-complex="normal"/>
    </style:style>
    <style:style style:name="T269" style:family="text">
      <style:text-properties fo:color="#000000" fo:font-weight="normal" style:font-name-asian="Times New Roman2" style:font-weight-asian="normal" style:font-name-complex="Times New Roman2" style:font-weight-complex="normal"/>
    </style:style>
    <style:style style:name="T270" style:family="text">
      <style:text-properties fo:color="#ff0000"/>
    </style:style>
    <style:style style:name="T271" style:family="text">
      <style:text-properties fo:color="#ff0000" style:font-name-asian="Times New Roman1"/>
    </style:style>
    <style:style style:name="T272" style:family="text">
      <style:text-properties fo:color="#ff0000" style:font-name-asian="Times New Roman1" style:font-name-complex="Times New Roman1"/>
    </style:style>
    <style:style style:name="T273" style:family="text">
      <style:text-properties fo:color="#ff0000" style:font-name-asian="Times New Roman" style:font-name-complex="Times New Roman"/>
    </style:style>
    <style:style style:name="T274" style:family="text">
      <style:text-properties fo:color="#ff0000" fo:font-weight="bold" style:font-name-asian="Times New Roman1" style:font-weight-asian="bold" style:font-name-complex="Times New Roman1"/>
    </style:style>
    <style:style style:name="T275" style:family="text">
      <style:text-properties fo:color="#ff0000" fo:font-weight="bold" style:font-weight-asian="bold" style:font-name-complex="Arial" style:font-weight-complex="bold"/>
    </style:style>
    <style:style style:name="T276" style:family="text">
      <style:text-properties fo:color="#ff0000" fo:font-weight="normal" style:font-name-asian="Arial" style:font-weight-asian="normal" style:font-name-complex="Arial"/>
    </style:style>
    <style:style style:name="T277" style:family="text">
      <style:text-properties fo:color="#ff0000" style:font-name-asian="Arial" style:font-name-complex="Arial"/>
    </style:style>
    <style:style style:name="T278" style:family="text">
      <style:text-properties fo:color="#ff0000" fo:language="pt" fo:country="BR" fo:font-weight="normal" style:font-name-asian="Arial" style:language-asian="zxx" style:country-asian="none" style:font-weight-asian="normal" style:font-name-complex="Arial" style:language-complex="ar" style:country-complex="SA"/>
    </style:style>
    <style:style style:name="T279" style:family="text">
      <style:text-properties style:text-underline-style="solid" style:text-underline-width="auto" style:text-underline-color="font-color"/>
    </style:style>
    <style:style style:name="T280" style:family="text">
      <style:text-properties style:text-underline-style="solid" style:text-underline-width="auto" style:text-underline-color="font-color" fo:font-weight="bold" style:font-weight-asian="bold"/>
    </style:style>
    <style:style style:name="T281" style:family="text">
      <style:text-properties style:text-underline-style="solid" style:text-underline-width="auto" style:text-underline-color="font-color" fo:font-weight="bold" style:font-weight-asian="bold" style:font-name-complex="Times New Roman1"/>
    </style:style>
    <style:style style:name="T282" style:family="text">
      <style:text-properties style:text-underline-style="solid" style:text-underline-width="auto" style:text-underline-color="font-color" fo:font-weight="bold" style:font-weight-asian="bold" style:font-name-complex="Arial" style:font-weight-complex="bold"/>
    </style:style>
    <style:style style:name="T283" style:family="text">
      <style:text-properties style:text-underline-style="solid" style:text-underline-width="auto" style:text-underline-color="font-color" fo:font-weight="bold" style:font-weight-asian="bold" style:font-weight-complex="bold"/>
    </style:style>
    <style:style style:name="T284" style:family="text">
      <style:text-properties style:text-underline-style="solid" style:text-underline-width="auto" style:text-underline-color="font-color" fo:font-weight="bold" style:font-name-asian="Times New Roman1" style:font-weight-asian="bold"/>
    </style:style>
    <style:style style:name="T285" style:family="text">
      <style:text-properties style:text-underline-style="solid" style:text-underline-width="auto" style:text-underline-color="font-color" fo:font-weight="bold" style:font-name-asian="Times New Roman1" style:font-weight-asian="bold" style:font-name-complex="Times New Roman1"/>
    </style:style>
    <style:style style:name="T286" style:family="text">
      <style:text-properties style:text-underline-style="solid" style:text-underline-width="auto" style:text-underline-color="font-color" fo:font-weight="bold" style:font-name-asian="Times New Roman" style:font-weight-asian="bold" style:font-name-complex="Times New Roman" style:font-weight-complex="bold"/>
    </style:style>
    <style:style style:name="T287" style:family="text">
      <style:text-properties style:text-underline-style="solid" style:text-underline-width="auto" style:text-underline-color="font-color" fo:font-weight="bold" style:font-name-asian="Arial" style:font-weight-asian="bold" style:font-weight-complex="bold"/>
    </style:style>
    <style:style style:name="T288" style:family="text">
      <style:text-properties style:text-underline-style="solid" style:text-underline-width="auto" style:text-underline-color="font-color" fo:font-weight="normal" style:font-weight-asian="normal" style:font-name-complex="Times New Roman1"/>
    </style:style>
    <style:style style:name="T289" style:family="text">
      <style:text-properties style:text-underline-style="solid" style:text-underline-width="auto" style:text-underline-color="font-color" style:font-name-complex="Times New Roman1"/>
    </style:style>
    <style:style style:name="T290" style:family="text">
      <style:text-properties style:text-underline-style="solid" style:text-underline-width="auto" style:text-underline-color="font-color" style:font-name-asian="Times New Roman1"/>
    </style:style>
    <style:style style:name="T291" style:family="text">
      <style:text-properties style:text-underline-style="solid" style:text-underline-width="auto" style:text-underline-color="font-color" style:font-name-asian="Times New Roman1" style:font-name-complex="Times New Roman1"/>
    </style:style>
    <style:style style:name="T292" style:family="text">
      <style:text-properties style:text-underline-style="none"/>
    </style:style>
    <style:style style:name="T293" style:family="text">
      <style:text-properties style:text-underline-style="none" fo:font-weight="normal" style:font-name-asian="Times New Roman1" style:font-weight-asian="normal" style:font-name-complex="Times New Roman1"/>
    </style:style>
    <style:style style:name="T294" style:family="text">
      <style:text-properties style:text-underline-style="none" fo:font-weight="normal" style:font-weight-asian="normal" style:font-name-complex="Times New Roman1"/>
    </style:style>
    <style:style style:name="T295" style:family="text">
      <style:text-properties style:text-underline-style="none" fo:font-weight="bold" style:font-weight-asian="bold" style:font-weight-complex="bold"/>
    </style:style>
    <style:style style:name="T296" style:family="text">
      <style:text-properties style:font-name-asian="Times New Roman" style:font-name-complex="Times New Roman"/>
    </style:style>
    <style:style style:name="T297" style:family="text">
      <style:text-properties style:font-name-asian="Times New Roman" style:font-name-complex="Arial"/>
    </style:style>
    <style:style style:name="T298" style:family="text">
      <style:text-properties style:font-name-complex="Times New Roman"/>
    </style:style>
    <style:style style:name="T299" style:family="text">
      <style:text-properties fo:background-color="transparent"/>
    </style:style>
    <style:style style:name="T300" style:family="text">
      <style:text-properties fo:background-color="transparent" style:font-name-complex="Arial"/>
    </style:style>
    <style:style style:name="T301" style:family="text">
      <style:text-properties fo:background-color="transparent" style:font-name-asian="Times New Roman" style:font-name-complex="Times New Roman"/>
    </style:style>
    <style:style style:name="T302" style:family="text">
      <style:text-properties style:font-name-asian="Times New Roman2"/>
    </style:style>
    <style:style style:name="T303" style:family="text">
      <style:text-properties style:font-name-asian="Times New Roman2" style:font-name-complex="Times New Roman2"/>
    </style:style>
    <style:style style:name="T304" style:family="text">
      <style:text-properties fo:color="#ffffff" fo:font-weight="bold" style:font-weight-asian="bold" style:font-weight-complex="bold"/>
    </style:style>
    <style:style style:name="T305" style:family="text">
      <style:text-properties fo:color="#fafbfe" fo:font-weight="bold" style:font-weight-asian="bold" style:font-weight-complex="bold"/>
    </style:style>
    <style:style style:name="T306" style:family="text">
      <style:text-properties fo:language="pt" fo:country="BR" style:font-name-asian="Times New Roman" style:language-complex="ar" style:country-complex="SA"/>
    </style:style>
    <style:style style:name="T307" style:family="text">
      <style:text-properties fo:language="pt" fo:country="BR" style:font-name-asian="Times New Roman" style:language-asian="zxx" style:country-asian="none" style:font-name-complex="Arial" style:language-complex="ar" style:country-complex="SA" style:font-weight-complex="normal"/>
    </style:style>
    <style:style style:name="T308" style:family="text">
      <style:text-properties fo:language="pt" fo:country="BR" officeooo:rsid="001c2d2e" style:font-name-asian="Times New Roman" style:language-asian="zxx" style:country-asian="none" style:font-name-complex="Arial" style:language-complex="ar" style:country-complex="SA"/>
    </style:style>
    <style:style style:name="T309" style:family="text">
      <style:text-properties fo:language="pt" fo:country="BR" officeooo:rsid="001c57a6" style:font-name-asian="Times New Roman" style:language-asian="zxx" style:country-asian="none" style:font-name-complex="Arial" style:language-complex="ar" style:country-complex="SA"/>
    </style:style>
    <style:style style:name="T310" style:family="text">
      <style:text-properties fo:language="pt" fo:country="BR" style:font-name-asian="Times New Roman" style:language-asian="zxx" style:country-asian="none" style:font-name-complex="Times New Roman" style:language-complex="ar" style:country-complex="SA"/>
    </style:style>
    <style:style style:name="T311" style:family="text">
      <style:text-properties fo:language="pt" fo:country="BR" officeooo:rsid="0023a97d" style:font-name-asian="Times New Roman" style:language-asian="zxx" style:country-asian="none" style:font-name-complex="Times New Roman" style:language-complex="ar" style:country-complex="SA"/>
    </style:style>
    <style:style style:name="T312" style:family="text">
      <style:text-properties fo:language="pt" fo:country="BR" officeooo:rsid="001c2d2e" style:font-name-asian="Times New Roman" style:language-asian="zxx" style:country-asian="none" style:font-name-complex="Times New Roman" style:language-complex="ar" style:country-complex="SA"/>
    </style:style>
    <style:style style:name="T313" style:family="text">
      <style:text-properties fo:language="pt" fo:country="BR" officeooo:rsid="0024acaa" style:font-name-asian="Times New Roman" style:language-asian="zxx" style:country-asian="none" style:font-name-complex="Times New Roman" style:language-complex="ar" style:country-complex="SA"/>
    </style:style>
    <style:style style:name="T314" style:family="text">
      <style:text-properties fo:language="pt" fo:country="BR" fo:font-weight="bold" style:font-name-asian="Times New Roman" style:font-weight-asian="bold" style:language-complex="ar" style:country-complex="SA" style:font-weight-complex="bold"/>
    </style:style>
    <style:style style:name="T315" style:family="text">
      <style:text-properties fo:language="pt" fo:country="BR" fo:font-weight="normal" style:font-name-asian="Times New Roman1" style:font-weight-asian="normal" style:language-complex="ar" style:country-complex="SA" style:font-weight-complex="normal"/>
    </style:style>
    <style:style style:name="T316" style:family="text">
      <style:text-properties fo:font-size="9pt" style:font-size-asian="9pt" style:font-size-complex="9pt"/>
    </style:style>
    <style:style style:name="T317" style:family="text">
      <style:text-properties fo:font-size="9pt" fo:language="pt" fo:country="BR" style:font-name-asian="Times New Roman" style:font-size-asian="9pt" style:language-asian="zxx" style:country-asian="none" style:font-name-complex="Arial" style:font-size-complex="9pt" style:language-complex="ar" style:country-complex="SA" style:font-weight-complex="normal"/>
    </style:style>
    <style:style style:name="T318" style:family="text">
      <style:text-properties fo:font-size="10pt" style:text-underline-style="solid" style:text-underline-width="auto" style:text-underline-color="font-color" style:font-size-asian="10pt" style:font-size-complex="10pt"/>
    </style:style>
    <style:style style:name="T319" style:family="text">
      <style:text-properties fo:font-size="10pt" style:text-underline-style="solid" style:text-underline-width="auto" style:text-underline-color="font-color" style:font-name-asian="Times New Roman1" style:font-size-asian="10pt" style:font-size-complex="10pt"/>
    </style:style>
    <style:style style:name="T320" style:family="text">
      <style:text-properties fo:font-size="10pt" style:text-underline-style="solid" style:text-underline-width="auto" style:text-underline-color="font-color" fo:font-weight="bold" style:font-size-asian="10pt" style:font-weight-asian="bold" style:font-size-complex="10pt"/>
    </style:style>
    <style:style style:name="T321" style:family="text">
      <style:text-properties fo:font-size="10pt" style:text-underline-style="solid" style:text-underline-width="auto" style:text-underline-color="font-color" fo:font-weight="bold" style:font-name-asian="Times New Roman1" style:font-size-asian="10pt" style:font-weight-asian="bold" style:font-size-complex="10pt"/>
    </style:style>
    <style:style style:name="T322" style:family="text">
      <style:text-properties style:text-outline="false" style:text-line-through-style="none" fo:language="pt" fo:country="BR" fo:text-shadow="none" style:text-underline-style="none" fo:font-weight="bold" style:letter-kerning="true" style:font-name-asian="Arial" style:language-asian="zxx" style:country-asian="none" style:font-weight-asian="bold" style:language-complex="ar" style:country-complex="SA" style:font-weight-complex="bold" text:display="true"/>
    </style:style>
    <style:style style:name="T323" style:family="text">
      <style:text-properties fo:color="#800000"/>
    </style:style>
    <style:style style:name="T324" style:family="text">
      <style:text-properties officeooo:rsid="0024acaa"/>
    </style:style>
    <style:style style:name="T325" style:family="text">
      <style:text-properties officeooo:rsid="00254717"/>
    </style:style>
    <style:style style:name="T326" style:family="text">
      <style:text-properties officeooo:rsid="00274751"/>
    </style:style>
    <style:style style:name="T327" style:family="text">
      <style:text-properties officeooo:rsid="00283e85"/>
    </style:style>
    <style:style style:name="T328" style:family="text">
      <style:text-properties officeooo:rsid="00294b82"/>
    </style:style>
    <style:style style:name="T329" style:family="text">
      <style:text-properties officeooo:rsid="002968bc"/>
    </style:style>
    <style:style style:name="T330" style:family="text">
      <style:text-properties officeooo:rsid="002aa68f"/>
    </style:style>
    <style:style style:name="T331" style:family="text">
      <style:text-properties officeooo:rsid="002ce6ce"/>
    </style:style>
    <style:style style:name="T332" style:family="text">
      <style:text-properties officeooo:rsid="002d5157"/>
    </style:style>
    <style:style style:name="T333" style:family="text">
      <style:text-properties officeooo:rsid="0033e160"/>
    </style:style>
    <style:style style:name="T334" style:family="text">
      <style:text-properties officeooo:rsid="0038c3ee"/>
    </style:style>
    <style:style style:name="T335" style:family="text">
      <style:text-properties fo:color="#ffff00" fo:font-weight="bold" style:font-name-asian="Times New Roman1" style:font-weight-asian="bold" style:font-weight-complex="bold"/>
    </style:style>
    <style:style style:name="T336" style:family="text">
      <style:text-properties fo:color="#ffff00" fo:font-weight="bold" officeooo:rsid="001f933f" style:font-name-asian="Times New Roman1" style:font-weight-asian="bold" style:font-weight-complex="bold"/>
    </style:style>
    <style:style style:name="T337" style:family="text">
      <style:text-properties fo:color="#ffff00" fo:font-weight="bold" style:font-weight-asian="bold" style:font-weight-complex="bold"/>
    </style:style>
    <style:style style:name="T338" style:family="text">
      <style:text-properties fo:color="#ffff00" fo:font-weight="bold" fo:background-color="#ffffff" style:font-name-asian="Times New Roman1" style:font-weight-asian="bold" style:font-weight-complex="bold"/>
    </style:style>
    <style:style style:name="T339" style:family="text">
      <style:text-properties fo:color="#ffff00" fo:font-weight="bold" officeooo:rsid="001f933f" fo:background-color="#ffffff" style:font-name-asian="Times New Roman1" style:font-weight-asian="bold" style:font-weight-complex="bold"/>
    </style:style>
    <style:style style:name="T340" style:family="text">
      <style:text-properties fo:color="#ffff00" fo:font-weight="bold" fo:background-color="#ffffff" style:font-weight-asian="bold" style:font-weight-complex="bold"/>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4"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8"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8"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3"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4"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start-value="3"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5">
      <text:list-level-style-number text:level="1" text:style-name="Numbering_20_Symbols"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format="1" text:start-value="10"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style:style style:name="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69"/>
      <text:p text:style-name="P97"><text:s text:c="6"/>GOVERNO DO ESTADO DE SERGIPE</text:p>
      <text:p text:style-name="P97"/>
      <text:p text:style-name="P97">SECRETARIA DE ESTADO DE DESENVOLVIMENTO URBANO – SEDURB</text:p>
      <text:p text:style-name="P97"/>
      <text:p text:style-name="P129">COMPANHIA DE SANEAMENTO DE SERGIPE - DESO</text:p>
      <text:p text:style-name="P97"/>
      <text:p text:style-name="P19"/>
      <text:p text:style-name="P19"/>
      <text:p text:style-name="P19"><text:bookmark text:name="page1"/></text:p>
      <text:p text:style-name="P20"/>
      <text:p text:style-name="P93"><text:s/>RDC PRESENCAL Nº 001/2013</text:p>
      <text:p text:style-name="P20"/>
      <text:p text:style-name="P20"/>
      <text:p text:style-name="P20"/>
      <text:p text:style-name="P21"/>
      <text:p text:style-name="P158"><text:span text:style-name="T51">“</text:span><text:span text:style-name="T45">CONTRATAÇÃO</text:span><text:span text:style-name="T51"> </text:span><text:span text:style-name="T45">DE</text:span><text:span text:style-name="T51"> </text:span><text:span text:style-name="T45">EMPRESA</text:span><text:span text:style-name="T51"> </text:span><text:span text:style-name="T45">PARA</text:span><text:span text:style-name="T51"> </text:span><text:span text:style-name="T45">A</text:span><text:span text:style-name="T51"> </text:span><text:span text:style-name="T45">ELABORAÇÃO</text:span><text:span text:style-name="T51"> </text:span><text:span text:style-name="T45">DE</text:span></text:p>
      <text:p text:style-name="P159">PROJETO<text:span text:style-name="T97"> </text:span>BÁSICO<text:span text:style-name="T97"> </text:span>E<text:span text:style-name="T97"> </text:span>EXECUTIVO<text:span text:style-name="T97"> </text:span>DE<text:span text:style-name="T97"> </text:span>ENGENHARIA<text:span text:style-name="T97"> </text:span>E<text:span text:style-name="T97"> </text:span>EXECUÇÃO</text:p>
      <text:p text:style-name="P165">DOS<text:span text:style-name="T97"> </text:span>SERVIÇOS<text:span text:style-name="T97"> </text:span>DE<text:span text:style-name="T97"> </text:span>IMPLANTAÇÃO<text:span text:style-name="T97"> </text:span>DO<text:span text:style-name="T97"> </text:span>SISTEMA<text:span text:style-name="T97"> </text:span>DE<text:span text:style-name="T97"> </text:span>ESGOTAMENTO<text:span text:style-name="T97"> </text:span>SANITÁRIO<text:span text:style-name="T97"> </text:span>NAS<text:span text:style-name="T97"> </text:span>ZONAS<text:span text:style-name="T97"> </text:span>NORTE<text:span text:style-name="T97"> </text:span>(SUBSISTEMA<text:span text:style-name="T97"> <text:s/></text:span>ERQ-NORTE<text:span text:style-name="T97"> </text:span>1ª<text:span text:style-name="T97"> </text:span>ETAPA)<text:span text:style-name="T97"> </text:span>E<text:span text:style-name="T97"> </text:span>OESTE<text:span text:style-name="T97"> </text:span>(SUBSISTEMA<text:span text:style-name="T97"> </text:span>JABOTIANA)<text:span text:style-name="T97"> </text:span>DE<text:span text:style-name="T97"> </text:span>ARACAJU/SE.<text:span text:style-name="T97">”</text:span></text:p>
      <text:p text:style-name="P11"/>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7"><text:soft-page-break/><text:s text:c="9"/></text:p>
      <text:p text:style-name="P277">EDITAL DO RDC<text:span text:style-name="T97"> </text:span>PRESENCIAL<text:span text:style-name="T97"> </text:span>Nº 001/2013<text:span text:style-name="T97"> – </text:span>DMAE/DESO</text:p>
      <text:p text:style-name="P3"/>
      <text:p text:style-name="P3"/>
      <text:p text:style-name="P187"><text:span text:style-name="T279">1- <text:s/>PREÂMBULO E </text:span><text:span text:style-name="T290"><text:s/></text:span><text:span text:style-name="T279">OBJETO</text:span><text:span text:style-name="T97"> </text:span></text:p>
      <text:p text:style-name="P31"/>
      <text:p text:style-name="P169"><text:span text:style-name="T100">1.1 - A</text:span><text:span text:style-name="T98"> </text:span><text:span text:style-name="T100">COMPANHIA</text:span><text:span text:style-name="T98"> </text:span><text:span text:style-name="T100">DE</text:span><text:span text:style-name="T98"> </text:span><text:span text:style-name="T100">SANEAMENTO</text:span><text:span text:style-name="T98"> </text:span><text:span text:style-name="T100">DE</text:span><text:span text:style-name="T98"> </text:span><text:span text:style-name="T100">SERGIPE</text:span><text:span text:style-name="T98"> – </text:span><text:span text:style-name="T100">DESO,</text:span><text:span text:style-name="T98"> </text:span><text:span text:style-name="T100">através</text:span><text:span text:style-name="T98"> </text:span><text:span text:style-name="T100">de</text:span><text:span text:style-name="T98"> sua </text:span><text:span text:style-name="T100">Comissão</text:span><text:span text:style-name="T98"> </text:span><text:span text:style-name="T100">Especial</text:span><text:span text:style-name="T98"> </text:span><text:span text:style-name="T100">de</text:span><text:span text:style-name="T98"> </text:span><text:span text:style-name="T100">Licitações,</text:span><text:span text:style-name="T98"> </text:span><text:span text:style-name="T100">constituída</text:span><text:span text:style-name="T98"> </text:span><text:span text:style-name="T100">pela</text:span><text:span text:style-name="T98"> </text:span><text:span text:style-name="T100">Portaria</text:span><text:span text:style-name="T98"> </text:span><text:span text:style-name="T100">nº</text:span><text:span text:style-name="T240"> </text:span><text:span text:style-name="T239">054/2013</text:span><text:span text:style-name="T100">,</text:span><text:span text:style-name="T98"> </text:span><text:span text:style-name="T100">doravante</text:span><text:span text:style-name="T98"> </text:span><text:span text:style-name="T100">designada</text:span><text:span text:style-name="T98"> </text:span><text:span text:style-name="T100">simplesmente</text:span><text:span text:style-name="T98"> </text:span><text:span text:style-name="T100">de</text:span><text:span text:style-name="T98"> </text:span><text:span text:style-name="T100">COMISSÃO,</text:span><text:span text:style-name="T98"> </text:span><text:span text:style-name="T100">torna</text:span><text:span text:style-name="T98"> </text:span><text:span text:style-name="T100">público</text:span><text:span text:style-name="T98"> </text:span><text:span text:style-name="T100">para</text:span><text:span text:style-name="T98"> </text:span><text:span text:style-name="T100">conhecimento</text:span><text:span text:style-name="T98"> </text:span><text:span text:style-name="T100">dos</text:span><text:span text:style-name="T98"> </text:span><text:span text:style-name="T100">interessados, que fará realizar licitação em tela na modalidade RDC PRESENCIAL, do tipo TÉCNICA E PREÇO sob o REGIME E EXECUÇÃO CONTRATAÇÃO INTEGRADA, em sessão pública destinada à</text:span><text:span text:style-name="T98"> </text:span><text:span text:style-name="T100">contratação</text:span><text:span text:style-name="T98"> </text:span><text:span text:style-name="T100">do</text:span><text:span text:style-name="T98"> </text:span><text:span text:style-name="T100">objeto</text:span><text:span text:style-name="T98"> </text:span><text:span text:style-name="T100">citado</text:span><text:span text:style-name="T98"> abaixo, na forma </text:span><text:span text:style-name="T100">deste</text:span><text:span text:style-name="T98"> </text:span><text:span text:style-name="T100">Edital e de seus anexos.</text:span></text:p>
      <text:p text:style-name="P31"/>
      <text:p text:style-name="P22"><text:span text:style-name="T68">1.1.1</text:span><text:span text:style-name="T46"> -</text:span><text:span text:style-name="T98"> </text:span><text:span text:style-name="T100">O</text:span><text:span text:style-name="T98"> </text:span><text:span text:style-name="T100">objeto</text:span><text:span text:style-name="T98"> </text:span><text:span text:style-name="T100">da</text:span><text:span text:style-name="T98"> </text:span><text:span text:style-name="T100">presente</text:span><text:span text:style-name="T98"> </text:span><text:span text:style-name="T100">licitação</text:span><text:span text:style-name="T98"> </text:span><text:span text:style-name="T100">é</text:span><text:span text:style-name="T98"> </text:span><text:span text:style-name="T100">a</text:span><text:span text:style-name="T98"> “</text:span><text:span text:style-name="T100">CONTRATAÇÃO</text:span><text:span text:style-name="T98"> </text:span><text:span text:style-name="T100">DE</text:span><text:span text:style-name="T98"> </text:span><text:span text:style-name="T100">EMPRESA</text:span><text:span text:style-name="T98"> </text:span><text:span text:style-name="T100">PARA</text:span><text:span text:style-name="T98"> </text:span><text:span text:style-name="T100">A</text:span><text:span text:style-name="T98"> </text:span><text:span text:style-name="T100">ELABORAÇÃO</text:span><text:span text:style-name="T98"> </text:span><text:span text:style-name="T100">DE</text:span><text:span text:style-name="T98"> </text:span><text:span text:style-name="T100">PROJETO</text:span><text:span text:style-name="T98"> </text:span><text:span text:style-name="T100">BÁSICO</text:span><text:span text:style-name="T98"> </text:span><text:span text:style-name="T100">E</text:span><text:span text:style-name="T98"> </text:span><text:span text:style-name="T100">EXECUTIVO</text:span><text:span text:style-name="T98"> </text:span><text:span text:style-name="T100">DE</text:span><text:span text:style-name="T98"> </text:span><text:span text:style-name="T100">ENGENHARIA</text:span><text:span text:style-name="T98"> </text:span><text:span text:style-name="T100">E</text:span><text:span text:style-name="T98"> </text:span><text:span text:style-name="T100">EXECUÇÃO</text:span><text:span text:style-name="T98"> </text:span><text:span text:style-name="T100">DOS</text:span><text:span text:style-name="T98"> </text:span><text:span text:style-name="T100">SERVIÇOS</text:span><text:span text:style-name="T98"> </text:span><text:span text:style-name="T100">DE</text:span><text:span text:style-name="T98"> </text:span><text:span text:style-name="T100">IMPLANTAÇÃO</text:span><text:span text:style-name="T98"> </text:span><text:span text:style-name="T100">DO</text:span><text:span text:style-name="T98"> </text:span><text:span text:style-name="T100">SISTEMA</text:span><text:span text:style-name="T98"> </text:span><text:span text:style-name="T100">DE</text:span><text:span text:style-name="T98"> </text:span><text:span text:style-name="T100">ESGOTAMENTO</text:span><text:span text:style-name="T98"> </text:span><text:span text:style-name="T100">SANITÁRIO</text:span><text:span text:style-name="T98"> </text:span><text:span text:style-name="T100">NA</text:span><text:span text:style-name="T98"> </text:span><text:span text:style-name="T76">ZONA</text:span><text:span text:style-name="T102"> </text:span><text:span text:style-name="T76">NORTE</text:span><text:span text:style-name="T102"> </text:span><text:span text:style-name="T76">-</text:span><text:span text:style-name="T102"> </text:span><text:span text:style-name="T76">SUBSISTEMA</text:span><text:span text:style-name="T102"> </text:span><text:span text:style-name="T76">ERQ-NORTE/1ª</text:span><text:span text:style-name="T102"> </text:span><text:span text:style-name="T76">ETAPA,</text:span><text:span text:style-name="T102"> </text:span><text:span text:style-name="T76">QUE</text:span><text:span text:style-name="T102"> </text:span><text:span text:style-name="T76">ABRANGE</text:span><text:span text:style-name="T102"> </text:span><text:span text:style-name="T76">OS</text:span><text:span text:style-name="T102"> </text:span><text:span text:style-name="T76">BAIRROS:</text:span><text:span text:style-name="T102"> </text:span><text:span text:style-name="T76">SOLEDADE,</text:span><text:span text:style-name="T102"> </text:span><text:span text:style-name="T76">LAMARÃO,</text:span><text:span text:style-name="T102"> </text:span><text:span text:style-name="T76">JARDIM</text:span><text:span text:style-name="T102"> </text:span><text:span text:style-name="T76">CENTENÁRIO,</text:span><text:span text:style-name="T102"> </text:span><text:span text:style-name="T76">BUGIO,</text:span><text:span text:style-name="T102"> </text:span><text:span text:style-name="T76">SÃO</text:span><text:span text:style-name="T102"> </text:span><text:span text:style-name="T76">CARLOS,</text:span><text:span text:style-name="T102"> </text:span><text:span text:style-name="T76">OLARIA,</text:span><text:span text:style-name="T102"> </text:span><text:span text:style-name="T76">JOSÉ</text:span><text:span text:style-name="T102"> </text:span><text:span text:style-name="T76">CONRADO</text:span><text:span text:style-name="T102"> </text:span><text:span text:style-name="T76">DE</text:span><text:span text:style-name="T102"> </text:span><text:span text:style-name="T76">ARAÚJO,</text:span><text:span text:style-name="T102"> </text:span><text:span text:style-name="T76">JAPÃOZINHO,</text:span><text:span text:style-name="T102"> </text:span><text:span text:style-name="T76">ALTO</text:span><text:span text:style-name="T102"> </text:span><text:span text:style-name="T76">DA</text:span><text:span text:style-name="T102"> </text:span><text:span text:style-name="T76">JAQUEIRA</text:span><text:span text:style-name="T102"> </text:span><text:span text:style-name="T76">E</text:span><text:span text:style-name="T102"> </text:span><text:span text:style-name="T76">CIDADE</text:span><text:span text:style-name="T102"> </text:span><text:span text:style-name="T76">NOVA</text:span><text:span text:style-name="T102"> </text:span><text:span text:style-name="T76">E</text:span><text:span text:style-name="T102"> </text:span><text:span text:style-name="T76">NA</text:span><text:span text:style-name="T102"> </text:span><text:span text:style-name="T76">ZONA</text:span><text:span text:style-name="T102"> </text:span><text:span text:style-name="T76">OESTE</text:span><text:span text:style-name="T102"> </text:span><text:span text:style-name="T76">-</text:span><text:span text:style-name="T102"> </text:span><text:span text:style-name="T76">SUBSISTEMA</text:span><text:span text:style-name="T102"> </text:span><text:span text:style-name="T76">JABOTIANA,</text:span><text:span text:style-name="T102"> </text:span><text:span text:style-name="T76">QUE</text:span><text:span text:style-name="T102"> </text:span><text:span text:style-name="T76">ABRANGE</text:span><text:span text:style-name="T102"> </text:span><text:span text:style-name="T76">OS</text:span><text:span text:style-name="T102"> </text:span><text:span text:style-name="T76">BAIRROS:</text:span><text:span text:style-name="T102"> </text:span><text:span text:style-name="T76">JABOTIANA,</text:span><text:span text:style-name="T102"> </text:span><text:span text:style-name="T76">PONTO</text:span><text:span text:style-name="T102"> </text:span><text:span text:style-name="T76">NOVO,</text:span><text:span text:style-name="T102"> </text:span><text:span text:style-name="T76">SIQUEIRA</text:span><text:span text:style-name="T102"> </text:span><text:span text:style-name="T76">CAMPOS</text:span><text:span text:style-name="T102"> </text:span><text:span text:style-name="T76">E</text:span><text:span text:style-name="T102"> </text:span><text:span text:style-name="T76">AMÉRICA</text:span><text:span text:style-name="T102"> </text:span><text:span text:style-name="T76">EM</text:span><text:span text:style-name="T102"> </text:span><text:span text:style-name="T76">ARACAJU/SE</text:span><text:span text:style-name="T98">”</text:span><text:span text:style-name="T100">,</text:span><text:span text:style-name="T98"> </text:span><text:span text:style-name="T100">com</text:span><text:span text:style-name="T98"> </text:span><text:span text:style-name="T100">fundamento</text:span><text:span text:style-name="T98"> </text:span><text:span text:style-name="T100">legal</text:span><text:span text:style-name="T98"> </text:span><text:span text:style-name="T100">no</text:span><text:span text:style-name="T98"> </text:span><text:span text:style-name="T100">inciso</text:span><text:span text:style-name="T98"> </text:span><text:span text:style-name="T100">IV,</text:span><text:span text:style-name="T98"> </text:span><text:span text:style-name="T100">art.</text:span><text:span text:style-name="T98"> </text:span><text:span text:style-name="T100">1º,</text:span><text:span text:style-name="T98"> </text:span><text:span text:style-name="T100">da</text:span><text:span text:style-name="T98"> </text:span><text:span text:style-name="T100">Lei</text:span><text:span text:style-name="T98"> </text:span><text:span text:style-name="T100">nº</text:span><text:span text:style-name="T98"> </text:span><text:span text:style-name="T100">12.462,</text:span><text:span text:style-name="T98"> </text:span><text:span text:style-name="T100">de</text:span><text:span text:style-name="T98"> </text:span><text:span text:style-name="T100">05</text:span><text:span text:style-name="T98"> </text:span><text:span text:style-name="T100">de</text:span><text:span text:style-name="T98"> </text:span><text:span text:style-name="T100">agosto</text:span><text:span text:style-name="T98"> </text:span><text:span text:style-name="T100">de</text:span><text:span text:style-name="T98"> </text:span><text:span text:style-name="T100">2011,</text:span><text:span text:style-name="T98"> </text:span><text:span text:style-name="T100">de</text:span><text:span text:style-name="T98"> </text:span><text:span text:style-name="T100">acordo</text:span><text:span text:style-name="T98"> </text:span><text:span text:style-name="T100">com</text:span><text:span text:style-name="T98"> </text:span><text:span text:style-name="T100">as</text:span><text:span text:style-name="T98"> </text:span><text:span text:style-name="T100">exigências</text:span><text:span text:style-name="T98"> </text:span><text:span text:style-name="T100">e</text:span><text:span text:style-name="T98"> </text:span><text:span text:style-name="T100">demais</text:span><text:span text:style-name="T98"> </text:span><text:span text:style-name="T100">condições</text:span><text:span text:style-name="T98"> </text:span><text:span text:style-name="T100">e</text:span><text:span text:style-name="T98"> </text:span><text:span text:style-name="T100">especificações</text:span><text:span text:style-name="T98"> </text:span><text:span text:style-name="T100">expressas</text:span><text:span text:style-name="T98"> </text:span><text:span text:style-name="T100">neste</text:span><text:span text:style-name="T98"> </text:span><text:span text:style-name="T100">Edital</text:span><text:span text:style-name="T98"> </text:span><text:span text:style-name="T100">e</text:span><text:span text:style-name="T98"> </text:span><text:span text:style-name="T100">em</text:span><text:span text:style-name="T98"> </text:span><text:span text:style-name="T100">seus</text:span><text:span text:style-name="T98"> </text:span><text:span text:style-name="T100">Anexos.</text:span></text:p>
      <text:p text:style-name="P108"/>
      <text:p text:style-name="P108">1.2 – Da opção pelo RDC – REGIME DIFERENCIADO DE CONTRATAÇÃO</text:p>
      <text:p text:style-name="P108"><text:s/></text:p>
      <text:p text:style-name="P108">a) A presente licitação reger-se-á pelo disposto neste Edital e seus Anexos, pela Lei nº 12.462, de 05/08/2011, pelo<text:span text:style-name="T97"> </text:span>Decreto<text:span text:style-name="T97"> </text:span>nº<text:span text:style-name="T97"> </text:span>7.581,<text:span text:style-name="T97"> </text:span>de<text:span text:style-name="T97"> </text:span>11<text:span text:style-name="T97"> </text:span>de<text:span text:style-name="T97"> </text:span>outubro<text:span text:style-name="T97"> </text:span>de<text:span text:style-name="T97"> </text:span>2011 alterado pelo Decreto nº 8.080 de 20 de agosto de 2013.</text:p>
      <text:p text:style-name="P108"/>
      <text:p text:style-name="P31"><text:span text:style-name="T104">b) A opção pelo RDC resulta no afastamento das normas contidas </text:span><text:span text:style-name="T303"><text:s/>na Lei nº 8.666/93, exceto nos casos expressamente previstos na Lei e Decreto que regem o RDC.</text:span></text:p>
      <text:p text:style-name="P108"/>
      <text:p text:style-name="P79"><text:span text:style-name="T69">1.3 -</text:span><text:span text:style-name="T47"> </text:span><text:span text:style-name="T69">Da</text:span><text:span text:style-name="T202"> fonte de Recursos</text:span><text:span text:style-name="T195"> </text:span><text:span text:style-name="T202">F</text:span><text:span text:style-name="T253">inanceiros: </text:span><text:span text:style-name="T201">PAC 2 – Ministério das Cidades – Termo de Compromisso nº 413181-29/2013.</text:span></text:p>
      <text:p text:style-name="P127"/>
      <text:p text:style-name="P31"><text:span text:style-name="T105">1.4 - </text:span><text:span text:style-name="T30">Constitui parte integrante deste Edital</text:span><text:span text:style-name="T104">:</text:span></text:p>
      <text:p text:style-name="P108"/>
      <text:list xml:id="list1010164858343499496" text:style-name="WW8Num2">
        <text:list-header>
          <text:p text:style-name="P370"><text:span text:style-name="T106">1.4.1 - <text:s text:c="2"/></text:span><text:span text:style-name="T107">ANEXO</text:span><text:span text:style-name="T106"> </text:span><text:span text:style-name="T107">I</text:span><text:span text:style-name="T106"> </text:span><text:span text:style-name="T107">-</text:span><text:span text:style-name="T106"> </text:span><text:span text:style-name="T107">ANTEPROJETO</text:span><text:span text:style-name="T106"> </text:span></text:p>
        </text:list-header>
      </text:list>
      <text:p text:style-name="P108"/>
      <text:p text:style-name="P188"><text:span text:style-name="T97">1.4.2- </text:span>ANEXO<text:span text:style-name="T97"> </text:span>II<text:span text:style-name="T97"> </text:span>-<text:span text:style-name="T97"> </text:span>DECLARAÇÃO<text:span text:style-name="T97"> </text:span>CUMPRIMENTO<text:span text:style-name="T97"> </text:span>REQUISITOS<text:span text:style-name="T97"> </text:span>DE<text:span text:style-name="T97"> </text:span>HABILITAÇÃO<text:span text:style-name="T97"> </text:span>E<text:span text:style-name="T97"> </text:span>INEXISTÊNCIA<text:span text:style-name="T97"> </text:span>DE<text:span text:style-name="T97"> </text:span>FATOS<text:span text:style-name="T97"> </text:span>IMPEDITIVOS<text:span text:style-name="T97"> </text:span>DE<text:span text:style-name="T97"> </text:span>HABILITAÇÃO<text:span text:style-name="T97"> </text:span>(MODELO)<text:span text:style-name="T97"> <text:s text:c="3"/></text:span></text:p>
      <text:p text:style-name="P192"/>
      <text:p text:style-name="P23"><text:span text:style-name="T106">1.4.3- <text:s text:c="2"/></text:span><text:span text:style-name="T107">ANEXO</text:span><text:span text:style-name="T106"> </text:span><text:span text:style-name="T107">III</text:span><text:span text:style-name="T106"> </text:span><text:span text:style-name="T107">-</text:span><text:span text:style-name="T106"> </text:span><text:span text:style-name="T107">CARTA</text:span><text:span text:style-name="T106"> </text:span><text:span text:style-name="T107">DE</text:span><text:span text:style-name="T106"> </text:span><text:span text:style-name="T107">APRESENTAÇÃO</text:span><text:span text:style-name="T106"> </text:span><text:span text:style-name="T107">DA</text:span><text:span text:style-name="T106"> </text:span><text:span text:style-name="T107">PROPOSTA</text:span><text:span text:style-name="T106"> </text:span><text:span text:style-name="T107">DE</text:span><text:span text:style-name="T106"> </text:span><text:span text:style-name="T107">PREÇOS</text:span><text:span text:style-name="T106"> </text:span><text:span text:style-name="T107">(MODELO)</text:span><text:span text:style-name="T106"> </text:span></text:p>
      <text:p text:style-name="P193"/>
      <text:p text:style-name="P194">1.4.4 - <text:span text:style-name="T97"><text:s/></text:span>ANEXO<text:span text:style-name="T97"> </text:span>IV<text:span text:style-name="T97"> </text:span>-<text:span text:style-name="T97"> </text:span>CARTA<text:span text:style-name="T97"> </text:span>DE<text:span text:style-name="T97"> </text:span>APRESENTAÇÃO<text:span text:style-name="T97"> </text:span>DA<text:span text:style-name="T97"> </text:span>PROPOSTA<text:span text:style-name="T97"> </text:span>TÉCNICA<text:span text:style-name="T97"> </text:span></text:p>
      <text:p text:style-name="P109">(MODELO)<text:span text:style-name="T97"> </text:span></text:p>
      <text:p text:style-name="P108"/>
      <text:p text:style-name="P195"><text:span text:style-name="T97">1.4.5 - <text:s/></text:span>ANEXO<text:span text:style-name="T97"> </text:span>V<text:span text:style-name="T97"> - </text:span>TERMO<text:span text:style-name="T97"> </text:span>DE<text:span text:style-name="T97"> </text:span>COMPROMISSO<text:span text:style-name="T97"> </text:span>DE<text:span text:style-name="T97"> </text:span>EXECUÇÃO<text:span text:style-name="T97"> </text:span>DOS<text:span text:style-name="T97"> </text:span>SERVIÇOS<text:span text:style-name="T97"> </text:span>E<text:span text:style-name="T97"> </text:span>DE<text:span text:style-name="T97"> </text:span>CESSÃO<text:span text:style-name="T97"> </text:span>DE<text:span text:style-name="T97"> </text:span>DIREITOS<text:span text:style-name="T97"> </text:span>AUTORAIS<text:span text:style-name="T97"> </text:span>PATRIMONIAIS<text:span text:style-name="T97"> </text:span>(MODELO)<text:span text:style-name="T97"> </text:span></text:p>
      <text:p text:style-name="P109"/>
      <text:p text:style-name="P109"><text:soft-page-break/><text:span text:style-name="T97">1.4.6 - </text:span>ANEXO<text:span text:style-name="T97"> </text:span>VI<text:span text:style-name="T97"> </text:span>-<text:span text:style-name="T97"> </text:span>CARTA<text:span text:style-name="T97"> </text:span>DE<text:span text:style-name="T97"> </text:span>APRESENTAÇÃO<text:span text:style-name="T97"> </text:span>DOS<text:span text:style-name="T97"> </text:span>DOCUMENTOS<text:span text:style-name="T97"> </text:span>DE<text:span text:style-name="T97"> </text:span>HABILITAÇÃO<text:span text:style-name="T97"> </text:span>(MODELO)<text:span text:style-name="T97"> </text:span></text:p>
      <text:p text:style-name="P124"/>
      <text:p text:style-name="P108">1.4.7 - ANEXO<text:span text:style-name="T97"> </text:span>VII<text:span text:style-name="T97"> </text:span>-<text:span text:style-name="T97"> </text:span>QUADRO<text:span text:style-name="T97"> </text:span>DE<text:span text:style-name="T97"> </text:span>PESSOAL<text:span text:style-name="T97"> </text:span>TÉCNICO<text:span text:style-name="T97"> </text:span>(MODELO)<text:span text:style-name="T97"> </text:span></text:p>
      <text:p text:style-name="P108"/>
      <text:list xml:id="list4201189220118453147" text:style-name="WW8Num3">
        <text:list-header>
          <text:p text:style-name="P371">1.4.8 - ANEXO<text:span text:style-name="T97"> </text:span>VIII<text:span text:style-name="T97"> </text:span>-<text:span text:style-name="T97"> </text:span>PLANILHA<text:span text:style-name="T97"> </text:span>DE<text:span text:style-name="T97"> </text:span>COMPOSIÇÃO<text:span text:style-name="T97"> </text:span>DAS<text:span text:style-name="T97"> </text:span>TAXAS<text:span text:style-name="T97"> </text:span>DE<text:span text:style-name="T97"> </text:span>BONIFICAÇÃO<text:span text:style-name="T97"> </text:span>E<text:span text:style-name="T97"> </text:span>DESPESAS<text:span text:style-name="T97"> </text:span>INDIRETAS<text:span text:style-name="T97"> </text:span>-<text:span text:style-name="T97"> </text:span>BDI<text:span text:style-name="T97"> </text:span>-<text:span text:style-name="T97"> </text:span>SERVIÇOS<text:span text:style-name="T97"> </text:span>(MODELO)<text:span text:style-name="T97"> </text:span></text:p>
          <text:p text:style-name="P374"/>
          <text:p text:style-name="P375">1.4.9 - ANEXO<text:span text:style-name="T97"> </text:span>IX<text:span text:style-name="T97"> </text:span>-<text:span text:style-name="T97"> </text:span>MINUTA<text:span text:style-name="T97"> </text:span>CONTRATO<text:span text:style-name="T97"> <text:s/></text:span></text:p>
        </text:list-header>
      </text:list>
      <text:p text:style-name="P31"/>
      <text:list xml:id="list5528686847625008097" text:style-name="WW8Num4">
        <text:list-header>
          <text:p text:style-name="P376"><text:span text:style-name="T68">1.5</text:span><text:span text:style-name="T100"> - O</text:span><text:span text:style-name="T98"> </text:span><text:span text:style-name="T100">Edital</text:span><text:span text:style-name="T98"> </text:span><text:span text:style-name="T100">poderá</text:span><text:span text:style-name="T98"> </text:span><text:span text:style-name="T100">ser</text:span><text:span text:style-name="T98"> </text:span><text:span text:style-name="T100">retirado</text:span><text:span text:style-name="T98"> </text:span><text:span text:style-name="T100">na</text:span><text:span text:style-name="T98"> Sala da Comissão de Licitação da DESO, </text:span><text:span text:style-name="T100">no</text:span><text:span text:style-name="T98"> </text:span><text:span text:style-name="T100">endereço:</text:span><text:span text:style-name="T98"> </text:span><text:span text:style-name="T100">Rua</text:span><text:span text:style-name="T98"> </text:span><text:span text:style-name="T100">Campo</text:span><text:span text:style-name="T98"> </text:span><text:span text:style-name="T100">do</text:span><text:span text:style-name="T98"> </text:span><text:span text:style-name="T100">Brito,</text:span><text:span text:style-name="T98"> </text:span><text:span text:style-name="T100">331,</text:span><text:span text:style-name="T98"> </text:span><text:span text:style-name="T100">Bairro</text:span><text:span text:style-name="T98"> </text:span><text:span text:style-name="T100">13</text:span><text:span text:style-name="T98"> </text:span><text:span text:style-name="T100">de</text:span><text:span text:style-name="T98"> </text:span><text:span text:style-name="T100">Julho,</text:span><text:span text:style-name="T98"> </text:span><text:span text:style-name="T100">CEP</text:span><text:span text:style-name="T98"> </text:span><text:span text:style-name="T100">49020-380,</text:span><text:span text:style-name="T98"> </text:span><text:span text:style-name="T100">Aracaju/SE</text:span><text:span text:style-name="T98"> </text:span><text:span text:style-name="T100">de</text:span><text:span text:style-name="T98"> </text:span><text:span text:style-name="T100">2ª</text:span><text:span text:style-name="T98"> </text:span><text:span text:style-name="T100">a</text:span><text:span text:style-name="T98"> </text:span><text:span text:style-name="T100">6ª</text:span><text:span text:style-name="T98"> </text:span><text:span text:style-name="T100">feira</text:span><text:span text:style-name="T98"> </text:span><text:span text:style-name="T100">(dias</text:span><text:span text:style-name="T98"> </text:span><text:span text:style-name="T100">úteis),</text:span><text:span text:style-name="T98"> </text:span><text:span text:style-name="T100">das</text:span><text:span text:style-name="T98"> </text:span><text:span text:style-name="T100">8:00</text:span><text:span text:style-name="T98"> </text:span><text:span text:style-name="T100">às</text:span><text:span text:style-name="T98"> </text:span><text:span text:style-name="T100">12:00</text:span><text:span text:style-name="T98"> </text:span><text:span text:style-name="T100">horas,</text:span><text:span text:style-name="T106"> </text:span><text:span text:style-name="T107">ou</text:span><text:span text:style-name="T106"> </text:span><text:span text:style-name="T107">no</text:span><text:span text:style-name="T106"> </text:span><text:span text:style-name="T107">site</text:span><text:span text:style-name="T106"> </text:span><text:span text:style-name="T107">da</text:span><text:span text:style-name="T106"> </text:span><text:span text:style-name="T107">DESO,</text:span><text:span text:style-name="T106"> </text:span><text:span text:style-name="T107">no</text:span><text:span text:style-name="T106"> </text:span><text:span text:style-name="T107">endereço,</text:span><text:span text:style-name="T106"> </text:span><text:span text:style-name="T107">www.</text:span><text:span text:style-name="T108">deso-se.com.br.</text:span></text:p>
        </text:list-header>
      </text:list>
      <text:p text:style-name="P145"/>
      <text:p text:style-name="P24"><text:span text:style-name="T68">1.6</text:span><text:span text:style-name="T46"> - </text:span><text:span text:style-name="T205">O fornecimento deste Edital, quando solicitado, com seus elementos constitutivos, fica condicionado ao recolhimento</text:span><text:span text:style-name="T188"> à Tesouraria da </text:span><text:span text:style-name="T253">DESO</text:span><text:span text:style-name="T188">, da importância de</text:span><text:span text:style-name="T195"> </text:span><text:span text:style-name="T206">R$100,00</text:span><text:span text:style-name="T208"> (cem reais</text:span><text:span text:style-name="T210">)</text:span><text:span text:style-name="T205">, valor este limitado ao custo efetivo de reprodução, por qualquer meio, da documentação fornecida</text:span><text:span text:style-name="T188">, cujo valor não será devolvido, salvo se houver revogação ou nulidade desta licitação, desde que para este caso não tenha havido imputabilidade à empresa adquirente, e mediante restituição integral do material que lhe tenha sido fornecido em perfeitas condições e ordem.</text:span></text:p>
      <text:p text:style-name="P105"/>
      <text:p text:style-name="P85"><text:span text:style-name="T50">2 - </text:span><text:span text:style-name="T41">DA</text:span><text:span text:style-name="T50"> </text:span><text:span text:style-name="T41">DATA,</text:span><text:span text:style-name="T50"> </text:span><text:span text:style-name="T41">DO</text:span><text:span text:style-name="T50"> </text:span><text:span text:style-name="T41">HORÁRIO</text:span><text:span text:style-name="T50"> </text:span><text:span text:style-name="T41">E</text:span><text:span text:style-name="T50"> </text:span><text:span text:style-name="T41">DO</text:span><text:span text:style-name="T50"> </text:span><text:span text:style-name="T41">LOCAL</text:span><text:span text:style-name="T50"> </text:span><text:span text:style-name="T41">DA</text:span><text:span text:style-name="T50"> </text:span><text:span text:style-name="T41">PRIMEIRA</text:span><text:span text:style-name="T50"> </text:span><text:span text:style-name="T41">SESSÃO</text:span><text:span text:style-name="T50"> </text:span><text:span text:style-name="T41">PÚBLICA</text:span><text:span text:style-name="T50"> </text:span><text:span text:style-name="T41">DA</text:span><text:span text:style-name="T50"> </text:span><text:span text:style-name="T41">LICITAÇÃO</text:span></text:p>
      <text:p text:style-name="P78"/>
      <text:p text:style-name="P450"><text:span text:style-name="T71">2.1</text:span><text:span text:style-name="T97">- <text:s/></text:span>No<text:span text:style-name="T97"> </text:span>dia<text:span text:style-name="T97"> </text:span><text:span text:style-name="T236">1</text:span><text:span text:style-name="T237">1</text:span><text:span text:style-name="T236"> de </text:span><text:span text:style-name="T237">fevereiro</text:span><text:span text:style-name="T236"> de 2014, às 09:00 </text:span><text:span text:style-name="T238">horas</text:span>,<text:span text:style-name="T97"> </text:span>no<text:span text:style-name="T97"> </text:span>endereço<text:span text:style-name="T97"> </text:span>Rua<text:span text:style-name="T97"> </text:span>Campo<text:span text:style-name="T97"> </text:span>do<text:span text:style-name="T97"> </text:span>Brito,<text:span text:style-name="T97"> </text:span>331,<text:span text:style-name="T97"> </text:span>Bairro<text:span text:style-name="T97"> </text:span>13<text:span text:style-name="T97"> </text:span>de<text:span text:style-name="T97"> </text:span>Julho,<text:span text:style-name="T97"> </text:span>Aracaju/SE,<text:span text:style-name="T97"> </text:span>a<text:span text:style-name="T97"> </text:span>empresa<text:span text:style-name="T97"> </text:span>interessada através de seu representante legal,<text:span text:style-name="T97"> </text:span>fará<text:span text:style-name="T97"> </text:span>entrega<text:span text:style-name="T97"> </text:span>da<text:span text:style-name="T97"> </text:span>sua<text:span text:style-name="T97"> </text:span>PROPOSTA<text:span text:style-name="T97"> </text:span>INICIAL<text:span text:style-name="T97"> </text:span>DE<text:span text:style-name="T97"> </text:span>PREÇOS<text:span text:style-name="T97"> </text:span>e<text:span text:style-name="T97"> </text:span>PROPOSTA<text:span text:style-name="T97"> </text:span>TÉCNICA,<text:span text:style-name="T97"> </text:span>respeitando-se<text:span text:style-name="T97"> </text:span>o<text:span text:style-name="T97"> </text:span>horário<text:span text:style-name="T97"> </text:span>e<text:span text:style-name="T97"> </text:span>a<text:span text:style-name="T97"> </text:span>data<text:span text:style-name="T97"> </text:span>estabelecidos.</text:p>
      <text:p text:style-name="P31"/>
      <text:p text:style-name="P215"><text:span text:style-name="T98">2.2- <text:s/></text:span><text:span text:style-name="T100">A</text:span><text:span text:style-name="T98"> </text:span><text:span text:style-name="T100">data</text:span><text:span text:style-name="T98"> </text:span><text:span text:style-name="T100">para</text:span><text:span text:style-name="T98"> </text:span><text:span text:style-name="T100">a</text:span><text:span text:style-name="T98"> </text:span><text:span text:style-name="T100">apresentação</text:span><text:span text:style-name="T98"> </text:span><text:span text:style-name="T100">dos</text:span><text:span text:style-name="T98"> </text:span><text:span text:style-name="T100">DOCUMENTOS</text:span><text:span text:style-name="T98"> </text:span><text:span text:style-name="T100">DE</text:span><text:span text:style-name="T98"> </text:span><text:span text:style-name="T100">HABILITAÇÃO</text:span><text:span text:style-name="T98"> </text:span><text:span text:style-name="T100">do</text:span><text:span text:style-name="T98"> </text:span><text:span text:style-name="T100">licitante</text:span><text:span text:style-name="T98"> </text:span><text:span text:style-name="T100">vencedor</text:span><text:span text:style-name="T98"> </text:span><text:span text:style-name="T100">será</text:span><text:span text:style-name="T98"> </text:span><text:span text:style-name="T100">informada</text:span><text:span text:style-name="T98"> </text:span><text:span text:style-name="T100">conforme</text:span><text:span text:style-name="T98"> </text:span><text:span text:style-name="T100">o</text:span><text:span text:style-name="T106"> </text:span><text:span text:style-name="T107">item</text:span><text:span text:style-name="T106"> </text:span><text:span text:style-name="T125">8</text:span><text:span text:style-name="T230">.6</text:span><text:span text:style-name="T106"> </text:span><text:span text:style-name="T107">deste</text:span><text:span text:style-name="T106"> </text:span><text:span text:style-name="T107">Edital.</text:span></text:p>
      <text:p text:style-name="P31"/>
      <text:list xml:id="list541498719991002815" text:style-name="WW8Num5">
        <text:list-header>
          <text:p text:style-name="P411">2.3- Será<text:span text:style-name="T97"> </text:span>exigida<text:span text:style-name="T97"> </text:span>a<text:span text:style-name="T97"> </text:span>apresentação<text:span text:style-name="T97"> </text:span>dos<text:span text:style-name="T97"> </text:span>DOCUMENTOS<text:span text:style-name="T97"> </text:span>DE<text:span text:style-name="T97"> </text:span>HABILITAÇÃO<text:span text:style-name="T97"> </text:span>apenas<text:span text:style-name="T97"> do </text:span>licitante<text:span text:style-name="T97"> </text:span>classificado<text:span text:style-name="T97"> </text:span>em<text:span text:style-name="T97"> </text:span>primeiro<text:span text:style-name="T97"> </text:span>lugar.<text:span text:style-name="T97"> </text:span></text:p>
        </text:list-header>
      </text:list>
      <text:p text:style-name="P31"/>
      <text:list xml:id="list29464121" text:continue-numbering="true" text:style-name="WW8Num5">
        <text:list-header>
          <text:p text:style-name="P385">2.4- No<text:span text:style-name="T97"> </text:span>caso<text:span text:style-name="T97"> </text:span>de<text:span text:style-name="T97"> </text:span>inabilitação<text:span text:style-name="T97"> </text:span>do<text:span text:style-name="T97"> </text:span>primeiro<text:span text:style-name="T97"> </text:span>classificado,<text:span text:style-name="T97"> </text:span>serão<text:span text:style-name="T97"> </text:span>requeridos<text:span text:style-name="T97"> </text:span>no<text:span text:style-name="T97"> </text:span>prazo<text:span text:style-name="T97"> </text:span>de<text:span text:style-name="T97"> </text:span>2<text:span text:style-name="T97"> </text:span>(dois)<text:span text:style-name="T97"> </text:span>dias<text:span text:style-name="T97"> </text:span>úteis<text:span text:style-name="T97"> </text:span>e<text:span text:style-name="T97"> </text:span>avaliados<text:span text:style-name="T97"> </text:span>pela<text:span text:style-name="T97"> </text:span>COMISSÃO<text:span text:style-name="T97"> </text:span>os<text:span text:style-name="T97"> </text:span>DOCUMENTOS<text:span text:style-name="T97"> </text:span>DE<text:span text:style-name="T97"> </text:span>HABILITAÇÃO<text:span text:style-name="T97"> </text:span>do<text:span text:style-name="T97"> </text:span>participante<text:span text:style-name="T97"> </text:span>subsequente,<text:span text:style-name="T97"> </text:span>na<text:span text:style-name="T97"> </text:span>ordem<text:span text:style-name="T97"> </text:span>de<text:span text:style-name="T97"> </text:span>classificação,<text:span text:style-name="T97"> </text:span>e<text:span text:style-name="T97"> </text:span>assim<text:span text:style-name="T97"> </text:span>sucessivamente,<text:span text:style-name="T97"> </text:span>até<text:span text:style-name="T97"> </text:span>a<text:span text:style-name="T97"> </text:span>apuração<text:span text:style-name="T97"> </text:span>de<text:span text:style-name="T97"> </text:span>uma<text:span text:style-name="T97"> </text:span>proposta<text:span text:style-name="T97"> </text:span>ou<text:span text:style-name="T97"> </text:span>lance<text:span text:style-name="T97"> </text:span>que<text:span text:style-name="T97"> </text:span>atenda<text:span text:style-name="T97"> </text:span>a<text:span text:style-name="T97"> </text:span>este<text:span text:style-name="T97"> </text:span>Edital.</text:p>
        </text:list-header>
      </text:list>
      <text:p text:style-name="P31"/>
      <text:list xml:id="list5732640170044096376" text:style-name="WW8Num6">
        <text:list-header>
          <text:p text:style-name="P386"><text:span text:style-name="T69">2.5-</text:span> Se<text:span text:style-name="T97"> </text:span>na<text:span text:style-name="T97"> </text:span>data<text:span text:style-name="T97"> </text:span>indicada<text:span text:style-name="T97"> </text:span>no<text:span text:style-name="T97"> </text:span>subitem<text:span text:style-name="T97"> </text:span>anterior<text:span text:style-name="T97"> </text:span>não<text:span text:style-name="T97"> </text:span>houver<text:span text:style-name="T97"> </text:span>expediente<text:span text:style-name="T97"> </text:span>na<text:span text:style-name="T97"> </text:span>DESO,<text:span text:style-name="T97"> </text:span>a<text:span text:style-name="T97"> </text:span>abertura<text:span text:style-name="T97"> </text:span>da<text:span text:style-name="T97"> </text:span>licitação<text:span text:style-name="T97"> </text:span>fica<text:span text:style-name="T97"> </text:span>transferida<text:span text:style-name="T97"> </text:span>para<text:span text:style-name="T97"> </text:span>o<text:span text:style-name="T97"> </text:span>primeiro<text:span text:style-name="T97"> </text:span>dia<text:span text:style-name="T97"> </text:span>útil<text:span text:style-name="T97"> </text:span>seguinte,<text:span text:style-name="T97"> </text:span>observados<text:span text:style-name="T97"> </text:span>o<text:span text:style-name="T97"> </text:span>mesmo<text:span text:style-name="T97"> </text:span>local<text:span text:style-name="T97"> </text:span>e<text:span text:style-name="T97"> </text:span>horário.<text:span text:style-name="T97"> </text:span></text:p>
        </text:list-header>
      </text:list>
      <text:p text:style-name="P31"/>
      <text:p text:style-name="P85"><text:span text:style-name="T50">3 - </text:span><text:span text:style-name="T41">DO</text:span><text:span text:style-name="T50"> </text:span><text:span text:style-name="T41">FUNDAMENTO</text:span><text:span text:style-name="T50"> </text:span><text:span text:style-name="T41">LEGAL,</text:span><text:span text:style-name="T50"> </text:span><text:span text:style-name="T41">DA</text:span><text:span text:style-name="T50"> </text:span><text:span text:style-name="T41">FORMA</text:span><text:span text:style-name="T50"> </text:span><text:span text:style-name="T41">DE</text:span><text:span text:style-name="T50"> </text:span><text:span text:style-name="T41">EXECUÇÃO</text:span><text:span text:style-name="T50"> </text:span><text:span text:style-name="T41">DA</text:span><text:span text:style-name="T50"> </text:span><text:span text:style-name="T41">LICITAÇÃO,</text:span><text:span text:style-name="T50"> </text:span><text:span text:style-name="T41">DO</text:span><text:span text:style-name="T50"> </text:span><text:span text:style-name="T41">MODO</text:span><text:span text:style-name="T50"> </text:span><text:span text:style-name="T41">DE</text:span><text:span text:style-name="T50"> </text:span><text:span text:style-name="T41">DISPUTA,</text:span><text:span text:style-name="T50"> </text:span><text:span text:style-name="T41">DO</text:span><text:span text:style-name="T50"> </text:span><text:span text:style-name="T41">REGIME</text:span><text:span text:style-name="T50"> </text:span><text:span text:style-name="T41">DE</text:span><text:span text:style-name="T50"> </text:span><text:span text:style-name="T41">CONTRATAÇÃO</text:span><text:span text:style-name="T50"> </text:span><text:span text:style-name="T41">E</text:span><text:span text:style-name="T50"> </text:span><text:span text:style-name="T41">DO</text:span><text:span text:style-name="T50"> </text:span><text:span text:style-name="T41">CRITÉRIO</text:span><text:span text:style-name="T50"> </text:span><text:span text:style-name="T41">DE</text:span><text:span text:style-name="T50"> </text:span><text:span text:style-name="T41">JULGAMENTO</text:span></text:p>
      <text:p text:style-name="P5"/>
      <text:p text:style-name="P31"><text:span text:style-name="T97">3.1- </text:span>A<text:span text:style-name="T97"> </text:span>presente<text:span text:style-name="T97"> </text:span>licitação<text:span text:style-name="T97"> </text:span>reger-se-á<text:span text:style-name="T97"> </text:span>pelo<text:span text:style-name="T97"> </text:span>disposto<text:span text:style-name="T97"> </text:span>neste<text:span text:style-name="T97"> </text:span>Edital<text:span text:style-name="T97"> </text:span>e<text:span text:style-name="T97"> </text:span>seus<text:span text:style-name="T97"> </text:span>Anexos,<text:span text:style-name="T97"> </text:span>pela<text:span text:style-name="T97"> </text:span>Lei<text:span text:style-name="T97"> </text:span>nº<text:span text:style-name="T97"> </text:span>12.462,<text:span text:style-name="T97"> </text:span>de<text:span text:style-name="T97"> </text:span>05<text:span text:style-name="T97"> </text:span>de<text:span text:style-name="T97"> </text:span>Agosto<text:span text:style-name="T97"> </text:span>de<text:span text:style-name="T97"> </text:span>2011,<text:span text:style-name="T97"> </text:span>pelo<text:span text:style-name="T97"> </text:span>Decreto<text:span text:style-name="T97"> </text:span>nº<text:span text:style-name="T97"> </text:span>7.581,<text:span text:style-name="T97"> </text:span>de<text:span text:style-name="T97"> </text:span>11<text:span text:style-name="T97"> </text:span>de<text:span text:style-name="T97"> </text:span>outubro<text:span text:style-name="T97"> </text:span>de<text:span text:style-name="T97"> </text:span>2011 alterado pelo Decreto nº 8.080 de 20 de agosto de 2013, pelo<text:span text:style-name="T97"> </text:span>fato<text:span text:style-name="T97"> </text:span>da<text:span text:style-name="T97"> </text:span>obra<text:span text:style-name="T97"> </text:span>objeto<text:span text:style-name="T97"> desta licitação </text:span>ter<text:span text:style-name="T97"> </text:span>sido<text:span text:style-name="T97"> </text:span>incluída<text:span text:style-name="T97"> </text:span>no<text:span text:style-name="T97"> </text:span>PAC 2.</text:p>
      <text:list xml:id="list7314794003149498900" text:style-name="L1">
        <text:list-item>
          <text:list>
            <text:list-header>
              <text:p text:style-name="P328"><text:soft-page-break/></text:p>
            </text:list-header>
          </text:list>
        </text:list-item>
      </text:list>
      <text:list xml:id="list7623946377325828038" text:style-name="WW8Num7">
        <text:list-header>
          <text:p text:style-name="P420"><text:span text:style-name="T68">3.2</text:span><text:span text:style-name="T46"> </text:span><text:span text:style-name="T100">- Fundamento</text:span><text:span text:style-name="T98"> </text:span><text:span text:style-name="T100">legal:</text:span><text:span text:style-name="T98"> </text:span><text:span text:style-name="T45">INCISO</text:span><text:span text:style-name="T51"> </text:span><text:span text:style-name="T45">IV,</text:span><text:span text:style-name="T51"> </text:span><text:span text:style-name="T45">ART.</text:span><text:span text:style-name="T51"> </text:span><text:span text:style-name="T45">1º,</text:span><text:span text:style-name="T51"> </text:span><text:span text:style-name="T45">DA</text:span><text:span text:style-name="T51"> </text:span><text:span text:style-name="T45">LEI</text:span><text:span text:style-name="T51"> </text:span><text:span text:style-name="T45">Nº</text:span><text:span text:style-name="T51"> </text:span><text:span text:style-name="T45">12.462,</text:span><text:span text:style-name="T51"> </text:span><text:span text:style-name="T45">DE</text:span><text:span text:style-name="T51"> </text:span><text:span text:style-name="T45">2011.</text:span></text:p>
        </text:list-header>
      </text:list>
      <text:p text:style-name="P73"/>
      <text:p text:style-name="P181"><text:span text:style-name="T68">3.3</text:span><text:span text:style-name="T100"> - Forma</text:span><text:span text:style-name="T98"> </text:span><text:span text:style-name="T100">de</text:span><text:span text:style-name="T98"> </text:span><text:span text:style-name="T100">Execução</text:span><text:span text:style-name="T98"> </text:span><text:span text:style-name="T100">da</text:span><text:span text:style-name="T98"> </text:span><text:span text:style-name="T100">Licitação:</text:span><text:span text:style-name="T98"> </text:span><text:span text:style-name="T45">PRESENCIAL.</text:span></text:p>
      <text:p text:style-name="P31"/>
      <text:p text:style-name="P181"><text:span text:style-name="T68">3.4</text:span><text:span text:style-name="T100"> - Modo</text:span><text:span text:style-name="T98"> </text:span><text:span text:style-name="T100">de</text:span><text:span text:style-name="T98"> </text:span><text:span text:style-name="T100">Disputa:</text:span><text:span text:style-name="T98"> </text:span><text:span text:style-name="T45">ABERTO.</text:span></text:p>
      <text:p text:style-name="P31"/>
      <text:p text:style-name="P22"><text:span text:style-name="T100">3.4.1.</text:span><text:span text:style-name="T98"> <text:s/></text:span><text:span text:style-name="T100">Lances</text:span><text:span text:style-name="T98"> </text:span><text:span text:style-name="T100">intermediários</text:span><text:span text:style-name="T98"> </text:span><text:span text:style-name="T100">até</text:span><text:span text:style-name="T98"> </text:span><text:span text:style-name="T100">a</text:span><text:span text:style-name="T98"> </text:span><text:span text:style-name="T100">definição</text:span><text:span text:style-name="T98"> </text:span><text:span text:style-name="T100">da</text:span><text:span text:style-name="T98"> </text:span><text:span text:style-name="T100">melhor</text:span><text:span text:style-name="T98"> </text:span><text:span text:style-name="T100">proposta:</text:span><text:span text:style-name="T98"> </text:span><text:span text:style-name="T45">NÃO.</text:span></text:p>
      <text:p text:style-name="P31"/>
      <text:p text:style-name="P181"><text:span text:style-name="T68">3.5</text:span><text:span text:style-name="T100"> - Regime</text:span><text:span text:style-name="T98"> </text:span><text:span text:style-name="T100">de</text:span><text:span text:style-name="T98"> </text:span><text:span text:style-name="T100">Contratação:</text:span><text:span text:style-name="T98"> </text:span><text:span text:style-name="T45">CONTRATAÇÃO</text:span><text:span text:style-name="T51"> </text:span><text:span text:style-name="T45">INTEGRADA.</text:span></text:p>
      <text:p text:style-name="P31"/>
      <text:p text:style-name="P181"><text:span text:style-name="T68">3.6</text:span><text:span text:style-name="T100"> - Critério</text:span><text:span text:style-name="T98"> </text:span><text:span text:style-name="T100">de</text:span><text:span text:style-name="T98"> </text:span><text:span text:style-name="T100">julgamento:</text:span><text:span text:style-name="T98"> </text:span><text:span text:style-name="T45">TÉCNICA</text:span><text:span text:style-name="T51"> </text:span><text:span text:style-name="T45">E</text:span><text:span text:style-name="T51"> </text:span><text:span text:style-name="T45">PREÇO</text:span><text:span text:style-name="T100">.</text:span><text:span text:style-name="T98"> </text:span></text:p>
      <text:p text:style-name="P31"/>
      <text:list xml:id="list4974400881319212135" text:style-name="WW8Num9">
        <text:list-header>
          <text:p text:style-name="P421">4 – DO VALOR ESTIMADO</text:p>
        </text:list-header>
      </text:list>
      <text:p text:style-name="P76"/>
      <text:p text:style-name="P72"><text:span text:style-name="T292">4.1- </text:span><text:span text:style-name="T303">O orçamento estimado é sigiloso, conforme Art. 6º da Lei n.º 12.492/2011 combinado com o Art. 9º </text:span>do Decreto n.º 7.581/2011, sendo tornado público apenas após a adjudicação do objeto. No entanto, <text:span text:style-name="T302">encontra-se à disposição dos órgãos de controle interno e externo para consulta.</text:span></text:p>
      <text:p text:style-name="P75"/>
      <text:list xml:id="list29480783" text:continue-numbering="true" text:style-name="WW8Num9">
        <text:list-header>
          <text:p text:style-name="P422"><text:span text:style-name="T280">5 - DA</text:span><text:span text:style-name="T284"> </text:span><text:span text:style-name="T280">PARTICIPAÇÃO</text:span><text:span text:style-name="T50"> </text:span></text:p>
        </text:list-header>
      </text:list>
      <text:p text:style-name="P78"/>
      <text:p text:style-name="P218"><text:span text:style-name="T71">5.1</text:span><text:span text:style-name="T53"> </text:span><text:span text:style-name="T97">- </text:span>Respeitadas<text:span text:style-name="T97"> </text:span>as<text:span text:style-name="T97"> </text:span>demais<text:span text:style-name="T97"> </text:span>condições<text:span text:style-name="T97"> </text:span>normativas<text:span text:style-name="T97"> </text:span>e<text:span text:style-name="T97"> </text:span>as<text:span text:style-name="T97"> </text:span>constantes<text:span text:style-name="T97"> </text:span>deste<text:span text:style-name="T97"> </text:span>Edital<text:span text:style-name="T97"> </text:span>e<text:span text:style-name="T97"> </text:span>seus<text:span text:style-name="T97"> </text:span>Anexos,<text:span text:style-name="T97"> </text:span>poderá<text:span text:style-name="T97"> </text:span>participar<text:span text:style-name="T97"> </text:span>desta<text:span text:style-name="T97"> </text:span>licitação:</text:p>
      <text:p text:style-name="P31"/>
      <text:list xml:id="list1665383279819373424" text:style-name="WW8Num10">
        <text:list-header>
          <text:p text:style-name="P412">5.1.1- Qualquer<text:span text:style-name="T97"> </text:span>pessoa<text:span text:style-name="T97"> </text:span>jurídica<text:span text:style-name="T97"> </text:span>legalmente<text:span text:style-name="T97"> </text:span>estabelecida<text:span text:style-name="T97"> </text:span>no<text:span text:style-name="T97"> </text:span>País<text:span text:style-name="T97"> </text:span>e<text:span text:style-name="T97"> </text:span>que<text:span text:style-name="T97"> </text:span>atenda<text:span text:style-name="T97"> </text:span>às<text:span text:style-name="T97"> </text:span>exigências<text:span text:style-name="T97"> </text:span>deste<text:span text:style-name="T97"> </text:span>Edital<text:span text:style-name="T97"> </text:span>e<text:span text:style-name="T97"> </text:span>seus<text:span text:style-name="T97"> </text:span>Anexos.</text:p>
        </text:list-header>
      </text:list>
      <text:p text:style-name="P31"/>
      <text:list xml:id="list29485186" text:continue-numbering="true" text:style-name="WW8Num10">
        <text:list-header>
          <text:p text:style-name="P430">5.1.2- No<text:span text:style-name="T97"> </text:span>caso<text:span text:style-name="T97"> </text:span>de<text:span text:style-name="T97"> </text:span>consórcio:<text:span text:style-name="T97"> </text:span></text:p>
        </text:list-header>
      </text:list>
      <text:p text:style-name="P31"/>
      <text:p text:style-name="P31">5.1.2.1.<text:span text:style-name="T97"> </text:span>Será<text:span text:style-name="T97"> </text:span>permitida<text:span text:style-name="T97"> </text:span>a<text:span text:style-name="T97"> </text:span>participação<text:span text:style-name="T97"> </text:span>de<text:span text:style-name="T97"> </text:span>pessoas<text:span text:style-name="T97"> </text:span>jurídicas<text:span text:style-name="T97"> </text:span>organizadas<text:span text:style-name="T97"> </text:span>em<text:span text:style-name="T97"> </text:span>consórcio,<text:span text:style-name="T97"> </text:span>limitado<text:span text:style-name="T97"> </text:span>a<text:span text:style-name="T97"> </text:span>3<text:span text:style-name="T97"> </text:span>(três)<text:span text:style-name="T97"> </text:span>empresas,<text:span text:style-name="T97"> </text:span>devendo<text:span text:style-name="T97"> </text:span>ser<text:span text:style-name="T97"> </text:span>apresentada<text:span text:style-name="T97"> </text:span>a<text:span text:style-name="T97"> </text:span>comprovação<text:span text:style-name="T97"> </text:span>do<text:span text:style-name="T97"> </text:span>compromisso<text:span text:style-name="T97"> </text:span>público<text:span text:style-name="T97"> </text:span>ou<text:span text:style-name="T97"> </text:span>particular<text:span text:style-name="T97"> </text:span>de<text:span text:style-name="T97"> </text:span>constituição<text:span text:style-name="T97"> </text:span>de<text:span text:style-name="T97"> </text:span>consórcio,<text:span text:style-name="T97"> </text:span>subscrito<text:span text:style-name="T97"> </text:span>pelos<text:span text:style-name="T97"> </text:span>consorciados,<text:span text:style-name="T97"> </text:span>sendo<text:span text:style-name="T97"> </text:span>a<text:span text:style-name="T97"> </text:span>líder,<text:span text:style-name="T97"> </text:span>necessariamente<text:span text:style-name="T97"> </text:span>a<text:span text:style-name="T97"> </text:span>empresa<text:span text:style-name="T97"> </text:span>responsável<text:span text:style-name="T97"> </text:span>pela<text:span text:style-name="T97"> </text:span>execução<text:span text:style-name="T97"> </text:span>dos<text:span text:style-name="T97"> </text:span>serviços,<text:span text:style-name="T97"> </text:span>atendidas<text:span text:style-name="T97"> </text:span>as<text:span text:style-name="T97"> </text:span>condições<text:span text:style-name="T97"> </text:span>do<text:span text:style-name="T97"> </text:span>item<text:span text:style-name="T97"> 5</text:span>.1.1<text:span text:style-name="T97"> </text:span>e<text:span text:style-name="T97"> </text:span>as<text:span text:style-name="T97"> </text:span>previstas<text:span text:style-name="T97"> </text:span>no<text:span text:style-name="T97"> </text:span>Art.<text:span text:style-name="T97"> </text:span>51<text:span text:style-name="T97"> </text:span>do<text:span text:style-name="T97"> </text:span>Decreto<text:span text:style-name="T97"> </text:span>nº<text:span text:style-name="T97"> </text:span>7.581<text:span text:style-name="T97"> </text:span>de<text:span text:style-name="T97"> </text:span>11<text:span text:style-name="T97"> </text:span>de<text:span text:style-name="T97"> </text:span>outubro<text:span text:style-name="T97"> </text:span>de<text:span text:style-name="T97"> </text:span>2011<text:span text:style-name="T97"> </text:span>e<text:span text:style-name="T97"> </text:span>aquelas<text:span text:style-name="T97"> </text:span>estabelecidas<text:span text:style-name="T97"> </text:span>neste<text:span text:style-name="T97"> </text:span>Edital.</text:p>
      <text:p text:style-name="P31"/>
      <text:p text:style-name="P31">5.1.2.1.1.<text:span text:style-name="T97"> </text:span>No<text:span text:style-name="T97"> </text:span>consórcio<text:span text:style-name="T97"> </text:span>de<text:span text:style-name="T97"> </text:span>empresas<text:span text:style-name="T97"> </text:span>brasileiras<text:span text:style-name="T97"> </text:span>e<text:span text:style-name="T97"> </text:span><text:span text:style-name="T228">estrangeiras,</text:span><text:span text:style-name="T97"> </text:span>a<text:span text:style-name="T97"> </text:span>liderança<text:span text:style-name="T97"> </text:span>caberá,<text:span text:style-name="T97"> </text:span>obrigatoriamente,<text:span text:style-name="T97"> </text:span>à<text:span text:style-name="T97"> </text:span>empresa<text:span text:style-name="T97"> </text:span>brasileira.</text:p>
      <text:p text:style-name="P31"/>
      <text:list xml:id="list5627382648321529448" text:style-name="WW8Num11">
        <text:list-header>
          <text:p text:style-name="P416">5.1.2.2 Fica<text:span text:style-name="T97"> </text:span>vedada<text:span text:style-name="T97"> </text:span>a<text:span text:style-name="T97"> </text:span>participação<text:span text:style-name="T97"> </text:span>de<text:span text:style-name="T97"> </text:span>pessoa<text:span text:style-name="T97"> </text:span>jurídica<text:span text:style-name="T97"> </text:span>consorciada<text:span text:style-name="T97"> </text:span>em<text:span text:style-name="T97"> </text:span>mais<text:span text:style-name="T97"> </text:span>de<text:span text:style-name="T97"> </text:span>um<text:span text:style-name="T97"> </text:span>consórcio<text:span text:style-name="T97"> </text:span>ou<text:span text:style-name="T97"> </text:span>isoladamente,<text:span text:style-name="T97"> </text:span>bem<text:span text:style-name="T97"> </text:span>como<text:span text:style-name="T97"> </text:span>de<text:span text:style-name="T97"> </text:span>profissional<text:span text:style-name="T97"> </text:span>em<text:span text:style-name="T97"> </text:span>mais<text:span text:style-name="T97"> </text:span>de<text:span text:style-name="T97"> </text:span>uma<text:span text:style-name="T97"> </text:span>empresa,<text:span text:style-name="T97"> </text:span>ou<text:span text:style-name="T97"> </text:span>em<text:span text:style-name="T97"> </text:span>mais<text:span text:style-name="T97"> </text:span>de<text:span text:style-name="T97"> </text:span>um<text:span text:style-name="T97"> </text:span>consórcio.</text:p>
        </text:list-header>
      </text:list>
      <text:p text:style-name="P31"/>
      <text:list xml:id="list29480280" text:continue-numbering="true" text:style-name="WW8Num11">
        <text:list-header>
          <text:p text:style-name="P392">5.1.2.3 A<text:span text:style-name="T97"> </text:span>pessoa<text:span text:style-name="T97"> </text:span>jurídica<text:span text:style-name="T97"> </text:span>ou<text:span text:style-name="T97"> </text:span>consórcio<text:span text:style-name="T97"> </text:span>deverá<text:span text:style-name="T97"> </text:span>assumir<text:span text:style-name="T97"> </text:span>inteira<text:span text:style-name="T97"> </text:span>responsabilidade<text:span text:style-name="T97"> </text:span>pela<text:span text:style-name="T97"> </text:span>inexis-tência<text:span text:style-name="T97"> </text:span>de<text:span text:style-name="T97"> </text:span>fatos<text:span text:style-name="T97"> </text:span>que<text:span text:style-name="T97"> </text:span>possam<text:span text:style-name="T97"> </text:span>impedir<text:span text:style-name="T97"> </text:span>a<text:span text:style-name="T97"> </text:span>sua<text:span text:style-name="T97"> </text:span>habilitação<text:span text:style-name="T97"> </text:span>na<text:span text:style-name="T97"> </text:span>presente<text:span text:style-name="T97"> </text:span>licitação<text:span text:style-name="T97"> </text:span>e,<text:span text:style-name="T97"> </text:span>ainda,<text:span text:style-name="T97"> </text:span>pela<text:span text:style-name="T97"> </text:span>autenticidade<text:span text:style-name="T97"> </text:span>de<text:span text:style-name="T97"> </text:span>todos<text:span text:style-name="T97"> </text:span>os<text:span text:style-name="T97"> </text:span>documentos<text:span text:style-name="T97"> </text:span>que<text:span text:style-name="T97"> </text:span>forem<text:span text:style-name="T97"> </text:span>apresentados.</text:p>
        </text:list-header>
      </text:list>
      <text:p text:style-name="P31"/>
      <text:list xml:id="list29463685" text:continue-numbering="true" text:style-name="WW8Num11">
        <text:list-header>
          <text:p text:style-name="P392">5.1.2.4 As<text:span text:style-name="T97"> </text:span>pessoas<text:span text:style-name="T97"> </text:span>jurídicas<text:span text:style-name="T97"> </text:span>que<text:span text:style-name="T97"> </text:span>participarem<text:span text:style-name="T97"> </text:span>organizadas<text:span text:style-name="T97"> </text:span>em<text:span text:style-name="T97"> </text:span>consórcio<text:span text:style-name="T97"> </text:span>deverão<text:span text:style-name="T97"> </text:span>apresentar,<text:span text:style-name="T97"> </text:span>além<text:span text:style-name="T97"> </text:span>dos<text:span text:style-name="T97"> </text:span>demais<text:span text:style-name="T97"> </text:span>documentos<text:span text:style-name="T97"> </text:span>exigidos<text:span text:style-name="T97"> </text:span>neste<text:span text:style-name="T97"> </text:span>Edital,<text:span text:style-name="T97"> </text:span>compromisso<text:span text:style-name="T97"> </text:span>de<text:span text:style-name="T97"> </text:span>constituição<text:span text:style-name="T97"> </text:span>do<text:span text:style-name="T97"> </text:span>consórcio,<text:span text:style-name="T97"> </text:span>por<text:span text:style-name="T97"> </text:span>escritura<text:span text:style-name="T97"> </text:span>pública<text:span text:style-name="T97"> </text:span>ou<text:span text:style-name="T97"> </text:span>documento<text:span text:style-name="T97"> </text:span>particular<text:span text:style-name="T97"> </text:span>registrado<text:span text:style-name="T97"> </text:span>em<text:span text:style-name="T97"> </text:span>Cartório<text:span text:style-name="T97"> </text:span>de<text:span text:style-name="T97"> </text:span>Registro<text:span text:style-name="T97"> </text:span>de<text:span text:style-name="T97"> </text:span>Títulos<text:span text:style-name="T97"> </text:span>e<text:span text:style-name="T97"> </text:span></text:p>
          <text:p text:style-name="P400"><text:soft-page-break/></text:p>
          <text:p text:style-name="P392">Documentos,<text:span text:style-name="T97"> </text:span>discriminando<text:span text:style-name="T97"> </text:span>a<text:span text:style-name="T97"> </text:span>empresa<text:span text:style-name="T97"> </text:span>líder,<text:span text:style-name="T97"> </text:span>estabelecendo<text:span text:style-name="T97"> </text:span>responsabilidade<text:span text:style-name="T97"> </text:span>solidária<text:span text:style-name="T97"> </text:span>com<text:span text:style-name="T97"> </text:span>a<text:span text:style-name="T97"> </text:span>indicação<text:span text:style-name="T97"> </text:span>do<text:span text:style-name="T97"> </text:span>percentual<text:span text:style-name="T97"> </text:span>de<text:span text:style-name="T97"> </text:span>responsabilidade<text:span text:style-name="T97"> </text:span>de<text:span text:style-name="T97"> </text:span>cada<text:span text:style-name="T97"> </text:span>consorciada<text:span text:style-name="T97"> </text:span>bem<text:span text:style-name="T97"> </text:span>como<text:span text:style-name="T97"> </text:span>a<text:span text:style-name="T97"> </text:span>etapa<text:span text:style-name="T97"> </text:span>da<text:span text:style-name="T97"> partici-</text:span></text:p>
          <text:p text:style-name="P392">pação<text:span text:style-name="T97"> </text:span>na<text:span text:style-name="T97"> </text:span>execução<text:span text:style-name="T97"> </text:span>dos<text:span text:style-name="T97"> </text:span>serviços,<text:span text:style-name="T97"> </text:span>objeto<text:span text:style-name="T97"> </text:span>da<text:span text:style-name="T97"> </text:span>presente<text:span text:style-name="T97"> </text:span>licitação.</text:p>
        </text:list-header>
      </text:list>
      <text:p text:style-name="P31"/>
      <text:p text:style-name="P207">5.1.2.5 O<text:span text:style-name="T97"> </text:span>prazo<text:span text:style-name="T97"> </text:span>de<text:span text:style-name="T97"> </text:span>duração<text:span text:style-name="T97"> </text:span>do<text:span text:style-name="T97"> </text:span>consórcio<text:span text:style-name="T97"> </text:span>deve,<text:span text:style-name="T97"> </text:span>no<text:span text:style-name="T97"> </text:span>mínimo,<text:span text:style-name="T97"> </text:span>coincidir<text:span text:style-name="T97"> </text:span>com<text:span text:style-name="T97"> </text:span>o<text:span text:style-name="T97"> </text:span>prazo<text:span text:style-name="T97"> </text:span>de<text:span text:style-name="T97"> </text:span>conclusão<text:span text:style-name="T97"> </text:span>do<text:span text:style-name="T97"> </text:span>objeto<text:span text:style-name="T97"> </text:span>licitatório,<text:span text:style-name="T97"> </text:span>até<text:span text:style-name="T97"> </text:span>sua<text:span text:style-name="T97"> </text:span>aceitação<text:span text:style-name="T97"> </text:span>definitiva.<text:span text:style-name="T97"> </text:span></text:p>
      <text:p text:style-name="P31"/>
      <text:list xml:id="list6965938466769989585" text:style-name="WW8Num12">
        <text:list-header>
          <text:p text:style-name="P417">5.1.2.6 Os<text:span text:style-name="T97"> </text:span>consorciados<text:span text:style-name="T97"> </text:span>deverão<text:span text:style-name="T97"> </text:span>apresentar<text:span text:style-name="T97"> </text:span>compromisso<text:span text:style-name="T97"> </text:span>de<text:span text:style-name="T97"> </text:span>que<text:span text:style-name="T97"> </text:span>não<text:span text:style-name="T97"> </text:span>alterarão<text:span text:style-name="T97"> </text:span>a<text:span text:style-name="T97"> </text:span>constituição<text:span text:style-name="T97"> </text:span>ou<text:span text:style-name="T97"> </text:span>composição<text:span text:style-name="T97"> </text:span>do<text:span text:style-name="T97"> </text:span>consórcio,<text:span text:style-name="T97"> </text:span>visando<text:span text:style-name="T97"> </text:span>manter<text:span text:style-name="T97"> </text:span>válidas<text:span text:style-name="T97"> </text:span>as<text:span text:style-name="T97"> </text:span>premissas<text:span text:style-name="T97"> </text:span>que<text:span text:style-name="T97"> </text:span>asseguram<text:span text:style-name="T97"> </text:span>a<text:span text:style-name="T97"> </text:span>sua<text:span text:style-name="T97"> </text:span>habilitação,<text:span text:style-name="T97"> </text:span>salvo<text:span text:style-name="T97"> </text:span>aprovação<text:span text:style-name="T97"> </text:span>pela<text:span text:style-name="T97"> </text:span>DESO.</text:p>
        </text:list-header>
      </text:list>
      <text:p text:style-name="P230"/>
      <text:list xml:id="list29479224" text:continue-numbering="true" text:style-name="WW8Num12">
        <text:list-header>
          <text:p text:style-name="P417">5.1.2.7 Os<text:span text:style-name="T97"> </text:span>consorciados<text:span text:style-name="T97"> </text:span>deverão<text:span text:style-name="T97"> </text:span>apresentar<text:span text:style-name="T97"> </text:span>compromisso<text:span text:style-name="T97"> </text:span>de<text:span text:style-name="T97"> </text:span>que<text:span text:style-name="T97"> </text:span>não<text:span text:style-name="T97"> </text:span>se<text:span text:style-name="T97"> </text:span>constituem<text:span text:style-name="T97"> </text:span>nem<text:span text:style-name="T97"> </text:span>se<text:span text:style-name="T97"> </text:span>constituirão,<text:span text:style-name="T97"> </text:span>para<text:span text:style-name="T97"> </text:span>fins<text:span text:style-name="T97"> </text:span>do<text:span text:style-name="T97"> </text:span>consórcio,<text:span text:style-name="T97"> </text:span>em<text:span text:style-name="T97"> </text:span>pessoa<text:span text:style-name="T97"> </text:span>jurídica<text:span text:style-name="T97"> </text:span>e<text:span text:style-name="T97"> </text:span>de<text:span text:style-name="T97"> </text:span>que<text:span text:style-name="T97"> </text:span>o<text:span text:style-name="T97"> </text:span>consórcio<text:span text:style-name="T97"> </text:span>não<text:span text:style-name="T97"> </text:span>adotará<text:span text:style-name="T97"> </text:span>denominação<text:span text:style-name="T97"> </text:span>própria,<text:span text:style-name="T97"> </text:span>diferente<text:span text:style-name="T97"> </text:span>de<text:span text:style-name="T97"> </text:span>seus<text:span text:style-name="T97"> </text:span>integrantes.<text:span text:style-name="T97"> </text:span></text:p>
        </text:list-header>
      </text:list>
      <text:p text:style-name="P31"/>
      <text:list xml:id="list29477622" text:continue-numbering="true" text:style-name="WW8Num12">
        <text:list-header>
          <text:p text:style-name="P402"><text:span text:style-name="T3">5.1.2.8 Os</text:span><text:span text:style-name="T7"> </text:span><text:span text:style-name="T3">consorciados</text:span><text:span text:style-name="T7"> </text:span><text:span text:style-name="T3">deverão</text:span><text:span text:style-name="T7"> </text:span><text:span text:style-name="T3">comprometer-se</text:span><text:span text:style-name="T7"> </text:span><text:span text:style-name="T3">a</text:span><text:span text:style-name="T7"> </text:span><text:span text:style-name="T3">apresentar,</text:span><text:span text:style-name="T7"> </text:span><text:span text:style-name="T3">antes</text:span><text:span text:style-name="T7"> </text:span><text:span text:style-name="T3">da</text:span><text:span text:style-name="T7"> </text:span><text:span text:style-name="T3">assinatura</text:span><text:span text:style-name="T7"> </text:span><text:span text:style-name="T3">do</text:span><text:span text:style-name="T7"> </text:span><text:span text:style-name="T3">contrato</text:span><text:span text:style-name="T7"> </text:span><text:span text:style-name="T3">decorrente</text:span><text:span text:style-name="T7"> </text:span><text:span text:style-name="T3">desta</text:span><text:span text:style-name="T7"> </text:span><text:span text:style-name="T3">licitação,</text:span><text:span text:style-name="T7"> </text:span><text:span text:style-name="T3">o</text:span><text:span text:style-name="T7"> </text:span><text:span text:style-name="T3">Instrumento</text:span><text:span text:style-name="T7"> </text:span><text:span text:style-name="T3">de</text:span><text:span text:style-name="T7"> </text:span><text:span text:style-name="T3">Constituição</text:span><text:span text:style-name="T7"> </text:span><text:span text:style-name="T3">e</text:span><text:span text:style-name="T7"> </text:span><text:span text:style-name="T3">o</text:span><text:span text:style-name="T7"> </text:span><text:span text:style-name="T3">registro</text:span><text:span text:style-name="T7"> </text:span><text:span text:style-name="T3">do</text:span><text:span text:style-name="T7"> </text:span><text:span text:style-name="T3">Consórcio,</text:span><text:span text:style-name="T7"> </text:span><text:span text:style-name="T3">aprovado</text:span><text:span text:style-name="T7"> </text:span><text:span text:style-name="T3">por</text:span><text:span text:style-name="T7"> </text:span><text:span text:style-name="T3">quem</text:span><text:span text:style-name="T7"> </text:span><text:span text:style-name="T3">tenha</text:span><text:span text:style-name="T7"> </text:span><text:span text:style-name="T3">competência</text:span><text:span text:style-name="T7"> </text:span><text:span text:style-name="T3">em</text:span><text:span text:style-name="T7"> </text:span><text:span text:style-name="T3">cada</text:span><text:span text:style-name="T7"> </text:span><text:span text:style-name="T3">uma</text:span><text:span text:style-name="T7"> </text:span><text:span text:style-name="T3">das</text:span><text:span text:style-name="T7"> </text:span><text:span text:style-name="T3">empresas.</text:span><text:span text:style-name="T7"> </text:span><text:span text:style-name="T3">O</text:span><text:span text:style-name="T7"> </text:span><text:span text:style-name="T3">Contrato</text:span><text:span text:style-name="T7"> </text:span><text:span text:style-name="T3">de</text:span><text:span text:style-name="T7"> </text:span><text:span text:style-name="T3">consórcio</text:span><text:span text:style-name="T7"> </text:span><text:span text:style-name="T3">deverá</text:span><text:span text:style-name="T7"> </text:span><text:span text:style-name="T3">observar,</text:span><text:span text:style-name="T7"> </text:span><text:span text:style-name="T3">além</text:span><text:span text:style-name="T7"> </text:span><text:span text:style-name="T3">dos</text:span><text:span text:style-name="T7"> </text:span><text:span text:style-name="T3">dispositivos</text:span><text:span text:style-name="T7"> </text:span><text:span text:style-name="T3">legais</text:span><text:span text:style-name="T7"> </text:span><text:span text:style-name="T3">e</text:span><text:span text:style-name="T7"> </text:span><text:span text:style-name="T3">da</text:span><text:span text:style-name="T7"> </text:span><text:span text:style-name="T3">cláusula</text:span><text:span text:style-name="T7"> </text:span><text:span text:style-name="T3">de</text:span><text:span text:style-name="T7"> </text:span><text:span text:style-name="T3">responsabilidade</text:span><text:span text:style-name="T7"> </text:span><text:span text:style-name="T3">solidária,</text:span><text:span text:style-name="T7"> </text:span><text:span text:style-name="T3">as</text:span><text:span text:style-name="T7"> </text:span><text:span text:style-name="T3">cláusulas</text:span><text:span text:style-name="T7"> </text:span><text:span text:style-name="T3">deste</text:span><text:span text:style-name="T7"> </text:span><text:span text:style-name="T3">Edital,</text:span><text:span text:style-name="T7"> </text:span><text:span text:style-name="T3">especialmente</text:span><text:span text:style-name="T7"> </text:span><text:span text:style-name="T3">as</text:span><text:span text:style-name="T7"> </text:span><text:span text:style-name="T3">constantes</text:span><text:span text:style-name="T7"> do </text:span><text:span text:style-name="T3">subitem</text:span><text:span text:style-name="T7"> </text:span><text:a xlink:type="simple" xlink:href="../../../../../home/raimundo/Tempo/NANCY/HYPERLINK#page5"><text:span text:style-name="Internet_20_link"><text:span text:style-name="T246">5</text:span></text:span></text:a><text:a xlink:type="simple" xlink:href="../../../../../home/raimundo/Tempo/NANCY/HYPERLINK#page5"><text:span text:style-name="Internet_20_link"><text:span text:style-name="T245">.1.2</text:span></text:span></text:a><text:a xlink:type="simple" xlink:href="../../../../../home/raimundo/Tempo/NANCY/HYPERLINK#page5"><text:span text:style-name="Internet_20_link"><text:span text:style-name="T249">.</text:span></text:span></text:a><text:span text:style-name="T7"> </text:span></text:p>
        </text:list-header>
      </text:list>
      <text:p text:style-name="P31"/>
      <text:p text:style-name="P182"><text:span text:style-name="T69">5.2</text:span> - Não<text:span text:style-name="T97"> </text:span>poderá<text:span text:style-name="T97"> </text:span>participar<text:span text:style-name="T97"> </text:span>direta<text:span text:style-name="T97"> </text:span>ou<text:span text:style-name="T97"> </text:span>indiretamente<text:span text:style-name="T97"> </text:span>desta<text:span text:style-name="T97"> </text:span>licitação:<text:span text:style-name="T97"> </text:span></text:p>
      <text:p text:style-name="P31"/>
      <text:list xml:id="list6744075106403099098" text:style-name="WW8Num14">
        <text:list-header>
          <text:p text:style-name="P413">5.2.1 Empresa<text:span text:style-name="T97"> </text:span>declarada<text:span text:style-name="T97"> </text:span>inidônea<text:span text:style-name="T97"> </text:span>por<text:span text:style-name="T97"> </text:span>órgão<text:span text:style-name="T97"> </text:span>ou<text:span text:style-name="T97"> </text:span>entidade<text:span text:style-name="T97"> </text:span>da<text:span text:style-name="T97"> </text:span>Administração<text:span text:style-name="T97"> </text:span>Pública<text:span text:style-name="T97"> </text:span>direta<text:span text:style-name="T97"> </text:span>ou<text:span text:style-name="T97"> </text:span>indireta,<text:span text:style-name="T97"> </text:span>federal,<text:span text:style-name="T97"> </text:span>estadual,<text:span text:style-name="T97"> </text:span>municipal<text:span text:style-name="T97"> </text:span>ou<text:span text:style-name="T97"> </text:span>do<text:span text:style-name="T97"> </text:span>Distrito<text:span text:style-name="T97"> </text:span>Federal.</text:p>
        </text:list-header>
      </text:list>
      <text:p text:style-name="P31"/>
      <text:list xml:id="list29471480" text:continue-numbering="true" text:style-name="WW8Num14">
        <text:list-header>
          <text:p text:style-name="P431">5.2.2 Empresa<text:span text:style-name="T97"> </text:span>suspensa<text:span text:style-name="T97"> </text:span>de<text:span text:style-name="T97"> </text:span>licitar<text:span text:style-name="T97"> </text:span>e<text:span text:style-name="T97"> </text:span>contratar<text:span text:style-name="T97"> </text:span>com<text:span text:style-name="T97"> </text:span>a<text:span text:style-name="T97"> </text:span>DESO;<text:span text:style-name="T97"> </text:span></text:p>
        </text:list-header>
      </text:list>
      <text:p text:style-name="P31"/>
      <text:list xml:id="list29461810" text:continue-numbering="true" text:style-name="WW8Num14">
        <text:list-header>
          <text:p text:style-name="P387">5.2.3 Empresa<text:span text:style-name="T97"> </text:span>com<text:span text:style-name="T97"> </text:span>decretação<text:span text:style-name="T97"> </text:span>de<text:span text:style-name="T97"> </text:span>falência;</text:p>
        </text:list-header>
      </text:list>
      <text:p text:style-name="P31"/>
      <text:list xml:id="list29479422" text:continue-numbering="true" text:style-name="WW8Num14">
        <text:list-header>
          <text:p text:style-name="P423">5.2.4 Empresa<text:span text:style-name="T97"> </text:span>submissa<text:span text:style-name="T97"> </text:span>a<text:span text:style-name="T97"> </text:span>concurso<text:span text:style-name="T97"> </text:span>de<text:span text:style-name="T97"> </text:span>credores,<text:span text:style-name="T97"> </text:span>em<text:span text:style-name="T97"> </text:span>liquidação<text:span text:style-name="T97"> </text:span>ou<text:span text:style-name="T97"> </text:span>em<text:span text:style-name="T97"> </text:span>dissolução;<text:span text:style-name="T97"> </text:span></text:p>
        </text:list-header>
      </text:list>
      <text:p text:style-name="P239"/>
      <text:p text:style-name="P234"><text:span text:style-name="T98">5.2.5 <text:s text:c="2"/></text:span><text:span text:style-name="T100">Empresa</text:span><text:span text:style-name="T98"> </text:span><text:span text:style-name="T100">cujo</text:span><text:span text:style-name="T98"> </text:span><text:span text:style-name="T100">objeto</text:span><text:span text:style-name="T98"> </text:span><text:span text:style-name="T100">social</text:span><text:span text:style-name="T98"> </text:span><text:span text:style-name="T100">não</text:span><text:span text:style-name="T98"> </text:span><text:span text:style-name="T100">seja</text:span><text:span text:style-name="T98"> </text:span><text:span text:style-name="T100">pertinente</text:span><text:span text:style-name="T98"> </text:span><text:span text:style-name="T100">e</text:span><text:span text:style-name="T98"> </text:span><text:span text:style-name="T100">compatível</text:span><text:span text:style-name="T98"> </text:span><text:span text:style-name="T100">com</text:span><text:span text:style-name="T98"> </text:span><text:span text:style-name="T100">o</text:span><text:span text:style-name="T98"> </text:span><text:span text:style-name="T100">objeto</text:span><text:span text:style-name="T98"> </text:span><text:span text:style-name="T100">deste</text:span><text:span text:style-name="T98"> </text:span><text:span text:style-name="T100">Edital;</text:span><text:span text:style-name="T98"> </text:span></text:p>
      <text:p text:style-name="P31"/>
      <text:list xml:id="list6778244686206341302" text:style-name="WW8Num15">
        <text:list-header>
          <text:p text:style-name="P432">5.2.6 Servidor<text:span text:style-name="T97"> </text:span>público<text:span text:style-name="T97"> </text:span>ou<text:span text:style-name="T97"> </text:span>ocupante<text:span text:style-name="T97"> </text:span>de<text:span text:style-name="T97"> </text:span>cargo<text:span text:style-name="T97"> </text:span>em<text:span text:style-name="T97"> </text:span>comissão<text:span text:style-name="T97"> </text:span>na<text:span text:style-name="T97"> </text:span>DESO<text:span text:style-name="T97"> </text:span>ou<text:span text:style-name="T97"> </text:span>responsável<text:span text:style-name="T97"> </text:span>pela<text:span text:style-name="T97"> </text:span>licitação.<text:span text:style-name="T97"> </text:span></text:p>
        </text:list-header>
      </text:list>
      <text:p text:style-name="P31"/>
      <text:p text:style-name="P215"><text:span text:style-name="T107">5.2.6.1.</text:span><text:span text:style-name="T106"> <text:s/></text:span><text:span text:style-name="T107">É</text:span><text:span text:style-name="T106"> </text:span><text:span text:style-name="T107">vedada</text:span><text:span text:style-name="T106"> </text:span><text:span text:style-name="T107">a</text:span><text:span text:style-name="T106"> </text:span><text:span text:style-name="T107">participação</text:span><text:span text:style-name="T106"> </text:span><text:span text:style-name="T107">direta</text:span><text:span text:style-name="T106"> </text:span><text:span text:style-name="T107">ou</text:span><text:span text:style-name="T106"> </text:span><text:span text:style-name="T107">indireta</text:span><text:span text:style-name="T106"> </text:span><text:span text:style-name="T107">nas</text:span><text:span text:style-name="T106"> </text:span><text:span text:style-name="T107">licitações</text:span><text:span text:style-name="T106"> </text:span><text:span text:style-name="T107">da</text:span><text:span text:style-name="T106"> </text:span><text:span text:style-name="T107">pessoa</text:span><text:span text:style-name="T106"> </text:span><text:span text:style-name="T107">física</text:span><text:span text:style-name="T106"> </text:span><text:span text:style-name="T107">ou</text:span><text:span text:style-name="T106"> </text:span><text:span text:style-name="T107">jurídica</text:span><text:span text:style-name="T106"> </text:span><text:span text:style-name="T107">que</text:span><text:span text:style-name="T106"> </text:span><text:span text:style-name="T107">elaborou</text:span><text:span text:style-name="T106"> </text:span><text:span text:style-name="T107">o</text:span><text:span text:style-name="T106"> </text:span><text:span text:style-name="T107">anteprojeto</text:span><text:span text:style-name="T106"> </text:span><text:span text:style-name="T107">de</text:span><text:span text:style-name="T106"> </text:span><text:span text:style-name="T107">engenharia.</text:span></text:p>
      <text:p text:style-name="P31"/>
      <text:p text:style-name="P235"><text:span text:style-name="T100">5.2.6.2.</text:span><text:span text:style-name="T98"> <text:s/></text:span><text:span text:style-name="T100">O</text:span><text:span text:style-name="T98"> </text:span><text:span text:style-name="T100">disposto</text:span><text:span text:style-name="T98"> </text:span><text:span text:style-name="T100">no</text:span><text:span text:style-name="T98"> </text:span><text:span text:style-name="T100">subitem</text:span><text:span text:style-name="T98"> </text:span><text:span text:style-name="T100">anterior</text:span><text:span text:style-name="T98"> </text:span><text:span text:style-name="T100">aplica-se</text:span><text:span text:style-name="T98"> </text:span><text:span text:style-name="T100">aos</text:span><text:span text:style-name="T98"> </text:span><text:span text:style-name="T100">membros</text:span><text:span text:style-name="T98"> </text:span><text:span text:style-name="T100">da</text:span><text:span text:style-name="T98"> </text:span><text:span text:style-name="T100">COMISSÃO.</text:span><text:span text:style-name="T98"> </text:span></text:p>
      <text:p text:style-name="P240"/>
      <text:p text:style-name="P276"><text:span text:style-name="T100">5.2.7.</text:span><text:span text:style-name="T98"> <text:s/></text:span><text:span text:style-name="T100">A</text:span><text:span text:style-name="T98"> </text:span><text:span text:style-name="T100">participação</text:span><text:span text:style-name="T98"> </text:span><text:span text:style-name="T100">de</text:span><text:span text:style-name="T98"> </text:span><text:span text:style-name="T100">Microempresa</text:span><text:span text:style-name="T98"> </text:span><text:span text:style-name="T100">ou</text:span><text:span text:style-name="T98"> </text:span><text:span text:style-name="T100">Empresa</text:span><text:span text:style-name="T98"> </text:span><text:span text:style-name="T100">de</text:span><text:span text:style-name="T98"> </text:span><text:span text:style-name="T100">Pequeno</text:span><text:span text:style-name="T98"> </text:span><text:span text:style-name="T100">Porte</text:span><text:span text:style-name="T98"> </text:span><text:span text:style-name="T100">não</text:span><text:span text:style-name="T98"> </text:span><text:span text:style-name="T100">se</text:span><text:span text:style-name="T98"> </text:span><text:span text:style-name="T100">enquadra</text:span><text:span text:style-name="T98"> </text:span><text:span text:style-name="T100">ao</text:span><text:span text:style-name="T98"> </text:span><text:span text:style-name="T100">objeto</text:span><text:span text:style-name="T98"> </text:span><text:span text:style-name="T100">deste</text:span><text:span text:style-name="T98"> </text:span><text:span text:style-name="T100">projeto,</text:span><text:span text:style-name="T98"> </text:span><text:span text:style-name="T100">considerando</text:span><text:span text:style-name="T98"> </text:span><text:span text:style-name="T100">o</text:span><text:span text:style-name="T98"> </text:span><text:span text:style-name="T100">seu</text:span><text:span text:style-name="T98"> </text:span><text:span text:style-name="T100">valor</text:span><text:span text:style-name="T98"> </text:span><text:span text:style-name="T100">e</text:span><text:span text:style-name="T98"> </text:span><text:span text:style-name="T100">por</text:span><text:span text:style-name="T98"> </text:span><text:span text:style-name="T100">não</text:span><text:span text:style-name="T98"> </text:span><text:span text:style-name="T100">se</text:span><text:span text:style-name="T98"> </text:span><text:span text:style-name="T100">tratar</text:span><text:span text:style-name="T98"> </text:span><text:span text:style-name="T100">da</text:span><text:span text:style-name="T98"> </text:span><text:span text:style-name="T100">aquisição</text:span><text:span text:style-name="T98"> </text:span><text:span text:style-name="T100">de</text:span><text:span text:style-name="T98"> </text:span><text:span text:style-name="T100">serviço</text:span><text:span text:style-name="T98"> </text:span><text:span text:style-name="T100">divisíveis.</text:span></text:p>
      <text:p text:style-name="P31"/>
      <text:list xml:id="list1815734065324105053" text:style-name="WW8Num17">
        <text:list-header>
          <text:p text:style-name="P388">5.3 Nenhuma<text:span text:style-name="T97"> </text:span>licitante<text:span text:style-name="T97"> </text:span>poderá<text:span text:style-name="T97"> </text:span>participar<text:span text:style-name="T97"> </text:span>desta<text:span text:style-name="T97"> </text:span>licitação<text:span text:style-name="T97"> </text:span>com<text:span text:style-name="T97"> </text:span>mais<text:span text:style-name="T97"> </text:span>de<text:span text:style-name="T97"> </text:span>uma<text:span text:style-name="T97"> </text:span>PROPOSTA<text:span text:style-name="T97"> </text:span>DE<text:span text:style-name="T97"> </text:span>PREÇOS;<text:span text:style-name="T97"> </text:span></text:p>
        </text:list-header>
      </text:list>
      <text:p text:style-name="P31"/>
      <text:list xml:id="list29469344" text:continue-numbering="true" text:style-name="WW8Num17">
        <text:list-header>
          <text:p text:style-name="P388">5.4 No<text:span text:style-name="T97"> </text:span>presente<text:span text:style-name="T97"> </text:span>feito<text:span text:style-name="T97"> </text:span>licitatório<text:span text:style-name="T97"> </text:span>somente<text:span text:style-name="T97"> </text:span>poderá<text:span text:style-name="T97"> </text:span>se<text:span text:style-name="T97"> </text:span>manifestar,<text:span text:style-name="T97"> </text:span>em<text:span text:style-name="T97"> </text:span>nome<text:span text:style-name="T97"> </text:span>da<text:span text:style-name="T97"> </text:span>licitante,<text:span text:style-name="T97"> </text:span>a<text:span text:style-name="T97"> </text:span>pessoa<text:span text:style-name="T97"> </text:span><text:soft-page-break/>por<text:span text:style-name="T97"> </text:span>ela<text:span text:style-name="T97"> </text:span>credenciada;<text:span text:style-name="T97"> </text:span></text:p>
        </text:list-header>
      </text:list>
      <text:p text:style-name="P31"/>
      <text:list xml:id="list3552323786650777073" text:style-name="L2">
        <text:list-item>
          <text:list>
            <text:list-item>
              <text:list>
                <text:list-header>
                  <text:p text:style-name="P433"><text:span text:style-name="T97">5.4.1 </text:span>Nenhuma<text:span text:style-name="T97"> </text:span>pessoa,<text:span text:style-name="T97"> </text:span>ainda<text:span text:style-name="T97"> </text:span>que<text:span text:style-name="T97"> </text:span>munida<text:span text:style-name="T97"> </text:span>de<text:span text:style-name="T97"> </text:span>procuração,<text:span text:style-name="T97"> </text:span>poderá<text:span text:style-name="T97"> </text:span>representar<text:span text:style-name="T97"> </text:span>mais<text:span text:style-name="T97"> </text:span>de<text:span text:style-name="T97"> </text:span>uma<text:span text:style-name="T97"> </text:span>licitante<text:span text:style-name="T97"> </text:span>junto<text:span text:style-name="T97"> </text:span>à<text:span text:style-name="T97"> </text:span>DESO,<text:span text:style-name="T97"> </text:span>nesta<text:span text:style-name="T97"> </text:span>licitação,<text:span text:style-name="T97"> </text:span>sob<text:span text:style-name="T97"> </text:span>pena<text:span text:style-name="T97"> </text:span>de<text:span text:style-name="T97"> </text:span>exclusão<text:span text:style-name="T97"> </text:span>sumária<text:span text:style-name="T97"> </text:span>das<text:span text:style-name="T97"> </text:span>licitantes<text:span text:style-name="T97"> representa-</text:span></text:p>
                  <text:p text:style-name="P433">das.</text:p>
                </text:list-header>
              </text:list>
            </text:list-item>
          </text:list>
        </text:list-item>
      </text:list>
      <text:p text:style-name="P31"/>
      <text:p text:style-name="P31">5.5.<text:span text:style-name="T97"> </text:span>A<text:span text:style-name="T97"> </text:span>participação<text:span text:style-name="T97"> </text:span>na<text:span text:style-name="T97"> </text:span>presente<text:span text:style-name="T97"> </text:span>licitação<text:span text:style-name="T97"> </text:span>implica<text:span text:style-name="T97"> </text:span>a<text:span text:style-name="T97"> </text:span>aceitação<text:span text:style-name="T97"> </text:span>plena<text:span text:style-name="T97"> </text:span>e<text:span text:style-name="T97"> </text:span>irrevogável<text:span text:style-name="T97"> </text:span>de<text:span text:style-name="T97"> </text:span>todos<text:span text:style-name="T97"> </text:span>os<text:span text:style-name="T97"> </text:span>termos,<text:span text:style-name="T97"> </text:span>cláusulas<text:span text:style-name="T97"> </text:span>e<text:span text:style-name="T97"> </text:span>condições<text:span text:style-name="T97"> </text:span>constantes<text:span text:style-name="T97"> </text:span>deste<text:span text:style-name="T97"> </text:span>Edital<text:span text:style-name="T97"> </text:span>e<text:span text:style-name="T97"> </text:span>de<text:span text:style-name="T97"> </text:span>seus<text:span text:style-name="T97"> </text:span>Anexos,<text:span text:style-name="T97"> </text:span>bem<text:span text:style-name="T97"> </text:span>como<text:span text:style-name="T97"> </text:span>a<text:span text:style-name="T97"> </text:span>observância<text:span text:style-name="T97"> </text:span>dos<text:span text:style-name="T97"> </text:span>preceitos<text:span text:style-name="T97"> </text:span>legais<text:span text:style-name="T97"> </text:span>e<text:span text:style-name="T97"> </text:span>regulamentares<text:span text:style-name="T97"> </text:span>em<text:span text:style-name="T97"> </text:span>vigor<text:span text:style-name="T97"> </text:span>e<text:span text:style-name="T97"> </text:span>a<text:span text:style-name="T97"> </text:span>responsabilidade<text:span text:style-name="T97"> </text:span>pela<text:span text:style-name="T97"> </text:span>fidelidade<text:span text:style-name="T97"> </text:span>e<text:span text:style-name="T97"> </text:span>legitimidade<text:span text:style-name="T97"> </text:span>das<text:span text:style-name="T97"> </text:span>informações<text:span text:style-name="T97"> </text:span>e<text:span text:style-name="T97"> </text:span>dos<text:span text:style-name="T97"> </text:span>documentos<text:span text:style-name="T97"> </text:span>apresentados<text:span text:style-name="T97"> </text:span>em<text:span text:style-name="T97"> </text:span>qualquer<text:span text:style-name="T97"> </text:span>fase<text:span text:style-name="T97"> </text:span>do<text:span text:style-name="T97"> </text:span>processo.</text:p>
      <text:p text:style-name="P31"/>
      <text:list xml:id="list1913862341675425374" text:style-name="WW8Num18">
        <text:list-header>
          <text:p text:style-name="P436"><text:span text:style-name="T320">6 - DA</text:span><text:span text:style-name="T321"> </text:span><text:span text:style-name="T320">ORGANIZAÇÃO</text:span><text:span text:style-name="T321"> </text:span><text:span text:style-name="T320">DAS</text:span><text:span text:style-name="T321"> </text:span><text:span text:style-name="T320">PROPOSTAS</text:span><text:span text:style-name="T321"> </text:span><text:span text:style-name="T320">DE</text:span><text:span text:style-name="T321"> </text:span><text:span text:style-name="T320">PREÇOS</text:span><text:span text:style-name="T321"> </text:span><text:span text:style-name="T320">INICIAL</text:span><text:span text:style-name="T321"> </text:span><text:span text:style-name="T320">E</text:span><text:span text:style-name="T321"> </text:span><text:span text:style-name="T320">FINAL</text:span><text:span text:style-name="T50"> </text:span></text:p>
        </text:list-header>
      </text:list>
      <text:p text:style-name="P31"/>
      <text:p text:style-name="P9"><text:span text:style-name="T100">6.1</text:span><text:span text:style-name="T100">-<text:tab/></text:span><text:span text:style-name="T100">DA</text:span><text:span text:style-name="T98"> </text:span><text:span text:style-name="T100">PROPOSTA</text:span><text:span text:style-name="T98"> </text:span><text:span text:style-name="T100">DE</text:span><text:span text:style-name="T98"> </text:span><text:span text:style-name="T100">PREÇOS</text:span><text:span text:style-name="T98"> </text:span><text:span text:style-name="T100">INICIAL</text:span></text:p>
      <text:p text:style-name="P31"/>
      <text:p text:style-name="P31">6.1.1.<text:span text:style-name="T97"> </text:span>O<text:span text:style-name="T97"> </text:span>ENVELOPE<text:span text:style-name="T97"> </text:span>PROPOSTA<text:span text:style-name="T97"> </text:span>DE<text:span text:style-name="T97"> </text:span>PREÇOS<text:span text:style-name="T97"> </text:span>INICIAL<text:span text:style-name="T97"> </text:span>deverá<text:span text:style-name="T97"> </text:span>conter<text:span text:style-name="T97"> </text:span>APENAS<text:span text:style-name="T97"> </text:span>os<text:span text:style-name="T97"> </text:span>seguintes<text:span text:style-name="T97"> </text:span>documentos:</text:p>
      <text:p text:style-name="P31"/>
      <text:list xml:id="list6913023777253315021" text:style-name="WW8Num19">
        <text:list-header>
          <text:p text:style-name="P403"><text:span text:style-name="T3">6.1.1.1. Carta</text:span><text:span text:style-name="T7"> </text:span><text:span text:style-name="T3">de</text:span><text:span text:style-name="T7"> </text:span><text:span text:style-name="T3">apresentação</text:span><text:span text:style-name="T7"> </text:span><text:span text:style-name="T3">da</text:span><text:span text:style-name="T7"> </text:span><text:span text:style-name="T3">PROPOSTA</text:span><text:span text:style-name="T7"> </text:span><text:span text:style-name="T3">DE</text:span><text:span text:style-name="T7"> </text:span><text:span text:style-name="T3">PREÇOS</text:span><text:span text:style-name="T7"> </text:span><text:span text:style-name="T3">INICIAL,</text:span><text:span text:style-name="T7"> </text:span><text:span text:style-name="T3">assinada,</text:span><text:span text:style-name="T7"> </text:span><text:span text:style-name="T3">obrigatoria-mente,</text:span><text:span text:style-name="T7"> </text:span><text:span text:style-name="T3">pelo</text:span><text:span text:style-name="T7"> </text:span><text:span text:style-name="T14">representante</text:span><text:span text:style-name="T15"> </text:span><text:span text:style-name="T14">legal</text:span><text:span text:style-name="T15"> </text:span><text:span text:style-name="T3">da</text:span><text:span text:style-name="T7"> </text:span><text:span text:style-name="T3">licitante,</text:span><text:span text:style-name="T7"> </text:span><text:span text:style-name="T3">com</text:span><text:span text:style-name="T7"> </text:span><text:span text:style-name="T3">preços</text:span><text:span text:style-name="T7"> </text:span><text:span text:style-name="T3">globais</text:span><text:span text:style-name="T7"> </text:span><text:span text:style-name="T3">em</text:span><text:span text:style-name="T7"> </text:span><text:span text:style-name="T3">Real,</text:span><text:span text:style-name="T7"> </text:span><text:span text:style-name="T3">para</text:span><text:span text:style-name="T7"> </text:span><text:span text:style-name="T3">os</text:span><text:span text:style-name="T7"> </text:span><text:span text:style-name="T3">serviços</text:span><text:span text:style-name="T7"> </text:span><text:span text:style-name="T3">e</text:span><text:span text:style-name="T7"> </text:span><text:span text:style-name="T3">prazo</text:span><text:span text:style-name="T7"> </text:span><text:span text:style-name="T3">de</text:span><text:span text:style-name="T7"> </text:span><text:span text:style-name="T3">validade</text:span><text:span text:style-name="T7"> </text:span><text:span text:style-name="T3">da</text:span><text:span text:style-name="T7"> </text:span><text:span text:style-name="T3">proposta</text:span><text:span text:style-name="T7"> </text:span><text:span text:style-name="T3">não</text:span><text:span text:style-name="T7"> </text:span><text:span text:style-name="T3">inferior</text:span><text:span text:style-name="T7"> </text:span><text:span text:style-name="T3">a</text:span><text:span text:style-name="T7"> </text:span><text:span text:style-name="T3">120</text:span><text:span text:style-name="T7"> </text:span><text:span text:style-name="T3">(cento</text:span><text:span text:style-name="T7"> </text:span><text:span text:style-name="T3">e</text:span><text:span text:style-name="T7"> </text:span><text:span text:style-name="T3">vinte)</text:span><text:span text:style-name="T7"> </text:span><text:span text:style-name="T3">dias</text:span><text:span text:style-name="T7"> </text:span><text:span text:style-name="T3">corridos,</text:span><text:span text:style-name="T7"> </text:span><text:span text:style-name="T3">contados</text:span><text:span text:style-name="T7"> </text:span><text:span text:style-name="T3">a</text:span><text:span text:style-name="T7"> </text:span><text:span text:style-name="T3">partir</text:span><text:span text:style-name="T7"> </text:span><text:span text:style-name="T3">da</text:span><text:span text:style-name="T7"> </text:span><text:span text:style-name="T3">data</text:span><text:span text:style-name="T7"> </text:span><text:span text:style-name="T3">de</text:span><text:span text:style-name="T7"> </text:span><text:span text:style-name="T3">que</text:span><text:span text:style-name="T7"> </text:span><text:span text:style-name="T3">trata</text:span><text:span text:style-name="T7"> </text:span><text:span text:style-name="T3">o</text:span><text:span text:style-name="T7"> </text:span><text:span text:style-name="T3">subitem</text:span><text:span text:style-name="T7"> </text:span><text:a xlink:type="simple" xlink:href="../../../../../home/raimundo/Tempo/NANCY/HYPERLINK#page4"><text:span text:style-name="Internet_20_link"><text:span text:style-name="T245">2.1</text:span></text:span></text:a><text:span text:style-name="Internet_20_link"><text:span text:style-name="T20"> </text:span></text:span><text:span text:style-name="T3">deste</text:span><text:span text:style-name="T7"> </text:span><text:span text:style-name="T3">Edital</text:span><text:span text:style-name="T7"> </text:span><text:span text:style-name="T3">conforme</text:span><text:span text:style-name="T7"> </text:span><text:span text:style-name="T3">MODELO</text:span><text:span text:style-name="T7"> </text:span><text:span text:style-name="T3">DO</text:span><text:span text:style-name="T7"> </text:span><text:span text:style-name="T126">ANEXO</text:span><text:span text:style-name="T129"> </text:span><text:span text:style-name="T126">III</text:span><text:span text:style-name="T129">– </text:span><text:span text:style-name="T126">CARTA</text:span><text:span text:style-name="T129"> </text:span><text:span text:style-name="T126">DE</text:span><text:span text:style-name="T129"> </text:span><text:span text:style-name="T126">APRESENTAÇÃO</text:span><text:span text:style-name="T129"> </text:span><text:span text:style-name="T126">DA</text:span><text:span text:style-name="T129"> </text:span><text:span text:style-name="T126">PROPOSTA</text:span><text:span text:style-name="T129"> </text:span><text:span text:style-name="T126">DE</text:span><text:span text:style-name="T129"> </text:span><text:span text:style-name="T126">PREÇOS</text:span><text:span text:style-name="T129"> </text:span><text:span text:style-name="T126">(MODELO)</text:span><text:span text:style-name="T129">.</text:span></text:p>
        </text:list-header>
      </text:list>
      <text:p text:style-name="P148"/>
      <text:list xml:id="list29460329" text:continue-numbering="true" text:style-name="WW8Num19">
        <text:list-header>
          <text:p text:style-name="P437">6.1.1.2. Declaração<text:span text:style-name="T97"> </text:span>dos<text:span text:style-name="T97"> </text:span>interessados<text:span text:style-name="T97"> </text:span>dando<text:span text:style-name="T97"> </text:span>ciência<text:span text:style-name="T97"> </text:span>de<text:span text:style-name="T97"> </text:span>que<text:span text:style-name="T97"> </text:span>cumprem<text:span text:style-name="T97"> </text:span>plenamente<text:span text:style-name="T97"> </text:span>os<text:span text:style-name="T97"> </text:span>requisitos</text:p>
        </text:list-header>
      </text:list>
      <text:p text:style-name="P225"><text:span text:style-name="T3">de</text:span><text:span text:style-name="T7"> </text:span><text:span text:style-name="T3">habilitação</text:span><text:span text:style-name="T7"> </text:span><text:span text:style-name="T3">e,</text:span><text:span text:style-name="T7"> </text:span><text:span text:style-name="T3">que</text:span><text:span text:style-name="T7"> </text:span><text:span text:style-name="T3">não</text:span><text:span text:style-name="T7"> </text:span><text:span text:style-name="T3">estão</text:span><text:span text:style-name="T7"> </text:span><text:span text:style-name="T3">incursos</text:span><text:span text:style-name="T7"> </text:span><text:span text:style-name="T3">em</text:span><text:span text:style-name="T7"> </text:span><text:span text:style-name="T3">nenhum</text:span><text:span text:style-name="T7"> </text:span><text:span text:style-name="T3">dos</text:span><text:span text:style-name="T7"> </text:span><text:span text:style-name="T3">impedimentos</text:span><text:span text:style-name="T7"> </text:span><text:span text:style-name="T3">elencados</text:span><text:span text:style-name="T7"> </text:span><text:span text:style-name="T3">no</text:span><text:span text:style-name="T7"> </text:span><text:span text:style-name="T3">subitem</text:span><text:span text:style-name="T7"> </text:span><text:a xlink:type="simple" xlink:href="../../../../../home/raimundo/Tempo/NANCY/HYPERLINK#page6"><text:span text:style-name="Internet_20_link"><text:span text:style-name="T8"><text:s/></text:span></text:span></text:a><text:a xlink:type="simple" xlink:href="../../../../../home/raimundo/Tempo/NANCY/HYPERLINK#page6"><text:span text:style-name="Internet_20_link"><text:span text:style-name="T22">5</text:span></text:span></text:a><text:a xlink:type="simple" xlink:href="../../../../../home/raimundo/Tempo/NANCY/HYPERLINK#page6"><text:span text:style-name="Internet_20_link"><text:span text:style-name="T245">.2</text:span></text:span></text:a><text:span text:style-name="Internet_20_link"><text:span text:style-name="T20"> </text:span></text:span><text:span text:style-name="T23">deste</text:span><text:span text:style-name="T12"> </text:span><text:span text:style-name="T16">edital, conforme ANEXO II - </text:span><text:span text:style-name="T135">DECLARAÇÃO</text:span><text:span text:style-name="T136"> </text:span><text:span text:style-name="T135">CUMPRIMENTO</text:span><text:span text:style-name="T136"> </text:span><text:span text:style-name="T135">REQUISITOS</text:span><text:span text:style-name="T136"> </text:span><text:span text:style-name="T135">DE</text:span><text:span text:style-name="T136"> </text:span><text:span text:style-name="T135">HABILITAÇÃO</text:span><text:span text:style-name="T136"> </text:span><text:span text:style-name="T135">E</text:span><text:span text:style-name="T136"> </text:span><text:span text:style-name="T135">INEXISTÊNCIA</text:span><text:span text:style-name="T136"> </text:span><text:span text:style-name="T135">DE</text:span><text:span text:style-name="T136"> </text:span><text:span text:style-name="T135">FATOS</text:span><text:span text:style-name="T136"> </text:span><text:span text:style-name="T135">IMPEDITIVOS</text:span><text:span text:style-name="T136"> </text:span><text:span text:style-name="T135">DE</text:span><text:span text:style-name="T136"> </text:span><text:span text:style-name="T135">HABILITAÇÃO</text:span><text:span text:style-name="T16">.</text:span></text:p>
      <text:p text:style-name="P31"/>
      <text:p text:style-name="P196"><text:span text:style-name="T100">6.1.1.3.</text:span><text:span text:style-name="T98"> <text:s/></text:span><text:span text:style-name="T100">As</text:span><text:span text:style-name="T98"> </text:span><text:span text:style-name="T100">Composições</text:span><text:span text:style-name="T98"> </text:span><text:span text:style-name="T100">analíticas</text:span><text:span text:style-name="T98"> </text:span><text:span text:style-name="T100">das</text:span><text:span text:style-name="T98"> </text:span><text:span text:style-name="T100">taxas</text:span><text:span text:style-name="T98"> </text:span><text:span text:style-name="T100">de</text:span><text:span text:style-name="T98"> </text:span><text:span text:style-name="T100">Bonificação</text:span><text:span text:style-name="T98"> </text:span><text:span text:style-name="T100">e</text:span><text:span text:style-name="T98"> </text:span><text:span text:style-name="T100">Despesas</text:span><text:span text:style-name="T98"> </text:span><text:span text:style-name="T100">Indiretas</text:span><text:span text:style-name="T98"> </text:span><text:span text:style-name="T100">(BDI)</text:span><text:span text:style-name="T98"> </text:span><text:span text:style-name="T100">e</text:span><text:span text:style-name="T98"> </text:span><text:span text:style-name="T100">das</text:span><text:span text:style-name="T98"> </text:span><text:span text:style-name="T100">Taxas</text:span><text:span text:style-name="T98"> </text:span><text:span text:style-name="T100">de</text:span><text:span text:style-name="T98"> </text:span><text:span text:style-name="T100">Encargos</text:span><text:span text:style-name="T98"> </text:span><text:span text:style-name="T100">Sociais,</text:span><text:span text:style-name="T98"> </text:span><text:span text:style-name="T100">incidentes</text:span><text:span text:style-name="T98"> </text:span><text:span text:style-name="T100">para</text:span><text:span text:style-name="T98"> </text:span><text:span text:style-name="T100">os</text:span><text:span text:style-name="T98"> </text:span><text:span text:style-name="T100">serviços</text:span><text:span text:style-name="T98"> </text:span><text:span text:style-name="T100">previstos</text:span><text:span text:style-name="T98"> </text:span><text:span text:style-name="T100">na</text:span><text:span text:style-name="T98"> </text:span><text:span text:style-name="T100">Planilha</text:span><text:span text:style-name="T98"> </text:span><text:span text:style-name="T100">de</text:span><text:span text:style-name="T98"> </text:span><text:span text:style-name="T100">Serviços</text:span><text:span text:style-name="T98"> </text:span><text:span text:style-name="T100">e</text:span><text:span text:style-name="T98"> </text:span><text:span text:style-name="T100">Preços,</text:span><text:span text:style-name="T98"> </text:span><text:span text:style-name="T100">discriminando</text:span><text:span text:style-name="T98"> </text:span><text:span text:style-name="T100">todas</text:span><text:span text:style-name="T98"> </text:span><text:span text:style-name="T100">as</text:span><text:span text:style-name="T98"> </text:span><text:span text:style-name="T100">parcelas</text:span><text:span text:style-name="T98"> </text:span><text:span text:style-name="T100">que</text:span><text:span text:style-name="T98"> </text:span><text:span text:style-name="T100">o</text:span><text:span text:style-name="T98"> </text:span><text:span text:style-name="T100">compõem,</text:span><text:span text:style-name="T98"> </text:span><text:span text:style-name="T100">conforme</text:span><text:span text:style-name="T98"> </text:span><text:span text:style-name="T100">o</text:span><text:span text:style-name="T272"> </text:span><text:span text:style-name="T107">ANEXO</text:span><text:span text:style-name="T106"> </text:span><text:span text:style-name="T107">VIII</text:span><text:span text:style-name="T106"> </text:span><text:span text:style-name="T107">-</text:span><text:span text:style-name="T106"> </text:span><text:span text:style-name="T107">PLANILHA</text:span><text:span text:style-name="T106"> </text:span><text:span text:style-name="T107">DE</text:span><text:span text:style-name="T106"> </text:span><text:span text:style-name="T107">COMPOSIÇÃO</text:span><text:span text:style-name="T106"> </text:span><text:span text:style-name="T107">DAS</text:span><text:span text:style-name="T106"> </text:span><text:span text:style-name="T107">TAXAS</text:span><text:span text:style-name="T106"> </text:span><text:span text:style-name="T107">DE</text:span><text:span text:style-name="T106"> </text:span><text:span text:style-name="T107">BONIFICAÇÃO</text:span><text:span text:style-name="T106"> </text:span><text:span text:style-name="T107">E</text:span><text:span text:style-name="T106"> </text:span><text:span text:style-name="T107">DESPESAS</text:span><text:span text:style-name="T106"> </text:span><text:span text:style-name="T107">INDIRETAS</text:span><text:span text:style-name="T106"> </text:span><text:span text:style-name="T107">-</text:span><text:span text:style-name="T106"> </text:span><text:span text:style-name="T107">BDI</text:span><text:span text:style-name="T106"> </text:span><text:span text:style-name="T107">-</text:span><text:span text:style-name="T106"> </text:span><text:span text:style-name="T107">SERVIÇOS</text:span><text:span text:style-name="T106"> </text:span><text:span text:style-name="T107">(MODELO)</text:span><text:span text:style-name="T106"> </text:span><text:span text:style-name="T107">deste</text:span><text:span text:style-name="T106"> </text:span><text:span text:style-name="T107">Edital.</text:span><text:span text:style-name="T106"> </text:span></text:p>
      <text:p text:style-name="P31"/>
      <text:p text:style-name="P232"><text:span text:style-name="T100">6.1.1.4.</text:span><text:span text:style-name="T98"> </text:span><text:span text:style-name="T100">A</text:span><text:span text:style-name="T98"> </text:span><text:span text:style-name="T100">declaração</text:span><text:span text:style-name="T98"> </text:span><text:span text:style-name="T100">falsa</text:span><text:span text:style-name="T98"> </text:span><text:span text:style-name="T100">relativa</text:span><text:span text:style-name="T98"> </text:span><text:span text:style-name="T100">ao</text:span><text:span text:style-name="T98"> </text:span><text:span text:style-name="T100">cumprimento</text:span><text:span text:style-name="T98"> </text:span><text:span text:style-name="T100">dos</text:span><text:span text:style-name="T98"> </text:span><text:span text:style-name="T100">requisitos</text:span><text:span text:style-name="T98"> </text:span><text:span text:style-name="T100">de</text:span><text:span text:style-name="T98"> </text:span><text:span text:style-name="T100">habilitação,</text:span><text:span text:style-name="T98"> </text:span><text:span text:style-name="T100">aos</text:span><text:span text:style-name="T98"> </text:span><text:span text:style-name="T100">impedimentos</text:span><text:span text:style-name="T98"> </text:span><text:span text:style-name="T100">de</text:span><text:span text:style-name="T98"> </text:span><text:span text:style-name="T100">participação,</text:span><text:span text:style-name="T98"> </text:span><text:span text:style-name="T100">à</text:span><text:span text:style-name="T98"> </text:span><text:span text:style-name="T100">conformidade</text:span><text:span text:style-name="T98"> </text:span><text:span text:style-name="T100">da</text:span><text:span text:style-name="T98"> </text:span><text:span text:style-name="T100">proposta</text:span><text:span text:style-name="T98"> </text:span><text:span text:style-name="T100">sujeitará</text:span><text:span text:style-name="T98"> </text:span><text:span text:style-name="T100">o</text:span><text:span text:style-name="T98"> </text:span><text:span text:style-name="T100">licitante</text:span><text:span text:style-name="T98"> </text:span><text:span text:style-name="T100">às</text:span><text:span text:style-name="T98"> </text:span><text:span text:style-name="T100">sanções</text:span><text:span text:style-name="T98"> </text:span><text:span text:style-name="T100">previstas</text:span><text:span text:style-name="T98"> </text:span><text:span text:style-name="T100">neste</text:span><text:span text:style-name="T98"> </text:span><text:span text:style-name="T100">Edital </text:span><text:span text:style-name="T98">e na legislação correlata.</text:span></text:p>
      <text:p text:style-name="P31"/>
      <text:p text:style-name="P197"><text:span text:style-name="T100">6.1.1.5.</text:span><text:span text:style-name="T98"> <text:s/></text:span><text:span text:style-name="T100">A</text:span><text:span text:style-name="T98"> </text:span><text:span text:style-name="T100">falta</text:span><text:span text:style-name="T98"> </text:span><text:span text:style-name="T100">de</text:span><text:span text:style-name="T98"> </text:span><text:span text:style-name="T100">data</text:span><text:span text:style-name="T98"> </text:span><text:span text:style-name="T100">ou</text:span><text:span text:style-name="T98"> </text:span><text:span text:style-name="T100">assinatura</text:span><text:span text:style-name="T98"> </text:span><text:span text:style-name="T100">nas</text:span><text:span text:style-name="T98"> </text:span><text:span text:style-name="T100">declarações</text:span><text:span text:style-name="T98"> </text:span><text:span text:style-name="T100">elaboradas</text:span><text:span text:style-name="T98"> </text:span><text:span text:style-name="T100">pela</text:span><text:span text:style-name="T98"> </text:span><text:span text:style-name="T100">própria</text:span><text:span text:style-name="T98"> </text:span><text:span text:style-name="T100">licitante</text:span><text:span text:style-name="T98"> </text:span><text:span text:style-name="T100">poderá</text:span><text:span text:style-name="T98"> </text:span><text:span text:style-name="T100">ser</text:span><text:span text:style-name="T98"> </text:span><text:span text:style-name="T100">suprida</text:span><text:span text:style-name="T98"> </text:span><text:span text:style-name="T100">pelo</text:span><text:span text:style-name="T98"> </text:span><text:span text:style-name="T100">Representante</text:span><text:span text:style-name="T98"> </text:span><text:span text:style-name="T100">Legal</text:span><text:span text:style-name="T98"> </text:span><text:span text:style-name="T100">presente</text:span><text:span text:style-name="T98"> </text:span><text:span text:style-name="T100">à</text:span><text:span text:style-name="T98"> </text:span><text:span text:style-name="T100">sessão</text:span><text:span text:style-name="T98"> </text:span><text:span text:style-name="T100">de</text:span><text:span text:style-name="T98"> </text:span><text:span text:style-name="T100">abertura</text:span><text:span text:style-name="T98"> </text:span><text:span text:style-name="T100">dos</text:span><text:span text:style-name="T98"> </text:span><text:span text:style-name="T100">DOCUMENTOS</text:span><text:span text:style-name="T98"> </text:span><text:span text:style-name="T100">DE</text:span><text:span text:style-name="T98"> </text:span><text:span text:style-name="T100">HABILITAÇÃO</text:span><text:span text:style-name="T98"> </text:span><text:span text:style-name="T100">se</text:span><text:span text:style-name="T98"> </text:span><text:span text:style-name="T100">comprovadamente</text:span><text:span text:style-name="T98"> </text:span><text:span text:style-name="T100">possuir</text:span><text:span text:style-name="T98"> </text:span><text:span text:style-name="T100">poderes</text:span><text:span text:style-name="T98"> </text:span><text:span text:style-name="T100">para</text:span><text:span text:style-name="T98"> </text:span><text:span text:style-name="T100">esse</text:span><text:span text:style-name="T98"> </text:span><text:span text:style-name="T100">fim.</text:span><text:span text:style-name="T98"> </text:span></text:p>
      <text:p text:style-name="P31"/>
      <text:p text:style-name="P215"><text:span text:style-name="T100">6.1.1.6.</text:span><text:span text:style-name="T98"> <text:s/></text:span><text:span text:style-name="T100">O</text:span><text:span text:style-name="T98"> </text:span><text:span text:style-name="T100">envelope,</text:span><text:span text:style-name="T98"> </text:span><text:span text:style-name="T100">com</text:span><text:span text:style-name="T98"> </text:span><text:span text:style-name="T100">documentos</text:span><text:span text:style-name="T98"> </text:span><text:span text:style-name="T100">apresentados</text:span><text:span text:style-name="T98"> </text:span><text:span text:style-name="T100">no</text:span><text:span text:style-name="T98"> </text:span><text:span text:style-name="T100">idioma</text:span><text:span text:style-name="T98"> </text:span><text:span text:style-name="T100">Português</text:span><text:span text:style-name="T98"> </text:span><text:span text:style-name="T100">em</text:span><text:span text:style-name="T98"> </text:span><text:span text:style-name="T100">uma</text:span><text:span text:style-name="T98"> </text:span><text:span text:style-name="T100">via,</text:span><text:span text:style-name="T98"> </text:span><text:span text:style-name="T100">opaco</text:span><text:span text:style-name="T98"> </text:span><text:span text:style-name="T100">e</text:span><text:span text:style-name="T98"> </text:span><text:span text:style-name="T100">lacrado,</text:span><text:span text:style-name="T98"> </text:span><text:span text:style-name="T100">deverá</text:span><text:span text:style-name="T98"> </text:span><text:span text:style-name="T100">conter</text:span><text:span text:style-name="T98"> </text:span><text:span text:style-name="T100">as</text:span><text:span text:style-name="T98"> </text:span><text:span text:style-name="T100">seguintes</text:span><text:span text:style-name="T98"> </text:span><text:span text:style-name="T100">indicações</text:span><text:span text:style-name="T98"> </text:span><text:span text:style-name="T100">no</text:span><text:span text:style-name="T98"> </text:span><text:span text:style-name="T100">seu</text:span><text:span text:style-name="T98"> </text:span><text:span text:style-name="T100">anverso:</text:span></text:p>
      <text:p text:style-name="P135"/>
      <text:p text:style-name="P133">À<text:span text:style-name="T97"> </text:span>COMISSÃO <text:span text:style-name="T97">ESPECIAL DE </text:span>LICITAÇÃO</text:p>
      <text:p text:style-name="P241"><text:span text:style-name="T41">ENVELOPE</text:span><text:span text:style-name="T50"> I - </text:span><text:span text:style-name="T41">PROPOSTA</text:span><text:span text:style-name="T50"> </text:span><text:span text:style-name="T41">INICIAL</text:span><text:span text:style-name="T50"> </text:span><text:span text:style-name="T41">DE</text:span><text:span text:style-name="T50"> </text:span><text:span text:style-name="T41">PREÇOS</text:span><text:span text:style-name="T50"> </text:span></text:p>
      <text:p text:style-name="P241"><text:span text:style-name="T41">RDC</text:span><text:span text:style-name="T50"> </text:span><text:span text:style-name="T41">PRESENCIAL</text:span><text:span text:style-name="T50"> </text:span><text:span text:style-name="T41">Nº</text:span><text:span text:style-name="T50"> 001</text:span><text:span text:style-name="T41">/2013</text:span></text:p>
      <text:p text:style-name="P242">RAZÃO<text:span text:style-name="T97"> </text:span>SOCIAL<text:span text:style-name="T97"> </text:span>DA<text:span text:style-name="T97"> </text:span>LICITANTE<text:span text:style-name="T97"> </text:span>CNPJ<text:span text:style-name="T97"> </text:span></text:p>
      <text:p text:style-name="P243"><text:soft-page-break/></text:p>
      <text:p text:style-name="P242">Nº<text:span text:style-name="T97"> </text:span>ou<text:span text:style-name="T97"> </text:span>documento<text:span text:style-name="T97"> </text:span>equivalente</text:p>
      <text:p text:style-name="P31"/>
      <text:p text:style-name="P9"><text:span text:style-name="T100">6.2 -<text:tab/>DA</text:span><text:span text:style-name="T98"> </text:span><text:span text:style-name="T100">PROPOSTA</text:span><text:span text:style-name="T98"> </text:span><text:span text:style-name="T100">FINAL</text:span><text:span text:style-name="T98"> </text:span><text:span text:style-name="T100">DE</text:span><text:span text:style-name="T98"> </text:span><text:span text:style-name="T100">PREÇOS</text:span></text:p>
      <text:p text:style-name="P31"/>
      <text:list xml:id="list477843875805990917" text:style-name="WW8Num21">
        <text:list-header>
          <text:p text:style-name="P389">6.2.1 Encerrada<text:span text:style-name="T97"> </text:span>a<text:span text:style-name="T97"> </text:span>fase<text:span text:style-name="T97"> </text:span>de<text:span text:style-name="T97"> </text:span>lances,<text:span text:style-name="T97"> </text:span>a<text:span text:style-name="T97"> </text:span>COMISSÃO<text:span text:style-name="T97"> </text:span>ordenará<text:span text:style-name="T97"> </text:span>todas<text:span text:style-name="T97"> </text:span>as<text:span text:style-name="T97"> </text:span>PROPOSTAS<text:span text:style-name="T97"> </text:span>DE<text:span text:style-name="T97"> </text:span>PREÇOS<text:span text:style-name="T97"> </text:span>por<text:span text:style-name="T97"> </text:span>ordem<text:span text:style-name="T97"> </text:span>decrescente<text:span text:style-name="T97"> </text:span>de<text:span text:style-name="T97"> </text:span>vantajosidade<text:span text:style-name="T97"> </text:span>e<text:span text:style-name="T97"> </text:span>aguardará<text:span text:style-name="T97"> </text:span>o<text:span text:style-name="T97"> </text:span>julgamento<text:span text:style-name="T97"> </text:span>da<text:span text:style-name="T97"> </text:span>proposta<text:span text:style-name="T97"> </text:span>técnica<text:span text:style-name="T97"> </text:span>para<text:span text:style-name="T97"> </text:span>que<text:span text:style-name="T97"> </text:span>seja<text:span text:style-name="T97"> </text:span>conhecida<text:span text:style-name="T97"> </text:span>a<text:span text:style-name="T97"> </text:span>licitante<text:span text:style-name="T97"> </text:span>melhor<text:span text:style-name="T97"> </text:span>classificada<text:span text:style-name="T97"> </text:span>que<text:span text:style-name="T97"> </text:span>será<text:span text:style-name="T97"> </text:span>convocada<text:span text:style-name="T97"> </text:span>para<text:span text:style-name="T97"> </text:span>reelaborar<text:span text:style-name="T97"> </text:span>e<text:span text:style-name="T97"> </text:span>apresentar<text:span text:style-name="T97"> </text:span>SUA<text:span text:style-name="T97"> </text:span>PROPOSTA<text:span text:style-name="T97"> </text:span>FINAL<text:span text:style-name="T97"> </text:span>DE<text:span text:style-name="T97"> </text:span>PREÇOS.<text:span text:style-name="T97"> </text:span></text:p>
        </text:list-header>
      </text:list>
      <text:p text:style-name="P31"/>
      <text:list xml:id="list29485592" text:continue-numbering="true" text:style-name="WW8Num21">
        <text:list-header>
          <text:p text:style-name="P389">6.2.2 Os<text:span text:style-name="T97"> </text:span>documentos<text:span text:style-name="T97"> </text:span>da<text:span text:style-name="T97"> </text:span>PROPOSTA<text:span text:style-name="T97"> </text:span>FINAL<text:span text:style-name="T97"> </text:span>DE<text:span text:style-name="T97"> </text:span>PREÇOS<text:span text:style-name="T97"> </text:span>exigidos<text:span text:style-name="T97"> </text:span>neste<text:span text:style-name="T97"> </text:span>Edital<text:span text:style-name="T97"> </text:span>e<text:span text:style-name="T97"> </text:span>seus<text:span text:style-name="T97"> </text:span>Anexos<text:span text:style-name="T97"> </text:span>deverão<text:span text:style-name="T97"> </text:span>ser<text:span text:style-name="T97"> </text:span>apresentados<text:span text:style-name="T97"> </text:span>em<text:span text:style-name="T97"> </text:span>duas<text:span text:style-name="T97"> </text:span>vias<text:span text:style-name="T97"> </text:span>em<text:span text:style-name="T97"> </text:span>papel<text:span text:style-name="T97"> </text:span>tamanho<text:span text:style-name="T97"> </text:span>A4<text:span text:style-name="T97"> </text:span>e<text:span text:style-name="T97"> </text:span>em<text:span text:style-name="T97"> </text:span>uma<text:span text:style-name="T97"> </text:span>via<text:span text:style-name="T97"> </text:span>no<text:span text:style-name="T97"> </text:span>formato<text:span text:style-name="T97"> </text:span>digital<text:span text:style-name="T97"> </text:span>tipo<text:span text:style-name="T97"> </text:span>CD,<text:span text:style-name="T97"> </text:span>DVD<text:span text:style-name="T97"> </text:span>ou<text:span text:style-name="T97"> </text:span>pen<text:span text:style-name="T97"> </text:span>drive,<text:span text:style-name="T97"> </text:span>as<text:span text:style-name="T97"> </text:span>planilhas<text:span text:style-name="T97"> </text:span>não<text:span text:style-name="T97"> </text:span>devem<text:span text:style-name="T97"> </text:span>ser<text:span text:style-name="T97"> </text:span>salvas<text:span text:style-name="T97"> </text:span>em<text:span text:style-name="T97"> </text:span>pdf<text:span text:style-name="T97"> </text:span>ou<text:span text:style-name="T97"> </text:span>imagem,<text:span text:style-name="T97"> </text:span>dentro<text:span text:style-name="T97"> </text:span>de<text:span text:style-name="T97"> </text:span>01<text:span text:style-name="T97"> </text:span>(um)<text:span text:style-name="T97"> </text:span>ENVELOPE<text:span text:style-name="T97"> </text:span>opaco<text:span text:style-name="T97"> </text:span>e<text:span text:style-name="T97"> </text:span>lacrado,<text:span text:style-name="T97"> </text:span>em<text:span text:style-name="T97"> </text:span>separado,<text:span text:style-name="T97"> </text:span>contendo<text:span text:style-name="T97"> </text:span>as<text:span text:style-name="T97"> </text:span>seguintes<text:span text:style-name="T97"> </text:span>indicações<text:span text:style-name="T97"> </text:span>no<text:span text:style-name="T97"> </text:span>seu<text:span text:style-name="T97"> </text:span>anverso:<text:span text:style-name="T97"> </text:span></text:p>
        </text:list-header>
      </text:list>
      <text:p text:style-name="P31"/>
      <text:p text:style-name="P12">A<text:span text:style-name="T97"> COMISSÃO ESPECIAL DE LICITAÇÃO</text:span></text:p>
      <text:p text:style-name="P12">ENVELOPE<text:span text:style-name="T97"> </text:span>PROPOSTA<text:span text:style-name="T97"> </text:span>FINAL<text:span text:style-name="T97"> </text:span>DE<text:span text:style-name="T97"> </text:span>PREÇOS</text:p>
      <text:p text:style-name="P12">RDC<text:span text:style-name="T97"> </text:span>PRESENCIAL<text:span text:style-name="T97"> </text:span>Nº<text:span text:style-name="T97"> 001</text:span>/2013</text:p>
      <text:p text:style-name="P12">RAZÃO<text:span text:style-name="T97"> </text:span>SOCIAL<text:span text:style-name="T97"> </text:span>DA<text:span text:style-name="T97"> </text:span>LICITANTE</text:p>
      <text:p text:style-name="P12">CNPJ<text:span text:style-name="T97"> </text:span>Nº<text:span text:style-name="T97"> </text:span>ou<text:span text:style-name="T97"> </text:span>documento<text:span text:style-name="T97"> </text:span>equivalente</text:p>
      <text:p text:style-name="P12"/>
      <text:list xml:id="list7377607039782696066" text:style-name="WW8Num22">
        <text:list-header>
          <text:p text:style-name="P390">6.2.3 Todas<text:span text:style-name="T97"> </text:span>as<text:span text:style-name="T97"> </text:span>folhas,<text:span text:style-name="T97"> </text:span>de<text:span text:style-name="T97"> </text:span>cada<text:span text:style-name="T97"> </text:span>uma<text:span text:style-name="T97"> </text:span>das<text:span text:style-name="T97"> </text:span>vias<text:span text:style-name="T97"> </text:span>dos<text:span text:style-name="T97"> </text:span>ENVELOPES,<text:span text:style-name="T97"> </text:span>deverão<text:span text:style-name="T97"> </text:span>estar<text:span text:style-name="T97"> </text:span>encadernadas,<text:span text:style-name="T97"> </text:span>rubricadas<text:span text:style-name="T97"> </text:span>pelo<text:span text:style-name="T97"> </text:span>representante<text:span text:style-name="T97"> </text:span>legal<text:span text:style-name="T97"> </text:span>da<text:span text:style-name="T97"> </text:span>licitante<text:span text:style-name="T97"> </text:span>e<text:span text:style-name="T97"> </text:span>numeradas<text:span text:style-name="T97"> </text:span>sequencialmente,<text:span text:style-name="T97"> </text:span>da<text:span text:style-name="T97"> </text:span>primeira<text:span text:style-name="T97"> </text:span>à<text:span text:style-name="T97"> </text:span>última,<text:span text:style-name="T97"> </text:span>de<text:span text:style-name="T97"> </text:span>modo<text:span text:style-name="T97"> </text:span>a<text:span text:style-name="T97"> </text:span>refletir<text:span text:style-name="T97"> </text:span>o<text:span text:style-name="T97"> </text:span>seu<text:span text:style-name="T97"> </text:span>número<text:span text:style-name="T97"> </text:span>exato;<text:span text:style-name="T97"> </text:span></text:p>
        </text:list-header>
      </text:list>
      <text:p text:style-name="P31"/>
      <text:list xml:id="list29462613" text:continue-numbering="true" text:style-name="WW8Num22">
        <text:list-header>
          <text:p text:style-name="P414">6.2.4 A<text:span text:style-name="T97"> </text:span>eventual<text:span text:style-name="T97"> </text:span>falta<text:span text:style-name="T97"> </text:span>e/ou<text:span text:style-name="T97"> </text:span>duplicidade<text:span text:style-name="T97"> </text:span>de<text:span text:style-name="T97"> </text:span>numeração<text:span text:style-name="T97"> </text:span>ou<text:span text:style-name="T97"> </text:span>ainda<text:span text:style-name="T97"> </text:span>de<text:span text:style-name="T97"> </text:span>rubrica<text:span text:style-name="T97"> </text:span>nas<text:span text:style-name="T97"> </text:span>folhas,<text:span text:style-name="T97"> </text:span>será<text:span text:style-name="T97"> </text:span>suprida<text:span text:style-name="T97"> </text:span>pelo<text:span text:style-name="T97"> </text:span>representante<text:span text:style-name="T97"> </text:span>credenciado<text:span text:style-name="T97"> </text:span>ou<text:span text:style-name="T97"> </text:span>por<text:span text:style-name="T97"> </text:span>membro<text:span text:style-name="T97"> </text:span>da<text:span text:style-name="T97"> </text:span>COMISSÃO,<text:span text:style-name="T97"> </text:span>na<text:span text:style-name="T97"> </text:span>sessão<text:span text:style-name="T97"> </text:span>de<text:span text:style-name="T97"> </text:span>abertura<text:span text:style-name="T97"> </text:span>dos<text:span text:style-name="T97"> </text:span>respectivos<text:span text:style-name="T97"> </text:span>ENVELOPES,<text:span text:style-name="T97"> </text:span>nos<text:span text:style-name="T97"> </text:span>termos<text:span text:style-name="T97"> </text:span>do<text:span text:style-name="T97"> </text:span>presente<text:span text:style-name="T97"> </text:span>Edital.<text:span text:style-name="T97"> </text:span></text:p>
        </text:list-header>
      </text:list>
      <text:p text:style-name="P31"/>
      <text:list xml:id="list29476709" text:continue-numbering="true" text:style-name="WW8Num22">
        <text:list-header>
          <text:p text:style-name="P390">6.2.5 O<text:span text:style-name="T97"> </text:span>ENVELOPE<text:span text:style-name="T97"> </text:span>PROPOSTA<text:span text:style-name="T97"> </text:span>FINAL<text:span text:style-name="T97"> </text:span>DE<text:span text:style-name="T97"> </text:span>PREÇOS<text:span text:style-name="T97"> </text:span>deverá<text:span text:style-name="T97"> </text:span>conter<text:span text:style-name="T97"> </text:span>todos<text:span text:style-name="T97"> </text:span>os<text:span text:style-name="T97"> </text:span>elementos<text:span text:style-name="T97"> </text:span>a<text:span text:style-name="T97"> </text:span>seguir<text:span text:style-name="T97"> </text:span>relacionados:<text:span text:style-name="T97"> </text:span></text:p>
        </text:list-header>
      </text:list>
      <text:p text:style-name="P31"/>
      <text:list xml:id="list29468585" text:continue-numbering="true" text:style-name="WW8Num22">
        <text:list-header>
          <text:p text:style-name="P404"><text:span text:style-name="T3">6.2.5.1 <text:s/>Carta</text:span><text:span text:style-name="T7"> </text:span><text:span text:style-name="T3">de</text:span><text:span text:style-name="T7"> </text:span><text:span text:style-name="T3">apresentação</text:span><text:span text:style-name="T7"> </text:span><text:span text:style-name="T3">da</text:span><text:span text:style-name="T7"> </text:span><text:span text:style-name="T3">PROPOSTA</text:span><text:span text:style-name="T7"> </text:span><text:span text:style-name="T3">FINAL</text:span><text:span text:style-name="T7"> </text:span><text:span text:style-name="T3">DE</text:span><text:span text:style-name="T7"> </text:span><text:span text:style-name="T3">PREÇOS,</text:span><text:span text:style-name="T7"> </text:span><text:span text:style-name="T3">assinada,</text:span><text:span text:style-name="T7"> </text:span><text:span text:style-name="T3">obrigatoriamente,</text:span><text:span text:style-name="T7"> </text:span><text:span text:style-name="T3">pelo</text:span><text:span text:style-name="T7"> engenheiro responsável pela elaboração da planilha orçamentária</text:span><text:span text:style-name="T14">,</text:span><text:span text:style-name="T7"> </text:span><text:span text:style-name="T3">com</text:span><text:span text:style-name="T7"> </text:span><text:span text:style-name="T3">preços</text:span><text:span text:style-name="T7"> </text:span><text:span text:style-name="T3">globais</text:span><text:span text:style-name="T7"> </text:span><text:span text:style-name="T3">em</text:span><text:span text:style-name="T7"> </text:span><text:span text:style-name="T3">Real,</text:span><text:span text:style-name="T7"> </text:span><text:span text:style-name="T3">para</text:span><text:span text:style-name="T7"> </text:span><text:span text:style-name="T3">os</text:span><text:span text:style-name="T7"> </text:span><text:span text:style-name="T3">serviços</text:span><text:span text:style-name="T7"> </text:span><text:span text:style-name="T3">e</text:span><text:span text:style-name="T7"> </text:span><text:span text:style-name="T3">prazo</text:span><text:span text:style-name="T7"> </text:span><text:span text:style-name="T3">de</text:span><text:span text:style-name="T7"> </text:span><text:span text:style-name="T3">validade</text:span><text:span text:style-name="T7"> </text:span><text:span text:style-name="T3">da</text:span><text:span text:style-name="T7"> </text:span><text:span text:style-name="T3">proposta</text:span><text:span text:style-name="T7"> </text:span><text:span text:style-name="T3">não</text:span><text:span text:style-name="T7"> </text:span><text:span text:style-name="T3">inferior</text:span><text:span text:style-name="T7"> </text:span><text:span text:style-name="T3">a</text:span><text:span text:style-name="T7"> </text:span><text:span text:style-name="T3">120</text:span><text:span text:style-name="T7"> </text:span><text:span text:style-name="T3">(cento</text:span><text:span text:style-name="T7"> </text:span><text:span text:style-name="T3">e</text:span><text:span text:style-name="T7"> </text:span><text:span text:style-name="T3">vinte)</text:span><text:span text:style-name="T7"> </text:span><text:span text:style-name="T3">dias</text:span><text:span text:style-name="T7"> </text:span><text:span text:style-name="T3">corridos,</text:span><text:span text:style-name="T7"> </text:span><text:span text:style-name="T3">contados</text:span><text:span text:style-name="T7"> </text:span><text:span text:style-name="T3">a</text:span><text:span text:style-name="T7"> </text:span><text:span text:style-name="T3">partir</text:span><text:span text:style-name="T7"> </text:span><text:span text:style-name="T3">da</text:span><text:span text:style-name="T7"> </text:span><text:span text:style-name="T3">data</text:span><text:span text:style-name="T7"> </text:span><text:span text:style-name="T3">de</text:span><text:span text:style-name="T7"> </text:span><text:span text:style-name="T3">que</text:span><text:span text:style-name="T7"> </text:span><text:span text:style-name="T3">trata</text:span><text:span text:style-name="T7"> </text:span><text:span text:style-name="T3">o</text:span><text:span text:style-name="T7"> </text:span><text:span text:style-name="T3">subitem</text:span><text:a xlink:type="simple" xlink:href="../../../../../home/raimundo/Tempo/NANCY/HYPERLINK#page4"><text:span text:style-name="Internet_20_link"><text:span text:style-name="T24"> </text:span></text:span></text:a><text:a xlink:type="simple" xlink:href="../../../../../home/raimundo/Tempo/NANCY/HYPERLINK#page4"><text:span text:style-name="Internet_20_link"><text:span text:style-name="T21">2.1</text:span></text:span></text:a><text:a xlink:type="simple" xlink:href="../../../../../home/raimundo/Tempo/NANCY/HYPERLINK#page4"><text:span text:style-name="Internet_20_link"><text:span text:style-name="T25"> </text:span></text:span></text:a><text:span text:style-name="T3">deste</text:span><text:span text:style-name="T7"> </text:span><text:span text:style-name="T3">Edital</text:span><text:span text:style-name="T7"> </text:span><text:span text:style-name="T3">conforme</text:span><text:span text:style-name="T7"> </text:span><text:span text:style-name="T9">ANEXO</text:span><text:span text:style-name="T12"> </text:span><text:span text:style-name="T9">III</text:span><text:span text:style-name="T7"> </text:span><text:span text:style-name="T12">–</text:span><text:span text:style-name="T7"> </text:span><text:span text:style-name="T9">CARTA</text:span><text:span text:style-name="T12"> </text:span><text:span text:style-name="T9">DE</text:span><text:span text:style-name="T7"> </text:span><text:span text:style-name="T9">APRESENTAÇÃO</text:span><text:span text:style-name="T12"> </text:span><text:span text:style-name="T9">DA</text:span><text:span text:style-name="T12"> </text:span><text:span text:style-name="T9">PROPOSTA</text:span><text:span text:style-name="T12"> </text:span><text:span text:style-name="T9">DE</text:span><text:span text:style-name="T12"> </text:span><text:span text:style-name="T9">PREÇOS</text:span><text:span text:style-name="T12"> </text:span><text:span text:style-name="T9">(MODELO)</text:span><text:span text:style-name="T17">,</text:span><text:span text:style-name="T19"> </text:span><text:span text:style-name="T17">acompanhada</text:span><text:span text:style-name="T19"> </text:span><text:span text:style-name="T17">de</text:span><text:span text:style-name="T19"> </text:span><text:span text:style-name="T17">planilha</text:span><text:span text:style-name="T19"> </text:span><text:span text:style-name="T17">orçamentária</text:span><text:span text:style-name="T19"> </text:span><text:span text:style-name="T17">e</text:span><text:span text:style-name="T19"> </text:span><text:span text:style-name="T17">composição</text:span><text:span text:style-name="T19"> </text:span><text:span text:style-name="T17">de</text:span><text:span text:style-name="T19"> </text:span><text:span text:style-name="T17">preços</text:span><text:span text:style-name="T19"> </text:span><text:span text:style-name="T17">unitários</text:span><text:span text:style-name="T19"> </text:span><text:span text:style-name="T17">assinadas</text:span><text:span text:style-name="T19"> </text:span><text:span text:style-name="T17">pelo</text:span><text:span text:style-name="T19"> </text:span><text:span text:style-name="T17">responsável</text:span><text:span text:style-name="T19"> </text:span><text:span text:style-name="T17">técnico</text:span><text:span text:style-name="T19"> </text:span><text:span text:style-name="T17">da</text:span><text:span text:style-name="T19"> </text:span><text:span text:style-name="T17">empresa;</text:span><text:span text:style-name="T12"> </text:span></text:p>
        </text:list-header>
      </text:list>
      <text:p text:style-name="P32"/>
      <text:list xml:id="list29470341" text:continue-numbering="true" text:style-name="WW8Num22">
        <text:list-header>
          <text:p text:style-name="P377"><text:span text:style-name="T100">6.2.5.2 Composições</text:span><text:span text:style-name="T98"> </text:span><text:span text:style-name="T100">analíticas</text:span><text:span text:style-name="T98"> </text:span><text:span text:style-name="T100">das</text:span><text:span text:style-name="T98"> </text:span><text:span text:style-name="T100">taxas</text:span><text:span text:style-name="T98"> </text:span><text:span text:style-name="T100">de</text:span><text:span text:style-name="T98"> </text:span><text:span text:style-name="T100">Bonificação</text:span><text:span text:style-name="T98"> </text:span><text:span text:style-name="T100">e</text:span><text:span text:style-name="T98"> </text:span><text:span text:style-name="T100">Despesas</text:span><text:span text:style-name="T98"> </text:span><text:span text:style-name="T100">Indiretas</text:span><text:span text:style-name="T98"> </text:span><text:span text:style-name="T100">(BDI)</text:span><text:span text:style-name="T98"> </text:span><text:span text:style-name="T100">e</text:span><text:span text:style-name="T98"> </text:span><text:span text:style-name="T100">das</text:span><text:span text:style-name="T98"> </text:span><text:span text:style-name="T100">Taxas</text:span><text:span text:style-name="T98"> </text:span><text:span text:style-name="T100">de</text:span><text:span text:style-name="T98"> </text:span><text:span text:style-name="T100">Encargos</text:span><text:span text:style-name="T98"> </text:span><text:span text:style-name="T100">Sociais,</text:span><text:span text:style-name="T98"> </text:span><text:span text:style-name="T100">incidentes</text:span><text:span text:style-name="T98"> </text:span><text:span text:style-name="T100">para</text:span><text:span text:style-name="T98"> </text:span><text:span text:style-name="T100">os</text:span><text:span text:style-name="T98"> </text:span><text:span text:style-name="T100">serviços</text:span><text:span text:style-name="T98"> </text:span><text:span text:style-name="T100">previstos</text:span><text:span text:style-name="T98"> </text:span><text:span text:style-name="T100">na</text:span><text:span text:style-name="T98"> </text:span><text:span text:style-name="T100">Planilha</text:span><text:span text:style-name="T98"> </text:span><text:span text:style-name="T100">de</text:span><text:span text:style-name="T98"> </text:span><text:span text:style-name="T100">Serviços</text:span><text:span text:style-name="T98"> </text:span><text:span text:style-name="T100">e</text:span><text:span text:style-name="T98"> </text:span><text:span text:style-name="T100">Preços,</text:span><text:span text:style-name="T98"> </text:span><text:span text:style-name="T100">discriminando</text:span><text:span text:style-name="T98"> </text:span><text:span text:style-name="T100">todas</text:span><text:span text:style-name="T98"> </text:span><text:span text:style-name="T100">as</text:span><text:span text:style-name="T98"> </text:span><text:span text:style-name="T100">parcelas</text:span><text:span text:style-name="T98"> </text:span><text:span text:style-name="T100">que</text:span><text:span text:style-name="T98"> </text:span><text:span text:style-name="T100">o</text:span><text:span text:style-name="T98"> </text:span><text:span text:style-name="T100">compõem,</text:span><text:span text:style-name="T98"> </text:span><text:span text:style-name="T100">conforme</text:span><text:span text:style-name="T98"> </text:span><text:span text:style-name="T107">ANEXO</text:span><text:span text:style-name="T106"> </text:span><text:span text:style-name="T107">VIII</text:span><text:span text:style-name="T106"> </text:span><text:span text:style-name="T107">-</text:span><text:span text:style-name="T106"> </text:span><text:span text:style-name="T107">PLANILHA</text:span><text:span text:style-name="T106"> </text:span><text:span text:style-name="T107">DE</text:span><text:span text:style-name="T106"> </text:span><text:span text:style-name="T107">COMPOSIÇÃO</text:span><text:span text:style-name="T106"> </text:span><text:span text:style-name="T107">DAS</text:span><text:span text:style-name="T106"> </text:span><text:span text:style-name="T107">TAXAS</text:span><text:span text:style-name="T106"> </text:span><text:span text:style-name="T107">DE</text:span><text:span text:style-name="T106"> </text:span><text:span text:style-name="T107">BONIFICAÇÃO</text:span><text:span text:style-name="T106"> </text:span><text:span text:style-name="T107">E</text:span><text:span text:style-name="T106"> </text:span><text:span text:style-name="T107">DESPESAS</text:span><text:span text:style-name="T106"> </text:span><text:span text:style-name="T107">INDIRETAS</text:span><text:span text:style-name="T106"> </text:span><text:span text:style-name="T107">-</text:span><text:span text:style-name="T106"> </text:span><text:span text:style-name="T107">BDI</text:span><text:span text:style-name="T106"> </text:span><text:span text:style-name="T107">-</text:span><text:span text:style-name="T106"> </text:span><text:span text:style-name="T107">SERVIÇOS</text:span><text:span text:style-name="T106"> </text:span><text:span text:style-name="T107">(MODELO)</text:span><text:span text:style-name="T106"> </text:span><text:span text:style-name="T107">deste</text:span><text:span text:style-name="T106"> </text:span><text:span text:style-name="T107">Edital.</text:span><text:span text:style-name="T106"> </text:span></text:p>
        </text:list-header>
      </text:list>
      <text:p text:style-name="P31"/>
      <text:p text:style-name="P218">6.2.5.3<text:span text:style-name="T97"> </text:span>Nas<text:span text:style-name="T97"> </text:span>propostas<text:span text:style-name="T97"> </text:span>o<text:span text:style-name="T97"> </text:span>percentual<text:span text:style-name="T97"> </text:span>de<text:span text:style-name="T97"> </text:span>taxas<text:span text:style-name="T97"> </text:span>de<text:span text:style-name="T97"> </text:span>Bonificação<text:span text:style-name="T97"> </text:span>e<text:span text:style-name="T97"> </text:span>Despesas<text:span text:style-name="T97"> </text:span>Indiretas<text:span text:style-name="T97"> </text:span>(BDI),<text:span text:style-name="T97"> </text:span>deverá<text:span text:style-name="T97"> </text:span>incidir<text:span text:style-name="T97"> </text:span>sobre<text:span text:style-name="T97"> </text:span>o<text:span text:style-name="T97"> </text:span>valor<text:span text:style-name="T97"> </text:span>global.</text:p>
      <text:p text:style-name="P31"/>
      <text:p text:style-name="P22"><text:span text:style-name="T100">6.2.5.4 Cronograma</text:span><text:span text:style-name="T98"> </text:span><text:span text:style-name="T100">físico</text:span><text:span text:style-name="T98"> </text:span><text:span text:style-name="T100">e</text:span><text:span text:style-name="T98"> </text:span><text:span text:style-name="T100">financeiro</text:span><text:span text:style-name="T98"> </text:span><text:span text:style-name="T100">preliminar,</text:span><text:span text:style-name="T98"> </text:span><text:span text:style-name="T100">conforme</text:span><text:span text:style-name="T98"> </text:span><text:span text:style-name="T107">Quadro</text:span><text:span text:style-name="T106"> </text:span><text:span text:style-name="T107">01</text:span><text:span text:style-name="T106"> </text:span><text:span text:style-name="T107">-</text:span><text:span text:style-name="T106"> </text:span><text:span text:style-name="T107">Cronograma</text:span><text:span text:style-name="T106"> </text:span><text:span text:style-name="T107">Físico-</text:span><text:soft-page-break/><text:span text:style-name="T107">Financeiro</text:span><text:span text:style-name="T106"> </text:span><text:span text:style-name="T107">-</text:span><text:span text:style-name="T106"> </text:span><text:span text:style-name="T107">Anexo</text:span><text:span text:style-name="T106"> </text:span><text:span text:style-name="T107">I,</text:span><text:span text:style-name="T98"> </text:span><text:span text:style-name="T100">com</text:span><text:span text:style-name="T98"> </text:span><text:span text:style-name="T100">periodicidade</text:span><text:span text:style-name="T98"> </text:span><text:span text:style-name="T100">de</text:span><text:span text:style-name="T98"> </text:span><text:span text:style-name="T100">30</text:span><text:span text:style-name="T98"> </text:span><text:span text:style-name="T100">(trinta)</text:span><text:span text:style-name="T98"> </text:span><text:span text:style-name="T100">dias</text:span><text:span text:style-name="T98"> </text:span><text:span text:style-name="T100">corridos,</text:span><text:span text:style-name="T98"> </text:span><text:span text:style-name="T100">não</text:span><text:span text:style-name="T98"> </text:span><text:span text:style-name="T100">se</text:span><text:span text:style-name="T98"> </text:span><text:span text:style-name="T100">admitindo</text:span><text:span text:style-name="T98"> </text:span><text:span text:style-name="T100">parcela</text:span><text:span text:style-name="T98"> </text:span><text:span text:style-name="T100">na</text:span><text:span text:style-name="T98"> </text:span><text:span text:style-name="T100">forma</text:span><text:span text:style-name="T98"> </text:span><text:span text:style-name="T100">de</text:span><text:span text:style-name="T98"> </text:span><text:span text:style-name="T100">pagamento</text:span><text:span text:style-name="T98"> </text:span><text:span text:style-name="T100">antecipado,</text:span><text:span text:style-name="T98"> </text:span><text:span text:style-name="T100">observando-se</text:span><text:span text:style-name="T98"> </text:span><text:span text:style-name="T100">as</text:span><text:span text:style-name="T98"> </text:span><text:span text:style-name="T100">etapas</text:span><text:span text:style-name="T98"> </text:span><text:span text:style-name="T100">e</text:span><text:span text:style-name="T98"> </text:span><text:span text:style-name="T100">prazos</text:span><text:span text:style-name="T98"> </text:span><text:span text:style-name="T100">de</text:span><text:span text:style-name="T98"> </text:span><text:span text:style-name="T100">execução</text:span><text:span text:style-name="T98"> <text:s/></text:span><text:span text:style-name="T100">estabelecidas</text:span><text:span text:style-name="T98"> </text:span><text:span text:style-name="T100">neste</text:span><text:span text:style-name="T98"> </text:span><text:span text:style-name="T100">Edital</text:span><text:span text:style-name="T98"> </text:span><text:span text:style-name="T100">e</text:span><text:span text:style-name="T98"> </text:span><text:span text:style-name="T100">seus</text:span><text:span text:style-name="T98"> </text:span><text:span text:style-name="T100">Anexos.</text:span></text:p>
      <text:p text:style-name="P108"/>
      <text:list xml:id="list2320809704760354327" text:style-name="L3">
        <text:list-item>
          <text:list>
            <text:list-item>
              <text:list>
                <text:list-item>
                  <text:list>
                    <text:list-header>
                      <text:p text:style-name="P434"><text:span text:style-name="T97">6.2.5.5 </text:span>O<text:span text:style-name="T97"> </text:span>cronograma<text:span text:style-name="T97"> </text:span>físico-financeiro<text:span text:style-name="T97"> </text:span>estará,<text:span text:style-name="T97"> </text:span>também,<text:span text:style-name="T97"> </text:span>sujeito<text:span text:style-name="T97"> </text:span>a<text:span text:style-name="T97"> </text:span>ajustes,<text:span text:style-name="T97"> </text:span>em<text:span text:style-name="T97"> </text:span>função<text:span text:style-name="T97"> </text:span>de<text:span text:style-name="T97"> moti-</text:span></text:p>
                      <text:p text:style-name="P434">vos<text:span text:style-name="T97"> </text:span>de<text:span text:style-name="T97"> </text:span>interesse<text:span text:style-name="T97"> </text:span>da<text:span text:style-name="T97"> </text:span>DESO,<text:span text:style-name="T97"> </text:span>desde<text:span text:style-name="T97"> </text:span>que<text:span text:style-name="T97"> </text:span>devidamente<text:span text:style-name="T97"> </text:span>autuado<text:span text:style-name="T97"> </text:span>em<text:span text:style-name="T97"> </text:span>processo,<text:span text:style-name="T97"> </text:span>contemporâneo<text:span text:style-name="T97"> </text:span>à<text:span text:style-name="T97"> </text:span>sua<text:span text:style-name="T97"> </text:span>ocorrência<text:span text:style-name="T97"> </text:span>(Art.<text:span text:style-name="T97"> </text:span>57<text:span text:style-name="T97"> </text:span>da<text:span text:style-name="T97"> </text:span>Lei<text:span text:style-name="T97"> </text:span>8.666/93).</text:p>
                    </text:list-header>
                  </text:list>
                </text:list-item>
              </text:list>
            </text:list-item>
          </text:list>
        </text:list-item>
      </text:list>
      <text:p text:style-name="P31"/>
      <text:p text:style-name="P22"><text:span text:style-name="T100">6.2.5.6</text:span><text:span text:style-name="T98"> </text:span><text:span text:style-name="T100">Critério</text:span><text:span text:style-name="T98"> </text:span><text:span text:style-name="T100">de</text:span><text:span text:style-name="T98"> </text:span><text:span text:style-name="T100">Pagamento</text:span><text:span text:style-name="T98"> </text:span><text:span text:style-name="T100">conforme</text:span><text:span text:style-name="T98"> </text:span><text:span text:style-name="T107">Quadro</text:span><text:span text:style-name="T106"> </text:span><text:span text:style-name="T107">02</text:span><text:span text:style-name="T106"> </text:span><text:span text:style-name="T107">-</text:span><text:span text:style-name="T106"> </text:span><text:span text:style-name="T107">Critério</text:span><text:span text:style-name="T106"> </text:span><text:span text:style-name="T107">de</text:span><text:span text:style-name="T106"> </text:span><text:span text:style-name="T107">Pagamento</text:span><text:span text:style-name="T106"> </text:span><text:span text:style-name="T107">-</text:span><text:span text:style-name="T106"> </text:span><text:span text:style-name="T107">Anexo</text:span><text:span text:style-name="T106"> </text:span><text:span text:style-name="T107">I.</text:span></text:p>
      <text:p text:style-name="P31"/>
      <text:list xml:id="list9058775483859045666" text:style-name="WW8Num23">
        <text:list-header>
          <text:p text:style-name="P391">6.2.6 A<text:span text:style-name="T97"> </text:span>licitante<text:span text:style-name="T97"> </text:span>deverá<text:span text:style-name="T97"> </text:span>considerar<text:span text:style-name="T97"> </text:span>incluída<text:span text:style-name="T97"> </text:span>nos<text:span text:style-name="T97"> </text:span>valores<text:span text:style-name="T97"> </text:span>propostos<text:span text:style-name="T97"> </text:span>todas<text:span text:style-name="T97"> </text:span>as<text:span text:style-name="T97"> </text:span>despesas,<text:span text:style-name="T97"> </text:span>inclusive<text:span text:style-name="T97"> </text:span>aquelas<text:span text:style-name="T97"> </text:span>relativas<text:span text:style-name="T97"> </text:span>a<text:span text:style-name="T97"> </text:span>taxas,<text:span text:style-name="T97"> </text:span>tributos,<text:span text:style-name="T97"> </text:span>encargos<text:span text:style-name="T97"> </text:span>sociais,<text:span text:style-name="T97"> </text:span>que<text:span text:style-name="T97"> </text:span>possam<text:span text:style-name="T97"> </text:span>influir<text:span text:style-name="T97"> </text:span>direta<text:span text:style-name="T97"> </text:span>ou<text:span text:style-name="T97"> </text:span>indiretamente<text:span text:style-name="T97"> </text:span>no<text:span text:style-name="T97"> </text:span>custo<text:span text:style-name="T97"> </text:span>de<text:span text:style-name="T97"> </text:span>execução<text:span text:style-name="T97"> </text:span>dos<text:span text:style-name="T97"> </text:span>serviços;<text:span text:style-name="T97"> </text:span></text:p>
        </text:list-header>
      </text:list>
      <text:p text:style-name="P108"/>
      <text:list xml:id="list29473582" text:continue-numbering="true" text:style-name="WW8Num23">
        <text:list-header>
          <text:p text:style-name="P419">6.2.7 A<text:span text:style-name="T97"> </text:span>licitante<text:span text:style-name="T97"> </text:span>deverá<text:span text:style-name="T97"> </text:span>utilizar,<text:span text:style-name="T97"> </text:span>sempre<text:span text:style-name="T97"> </text:span>que<text:span text:style-name="T97"> </text:span>possível,<text:span text:style-name="T97"> </text:span>nos<text:span text:style-name="T97"> </text:span>valores<text:span text:style-name="T97"> </text:span>propostos,<text:span text:style-name="T97"> </text:span>mão<text:span text:style-name="T97"> </text:span>de<text:span text:style-name="T97"> </text:span>obra,<text:span text:style-name="T97"> </text:span>materiais,<text:span text:style-name="T97"> </text:span>tecnologias<text:span text:style-name="T97"> </text:span>e<text:span text:style-name="T97"> </text:span>matérias<text:span text:style-name="T97"> </text:span>primas<text:span text:style-name="T97"> </text:span>existentes<text:span text:style-name="T97"> </text:span>no<text:span text:style-name="T97"> </text:span>local<text:span text:style-name="T97"> </text:span>da<text:span text:style-name="T97"> </text:span>execução<text:span text:style-name="T97"> </text:span>das<text:span text:style-name="T97"> </text:span>obras/serviços,<text:span text:style-name="T97"> </text:span>desde<text:span text:style-name="T97"> </text:span>que<text:span text:style-name="T97"> </text:span>não<text:span text:style-name="T97"> </text:span>se<text:span text:style-name="T97"> </text:span>produzam<text:span text:style-name="T97"> </text:span>prejuízos<text:span text:style-name="T97"> </text:span>à<text:span text:style-name="T97"> </text:span>eficiência<text:span text:style-name="T97"> </text:span>na<text:span text:style-name="T97"> </text:span>execução<text:span text:style-name="T97"> </text:span>do<text:span text:style-name="T97"> </text:span>objeto<text:span text:style-name="T97"> </text:span>e<text:span text:style-name="T97"> </text:span>que<text:span text:style-name="T97"> </text:span>seja<text:span text:style-name="T97"> </text:span>respeitado<text:span text:style-name="T97"> </text:span>o<text:span text:style-name="T97"> </text:span>limite<text:span text:style-name="T97"> </text:span>do<text:span text:style-name="T97"> </text:span>orçamento<text:span text:style-name="T97"> </text:span>estimado<text:span text:style-name="T97"> </text:span>para<text:span text:style-name="T97"> </text:span>a<text:span text:style-name="T97"> </text:span>contratação;<text:span text:style-name="T97"> </text:span></text:p>
        </text:list-header>
      </text:list>
      <text:p text:style-name="P31"/>
      <text:list xml:id="list29468937" text:continue-numbering="true" text:style-name="WW8Num23">
        <text:list-header>
          <text:p text:style-name="P391">6.2.8 É<text:span text:style-name="T97"> </text:span>de<text:span text:style-name="T97"> </text:span>inteira<text:span text:style-name="T97"> </text:span>responsabilidade<text:span text:style-name="T97"> </text:span>da<text:span text:style-name="T97"> </text:span>licitante,<text:span text:style-name="T97"> </text:span>obter<text:span text:style-name="T97"> </text:span>dos<text:span text:style-name="T97"> </text:span>órgãos<text:span text:style-name="T97"> </text:span>competentes<text:span text:style-name="T97"> </text:span>informações<text:span text:style-name="T97"> </text:span>sobre<text:span text:style-name="T97"> </text:span>a<text:span text:style-name="T97"> </text:span>incidência<text:span text:style-name="T97"> </text:span>ou<text:span text:style-name="T97"> </text:span>não<text:span text:style-name="T97"> </text:span>de<text:span text:style-name="T97"> </text:span>tributos<text:span text:style-name="T97"> </text:span>e<text:span text:style-name="T97"> </text:span>taxas<text:span text:style-name="T97"> </text:span>de<text:span text:style-name="T97"> </text:span>qualquer<text:span text:style-name="T97"> </text:span>natureza<text:span text:style-name="T97"> </text:span>devidas<text:span text:style-name="T97"> </text:span>para<text:span text:style-name="T97"> </text:span>o<text:span text:style-name="T97"> </text:span>fornecimento,<text:span text:style-name="T97"> </text:span>objeto<text:span text:style-name="T97"> </text:span>desta<text:span text:style-name="T97"> </text:span>licitação,<text:span text:style-name="T97"> </text:span>nos<text:span text:style-name="T97"> </text:span>mercados<text:span text:style-name="T97"> </text:span>interno<text:span text:style-name="T97"> </text:span>e/ou<text:span text:style-name="T97"> </text:span>externo,<text:span text:style-name="T97"> </text:span>não<text:span text:style-name="T97"> </text:span>se<text:span text:style-name="T97"> </text:span>admitindo<text:span text:style-name="T97"> </text:span>alegação<text:span text:style-name="T97"> </text:span>de<text:span text:style-name="T97"> </text:span>desconhecimento<text:span text:style-name="T97"> </text:span>de<text:span text:style-name="T97"> </text:span>incidência<text:span text:style-name="T97"> </text:span>tributária,<text:span text:style-name="T97"> </text:span>ou<text:span text:style-name="T97"> </text:span>outras<text:span text:style-name="T97"> </text:span>correlatas;<text:span text:style-name="T97"> </text:span></text:p>
        </text:list-header>
      </text:list>
      <text:p text:style-name="P31"/>
      <text:list xml:id="list29457866" text:continue-numbering="true" text:style-name="WW8Num23">
        <text:list-header>
          <text:p text:style-name="P378"><text:span text:style-name="T100">6.2.9 Para</text:span><text:span text:style-name="T98"> </text:span><text:span text:style-name="T100">fins</text:span><text:span text:style-name="T98"> </text:span><text:span text:style-name="T100">de</text:span><text:span text:style-name="T98"> </text:span><text:span text:style-name="T100">atualização</text:span><text:span text:style-name="T98"> </text:span><text:span text:style-name="T100">dos</text:span><text:span text:style-name="T98"> </text:span><text:span text:style-name="T100">valores,</text:span><text:span text:style-name="T98"> </text:span><text:span text:style-name="T100">desde</text:span><text:span text:style-name="T98"> </text:span><text:span text:style-name="T100">que</text:span><text:span text:style-name="T98"> </text:span><text:span text:style-name="T100">transcorridos</text:span><text:span text:style-name="T98"> </text:span><text:span text:style-name="T100">12</text:span><text:span text:style-name="T98"> </text:span><text:span text:style-name="T100">meses</text:span><text:span text:style-name="T98"> </text:span><text:span text:style-name="T100">da</text:span><text:span text:style-name="T98"> </text:span><text:span text:style-name="T100">data</text:span><text:span text:style-name="T98"> </text:span><text:span text:style-name="T100">de</text:span><text:span text:style-name="T98"> </text:span><text:span text:style-name="T100">referência</text:span><text:span text:style-name="T98"> </text:span><text:span text:style-name="T100">do</text:span><text:span text:style-name="T98"> </text:span><text:span text:style-name="T100">orçamento</text:span><text:span text:style-name="T98"> </text:span><text:span text:style-name="T100">da</text:span><text:span text:style-name="T98"> </text:span><text:span text:style-name="T100">DESO,</text:span><text:span text:style-name="T98"> </text:span><text:span text:style-name="T100">serão</text:span><text:span text:style-name="T98"> </text:span><text:span text:style-name="T100">observados</text:span><text:span text:style-name="T98"> </text:span><text:span text:style-name="T100">os</text:span><text:span text:style-name="T98"> </text:span><text:span text:style-name="T100">critérios</text:span><text:span text:style-name="T98"> </text:span><text:span text:style-name="T100">estabelecidos</text:span><text:span text:style-name="T98"> </text:span><text:span text:style-name="T100">no</text:span><text:span text:style-name="T98"> </text:span><text:span text:style-name="T100">item</text:span><text:span text:style-name="T98"> “</text:span><text:span text:style-name="T100">Reajuste</text:span><text:span text:style-name="T98"> </text:span><text:span text:style-name="T100">de</text:span><text:span text:style-name="T98"> </text:span><text:span text:style-name="T100">Preços</text:span><text:span text:style-name="T98">”</text:span><text:span text:style-name="T272"> </text:span><text:span text:style-name="T107">constante</text:span><text:span text:style-name="T106"> </text:span><text:span text:style-name="T107">no</text:span><text:span text:style-name="T106"> </text:span><text:span text:style-name="T107">item</text:span><text:span text:style-name="T106"> </text:span><text:span text:style-name="T107">10</text:span><text:span text:style-name="T106"> </text:span><text:span text:style-name="T107">do</text:span><text:span text:style-name="T106"> </text:span><text:span text:style-name="T107">Anteprojeto.</text:span></text:p>
        </text:list-header>
      </text:list>
      <text:p text:style-name="P108"/>
      <text:list xml:id="list29480845" text:continue-numbering="true" text:style-name="WW8Num23">
        <text:list-header>
          <text:p text:style-name="P405">6.2.10 O<text:span text:style-name="T97"> </text:span>percentual<text:span text:style-name="T97"> </text:span>de<text:span text:style-name="T97"> </text:span>atualização<text:span text:style-name="T97"> </text:span>do<text:span text:style-name="T97"> </text:span>orçamento<text:span text:style-name="T97"> </text:span>de<text:span text:style-name="T97"> </text:span>referência<text:span text:style-name="T97"> </text:span>será<text:span text:style-name="T97"> </text:span>calculado<text:span text:style-name="T97"> </text:span>até<text:span text:style-name="T97"> </text:span>a<text:span text:style-name="T97"> </text:span>4ª<text:span text:style-name="T97"> </text:span>(quarta)<text:span text:style-name="T97"> </text:span>casa<text:span text:style-name="T97"> </text:span>decimal,<text:span text:style-name="T97"> </text:span>sem<text:span text:style-name="T97"> </text:span>arredondamento.<text:span text:style-name="T97"> </text:span>Esse<text:span text:style-name="T97"> </text:span>valor<text:span text:style-name="T97"> </text:span>resultante<text:span text:style-name="T97"> </text:span>será<text:span text:style-name="T97"> </text:span>o<text:span text:style-name="T97"> </text:span>valor<text:span text:style-name="T97"> </text:span>global<text:span text:style-name="T97"> </text:span>do<text:span text:style-name="T97"> </text:span>orçamento<text:span text:style-name="T97"> </text:span>de<text:span text:style-name="T97"> </text:span>referência<text:span text:style-name="T97"> </text:span>atualizado.<text:span text:style-name="T97"> </text:span></text:p>
        </text:list-header>
      </text:list>
      <text:p text:style-name="P31"/>
      <text:p text:style-name="P183"><text:span text:style-name="T69">6.2.11 -</text:span><text:span text:style-name="T47"> </text:span><text:span text:style-name="T69">No</text:span><text:span text:style-name="T71"> </text:span><text:span text:style-name="T69">orçamento</text:span><text:span text:style-name="T71"> </text:span><text:span text:style-name="T69">de</text:span><text:span text:style-name="T71"> </text:span><text:span text:style-name="T69">referência</text:span><text:span text:style-name="T71"> </text:span><text:span text:style-name="T69">da</text:span><text:span text:style-name="T71"> </text:span><text:span text:style-name="T69">DESO</text:span><text:span text:style-name="T71"> </text:span><text:span text:style-name="T69">foram</text:span><text:span text:style-name="T71"> </text:span><text:span text:style-name="T69">consideradas</text:span><text:span text:style-name="T71"> </text:span><text:span text:style-name="T69">as</text:span><text:span text:style-name="T71"> </text:span><text:span text:style-name="T69">seguintes</text:span><text:span text:style-name="T71"> </text:span><text:span text:style-name="T69">taxas:</text:span><text:span text:style-name="T97"> </text:span></text:p>
      <text:p text:style-name="P31"/>
      <text:p text:style-name="P218">6.2.11.1<text:span text:style-name="T97"> </text:span>Para<text:span text:style-name="T97"> </text:span>os<text:span text:style-name="T97"> </text:span>serviços:<text:span text:style-name="T97"> </text:span>BDI<text:span text:style-name="T97"> – </text:span>25,00%<text:span text:style-name="T97"> </text:span>(vinte<text:span text:style-name="T97"> </text:span>e<text:span text:style-name="T97"> </text:span>cinco)<text:span text:style-name="T97"> </text:span>e<text:span text:style-name="T97"> </text:span>encargos<text:span text:style-name="T97"> </text:span>sociais:<text:span text:style-name="T97"> </text:span>117,06%<text:span text:style-name="T97"> </text:span>(cento<text:span text:style-name="T97"> </text:span>e<text:span text:style-name="T97"> </text:span>dezessete<text:span text:style-name="T97"> </text:span>vírgula<text:span text:style-name="T97"> </text:span>zero<text:span text:style-name="T97"> </text:span>seis).</text:p>
      <text:p text:style-name="P218"/>
      <text:p text:style-name="P218">6.2.11.2 <text:span text:style-name="T97"><text:s/></text:span>Para<text:span text:style-name="T97"> </text:span>materiais<text:span text:style-name="T97"> </text:span>aplicados<text:span text:style-name="T97"> </text:span>na<text:span text:style-name="T97"> </text:span>obra:<text:span text:style-name="T97"> </text:span>BDI<text:span text:style-name="T97"> </text:span>de<text:span text:style-name="T97"> </text:span>10,00%<text:span text:style-name="T97"> </text:span>(dez)</text:p>
      <text:p text:style-name="P31"/>
      <text:p text:style-name="P31">6.2.11.3<text:span text:style-name="T97"> </text:span>Para<text:span text:style-name="T97"> </text:span>Projeto:<text:span text:style-name="T97"> </text:span>BDI<text:span text:style-name="T97"> – </text:span>25,00%<text:span text:style-name="T97"> </text:span>(vinte<text:span text:style-name="T97"> </text:span>e<text:span text:style-name="T97"> </text:span>cinco)<text:span text:style-name="T97"> </text:span>e<text:span text:style-name="T97"> </text:span>encargos<text:span text:style-name="T97"> </text:span>sociais:<text:span text:style-name="T97"> </text:span>117,06%<text:span text:style-name="T97"> </text:span>(cento<text:span text:style-name="T97"> </text:span>e<text:span text:style-name="T97"> </text:span>dezessete<text:span text:style-name="T97"> </text:span>vírgula<text:span text:style-name="T97"> </text:span>zero<text:span text:style-name="T97"> </text:span>seis).</text:p>
      <text:p text:style-name="P31"/>
      <text:p text:style-name="P227">6.2.11.4 Na<text:span text:style-name="T97"> </text:span>composição<text:span text:style-name="T97"> </text:span>das<text:span text:style-name="T97"> </text:span>taxas<text:span text:style-name="T97"> </text:span>de<text:span text:style-name="T97"> </text:span>Bonificação<text:span text:style-name="T97"> </text:span>e<text:span text:style-name="T97"> </text:span>Despesas<text:span text:style-name="T97"> </text:span>Indiretas<text:span text:style-name="T97"> </text:span>(BDI)<text:span text:style-name="T97"> </text:span><text:span text:style-name="T306">não poderá contemplar os tributos </text:span><text:span text:style-name="T314">IRPJ (Imposto de Renda Pessoa Jurídica) e CSLL (Contribuição Social sobre o Lucro Líquido) como também Mobilização, Desmobilização e Administração local da Obra</text:span><text:span text:style-name="T315">.</text:span></text:p>
      <text:p text:style-name="P209"><text:s/></text:p>
      <text:list xml:id="list3595121900620325053" text:style-name="WW8Num25">
        <text:list-header>
          <text:p text:style-name="P438"><text:span text:style-name="T280">7 - DA</text:span><text:span text:style-name="T284"> </text:span><text:span text:style-name="T280">ORGANIZAÇÃO</text:span><text:span text:style-name="T284"> </text:span><text:span text:style-name="T280">DA</text:span><text:span text:style-name="T284"> </text:span><text:span text:style-name="T280">PROPOSTA</text:span><text:span text:style-name="T284"> </text:span><text:span text:style-name="T280">TÉCNICA</text:span><text:span text:style-name="T50"> </text:span></text:p>
        </text:list-header>
      </text:list>
      <text:p text:style-name="P31"/>
      <text:p text:style-name="P31"><text:span text:style-name="T71">7.1-</text:span><text:span text:style-name="T97"> </text:span>Os<text:span text:style-name="T97"> </text:span>documentos<text:span text:style-name="T97"> </text:span>da<text:span text:style-name="T97"> </text:span>PROPOSTA<text:span text:style-name="T97"> </text:span>TÉCNICA<text:span text:style-name="T97"> </text:span>exigidos<text:span text:style-name="T97"> </text:span>neste<text:span text:style-name="T97"> </text:span>Edital<text:span text:style-name="T97"> </text:span>deverão<text:span text:style-name="T97"> </text:span>ser<text:span text:style-name="T97"> </text:span>apresentados<text:span text:style-name="T97"> </text:span>em<text:span text:style-name="T97"> </text:span>duas<text:span text:style-name="T97"> </text:span>vias,<text:span text:style-name="T97"> </text:span>identificadas,<text:span text:style-name="T97"> </text:span>em<text:span text:style-name="T97"> </text:span>1<text:span text:style-name="T97"> </text:span>(um)<text:span text:style-name="T97"> </text:span>ENVELOPE<text:span text:style-name="T97"> </text:span>opaco<text:span text:style-name="T97"> </text:span>e<text:span text:style-name="T97"> </text:span>lacrado,<text:span text:style-name="T97"> </text:span>em<text:span text:style-name="T97"> </text:span>separado,<text:span text:style-name="T97"> </text:span>contendo<text:span text:style-name="T97"> </text:span>as<text:span text:style-name="T97"> </text:span></text:p>
      <text:p text:style-name="P87"><text:soft-page-break/></text:p>
      <text:p text:style-name="P31">seguintes<text:span text:style-name="T97"> </text:span>indicações<text:span text:style-name="T97"> </text:span>no<text:span text:style-name="T97"> </text:span>seu<text:span text:style-name="T97"> </text:span>anverso:</text:p>
      <text:p text:style-name="P31"/>
      <text:p text:style-name="P12">A<text:span text:style-name="T97"> COMISSÃO ESPECIAL DE LICITAÇÃO</text:span></text:p>
      <text:p text:style-name="P12">ENVELOPE<text:span text:style-name="T97"> </text:span>II<text:span text:style-name="T97"> </text:span>-<text:span text:style-name="T97"> </text:span>PROPOSTA<text:span text:style-name="T97"> </text:span>TÉCNICA</text:p>
      <text:p text:style-name="P12">RDC<text:span text:style-name="T97"> </text:span>PRESENCIAL<text:span text:style-name="T97"> </text:span>Nº<text:span text:style-name="T97"> 001</text:span>/2013</text:p>
      <text:p text:style-name="P12">RAZÃO<text:span text:style-name="T97"> </text:span>SOCIAL<text:span text:style-name="T97"> </text:span>DA<text:span text:style-name="T97"> </text:span>LICITANTE</text:p>
      <text:p text:style-name="P12">CNPJ<text:span text:style-name="T97"> </text:span>Nº<text:span text:style-name="T97"> </text:span>ou<text:span text:style-name="T97"> </text:span>documento<text:span text:style-name="T97"> </text:span>equivalente</text:p>
      <text:p text:style-name="P31"/>
      <text:p text:style-name="P31">7.2.<text:span text:style-name="T97"> </text:span>Todas<text:span text:style-name="T97"> </text:span>as<text:span text:style-name="T97"> </text:span>folhas,<text:span text:style-name="T97"> </text:span>de<text:span text:style-name="T97"> </text:span>cada<text:span text:style-name="T97"> </text:span>uma<text:span text:style-name="T97"> </text:span>das<text:span text:style-name="T97"> </text:span>vias<text:span text:style-name="T97"> </text:span>do<text:span text:style-name="T97"> </text:span>ENVELOPE,<text:span text:style-name="T97"> </text:span>deverão<text:span text:style-name="T97"> </text:span>estar<text:span text:style-name="T97"> </text:span>encadernadas,<text:span text:style-name="T97"> </text:span>rubricadas<text:span text:style-name="T97"> </text:span>pelo<text:span text:style-name="T97"> </text:span>representante<text:span text:style-name="T97"> </text:span>legal<text:span text:style-name="T97"> </text:span>da<text:span text:style-name="T97"> </text:span>licitante<text:span text:style-name="T97"> </text:span>e<text:span text:style-name="T97"> </text:span>numeradas<text:span text:style-name="T97"> </text:span>sequencialmente,<text:span text:style-name="T97"> </text:span>da<text:span text:style-name="T97"> </text:span>primeira<text:span text:style-name="T97"> </text:span>à<text:span text:style-name="T97"> </text:span>última,<text:span text:style-name="T97"> </text:span>de<text:span text:style-name="T97"> </text:span>modo<text:span text:style-name="T97"> </text:span>a<text:span text:style-name="T97"> </text:span>refletir<text:span text:style-name="T97"> </text:span>o<text:span text:style-name="T97"> </text:span>seu<text:span text:style-name="T97"> </text:span>número<text:span text:style-name="T97"> </text:span>exato;</text:p>
      <text:p text:style-name="P31"/>
      <text:p text:style-name="P31">7.2.1.<text:span text:style-name="T97"> </text:span>A<text:span text:style-name="T97"> </text:span>eventual<text:span text:style-name="T97"> </text:span>falta<text:span text:style-name="T97"> </text:span>e/ou<text:span text:style-name="T97"> </text:span>duplicidade<text:span text:style-name="T97"> </text:span>de<text:span text:style-name="T97"> </text:span>numeração,<text:span text:style-name="T97"> </text:span>ou<text:span text:style-name="T97"> </text:span>ainda<text:span text:style-name="T97"> </text:span>de<text:span text:style-name="T97"> </text:span>rubrica<text:span text:style-name="T97"> </text:span>nas<text:span text:style-name="T97"> </text:span>folhas,<text:span text:style-name="T97"> </text:span>será<text:span text:style-name="T97"> </text:span>suprida<text:span text:style-name="T97"> </text:span>pelo<text:span text:style-name="T97"> </text:span>representante<text:span text:style-name="T97"> </text:span>credenciado<text:span text:style-name="T97"> </text:span>ou<text:span text:style-name="T97"> </text:span>por<text:span text:style-name="T97"> </text:span>membro<text:span text:style-name="T97"> </text:span>da<text:span text:style-name="T97"> </text:span>COMISSÃO<text:span text:style-name="T97"> </text:span>na<text:span text:style-name="T97"> </text:span>sessão<text:span text:style-name="T97"> </text:span>de<text:span text:style-name="T97"> </text:span>abertura<text:span text:style-name="T97"> </text:span>do<text:span text:style-name="T97"> </text:span>respectivo<text:span text:style-name="T97"> </text:span>ENVELOPE,<text:span text:style-name="T97"> </text:span>nos<text:span text:style-name="T97"> </text:span>termos<text:span text:style-name="T97"> </text:span>do<text:span text:style-name="T97"> </text:span>Edital.</text:p>
      <text:p text:style-name="P31"/>
      <text:p text:style-name="P31">7.3.<text:span text:style-name="T97"> </text:span>A<text:span text:style-name="T97"> </text:span>inversão<text:span text:style-name="T97"> </text:span>de<text:span text:style-name="T97"> </text:span>qualquer<text:span text:style-name="T97"> </text:span>documento<text:span text:style-name="T97"> </text:span>da<text:span text:style-name="T97"> </text:span>PROPOSTA<text:span text:style-name="T97"> </text:span>TÉCNICA,<text:span text:style-name="T97"> </text:span>no<text:span text:style-name="T97"> </text:span>ENVELOPE<text:span text:style-name="T97"> </text:span>da<text:span text:style-name="T97"> </text:span>PROPOSTA<text:span text:style-name="T97"> </text:span>de<text:span text:style-name="T97"> </text:span>PREÇOS,<text:span text:style-name="T97"> </text:span>acarretará<text:span text:style-name="T97"> </text:span>a<text:span text:style-name="T97"> </text:span>exclusão<text:span text:style-name="T97"> </text:span>sumária<text:span text:style-name="T97"> </text:span>da<text:span text:style-name="T97"> </text:span>licitante<text:span text:style-name="T97"> </text:span>do<text:span text:style-name="T97"> </text:span>certame;</text:p>
      <text:p text:style-name="P31"/>
      <text:p text:style-name="P9"><text:span text:style-name="T100">7.4.<text:tab/>O</text:span><text:span text:style-name="T98"> </text:span><text:span text:style-name="T100">ENVELOPE</text:span><text:span text:style-name="T98"> </text:span><text:span text:style-name="T100">II</text:span><text:span text:style-name="T98"> </text:span><text:span text:style-name="T100">deverá</text:span><text:span text:style-name="T98"> </text:span><text:span text:style-name="T100">conter</text:span><text:span text:style-name="T98"> </text:span><text:span text:style-name="T100">todos</text:span><text:span text:style-name="T98"> </text:span><text:span text:style-name="T100">os</text:span><text:span text:style-name="T98"> </text:span><text:span text:style-name="T100">elementos</text:span><text:span text:style-name="T98"> </text:span><text:span text:style-name="T100">a</text:span><text:span text:style-name="T98"> </text:span><text:span text:style-name="T100">seguir</text:span><text:span text:style-name="T98"> </text:span><text:span text:style-name="T100">relacionados:</text:span></text:p>
      <text:p text:style-name="P12"/>
      <text:list xml:id="list4247380280580839882" text:style-name="WW8Num26">
        <text:list-header>
          <text:p text:style-name="P379"><text:span text:style-name="T100">7.4.1 Carta</text:span><text:span text:style-name="T98"> </text:span><text:span text:style-name="T100">de</text:span><text:span text:style-name="T98"> </text:span><text:span text:style-name="T100">apresentação</text:span><text:span text:style-name="T98"> </text:span><text:span text:style-name="T100">da</text:span><text:span text:style-name="T98"> </text:span><text:span text:style-name="T100">PROPOSTA</text:span><text:span text:style-name="T98"> </text:span><text:span text:style-name="T100">TÉCNICA,</text:span><text:span text:style-name="T98"> </text:span><text:span text:style-name="T100">obrigatoriamente</text:span><text:span text:style-name="T98"> </text:span><text:span text:style-name="T100">assinada</text:span><text:span text:style-name="T98"> </text:span><text:span text:style-name="T100">pelo</text:span><text:span text:style-name="T98"> </text:span><text:span text:style-name="T100">representante</text:span><text:span text:style-name="T98"> </text:span><text:span text:style-name="T100">legal</text:span><text:span text:style-name="T98"> </text:span><text:span text:style-name="T100">da</text:span><text:span text:style-name="T98"> </text:span><text:span text:style-name="T100">licitante</text:span><text:span text:style-name="T98"> </text:span><text:span text:style-name="T100">conforme</text:span><text:span text:style-name="T98"> </text:span><text:span text:style-name="T107">ANEXO</text:span><text:span text:style-name="T106"> </text:span><text:span text:style-name="T107">IV</text:span><text:span text:style-name="T106"> </text:span><text:span text:style-name="T107">-</text:span><text:span text:style-name="T106"> </text:span><text:span text:style-name="T107">CARTA</text:span><text:span text:style-name="T106"> </text:span><text:span text:style-name="T107">DE</text:span><text:span text:style-name="T106"> </text:span><text:span text:style-name="T107">APRESENTAÇÃO</text:span><text:span text:style-name="T106"> </text:span><text:span text:style-name="T107">DA</text:span><text:span text:style-name="T106"> </text:span><text:span text:style-name="T107">PROPOSTA</text:span><text:span text:style-name="T106"> </text:span><text:span text:style-name="T107">TÉCNICA</text:span><text:span text:style-name="T106"> </text:span><text:span text:style-name="T107">(MODELO);</text:span><text:span text:style-name="T106"> </text:span></text:p>
        </text:list-header>
      </text:list>
      <text:p text:style-name="P31"/>
      <text:list xml:id="list29485433" text:continue-numbering="true" text:style-name="WW8Num26">
        <text:list-header>
          <text:p text:style-name="P380"><text:span text:style-name="T100">7.4.2 Relação</text:span><text:span text:style-name="T98"> </text:span><text:span text:style-name="T100">nominal</text:span><text:span text:style-name="T98"> </text:span><text:span text:style-name="T100">dos</text:span><text:span text:style-name="T98"> </text:span><text:span text:style-name="T100">profissionais</text:span><text:span text:style-name="T98"> </text:span><text:span text:style-name="T100">a</text:span><text:span text:style-name="T98"> </text:span><text:span text:style-name="T100">serem</text:span><text:span text:style-name="T98"> </text:span><text:span text:style-name="T100">alocados</text:span><text:span text:style-name="T98"> </text:span><text:span text:style-name="T100">aos</text:span><text:span text:style-name="T98"> </text:span><text:span text:style-name="T100">serviços</text:span><text:span text:style-name="T98"> </text:span><text:span text:style-name="T100">objeto</text:span><text:span text:style-name="T98"> </text:span><text:span text:style-name="T100">desta</text:span><text:span text:style-name="T98"> </text:span><text:span text:style-name="T100">licitação,</text:span><text:span text:style-name="T98"> </text:span><text:span text:style-name="T100">correspondente</text:span><text:span text:style-name="T98"> </text:span><text:span text:style-name="T100">à</text:span><text:span text:style-name="T98"> </text:span><text:span text:style-name="T100">Equipe</text:span><text:span text:style-name="T98"> </text:span><text:span text:style-name="T100">Técnica</text:span><text:span text:style-name="T98"> </text:span><text:span text:style-name="T100">Mínima,</text:span><text:span text:style-name="T98"> </text:span><text:span text:style-name="T100">conforme</text:span><text:span text:style-name="T98"> </text:span><text:span text:style-name="T100">modelo</text:span><text:span text:style-name="T98"> </text:span><text:span text:style-name="T107">ANEXO</text:span><text:span text:style-name="T106"> </text:span><text:span text:style-name="T107">VII</text:span><text:span text:style-name="T106"> </text:span><text:span text:style-name="T107">-</text:span><text:span text:style-name="T106"> </text:span><text:span text:style-name="T107">QUADRO</text:span><text:span text:style-name="T106"> </text:span><text:span text:style-name="T107">DE</text:span><text:span text:style-name="T106"> </text:span><text:span text:style-name="T107">PESSOAL</text:span><text:span text:style-name="T106"> </text:span><text:span text:style-name="T107">TÉCNICO</text:span><text:span text:style-name="T106"> </text:span><text:span text:style-name="T107">(MODELO)</text:span><text:span text:style-name="T272"> </text:span><text:span text:style-name="T100">deste</text:span><text:span text:style-name="T98"> </text:span><text:span text:style-name="T100">Edital,</text:span><text:span text:style-name="T98"> </text:span><text:span text:style-name="T100">com</text:span><text:span text:style-name="T98"> </text:span><text:span text:style-name="T100">indicação,</text:span><text:span text:style-name="T98"> </text:span><text:span text:style-name="T100">obrigatória,</text:span><text:span text:style-name="T98"> </text:span><text:span text:style-name="T100">da</text:span><text:span text:style-name="T98"> </text:span><text:span text:style-name="T100">função</text:span><text:span text:style-name="T98"> </text:span><text:span text:style-name="T100">de</text:span><text:span text:style-name="T98"> </text:span><text:span text:style-name="T100">cada</text:span><text:span text:style-name="T98"> </text:span><text:span text:style-name="T100">um;</text:span><text:span text:style-name="T98"> </text:span></text:p>
        </text:list-header>
      </text:list>
      <text:p text:style-name="P31"/>
      <text:list xml:id="list2507586438535885722" text:style-name="WW8Num27">
        <text:list-header>
          <text:p text:style-name="P381"><text:span text:style-name="T100">7.4.3 Relação</text:span><text:span text:style-name="T98"> </text:span><text:span text:style-name="T100">e</text:span><text:span text:style-name="T98"> </text:span><text:span text:style-name="T100">Vinculação</text:span><text:span text:style-name="T98"> </text:span><text:span text:style-name="T100">da</text:span><text:span text:style-name="T98"> </text:span><text:span text:style-name="T100">Equipe</text:span><text:span text:style-name="T98"> </text:span><text:span text:style-name="T100">Técnica</text:span><text:span text:style-name="T98"> </text:span><text:span text:style-name="T100">proposta</text:span><text:span text:style-name="T98"> </text:span><text:span text:style-name="T100">para</text:span><text:span text:style-name="T98"> </text:span><text:span text:style-name="T100">a</text:span><text:span text:style-name="T98"> </text:span><text:span text:style-name="T100">execução</text:span><text:span text:style-name="T98"> </text:span><text:span text:style-name="T100">dos</text:span><text:span text:style-name="T98"> </text:span><text:span text:style-name="T100">serviços,</text:span><text:span text:style-name="T98"> </text:span><text:span text:style-name="T100">mediante</text:span><text:span text:style-name="T98"> </text:span><text:span text:style-name="T100">o</text:span><text:span text:style-name="T98"> </text:span><text:span text:style-name="T100">preenchimento</text:span><text:span text:style-name="T98"> </text:span><text:span text:style-name="T100">do</text:span><text:span text:style-name="T272"> </text:span><text:span text:style-name="T107">Quadro</text:span><text:span text:style-name="T106"> </text:span><text:span text:style-name="T107">04</text:span><text:span text:style-name="T106"> – </text:span><text:span text:style-name="T107">Relação</text:span><text:span text:style-name="T106"> </text:span><text:span text:style-name="T107">e</text:span><text:span text:style-name="T106"> </text:span><text:span text:style-name="T107">Vinculação</text:span><text:span text:style-name="T106"> </text:span><text:span text:style-name="T107">da</text:span><text:span text:style-name="T106"> </text:span><text:span text:style-name="T107">Equipe</text:span><text:span text:style-name="T106"> </text:span><text:span text:style-name="T107">Técnica</text:span><text:span text:style-name="T106"> - </text:span><text:span text:style-name="T107">Anexo</text:span><text:span text:style-name="T106"> </text:span><text:span text:style-name="T107">I do Anteprojeto.</text:span><text:span text:style-name="T106"> </text:span></text:p>
        </text:list-header>
      </text:list>
      <text:p text:style-name="P31"/>
      <text:list xml:id="list29466789" text:continue-numbering="true" text:style-name="WW8Num27">
        <text:list-header>
          <text:p text:style-name="P441"><text:span text:style-name="T100">7.4.4 Para</text:span><text:span text:style-name="T98"> </text:span><text:span text:style-name="T100">cada</text:span><text:span text:style-name="T98"> </text:span><text:span text:style-name="T100">profissional</text:span><text:span text:style-name="T98"> </text:span><text:span text:style-name="T100">constante</text:span><text:span text:style-name="T98"> </text:span><text:span text:style-name="T100">do</text:span><text:span text:style-name="T98"> </text:span><text:span text:style-name="T107">Quadro</text:span><text:span text:style-name="T106"> </text:span><text:span text:style-name="T107">04</text:span><text:span text:style-name="T106"> </text:span><text:span text:style-name="T100">deverá</text:span><text:span text:style-name="T98"> </text:span><text:span text:style-name="T100">ser</text:span><text:span text:style-name="T98"> </text:span><text:span text:style-name="T100">preenchido</text:span><text:span text:style-name="T98"> </text:span><text:span text:style-name="T100">o</text:span><text:span text:style-name="T98"> </text:span><text:span text:style-name="T107">Quadro</text:span><text:span text:style-name="T106"> </text:span><text:span text:style-name="T107">05</text:span><text:span text:style-name="T106"> – </text:span><text:span text:style-name="T107">Identificação,</text:span><text:span text:style-name="T106"> </text:span><text:span text:style-name="T107">Formação</text:span><text:span text:style-name="T106"> </text:span><text:span text:style-name="T107">e</text:span><text:span text:style-name="T106"> </text:span><text:span text:style-name="T107">Experiência</text:span><text:span text:style-name="T106"> </text:span><text:span text:style-name="T107">da</text:span><text:span text:style-name="T106"> </text:span><text:span text:style-name="T107">Equipe</text:span><text:span text:style-name="T106"> </text:span><text:span text:style-name="T107">Técnica</text:span><text:span text:style-name="T106"> - </text:span><text:span text:style-name="T107">Anexo</text:span><text:span text:style-name="T106"> </text:span><text:span text:style-name="T107">I do Anteprojeto.</text:span><text:span text:style-name="T106"> </text:span></text:p>
        </text:list-header>
      </text:list>
      <text:p text:style-name="P31"/>
      <text:list xml:id="list29463858" text:continue-numbering="true" text:style-name="WW8Num27">
        <text:list-header>
          <text:p text:style-name="P382"><text:span text:style-name="T100">7.4.5 Para</text:span><text:span text:style-name="T98"> </text:span><text:span text:style-name="T100">cada</text:span><text:span text:style-name="T98"> </text:span><text:span text:style-name="T100">um</text:span><text:span text:style-name="T98"> </text:span><text:span text:style-name="T100">dos</text:span><text:span text:style-name="T98"> </text:span><text:span text:style-name="T100">serviços</text:span><text:span text:style-name="T98"> </text:span><text:span text:style-name="T100">executados</text:span><text:span text:style-name="T98"> </text:span><text:span text:style-name="T100">e</text:span><text:span text:style-name="T98"> </text:span><text:span text:style-name="T100">relacionados</text:span><text:span text:style-name="T98"> </text:span><text:span text:style-name="T100">no</text:span><text:span text:style-name="T98"> </text:span><text:span text:style-name="T107">Quadro</text:span><text:span text:style-name="T106"> </text:span><text:span text:style-name="T107">05</text:span><text:span text:style-name="T272"> </text:span><text:span text:style-name="T100">a</text:span><text:span text:style-name="T98"> </text:span><text:span text:style-name="T100">título</text:span><text:span text:style-name="T98"> </text:span><text:span text:style-name="T100">de</text:span><text:span text:style-name="T98"> </text:span><text:span text:style-name="T100">experiência</text:span><text:span text:style-name="T98"> </text:span><text:span text:style-name="T100">do</text:span><text:span text:style-name="T98"> </text:span><text:span text:style-name="T100">técnico</text:span><text:span text:style-name="T98"> </text:span><text:span text:style-name="T100">deverá</text:span><text:span text:style-name="T98"> </text:span><text:span text:style-name="T100">ser</text:span><text:span text:style-name="T98"> </text:span><text:span text:style-name="T100">anexado</text:span><text:span text:style-name="T98"> </text:span><text:span text:style-name="T100">atestado</text:span><text:span text:style-name="T98"> </text:span><text:span text:style-name="T100">e/ou</text:span><text:span text:style-name="T98"> </text:span><text:span text:style-name="T100">certidão</text:span><text:span text:style-name="T98"> </text:span><text:span text:style-name="T100">comprovando</text:span><text:span text:style-name="T98"> </text:span><text:span text:style-name="T100">a</text:span><text:span text:style-name="T98"> </text:span><text:span text:style-name="T100">execução</text:span><text:span text:style-name="T98"> </text:span><text:span text:style-name="T100">dos</text:span><text:span text:style-name="T98"> </text:span><text:span text:style-name="T100">mesmos.</text:span><text:span text:style-name="T98"> </text:span><text:span text:style-name="T100">Ditos</text:span><text:span text:style-name="T98"> </text:span><text:span text:style-name="T100">atestados</text:span><text:span text:style-name="T98"> </text:span><text:span text:style-name="T100">e/ou</text:span><text:span text:style-name="T98"> </text:span><text:span text:style-name="T100">certidões</text:span><text:span text:style-name="T98"> </text:span><text:span text:style-name="T100">deverão</text:span><text:span text:style-name="T98"> </text:span><text:span text:style-name="T100">ser</text:span><text:span text:style-name="T98"> </text:span><text:span text:style-name="T100">apresentados</text:span><text:span text:style-name="T98"> </text:span><text:span text:style-name="T100">indicando</text:span><text:span text:style-name="T98"> </text:span><text:span text:style-name="T100">que</text:span><text:span text:style-name="T98"> </text:span><text:span text:style-name="T100">o</text:span><text:span text:style-name="T98"> </text:span><text:span text:style-name="T100">profissional</text:span><text:span text:style-name="T98"> </text:span><text:span text:style-name="T100">esteja</text:span><text:span text:style-name="T98"> </text:span><text:span text:style-name="T100">listado</text:span><text:span text:style-name="T98"> </text:span><text:span text:style-name="T100">entre</text:span><text:span text:style-name="T98"> </text:span><text:span text:style-name="T100">os</text:span><text:span text:style-name="T98"> </text:span><text:span text:style-name="T100">nomes</text:span><text:span text:style-name="T98"> </text:span><text:span text:style-name="T100">apresentados</text:span><text:span text:style-name="T98"> </text:span><text:span text:style-name="T100">e</text:span><text:span text:style-name="T98"> </text:span><text:span text:style-name="T100">emitidos</text:span><text:span text:style-name="T98"> </text:span><text:span text:style-name="T100">por</text:span><text:span text:style-name="T98"> </text:span><text:span text:style-name="T100">pessoas</text:span><text:span text:style-name="T98"> </text:span><text:span text:style-name="T100">jurídicas</text:span><text:span text:style-name="T98"> </text:span><text:span text:style-name="T100">de</text:span><text:span text:style-name="T98"> </text:span><text:span text:style-name="T100">direito</text:span><text:span text:style-name="T98"> </text:span><text:span text:style-name="T100">público</text:span><text:span text:style-name="T98"> </text:span><text:span text:style-name="T100">ou</text:span><text:span text:style-name="T98"> </text:span><text:span text:style-name="T100">privado</text:span><text:span text:style-name="T98"> </text:span><text:span text:style-name="T100">e</text:span><text:span text:style-name="T98"> </text:span><text:span text:style-name="T100">devidamente</text:span><text:span text:style-name="T98"> </text:span><text:span text:style-name="T100">certificados</text:span><text:span text:style-name="T98"> </text:span><text:span text:style-name="T100">pelo</text:span><text:span text:style-name="T98"> </text:span><text:span text:style-name="T100">Conselho</text:span><text:span text:style-name="T98"> </text:span><text:span text:style-name="T100">Regional</text:span><text:span text:style-name="T98"> </text:span><text:span text:style-name="T100">competente,</text:span><text:span text:style-name="T98"> </text:span><text:span text:style-name="T100">neles</text:span><text:span text:style-name="T98"> </text:span><text:span text:style-name="T100">constando</text:span><text:span text:style-name="T98"> </text:span><text:span text:style-name="T100">os</text:span><text:span text:style-name="T98"> </text:span><text:span text:style-name="T100">contratos,</text:span><text:span text:style-name="T98"> </text:span><text:span text:style-name="T100">nomes</text:span><text:span text:style-name="T98"> </text:span><text:span text:style-name="T100">do</text:span><text:span text:style-name="T98"> </text:span><text:span text:style-name="T100">contratado,</text:span><text:span text:style-name="T98"> </text:span><text:span text:style-name="T100">do</text:span><text:span text:style-name="T98"> </text:span><text:span text:style-name="T100">contratante</text:span><text:span text:style-name="T98"> </text:span><text:span text:style-name="T100">e</text:span><text:span text:style-name="T98"> </text:span><text:span text:style-name="T100">discriminação</text:span><text:span text:style-name="T98"> </text:span><text:span text:style-name="T100">dos</text:span><text:span text:style-name="T98"> </text:span><text:span text:style-name="T100">serviços.</text:span><text:span text:style-name="T98"> </text:span><text:span text:style-name="T100">De</text:span><text:span text:style-name="T98"> </text:span><text:span text:style-name="T100">acordo</text:span><text:span text:style-name="T98"> </text:span><text:span text:style-name="T100">com</text:span><text:span text:style-name="T98"> </text:span><text:span text:style-name="T100">os</text:span><text:span text:style-name="T98"> </text:span><text:span text:style-name="T100">serviços</text:span><text:span text:style-name="T98"> </text:span><text:span text:style-name="T100">relacionados</text:span><text:span text:style-name="T98"> </text:span><text:span text:style-name="T100">e</text:span><text:span text:style-name="T98"> </text:span><text:span text:style-name="T100">comprovados</text:span><text:span text:style-name="T98"> </text:span><text:span text:style-name="T100">será</text:span><text:span text:style-name="T98"> </text:span><text:span text:style-name="T100">avaliado</text:span><text:span text:style-name="T98"> </text:span><text:span text:style-name="T100">o</text:span><text:span text:style-name="T98"> </text:span><text:span text:style-name="T100">nível</text:span><text:span text:style-name="T98"> </text:span><text:span text:style-name="T100">de</text:span><text:span text:style-name="T98"> </text:span><text:span text:style-name="T100">experiência</text:span><text:span text:style-name="T98"> </text:span><text:span text:style-name="T100">da</text:span><text:span text:style-name="T98"> </text:span><text:span text:style-name="T100">equipe</text:span><text:span text:style-name="T98"> </text:span><text:span text:style-name="T100">para</text:span><text:span text:style-name="T98"> </text:span><text:span text:style-name="T100">execução</text:span><text:span text:style-name="T98"> </text:span><text:span text:style-name="T100">dos</text:span><text:span text:style-name="T98"> </text:span><text:span text:style-name="T100">serviços.</text:span><text:span text:style-name="T98"> </text:span></text:p>
        </text:list-header>
      </text:list>
      <text:p text:style-name="P31"/>
      <text:list xml:id="list29460306" text:continue-numbering="true" text:style-name="WW8Num27">
        <text:list-header>
          <text:p text:style-name="P381"><text:span text:style-name="T100">7.4.6 <text:s/>Termo</text:span><text:span text:style-name="T98"> </text:span><text:span text:style-name="T100">de</text:span><text:span text:style-name="T98"> </text:span><text:span text:style-name="T100">indicação</text:span><text:span text:style-name="T98"> </text:span><text:span text:style-name="T100">do</text:span><text:span text:style-name="T98"> </text:span><text:span text:style-name="T100">pessoal</text:span><text:span text:style-name="T98"> </text:span><text:span text:style-name="T100">técnico</text:span><text:span text:style-name="T98"> </text:span><text:span text:style-name="T100">qualificado,</text:span><text:span text:style-name="T98"> </text:span><text:span text:style-name="T100">no</text:span><text:span text:style-name="T98"> </text:span><text:span text:style-name="T100">qual</text:span><text:span text:style-name="T98"> </text:span><text:span text:style-name="T100">os</text:span><text:span text:style-name="T98"> </text:span><text:span text:style-name="T100">profissionais</text:span><text:span text:style-name="T98"> </text:span><text:span text:style-name="T100">indicados</text:span><text:span text:style-name="T98"> </text:span><text:span text:style-name="T100">pela</text:span><text:span text:style-name="T98"> </text:span><text:span text:style-name="T100">licitante,</text:span><text:span text:style-name="T98"> </text:span><text:span text:style-name="T100">para</text:span><text:span text:style-name="T98"> </text:span><text:span text:style-name="T100">fins</text:span><text:span text:style-name="T98"> </text:span><text:span text:style-name="T100">de</text:span><text:span text:style-name="T98"> </text:span><text:span text:style-name="T100">comprovação</text:span><text:span text:style-name="T98"> </text:span><text:span text:style-name="T100">de</text:span><text:span text:style-name="T98"> </text:span><text:span text:style-name="T100">capacidade</text:span><text:span text:style-name="T98"> </text:span><text:span text:style-name="T100">técnica,</text:span><text:span text:style-name="T98"> </text:span><text:span text:style-name="T100">declarem</text:span><text:span text:style-name="T98"> </text:span><text:span text:style-name="T100">que</text:span><text:span text:style-name="T98"> </text:span><text:span text:style-name="T100">participarão,</text:span><text:span text:style-name="T98"> </text:span><text:span text:style-name="T100">a</text:span><text:span text:style-name="T98"> </text:span><text:span text:style-name="T100">serviço</text:span><text:span text:style-name="T98"> </text:span><text:span text:style-name="T100">da</text:span><text:span text:style-name="T98"> </text:span><text:span text:style-name="T100">licitante,</text:span><text:span text:style-name="T98"> </text:span><text:span text:style-name="T100">das</text:span><text:span text:style-name="T98"> </text:span><text:span text:style-name="T100">fases</text:span><text:span text:style-name="T98"> </text:span><text:span text:style-name="T100">de</text:span><text:span text:style-name="T98"> </text:span><text:span text:style-name="T100">elaboração</text:span><text:span text:style-name="T98"> </text:span><text:span text:style-name="T100">de</text:span><text:span text:style-name="T98"> </text:span><text:span text:style-name="T100">projetos</text:span><text:span text:style-name="T98"> </text:span><text:span text:style-name="T100">e</text:span><text:span text:style-name="T98"> </text:span><text:span text:style-name="T100">execução</text:span><text:span text:style-name="T98"> </text:span><text:span text:style-name="T100">das</text:span><text:span text:style-name="T98"> </text:span><text:span text:style-name="T100">obras/serviços.</text:span><text:span text:style-name="T98"> </text:span><text:span text:style-name="T100">Este</text:span><text:span text:style-name="T98"> </text:span><text:span text:style-name="T100">termo</text:span><text:span text:style-name="T98"> </text:span><text:span text:style-name="T100">deverá</text:span><text:span text:style-name="T98"> </text:span><text:span text:style-name="T100">ser</text:span><text:span text:style-name="T98"> </text:span><text:span text:style-name="T100">firmado</text:span><text:span text:style-name="T98"> </text:span><text:span text:style-name="T100">pelo</text:span><text:span text:style-name="T98"> </text:span><text:span text:style-name="T100">representante</text:span><text:span text:style-name="T98"> </text:span><text:span text:style-name="T100">da</text:span><text:span text:style-name="T98"> </text:span><text:span text:style-name="T100">licitante</text:span><text:span text:style-name="T98"> </text:span><text:span text:style-name="T100">com</text:span><text:span text:style-name="T98"> </text:span><text:span text:style-name="T100">o</text:span><text:span text:style-name="T98"> </text:span><text:span text:style-name="T100">ciente</text:span><text:span text:style-name="T98"> </text:span><text:span text:style-name="T100">do</text:span><text:span text:style-name="T98"> </text:span><text:span text:style-name="T100">profissional</text:span><text:span text:style-name="T98"> </text:span><text:span text:style-name="T100">conforme</text:span><text:span text:style-name="T98"> </text:span><text:span text:style-name="T100">modelo</text:span><text:span text:style-name="T98"> </text:span><text:span text:style-name="T100">do</text:span><text:span text:style-name="T106"> </text:span><text:span text:style-name="T107">ANEXO</text:span><text:span text:style-name="T106"> </text:span><text:span text:style-name="T107">VII</text:span><text:span text:style-name="T106"> </text:span><text:span text:style-name="T107">-</text:span><text:span text:style-name="T106"> </text:span><text:span text:style-name="T107">QUADRO</text:span><text:span text:style-name="T106"> </text:span><text:span text:style-name="T107">DE</text:span><text:span text:style-name="T106"> </text:span><text:span text:style-name="T107">PESSOAL</text:span><text:span text:style-name="T106"> </text:span><text:span text:style-name="T107">TÉCNICO</text:span><text:span text:style-name="T106"> </text:span><text:span text:style-name="T107">(MODELO)</text:span><text:span text:style-name="T106"> </text:span><text:span text:style-name="T107">deste</text:span><text:span text:style-name="T106"> </text:span><text:span text:style-name="T107">Edital.</text:span></text:p>
        </text:list-header>
      </text:list>
      <text:p text:style-name="P31"><text:soft-page-break/></text:p>
      <text:p text:style-name="P31">7.4.6.1.<text:span text:style-name="T97"> </text:span>Os<text:span text:style-name="T97"> </text:span>profissionais<text:span text:style-name="T97"> </text:span>indicados<text:span text:style-name="T97"> </text:span>pelo<text:span text:style-name="T97"> </text:span>licitante<text:span text:style-name="T97"> </text:span>para<text:span text:style-name="T97"> </text:span>fins<text:span text:style-name="T97"> </text:span>de<text:span text:style-name="T97"> </text:span>comprovação<text:span text:style-name="T97"> </text:span>da<text:span text:style-name="T97"> </text:span>capacitação<text:span text:style-name="T97"> </text:span>técnico-profissional<text:span text:style-name="T97"> </text:span>deverão<text:span text:style-name="T97"> </text:span>participar<text:span text:style-name="T97"> </text:span>dos<text:span text:style-name="T97"> </text:span>serviços<text:span text:style-name="T97"> </text:span>objeto<text:span text:style-name="T97"> </text:span>da<text:span text:style-name="T97"> </text:span>licitação,<text:span text:style-name="T97"> </text:span>admitindo-se<text:span text:style-name="T97"> </text:span>a<text:span text:style-name="T97"> </text:span>substituição<text:span text:style-name="T97"> </text:span>por<text:span text:style-name="T97"> </text:span>profissionais<text:span text:style-name="T97"> </text:span>de<text:span text:style-name="T97"> </text:span>experiência<text:span text:style-name="T97"> </text:span>equivalente<text:span text:style-name="T97"> </text:span>ou<text:span text:style-name="T97"> </text:span>superior,<text:span text:style-name="T97"> </text:span>desde<text:span text:style-name="T97"> </text:span>que<text:span text:style-name="T97"> </text:span>aprovada<text:span text:style-name="T97"> </text:span>previamente<text:span text:style-name="T97"> </text:span>pela<text:span text:style-name="T97"> </text:span>DESO.</text:p>
      <text:p text:style-name="P31"/>
      <text:list xml:id="list6324685915099509487" text:style-name="WW8Num28">
        <text:list-header>
          <text:p text:style-name="P418"><text:span text:style-name="T100">7.4.7 Termo</text:span><text:span text:style-name="T98"> </text:span><text:span text:style-name="T100">de</text:span><text:span text:style-name="T98"> </text:span><text:span text:style-name="T100">Compromisso</text:span><text:span text:style-name="T98"> </text:span><text:span text:style-name="T100">de</text:span><text:span text:style-name="T98"> </text:span><text:span text:style-name="T100">Execução</text:span><text:span text:style-name="T98"> </text:span><text:span text:style-name="T100">dos</text:span><text:span text:style-name="T98"> </text:span><text:span text:style-name="T100">Serviços</text:span><text:span text:style-name="T98"> </text:span><text:span text:style-name="T100">e</text:span><text:span text:style-name="T98"> </text:span><text:span text:style-name="T100">de</text:span><text:span text:style-name="T98"> </text:span><text:span text:style-name="T100">Cessão</text:span><text:span text:style-name="T98"> </text:span><text:span text:style-name="T100">de</text:span><text:span text:style-name="T98"> </text:span><text:span text:style-name="T100">Direitos</text:span><text:span text:style-name="T98"> </text:span><text:span text:style-name="T100">Autorais</text:span><text:span text:style-name="T98"> </text:span><text:span text:style-name="T100">de</text:span><text:span text:style-name="T98"> </text:span><text:span text:style-name="T100">cada</text:span><text:span text:style-name="T98"> </text:span><text:span text:style-name="T100">um</text:span><text:span text:style-name="T98"> </text:span><text:span text:style-name="T100">dos</text:span><text:span text:style-name="T98"> </text:span><text:span text:style-name="T100">profissionais</text:span><text:span text:style-name="T98"> </text:span><text:span text:style-name="T100">relacionados</text:span><text:span text:style-name="T98"> </text:span><text:span text:style-name="T100">na</text:span><text:span text:style-name="T98"> </text:span><text:span text:style-name="T100">Equipe</text:span><text:span text:style-name="T98"> </text:span><text:span text:style-name="T100">Técnica</text:span><text:span text:style-name="T98"> </text:span><text:span text:style-name="T100">Mínima,</text:span><text:span text:style-name="T98"> </text:span><text:span text:style-name="T100">conforme</text:span><text:span text:style-name="T98"> </text:span><text:span text:style-name="T100">modelo</text:span><text:span text:style-name="T98"> </text:span><text:span text:style-name="T107">ANEXO</text:span><text:span text:style-name="T106"> </text:span><text:span text:style-name="T107">V</text:span><text:span text:style-name="T106"> </text:span><text:span text:style-name="T107">-</text:span><text:span text:style-name="T106"> </text:span><text:span text:style-name="T107">TERMO</text:span><text:span text:style-name="T106"> </text:span><text:span text:style-name="T107">DE</text:span><text:span text:style-name="T106"> </text:span><text:span text:style-name="T107">COMPROMISSO</text:span><text:span text:style-name="T106"> </text:span><text:span text:style-name="T107">DE</text:span><text:span text:style-name="T106"> </text:span><text:span text:style-name="T107">EXECUÇÃO</text:span><text:span text:style-name="T106"> </text:span><text:span text:style-name="T107">DOS</text:span><text:span text:style-name="T106"> </text:span><text:span text:style-name="T107">SERVIÇOS</text:span><text:span text:style-name="T106"> </text:span><text:span text:style-name="T107">E</text:span><text:span text:style-name="T106"> </text:span><text:span text:style-name="T107">DE</text:span><text:span text:style-name="T106"> </text:span><text:span text:style-name="T107">CESSÃO</text:span><text:span text:style-name="T106"> </text:span><text:span text:style-name="T107">DE</text:span><text:span text:style-name="T106"> </text:span><text:span text:style-name="T107">DIREITOS</text:span><text:span text:style-name="T106"> </text:span><text:span text:style-name="T107">AUTORAIS</text:span><text:span text:style-name="T106"> </text:span><text:span text:style-name="T107">PATRIMONIAIS</text:span><text:span text:style-name="T106"> </text:span><text:span text:style-name="T107">(MODELO).</text:span><text:span text:style-name="T106"> </text:span></text:p>
        </text:list-header>
      </text:list>
      <text:p text:style-name="P108"/>
      <text:list xml:id="list29468640" text:continue-numbering="true" text:style-name="WW8Num28">
        <text:list-header>
          <text:p text:style-name="P406">7.4.8 Atestados<text:span text:style-name="T97"> </text:span>de<text:span text:style-name="T97"> </text:span>responsabilidade<text:span text:style-name="T97"> </text:span>técnica<text:span text:style-name="T97"> </text:span>em<text:span text:style-name="T97"> </text:span>nome<text:span text:style-name="T97"> </text:span>de<text:span text:style-name="T97"> </text:span>cada<text:span text:style-name="T97"> </text:span>um<text:span text:style-name="T97"> </text:span>dos<text:span text:style-name="T97"> </text:span>profissionais<text:span text:style-name="T97"> </text:span>de<text:span text:style-name="T97"> </text:span>nível<text:span text:style-name="T97"> </text:span>superior<text:span text:style-name="T97"> </text:span>da<text:span text:style-name="T97"> </text:span>Equipe<text:span text:style-name="T97"> </text:span>Técnica<text:span text:style-name="T97"> </text:span>Mínima<text:span text:style-name="T97"> </text:span>da<text:span text:style-name="T97"> </text:span>Licitante,<text:span text:style-name="T97"> </text:span>referentes<text:span text:style-name="T97"> </text:span>a<text:span text:style-name="T97"> </text:span>serviços<text:span text:style-name="T97"> </text:span>técnicos<text:span text:style-name="T97"> </text:span>elaborados/executados<text:span text:style-name="T97"> </text:span>que<text:span text:style-name="T97"> </text:span>estejam<text:span text:style-name="T97"> </text:span>de<text:span text:style-name="T97"> </text:span>acordo<text:span text:style-name="T97"> </text:span>com<text:span text:style-name="T97"> </text:span>o<text:span text:style-name="T97"> </text:span>Título<text:span text:style-name="T97"> </text:span>e<text:span text:style-name="T97"> </text:span>as<text:span text:style-name="T97"> </text:span>Atribuições<text:span text:style-name="T97"> </text:span>definidas<text:span text:style-name="T97"> </text:span>no<text:span text:style-name="T97"> </text:span>Decreto<text:span text:style-name="T97"> </text:span>Federal<text:span text:style-name="T97"> </text:span>nº.<text:span text:style-name="T97"> </text:span>23.569/1933,<text:span text:style-name="T97"> </text:span>na<text:span text:style-name="T97"> </text:span>Lei<text:span text:style-name="T97"> </text:span>n°<text:span text:style-name="T97"> </text:span>5.194/1966,<text:span text:style-name="T97"> </text:span>na<text:span text:style-name="T97"> </text:span>Resolução<text:span text:style-name="T97"> </text:span>n°<text:span text:style-name="T97"> </text:span>218/1973<text:span text:style-name="T97"> </text:span>do<text:span text:style-name="T97"> </text:span>CONFEA,<text:span text:style-name="T97"> </text:span>na<text:span text:style-name="T97"> </text:span>Deliberação<text:span text:style-name="T97"> </text:span>n°<text:span text:style-name="T97"> </text:span>057/1970<text:span text:style-name="T97"> </text:span>do<text:span text:style-name="T97"> </text:span>CONFEA,<text:span text:style-name="T97"> </text:span>na<text:span text:style-name="T97"> </text:span>Lei<text:span text:style-name="T97"> </text:span>nº<text:span text:style-name="T97"> </text:span>12.378/2010<text:span text:style-name="T97"> </text:span>e<text:span text:style-name="T97"> </text:span>na<text:span text:style-name="T97"> </text:span>Resolução<text:span text:style-name="T97"> </text:span>nº<text:span text:style-name="T97"> </text:span>021/2012<text:span text:style-name="T97"> </text:span>do<text:span text:style-name="T97"> </text:span><text:span text:style-name="T228">CAU/BR</text:span>;<text:span text:style-name="T97"> </text:span>emitidos<text:span text:style-name="T97"> </text:span>por<text:span text:style-name="T97"> </text:span>órgãos<text:span text:style-name="T97"> </text:span>públicos<text:span text:style-name="T97"> </text:span>ou<text:span text:style-name="T97"> </text:span>empresas<text:span text:style-name="T97"> </text:span>privadas<text:span text:style-name="T97"> </text:span>contratantes<text:span text:style-name="T97"> </text:span>dos<text:span text:style-name="T97"> </text:span>serviços,<text:span text:style-name="T97"> </text:span>devidamente<text:span text:style-name="T97"> </text:span>registrados<text:span text:style-name="T97"> </text:span>no<text:span text:style-name="T97"> </text:span>CREA<text:span text:style-name="T97"> </text:span>ou<text:span text:style-name="T97"> </text:span>no<text:span text:style-name="T271"> </text:span><text:span text:style-name="T228">CAU</text:span><text:span text:style-name="T97"> </text:span>da<text:span text:style-name="T97"> </text:span>região<text:span text:style-name="T97"> </text:span>onde<text:span text:style-name="T97"> </text:span>os<text:span text:style-name="T97"> </text:span>serviços<text:span text:style-name="T97"> </text:span>foram<text:span text:style-name="T97"> </text:span>executados,<text:span text:style-name="T97"> </text:span>acompanhados<text:span text:style-name="T97"> </text:span>das<text:span text:style-name="T97"> </text:span>respectivas<text:span text:style-name="T97"> </text:span>Certidões<text:span text:style-name="T97"> </text:span>de<text:span text:style-name="T97"> </text:span>Acervo<text:span text:style-name="T97"> </text:span>Técnico<text:span text:style-name="T97"> </text:span>(CAT),<text:span text:style-name="T97"> </text:span>expedidas<text:span text:style-name="T97"> </text:span>por<text:span text:style-name="T97"> </text:span>aqueles<text:span text:style-name="T97"> </text:span>Conselhos.<text:span text:style-name="T97"> </text:span>Estes<text:span text:style-name="T97"> </text:span>atestados<text:span text:style-name="T97"> </text:span>serão<text:span text:style-name="T97"> </text:span>válidos<text:span text:style-name="T97"> </text:span>para<text:span text:style-name="T97"> </text:span>a<text:span text:style-name="T97"> </text:span>obtenção<text:span text:style-name="T97"> </text:span>de<text:span text:style-name="T97"> </text:span>créditos<text:span text:style-name="T97"> </text:span>no<text:span text:style-name="T97"> </text:span>julgamento<text:span text:style-name="T97"> </text:span>da<text:span text:style-name="T97"> </text:span>proposta<text:span text:style-name="T97"> </text:span>quanto<text:span text:style-name="T97"> </text:span>à<text:span text:style-name="T97"> </text:span>Experiência<text:span text:style-name="T97"> </text:span>de<text:span text:style-name="T97"> </text:span>Serviços<text:span text:style-name="T97"> </text:span>da<text:span text:style-name="T97"> </text:span>Equipe<text:span text:style-name="T97"> </text:span>nas<text:span text:style-name="T97"> </text:span>funções<text:span text:style-name="T97"> </text:span>de<text:span text:style-name="T97"> </text:span>coordenação,<text:span text:style-name="T97"> </text:span>elaboração<text:span text:style-name="T97"> </text:span>de<text:span text:style-name="T97"> </text:span>projetos<text:span text:style-name="T97"> </text:span>e<text:span text:style-name="T97"> </text:span>execução<text:span text:style-name="T97"> </text:span>das<text:span text:style-name="T97"> </text:span>obras/serviços<text:span text:style-name="T97"> </text:span>de<text:span text:style-name="T97"> </text:span>engenharia.<text:span text:style-name="T97"> </text:span></text:p>
        </text:list-header>
      </text:list>
      <text:p text:style-name="P108"/>
      <text:p text:style-name="P108">7.4.9.<text:span text:style-name="T97"> </text:span>Atestados<text:span text:style-name="T97"> </text:span>de<text:span text:style-name="T97"> </text:span>responsabilidade<text:span text:style-name="T97"> </text:span>técnica<text:span text:style-name="T97"> </text:span>em<text:span text:style-name="T97"> </text:span>nome<text:span text:style-name="T97"> </text:span>da<text:span text:style-name="T97"> </text:span>empresa<text:span text:style-name="T97"> </text:span>licitante<text:span text:style-name="T97"> </text:span>referente<text:span text:style-name="T97"> </text:span>a<text:span text:style-name="T97"> </text:span>serviços<text:span text:style-name="T97"> </text:span>técnicos<text:span text:style-name="T97"> </text:span>elaborados/executados,<text:span text:style-name="T97"> </text:span>emitidos<text:span text:style-name="T97"> </text:span>pelos<text:span text:style-name="T97"> </text:span>órgãos<text:span text:style-name="T97"> </text:span>públicos<text:span text:style-name="T97"> </text:span>ou<text:span text:style-name="T97"> </text:span>empresas<text:span text:style-name="T97"> </text:span>privadas<text:span text:style-name="T97"> </text:span>contratantes<text:span text:style-name="T97"> </text:span>dos<text:span text:style-name="T97"> </text:span>serviços,<text:span text:style-name="T97"> </text:span>válidos<text:span text:style-name="T97"> </text:span>para<text:span text:style-name="T97"> </text:span>a<text:span text:style-name="T97"> </text:span>obtenção<text:span text:style-name="T97"> </text:span>de<text:span text:style-name="T97"> </text:span>créditos<text:span text:style-name="T97"> </text:span>no<text:span text:style-name="T97"> </text:span>julgamento<text:span text:style-name="T97"> </text:span>da<text:span text:style-name="T97"> </text:span>proposta<text:span text:style-name="T97"> </text:span>quanto<text:span text:style-name="T97"> </text:span>à<text:span text:style-name="T97"> </text:span>Experiência<text:span text:style-name="T97"> </text:span>de<text:span text:style-name="T97"> </text:span>Serviços<text:span text:style-name="T97"> </text:span>da<text:span text:style-name="T97"> </text:span>Empresa<text:span text:style-name="T97"> </text:span>Licitante.</text:p>
      <text:p text:style-name="P108"/>
      <text:list xml:id="list5841690461357157897" text:style-name="WW8Num29">
        <text:list-header>
          <text:p text:style-name="P407">7.4.9.1 Deverá(ão)<text:span text:style-name="T97"> </text:span>constar,<text:span text:style-name="T97"> </text:span>preferencialmente,<text:span text:style-name="T97"> </text:span>do(s)<text:span text:style-name="T97"> </text:span>atestado(s)<text:span text:style-name="T97"> </text:span>de<text:span text:style-name="T97"> </text:span>responsabilidade<text:span text:style-name="T97"> </text:span>por<text:span text:style-name="T97"> </text:span>serviços<text:span text:style-name="T97"> </text:span>técnicos,<text:span text:style-name="T97"> </text:span>ou<text:span text:style-name="T97"> </text:span>da(s)<text:span text:style-name="T97"> </text:span>certidão(ões)<text:span text:style-name="T97"> </text:span>expedida(s)<text:span text:style-name="T97"> </text:span>pelo<text:span text:style-name="T97"> </text:span>CREA,<text:span text:style-name="T97"> </text:span>em<text:span text:style-name="T97"> </text:span>destaque,<text:span text:style-name="T97"> </text:span>os<text:span text:style-name="T97"> </text:span>seguintes<text:span text:style-name="T97"> </text:span>dados:<text:span text:style-name="T97"> </text:span>data<text:span text:style-name="T97"> </text:span>de<text:span text:style-name="T97"> </text:span>início<text:span text:style-name="T97"> </text:span>e<text:span text:style-name="T97"> </text:span>término<text:span text:style-name="T97"> </text:span>dos<text:span text:style-name="T97"> </text:span>serviços;<text:span text:style-name="T97"> </text:span>local<text:span text:style-name="T97"> </text:span>de<text:span text:style-name="T97"> </text:span>execução;<text:span text:style-name="T97"> </text:span>nome<text:span text:style-name="T97"> </text:span>do<text:span text:style-name="T97"> </text:span>contratante<text:span text:style-name="T97"> </text:span>e<text:span text:style-name="T97"> </text:span>da<text:span text:style-name="T97"> </text:span>pessoa<text:span text:style-name="T97"> </text:span>jurídica<text:span text:style-name="T97"> </text:span>contratada;<text:span text:style-name="T97"> </text:span>nome<text:span text:style-name="T97"> </text:span>do(s)<text:span text:style-name="T97"> </text:span>responsável(is)<text:span text:style-name="T97"> </text:span>técnico(s),<text:span text:style-name="T97"> </text:span>seu(s)<text:span text:style-name="T97"> </text:span>título(s)<text:span text:style-name="T97"> </text:span>profissional(is)<text:span text:style-name="T97"> </text:span>e<text:span text:style-name="T97"> </text:span>número(s)<text:span text:style-name="T97"> </text:span>de<text:span text:style-name="T97"> </text:span>registro(s)<text:span text:style-name="T97"> </text:span>no<text:span text:style-name="T97"> </text:span>CREA;<text:span text:style-name="T97"> </text:span>especificações<text:span text:style-name="T97"> </text:span>técnicas<text:span text:style-name="T97"> </text:span>dos<text:span text:style-name="T97"> </text:span>serviços<text:span text:style-name="T97"> </text:span>e<text:span text:style-name="T97"> </text:span>os<text:span text:style-name="T97"> </text:span>quantitativos<text:span text:style-name="T97"> </text:span>executados<text:span text:style-name="T97"> </text:span>(somente<text:span text:style-name="T97"> </text:span>para<text:span text:style-name="T97"> </text:span>a<text:span text:style-name="T97"> </text:span>comprovação<text:span text:style-name="T97"> </text:span>operacional<text:span text:style-name="T97"> </text:span>da<text:span text:style-name="T97"> </text:span>licitante).</text:p>
        </text:list-header>
      </text:list>
      <text:p text:style-name="P108"/>
      <text:list xml:id="list29486852" text:continue-numbering="true" text:style-name="WW8Num29">
        <text:list-header>
          <text:p text:style-name="P408">7.4.9.2 A<text:span text:style-name="T97"> </text:span>comprovação<text:span text:style-name="T97"> </text:span>das<text:span text:style-name="T97"> </text:span>capacidades<text:span text:style-name="T97"> </text:span>técnico-profissional<text:span text:style-name="T97"> </text:span>e<text:span text:style-name="T97"> </text:span>técnico-operacional<text:span text:style-name="T97"> </text:span>exigidas<text:span text:style-name="T97"> </text:span>neste<text:span text:style-name="T97"> </text:span>Edital<text:span text:style-name="T97"> </text:span>poderá<text:span text:style-name="T97"> </text:span>ser<text:span text:style-name="T97"> </text:span>efetuada,<text:span text:style-name="T97"> </text:span>no<text:span text:style-name="T97"> </text:span>todo<text:span text:style-name="T97"> </text:span>ou<text:span text:style-name="T97"> </text:span>parte,<text:span text:style-name="T97"> </text:span>por<text:span text:style-name="T97"> </text:span>qualquer<text:span text:style-name="T97"> </text:span>uma<text:span text:style-name="T97"> </text:span>das<text:span text:style-name="T97"> </text:span>consorciadas,<text:span text:style-name="T97"> </text:span>ou<text:span text:style-name="T97"> </text:span>por<text:span text:style-name="T97"> </text:span>todas<text:span text:style-name="T97"> </text:span>através<text:span text:style-name="T97"> </text:span>do<text:span text:style-name="T97"> </text:span>somatório<text:span text:style-name="T97"> </text:span>de<text:span text:style-name="T97"> </text:span>seus<text:span text:style-name="T97"> </text:span>respectivos<text:span text:style-name="T97"> </text:span>atestados.<text:span text:style-name="T97"> </text:span></text:p>
        </text:list-header>
      </text:list>
      <text:p text:style-name="P31"/>
      <text:p text:style-name="P96"><text:span text:style-name="T281">8 -</text:span><text:span text:style-name="T289"><text:tab/></text:span><text:span text:style-name="T281">DA</text:span><text:span text:style-name="T285"> <text:s/></text:span><text:span text:style-name="T281">SESSÃO</text:span><text:span text:style-name="T285"> <text:s/></text:span><text:span text:style-name="T281">PÚBLICA</text:span><text:span text:style-name="T285"> <text:s/></text:span><text:span text:style-name="T281">DE</text:span><text:span text:style-name="T285"> <text:s/></text:span><text:span text:style-name="T281">CREDENCIAMENTO,</text:span><text:span text:style-name="T285"> <text:s/></text:span><text:span text:style-name="T281">RECEBIMENTO</text:span><text:span text:style-name="T285"> <text:s/></text:span><text:span text:style-name="T281">E ABERTURA</text:span><text:span text:style-name="T285"> </text:span><text:span text:style-name="T281">DA</text:span><text:span text:style-name="T285"> </text:span><text:span text:style-name="T281">PRO-POSTA</text:span><text:span text:style-name="T285"> </text:span><text:span text:style-name="T281">TÉCNICA,</text:span><text:span text:style-name="T285"> </text:span><text:span text:style-name="T281">DA</text:span><text:span text:style-name="T285"> </text:span><text:span text:style-name="T281">ABERTURA</text:span><text:span text:style-name="T285"> </text:span><text:span text:style-name="T281">E</text:span><text:span text:style-name="T285"> </text:span><text:span text:style-name="T281">DO</text:span><text:span text:style-name="T285"> </text:span><text:span text:style-name="T281">JULGAMENTO</text:span><text:span text:style-name="T285"> </text:span><text:span text:style-name="T281">DA</text:span><text:span text:style-name="T285"> </text:span><text:span text:style-name="T281">PROPOSTA</text:span><text:span text:style-name="T285"> </text:span><text:span text:style-name="T281">INICIAL</text:span><text:span text:style-name="T285"> </text:span><text:span text:style-name="T281">DE</text:span><text:span text:style-name="T285"> </text:span><text:span text:style-name="T281">PREÇOS</text:span><text:span text:style-name="T285"> </text:span><text:span text:style-name="T281">E</text:span><text:span text:style-name="T285"> </text:span><text:span text:style-name="T281">REALIZAÇÃO</text:span><text:span text:style-name="T285"> </text:span><text:span text:style-name="T281">DA</text:span><text:span text:style-name="T285"> </text:span><text:span text:style-name="T281">FASE</text:span><text:span text:style-name="T285"> </text:span><text:span text:style-name="T281">DE</text:span><text:span text:style-name="T285"> </text:span><text:span text:style-name="T281">LANCES</text:span></text:p>
      <text:p text:style-name="P31"/>
      <text:p text:style-name="P183"><text:span text:style-name="T47">8.1 - DO</text:span><text:span text:style-name="T53"> </text:span><text:span text:style-name="T47">CREDENCIAMENTO</text:span><text:span text:style-name="T97"> </text:span></text:p>
      <text:p text:style-name="P31"/>
      <text:list xml:id="list5954884854309064447" text:style-name="WW8Num31">
        <text:list-header>
          <text:p text:style-name="P444"><text:span text:style-name="T27">8.1.1. </text:span><text:span text:style-name="T3">No</text:span><text:span text:style-name="T7"> </text:span><text:span text:style-name="T3">local,</text:span><text:span text:style-name="T7"> </text:span><text:span text:style-name="T3">dia</text:span><text:span text:style-name="T7"> </text:span><text:span text:style-name="T3">e</text:span><text:span text:style-name="T7"> </text:span><text:span text:style-name="T3">hora</text:span><text:span text:style-name="T7"> </text:span><text:span text:style-name="T3">definidos</text:span><text:span text:style-name="T7"> </text:span><text:span text:style-name="T3">no</text:span><text:span text:style-name="T7"> </text:span><text:span text:style-name="T3">subitem</text:span><text:span text:style-name="T7"> </text:span><text:a xlink:type="simple" xlink:href="../../../../../home/raimundo/Tempo/NANCY/HYPERLINK#page4"><text:span text:style-name="Internet_20_link"><text:span text:style-name="T21">2.1</text:span></text:span></text:a><text:a xlink:type="simple" xlink:href="../../../../../home/raimundo/Tempo/NANCY/HYPERLINK#page4"><text:span text:style-name="Internet_20_link"><text:span text:style-name="T25"> </text:span></text:span></text:a><text:span text:style-name="T3">deste</text:span><text:span text:style-name="T7"> </text:span><text:span text:style-name="T3">Edital,</text:span><text:span text:style-name="T7"> a </text:span><text:span text:style-name="T3">licitante</text:span><text:span text:style-name="T7"> </text:span><text:span text:style-name="T3">deverá</text:span><text:span text:style-name="T7"> </text:span><text:span text:style-name="T3">se</text:span><text:span text:style-name="T7"> </text:span><text:span text:style-name="T3">apre-sentar</text:span><text:span text:style-name="T7"> </text:span><text:span text:style-name="T3">para</text:span><text:span text:style-name="T7"> </text:span><text:span text:style-name="T3">credenciamento</text:span><text:span text:style-name="T7"> </text:span><text:span text:style-name="T3">junto</text:span><text:span text:style-name="T7"> </text:span><text:span text:style-name="T3">a</text:span><text:span text:style-name="T7"> </text:span><text:span text:style-name="T3">COMISSÃO,</text:span><text:span text:style-name="T7"> </text:span><text:span text:style-name="T3">por</text:span><text:span text:style-name="T7"> </text:span><text:span text:style-name="T3">um</text:span><text:span text:style-name="T7"> </text:span><text:span text:style-name="T3">representante</text:span><text:span text:style-name="T7"> </text:span><text:span text:style-name="T3">que,</text:span><text:span text:style-name="T7"> </text:span><text:span text:style-name="T3">devidamente</text:span><text:span text:style-name="T7"> </text:span><text:span text:style-name="T3">munido</text:span><text:span text:style-name="T7"> </text:span><text:span text:style-name="T3">de</text:span><text:span text:style-name="T7"> </text:span><text:span text:style-name="T3">documento</text:span><text:span text:style-name="T7"> </text:span><text:span text:style-name="T3">que</text:span><text:span text:style-name="T7"> </text:span><text:span text:style-name="T3">o</text:span><text:span text:style-name="T7"> </text:span><text:span text:style-name="T3">credencie</text:span><text:span text:style-name="T7"> </text:span><text:span text:style-name="T3">a</text:span><text:span text:style-name="T7"> </text:span><text:span text:style-name="T3">participar</text:span><text:span text:style-name="T7"> </text:span><text:span text:style-name="T3">deste</text:span><text:span text:style-name="T7"> </text:span><text:span text:style-name="T3">procedimento</text:span><text:span text:style-name="T7"> </text:span><text:span text:style-name="T3">licitatório,</text:span><text:span text:style-name="T7"> </text:span><text:span text:style-name="T3">venha</text:span><text:span text:style-name="T7"> </text:span><text:span text:style-name="T3">a</text:span><text:span text:style-name="T7"> </text:span><text:span text:style-name="T3">responder</text:span><text:span text:style-name="T7"> </text:span><text:span text:style-name="T3">por</text:span><text:span text:style-name="T7"> </text:span><text:span text:style-name="T3">sua</text:span><text:span text:style-name="T7"> </text:span><text:span text:style-name="T3">representada,</text:span><text:span text:style-name="T7"> </text:span><text:span text:style-name="T3">devendo,</text:span><text:span text:style-name="T7"> </text:span><text:span text:style-name="T3">ainda,</text:span><text:span text:style-name="T7"> </text:span><text:span text:style-name="T3">no</text:span><text:span text:style-name="T7"> </text:span><text:span text:style-name="T3">ato</text:span><text:span text:style-name="T7"> </text:span><text:span text:style-name="T3">de</text:span><text:span text:style-name="T7"> </text:span><text:span text:style-name="T3">entrega</text:span><text:span text:style-name="T7"> </text:span><text:span text:style-name="T3">dos</text:span><text:span text:style-name="T7"> </text:span><text:span text:style-name="T3">envelopes</text:span><text:span text:style-name="T7"> </text:span><text:span text:style-name="T3">da</text:span><text:span text:style-name="T7"> </text:span><text:span text:style-name="T3">proposta</text:span><text:span text:style-name="T7"> </text:span><text:span text:style-name="T3">técnica</text:span><text:span text:style-name="T7"> </text:span><text:span text:style-name="T3">e</text:span><text:span text:style-name="T7"> </text:span><text:span text:style-name="T3">da</text:span><text:span text:style-name="T7"> </text:span><text:span text:style-name="T3">proposta</text:span><text:span text:style-name="T7"> </text:span><text:span text:style-name="T3">inicial</text:span><text:span text:style-name="T7"> </text:span><text:span text:style-name="T3">de</text:span><text:span text:style-name="T7"> </text:span><text:span text:style-name="T3">preços,</text:span><text:span text:style-name="T7"> </text:span><text:span text:style-name="T3">identificar-se</text:span><text:span text:style-name="T7"> </text:span><text:span text:style-name="T3">exibindo</text:span><text:span text:style-name="T7"> </text:span><text:span text:style-name="T3">a</text:span><text:span text:style-name="T7"> </text:span><text:span text:style-name="T3">Carteira</text:span><text:span text:style-name="T7"> </text:span><text:span text:style-name="T3">de</text:span><text:span text:style-name="T7"> </text:span><text:span text:style-name="T3">Identidade</text:span><text:span text:style-name="T7"> </text:span><text:span text:style-name="T3">ou</text:span><text:span text:style-name="T7"> </text:span><text:span text:style-name="T3">outro</text:span><text:span text:style-name="T7"> </text:span><text:span text:style-name="T3">documento</text:span><text:span text:style-name="T7"> </text:span><text:span text:style-name="T3">equivalente;</text:span><text:span text:style-name="T7"> </text:span></text:p>
        </text:list-header>
      </text:list>
      <text:p text:style-name="P31"/>
      <text:list xml:id="list29472524" text:continue-numbering="true" text:style-name="WW8Num31">
        <text:list-header>
          <text:p text:style-name="P393"><text:soft-page-break/></text:p>
          <text:p text:style-name="P393">8.1.2. O<text:span text:style-name="T97"> </text:span>credenciamento<text:span text:style-name="T97"> <text:s/></text:span>far-se-á<text:span text:style-name="T97"> <text:s/></text:span>por<text:span text:style-name="T97"> </text:span>meio<text:span text:style-name="T97"> </text:span>de <text:span text:style-name="T97"><text:s/></text:span>instrumento<text:span text:style-name="T97"> <text:s/></text:span>público<text:span text:style-name="T97"> </text:span>de<text:span text:style-name="T97"> </text:span>procuração<text:span text:style-name="T97"> </text:span>ou<text:span text:style-name="T97"> instru-</text:span></text:p>
          <text:p text:style-name="P393">instrumento<text:span text:style-name="T97"> </text:span>particular<text:span text:style-name="T97"> </text:span>com<text:span text:style-name="T97"> </text:span>firma<text:span text:style-name="T97"> </text:span>reconhecida<text:span text:style-name="T97"> </text:span>e<text:span text:style-name="T97"> </text:span>com<text:span text:style-name="T97"> </text:span>poderes<text:span text:style-name="T97"> </text:span>para<text:span text:style-name="T97"> </text:span>formular<text:span text:style-name="T97"> </text:span>ofertas<text:span text:style-name="T97"> </text:span>e<text:span text:style-name="T97"> </text:span>lances<text:span text:style-name="T97"> </text:span>de<text:span text:style-name="T97"> </text:span>preços<text:span text:style-name="T97"> </text:span>e<text:span text:style-name="T97"> </text:span>para<text:span text:style-name="T97"> </text:span>praticar<text:span text:style-name="T97"> </text:span>todos<text:span text:style-name="T97"> </text:span>os<text:span text:style-name="T97"> </text:span>demais<text:span text:style-name="T97"> </text:span>atos<text:span text:style-name="T97"> </text:span>pertinentes<text:span text:style-name="T97"> </text:span>ao<text:span text:style-name="T97"> </text:span>certame,<text:span text:style-name="T97"> </text:span>em<text:span text:style-name="T97"> </text:span>nome<text:span text:style-name="T97"> </text:span>da<text:span text:style-name="T97"> <text:s/>representa-</text:span></text:p>
          <text:p text:style-name="P393">da.<text:span text:style-name="T97"> </text:span>Em<text:span text:style-name="T97"> </text:span>sendo<text:span text:style-name="T97"> </text:span>o<text:span text:style-name="T97"> </text:span>representante<text:span text:style-name="T97"> </text:span>sócio,<text:span text:style-name="T97"> </text:span>proprietário,<text:span text:style-name="T97"> </text:span>dirigente<text:span text:style-name="T97"> </text:span>ou<text:span text:style-name="T97"> </text:span>assemelhado<text:span text:style-name="T97"> </text:span>da<text:span text:style-name="T97"> </text:span>empresa<text:span text:style-name="T97"> </text:span>proponente,<text:span text:style-name="T97"> </text:span>deverá<text:span text:style-name="T97"> </text:span>este<text:span text:style-name="T97"> </text:span>apresentar<text:span text:style-name="T97"> </text:span>cópia<text:span text:style-name="T97"> </text:span>do<text:span text:style-name="T97"> </text:span>respectivo<text:span text:style-name="T97"> </text:span>Estatuto<text:span text:style-name="T97"> </text:span>ou<text:span text:style-name="T97"> </text:span>Contrato<text:span text:style-name="T97"> </text:span>Social,<text:span text:style-name="T97"> </text:span>no<text:span text:style-name="T97"> </text:span>qual<text:span text:style-name="T97"> </text:span>estejam<text:span text:style-name="T97"> </text:span>expressos<text:span text:style-name="T97"> </text:span>seus<text:span text:style-name="T97"> </text:span>poderes<text:span text:style-name="T97"> </text:span>para<text:span text:style-name="T97"> </text:span>exercer<text:span text:style-name="T97"> </text:span>direitos<text:span text:style-name="T97"> </text:span>e<text:span text:style-name="T97"> </text:span>assumir<text:span text:style-name="T97"> </text:span>obrigações<text:span text:style-name="T97"> </text:span>em<text:span text:style-name="T97"> </text:span>decorrência<text:span text:style-name="T97"> </text:span>de<text:span text:style-name="T97"> </text:span>tal<text:span text:style-name="T97"> </text:span>investidura;</text:p>
        </text:list-header>
      </text:list>
      <text:p text:style-name="P31"/>
      <text:p text:style-name="P31">8.1.3.<text:span text:style-name="T97"> </text:span>O<text:span text:style-name="T97"> </text:span>Representante<text:span text:style-name="T97"> </text:span>Legal<text:span text:style-name="T97"> </text:span>da<text:span text:style-name="T97"> </text:span>licitante<text:span text:style-name="T97"> </text:span>que<text:span text:style-name="T97"> </text:span>não<text:span text:style-name="T97"> </text:span>se<text:span text:style-name="T97"> </text:span>credenciar<text:span text:style-name="T97"> </text:span>perante<text:span text:style-name="T97"> </text:span>a<text:span text:style-name="T97"> </text:span>COMISSÃO<text:span text:style-name="T97"> </text:span>ficará<text:span text:style-name="T97"> </text:span>impedido<text:span text:style-name="T97"> </text:span>de<text:span text:style-name="T97"> </text:span>participar<text:span text:style-name="T97"> </text:span>da<text:span text:style-name="T97"> </text:span>fase<text:span text:style-name="T97"> </text:span>de<text:span text:style-name="T97"> </text:span>lances<text:span text:style-name="T97"> </text:span>verbais,<text:span text:style-name="T97"> </text:span>negociar<text:span text:style-name="T97"> </text:span>preços,<text:span text:style-name="T97"> </text:span>apresentar<text:span text:style-name="T97"> </text:span>nova<text:span text:style-name="T97"> </text:span>PROPOSTA<text:span text:style-name="T97"> </text:span>DE<text:span text:style-name="T97"> </text:span>PREÇOS,<text:span text:style-name="T97"> </text:span>declarar<text:span text:style-name="T97"> </text:span>a<text:span text:style-name="T97"> </text:span>intenção<text:span text:style-name="T97"> </text:span>de<text:span text:style-name="T97"> </text:span>interpor<text:span text:style-name="T97"> </text:span>recurso,<text:span text:style-name="T97"> </text:span>enfim,<text:span text:style-name="T97"> </text:span>representar<text:span text:style-name="T97"> </text:span>a<text:span text:style-name="T97"> </text:span>licitante<text:span text:style-name="T97"> </text:span>durante<text:span text:style-name="T97"> </text:span>a<text:span text:style-name="T97"> </text:span>sessão<text:span text:style-name="T97"> </text:span>de<text:span text:style-name="T97"> </text:span>abertura<text:span text:style-name="T97"> </text:span>dos<text:span text:style-name="T97"> </text:span>ENVELOPES<text:span text:style-name="T97"> </text:span>DA<text:span text:style-name="T97"> </text:span>PROPOSTA<text:span text:style-name="T97"> </text:span>INICIAL<text:span text:style-name="T97"> </text:span>DE<text:span text:style-name="T97"> </text:span>PREÇOS,<text:span text:style-name="T97"> </text:span>DA<text:span text:style-name="T97"> </text:span>PROPOSTA<text:span text:style-name="T97"> </text:span>TÉCNICA<text:span text:style-name="T97"> </text:span>E<text:span text:style-name="T97"> </text:span>DOS<text:span text:style-name="T97"> </text:span>DOCUMENTOS<text:span text:style-name="T97"> </text:span>DE<text:span text:style-name="T97"> </text:span>HABILITAÇÃO<text:span text:style-name="T97"> </text:span>relativos<text:span text:style-name="T97"> </text:span>a<text:span text:style-name="T97"> </text:span>esta<text:span text:style-name="T97"> </text:span>licitação;</text:p>
      <text:p text:style-name="P31"/>
      <text:p text:style-name="P218">8.1.3.1.<text:span text:style-name="T97"> </text:span>Nesse<text:span text:style-name="T97"> </text:span>caso,<text:span text:style-name="T97"> </text:span>a<text:span text:style-name="T97"> </text:span>licitante<text:span text:style-name="T97"> </text:span>ficará<text:span text:style-name="T97"> </text:span>excluída<text:span text:style-name="T97"> </text:span>de<text:span text:style-name="T97"> </text:span>lances<text:span text:style-name="T97"> </text:span>verbais,<text:span text:style-name="T97"> </text:span>mantido<text:span text:style-name="T97"> </text:span>o<text:span text:style-name="T97"> </text:span>preço<text:span text:style-name="T97"> </text:span>apresentado<text:span text:style-name="T97"> </text:span>na<text:span text:style-name="T97"> </text:span>sua<text:span text:style-name="T97"> </text:span>proposta<text:span text:style-name="T97"> </text:span>escrita<text:span text:style-name="T97"> </text:span>para<text:span text:style-name="T97"> </text:span>efeito<text:span text:style-name="T97"> </text:span>de<text:span text:style-name="T97"> </text:span>ordenação<text:span text:style-name="T97"> </text:span>e<text:span text:style-name="T97"> </text:span>apuração<text:span text:style-name="T97"> </text:span>da<text:span text:style-name="T97"> </text:span>proposta<text:span text:style-name="T97"> </text:span>de<text:span text:style-name="T97"> </text:span>maior<text:span text:style-name="T97"> </text:span>vantajosidade.</text:p>
      <text:p text:style-name="P12"/>
      <text:p text:style-name="P9"><text:span text:style-name="T100">8.2 -<text:tab/>DA</text:span><text:span text:style-name="T98"> </text:span><text:span text:style-name="T100">ABERTURA</text:span><text:span text:style-name="T98"> </text:span><text:span text:style-name="T100">DA</text:span><text:span text:style-name="T98"> </text:span><text:span text:style-name="T100">PROPOSTA</text:span><text:span text:style-name="T98"> </text:span><text:span text:style-name="T100">TÉCNICA</text:span></text:p>
      <text:p text:style-name="P31"/>
      <text:p text:style-name="P292">8.2.1 A<text:span text:style-name="T97"> </text:span>Comissão<text:span text:style-name="T97"> </text:span>procederá<text:span text:style-name="T97"> </text:span>ao<text:span text:style-name="T97"> </text:span>que<text:span text:style-name="T97"> </text:span>se<text:span text:style-name="T97"> </text:span>segue:<text:span text:style-name="T97"> </text:span></text:p>
      <text:p text:style-name="P31"/>
      <text:p text:style-name="P289">8.2.2 Abertura<text:span text:style-name="T97"> </text:span>do<text:span text:style-name="T97"> </text:span>envelope<text:span text:style-name="T97"> </text:span>contendo<text:span text:style-name="T97"> </text:span>a<text:span text:style-name="T97"> </text:span>PROPOSTA<text:span text:style-name="T97"> </text:span>TÉCNICA:<text:span text:style-name="T97"> </text:span></text:p>
      <text:p text:style-name="P31"/>
      <text:p text:style-name="P236"><text:span text:style-name="T97">8.2.3 </text:span>Conferência<text:span text:style-name="T97"> </text:span>sumária<text:span text:style-name="T97"> </text:span>da<text:span text:style-name="T97"> </text:span>documentação<text:span text:style-name="T97"> </text:span>prevista<text:span text:style-name="T97"> </text:span>no<text:span text:style-name="T97"> </text:span>edital;<text:span text:style-name="T97"> </text:span></text:p>
      <text:p text:style-name="P31"/>
      <text:p text:style-name="P215"><text:span text:style-name="T100">8.2.3.1.</text:span><text:span text:style-name="T98"> </text:span><text:span text:style-name="T100">Para</text:span><text:span text:style-name="T98"> </text:span><text:span text:style-name="T100">facilitar</text:span><text:span text:style-name="T98"> </text:span><text:span text:style-name="T100">a</text:span><text:span text:style-name="T98"> </text:span><text:span text:style-name="T100">conferência,</text:span><text:span text:style-name="T98"> </text:span><text:span text:style-name="T100">a</text:span><text:span text:style-name="T98"> </text:span><text:span text:style-name="T100">licitante</text:span><text:span text:style-name="T98"> </text:span><text:span text:style-name="T100">deverá</text:span><text:span text:style-name="T98"> </text:span><text:span text:style-name="T100">seguir</text:span><text:span text:style-name="T98"> </text:span><text:span text:style-name="T100">a</text:span><text:span text:style-name="T98"> </text:span><text:span text:style-name="T100">sequencia</text:span><text:span text:style-name="T98"> </text:span><text:span text:style-name="T100">de</text:span><text:span text:style-name="T98"> </text:span><text:span text:style-name="T100">documentação</text:span><text:span text:style-name="T98"> </text:span><text:span text:style-name="T100">prevista</text:span><text:span text:style-name="T98"> </text:span><text:span text:style-name="T148">no</text:span><text:span text:style-name="T153"> </text:span><text:span text:style-name="T148">item</text:span><text:span text:style-name="T153"> </text:span><text:span text:style-name="T125">7</text:span><text:span text:style-name="T114">.4</text:span><text:span text:style-name="T148">.</text:span></text:p>
      <text:p text:style-name="P31"/>
      <text:p text:style-name="P9"><text:span text:style-name="T100">8.3 -<text:tab/>DA</text:span><text:span text:style-name="T98"> </text:span><text:span text:style-name="T100">ABERTURA</text:span><text:span text:style-name="T98"> </text:span><text:span text:style-name="T100">E</text:span><text:span text:style-name="T98"> </text:span><text:span text:style-name="T100">JULGAMENTO</text:span><text:span text:style-name="T98"> </text:span><text:span text:style-name="T100">DA</text:span><text:span text:style-name="T98"> </text:span><text:span text:style-name="T100">PROPOSTA</text:span><text:span text:style-name="T98"> </text:span><text:span text:style-name="T100">INICIAL</text:span><text:span text:style-name="T98"> </text:span><text:span text:style-name="T100">DE</text:span><text:span text:style-name="T98"> </text:span><text:span text:style-name="T100">PREÇOS</text:span></text:p>
      <text:p text:style-name="P31"/>
      <text:p text:style-name="P293"><text:span text:style-name="T100">8.3.1 A</text:span><text:span text:style-name="T98"> </text:span><text:span text:style-name="T100">COMISSÃO,</text:span><text:span text:style-name="T98"> </text:span><text:span text:style-name="T100">depois</text:span><text:span text:style-name="T98"> </text:span><text:span text:style-name="T100">de</text:span><text:span text:style-name="T98"> </text:span><text:span text:style-name="T100">ultrapassada</text:span><text:span text:style-name="T98"> </text:span><text:span text:style-name="T100">a</text:span><text:span text:style-name="T98"> </text:span><text:span text:style-name="T100">fase</text:span><text:span text:style-name="T98"> </text:span><text:span text:style-name="T100">do</text:span><text:span text:style-name="T106"> </text:span><text:span text:style-name="T107">item</text:span><text:span text:style-name="T106"> </text:span><text:span text:style-name="T125">8</text:span><text:span text:style-name="T114">.2</text:span><text:span text:style-name="T106"> </text:span><text:span text:style-name="T100">procederá</text:span><text:span text:style-name="T98"> </text:span><text:span text:style-name="T100">ao</text:span><text:span text:style-name="T98"> </text:span><text:span text:style-name="T100">que</text:span><text:span text:style-name="T98"> </text:span><text:span text:style-name="T100">se</text:span><text:span text:style-name="T98"> </text:span><text:span text:style-name="T100">segue:</text:span><text:span text:style-name="T98"> </text:span></text:p>
      <text:p text:style-name="P31"/>
      <text:p text:style-name="P244"><text:span text:style-name="T98"><text:s text:c="8"/>8.3.2 <text:s/></text:span><text:span text:style-name="T100">Abertura</text:span><text:span text:style-name="T98"> </text:span><text:span text:style-name="T100">dos</text:span><text:span text:style-name="T98"> </text:span><text:span text:style-name="T100">envelopes</text:span><text:span text:style-name="T98"> </text:span><text:span text:style-name="T100">contendo</text:span><text:span text:style-name="T98"> </text:span><text:span text:style-name="T100">a</text:span><text:span text:style-name="T98"> </text:span><text:span text:style-name="T100">PROPOSTA</text:span><text:span text:style-name="T98"> </text:span><text:span text:style-name="T100">INICIAL</text:span><text:span text:style-name="T98"> </text:span><text:span text:style-name="T100">DE</text:span><text:span text:style-name="T98"> </text:span><text:span text:style-name="T100">PREÇOS;</text:span><text:span text:style-name="T98"> </text:span></text:p>
      <text:p text:style-name="P31"/>
      <text:p text:style-name="P198"><text:span text:style-name="T100">8.3.3.</text:span><text:span text:style-name="T98"> <text:s text:c="2"/></text:span><text:span text:style-name="T100">Divulgação</text:span><text:span text:style-name="T98"> </text:span><text:span text:style-name="T100">dos</text:span><text:span text:style-name="T98"> </text:span><text:span text:style-name="T100">valores</text:span><text:span text:style-name="T98"> </text:span><text:span text:style-name="T100">globais</text:span><text:span text:style-name="T98"> </text:span><text:span text:style-name="T100">indicados</text:span><text:span text:style-name="T98"> </text:span><text:span text:style-name="T100">em</text:span><text:span text:style-name="T98"> </text:span><text:span text:style-name="T100">cada</text:span><text:span text:style-name="T98"> </text:span><text:span text:style-name="T100">PROPOSTA</text:span><text:span text:style-name="T98"> </text:span><text:span text:style-name="T100">DE</text:span><text:span text:style-name="T98"> </text:span><text:span text:style-name="T100">PREÇO</text:span><text:span text:style-name="T98"> </text:span><text:span text:style-name="T100">conforme</text:span><text:span text:style-name="T98"> </text:span><text:span text:style-name="T107">carta</text:span><text:span text:style-name="T106"> </text:span><text:span text:style-name="T107">de</text:span><text:span text:style-name="T106"> </text:span><text:span text:style-name="T107">apresentação</text:span><text:span text:style-name="T106"> </text:span><text:span text:style-name="T107">da</text:span><text:span text:style-name="T106"> </text:span><text:span text:style-name="T107">proposta</text:span><text:span text:style-name="T106"> </text:span><text:span text:style-name="T107">de</text:span><text:span text:style-name="T106"> </text:span><text:span text:style-name="T107">preços</text:span><text:span text:style-name="T106"> </text:span><text:span text:style-name="T107">conforme</text:span><text:span text:style-name="T106"> </text:span><text:span text:style-name="T107">ANEXO</text:span><text:span text:style-name="T106"> </text:span><text:span text:style-name="T107">III</text:span><text:span text:style-name="T106"> – </text:span><text:span text:style-name="T107">CARTA</text:span><text:span text:style-name="T106"> </text:span><text:span text:style-name="T107">DE</text:span><text:span text:style-name="T106"> </text:span><text:span text:style-name="T107">APRE-SENTAÇÃO</text:span><text:span text:style-name="T106"> </text:span><text:span text:style-name="T107">DA</text:span><text:span text:style-name="T106"> </text:span><text:span text:style-name="T107">PROPOSTA</text:span><text:span text:style-name="T106"> </text:span><text:span text:style-name="T107">DE</text:span><text:span text:style-name="T106"> </text:span><text:span text:style-name="T107">PREÇOS</text:span><text:span text:style-name="T106"> </text:span><text:span text:style-name="T107">(MODELO);</text:span><text:span text:style-name="T106"> </text:span></text:p>
      <text:p text:style-name="P108"/>
      <text:p text:style-name="P228">8.3.4.<text:span text:style-name="T97"> <text:s/></text:span>Verificação<text:span text:style-name="T97"> </text:span>das<text:span text:style-name="T97"> </text:span>PROPOSTAS<text:span text:style-name="T97"> </text:span>DE<text:span text:style-name="T97"> </text:span>PREÇOS<text:span text:style-name="T97"> </text:span>quanto<text:span text:style-name="T97"> </text:span>a<text:span text:style-name="T97"> </text:span>eventuais<text:span text:style-name="T97"> </text:span>discrepâncias,<text:span text:style-name="T97"> </text:span>corrigindo-as<text:span text:style-name="T97"> </text:span>da<text:span text:style-name="T97"> </text:span>seguinte<text:span text:style-name="T97"> </text:span>forma:<text:span text:style-name="T97"> </text:span></text:p>
      <text:p text:style-name="P31"/>
      <text:p text:style-name="P218">8.3.4.1.<text:span text:style-name="T97"> </text:span>Entre<text:span text:style-name="T97"> </text:span>valores<text:span text:style-name="T97"> </text:span>grafados<text:span text:style-name="T97"> </text:span>em<text:span text:style-name="T97"> </text:span>algarismos<text:span text:style-name="T97"> </text:span>e<text:span text:style-name="T97"> </text:span>por<text:span text:style-name="T97"> </text:span>extenso,<text:span text:style-name="T97"> </text:span>prevalecerá<text:span text:style-name="T97"> </text:span>o<text:span text:style-name="T97"> </text:span>valor<text:span text:style-name="T97"> </text:span>por<text:span text:style-name="T97"> </text:span>extenso.</text:p>
      <text:p text:style-name="P31"/>
      <text:p text:style-name="P31">8.3.5.<text:span text:style-name="T97"> </text:span>Ordenamento<text:span text:style-name="T97"> </text:span>das<text:span text:style-name="T97"> </text:span>PROPOSTAS<text:span text:style-name="T97"> </text:span>DE<text:span text:style-name="T97"> </text:span>PREÇOS<text:span text:style-name="T97"> </text:span>por<text:span text:style-name="T97"> </text:span>ordem<text:span text:style-name="T97"> </text:span>decrescente<text:span text:style-name="T97"> </text:span>de<text:span text:style-name="T97"> </text:span>vantajosidade;</text:p>
      <text:p text:style-name="P31"/>
      <text:p text:style-name="P218">8.3.5.1.<text:span text:style-name="T97"> </text:span>A<text:span text:style-name="T97"> </text:span>PROPOSTA<text:span text:style-name="T97"> </text:span>DE<text:span text:style-name="T97"> </text:span>PREÇOS<text:span text:style-name="T97"> </text:span>de<text:span text:style-name="T97"> </text:span>maior<text:span text:style-name="T97"> </text:span>vantajosidade<text:span text:style-name="T97"> </text:span>será<text:span text:style-name="T97"> </text:span>a<text:span text:style-name="T97"> </text:span>de<text:span text:style-name="T97"> </text:span>menor<text:span text:style-name="T97"> </text:span>valor<text:span text:style-name="T97"> </text:span>ofertado<text:span text:style-name="T97"> </text:span>para<text:span text:style-name="T97"> </text:span>a<text:span text:style-name="T97"> </text:span>execução<text:span text:style-name="T97"> </text:span>do<text:span text:style-name="T97"> </text:span>objeto<text:span text:style-name="T97"> </text:span>da<text:span text:style-name="T97"> </text:span>licitação<text:span text:style-name="T97"> </text:span>em<text:span text:style-name="T97"> </text:span>questão.</text:p>
      <text:p text:style-name="P31"/>
      <text:p text:style-name="P31"><text:span text:style-name="T47">8.4</text:span><text:span text:style-name="T97"> <text:s/></text:span>A<text:span text:style-name="T97"> </text:span>COMISSÃO<text:span text:style-name="T97"> </text:span>após<text:span text:style-name="T97"> </text:span>classificar<text:span text:style-name="T97"> </text:span>as<text:span text:style-name="T97"> </text:span>PROPOSTAS<text:span text:style-name="T97"> </text:span>DE<text:span text:style-name="T97"> </text:span>PREÇOS<text:span text:style-name="T97"> </text:span>em<text:span text:style-name="T97"> </text:span>ordem<text:span text:style-name="T97"> </text:span>decrescente de <text:soft-page-break/>vantajosidade,<text:span text:style-name="T97"> </text:span>convocará<text:span text:style-name="T97"> </text:span>os<text:span text:style-name="T97"> </text:span>licitantes<text:span text:style-name="T97"> </text:span>para<text:span text:style-name="T97"> </text:span>a<text:span text:style-name="T97"> </text:span>apresentação<text:span text:style-name="T97"> </text:span>de<text:span text:style-name="T97"> </text:span>lances<text:span text:style-name="T97"> </text:span>verbais<text:span text:style-name="T97"> </text:span>sucessivos.</text:p>
      <text:p text:style-name="P31"/>
      <text:list xml:id="list4944302497535714948" text:style-name="WW8Num34">
        <text:list-header>
          <text:p text:style-name="P383"><text:span text:style-name="T100">8.4.1 <text:s/>A </text:span><text:span text:style-name="T98"><text:s/></text:span><text:span text:style-name="T100">COMISSÃO</text:span><text:span text:style-name="T98"> </text:span><text:span text:style-name="T100">convocará</text:span><text:span text:style-name="T98"> </text:span><text:span text:style-name="T100">individual</text:span><text:span text:style-name="T98"> </text:span><text:span text:style-name="T100">e</text:span><text:span text:style-name="T98"> </text:span><text:span text:style-name="T100">sucessivamente</text:span><text:span text:style-name="T98"> </text:span><text:span text:style-name="T100">os</text:span><text:span text:style-name="T98"> </text:span><text:span text:style-name="T100">licitantes,</text:span><text:span text:style-name="T98"> </text:span><text:span text:style-name="T100">a</text:span><text:span text:style-name="T98"> </text:span><text:span text:style-name="T100">partir</text:span><text:span text:style-name="T98"> </text:span><text:span text:style-name="T100">do</text:span><text:span text:style-name="T98"> </text:span><text:span text:style-name="T100">autor</text:span><text:span text:style-name="T98"> </text:span><text:span text:style-name="T100">da</text:span><text:span text:style-name="T98"> </text:span><text:span text:style-name="T100">proposta</text:span><text:span text:style-name="T98"> </text:span><text:span text:style-name="T100">menos</text:span><text:span text:style-name="T98"> </text:span><text:span text:style-name="T100">vantajosa,</text:span><text:span text:style-name="T98"> </text:span><text:span text:style-name="T100">seguido</text:span><text:span text:style-name="T98"> </text:span><text:span text:style-name="T100">dos</text:span><text:span text:style-name="T98"> </text:span><text:span text:style-name="T100">demais,</text:span><text:span text:style-name="T98"> </text:span><text:span text:style-name="T100">de</text:span><text:span text:style-name="T98"> </text:span><text:span text:style-name="T100">forma</text:span><text:span text:style-name="T98"> </text:span><text:span text:style-name="T100">sequencial,</text:span><text:span text:style-name="T98"> </text:span><text:span text:style-name="T100">a</text:span><text:span text:style-name="T98"> </text:span><text:span text:style-name="T100">apresentar</text:span><text:span text:style-name="T98"> </text:span><text:span text:style-name="T100">lance</text:span><text:span text:style-name="T98"> </text:span><text:span text:style-name="T100">verbal</text:span><text:span text:style-name="T85">,</text:span><text:span text:style-name="T86"> </text:span><text:span text:style-name="T85">inferior</text:span><text:span text:style-name="T86"> </text:span><text:span text:style-name="T85">ao</text:span><text:span text:style-name="T86"> </text:span><text:span text:style-name="T85">menor</text:span><text:span text:style-name="T86"> </text:span><text:span text:style-name="T85">de</text:span><text:span text:style-name="T86"> </text:span><text:span text:style-name="T85">todos</text:span><text:span text:style-name="T86"> </text:span><text:span text:style-name="T85">os</text:span><text:span text:style-name="T86"> </text:span><text:span text:style-name="T85">lances</text:span><text:span text:style-name="T86"> </text:span><text:span text:style-name="T85">já</text:span><text:span text:style-name="T86"> </text:span><text:span text:style-name="T85">ofertados</text:span><text:span text:style-name="T100">,</text:span><text:span text:style-name="T98"> </text:span><text:span text:style-name="T100">respeitando-se</text:span><text:span text:style-name="T98"> </text:span><text:span text:style-name="T100">o</text:span><text:span text:style-name="T98"> </text:span><text:span text:style-name="T281">intervalo</text:span><text:span text:style-name="T98"> </text:span><text:span text:style-name="T281">mínimo</text:span><text:span text:style-name="T51"> </text:span><text:span text:style-name="T67">de</text:span><text:span text:style-name="T70"> </text:span><text:span text:style-name="T67">diferença</text:span><text:span text:style-name="T70"> </text:span><text:span text:style-name="T67">de</text:span><text:span text:style-name="T70"> </text:span><text:span text:style-name="T67">valores,</text:span><text:span text:style-name="T70"> </text:span><text:span text:style-name="T67">em</text:span><text:span text:style-name="T70"> </text:span><text:span text:style-name="T67">relação</text:span><text:span text:style-name="T70"> </text:span><text:span text:style-name="T67">ao</text:span><text:span text:style-name="T70"> </text:span><text:span text:style-name="T67">menor</text:span><text:span text:style-name="T70"> </text:span><text:span text:style-name="T67">lance</text:span><text:span text:style-name="T70"> </text:span><text:span text:style-name="T67">ofertado</text:span><text:span text:style-name="T281">,</text:span><text:span text:style-name="T285"> </text:span><text:span text:style-name="T281">de</text:span><text:span text:style-name="T285"> </text:span><text:span text:style-name="T281">0,5%</text:span><text:span text:style-name="T285"> </text:span><text:span text:style-name="T281">(meio</text:span><text:span text:style-name="T285"> </text:span><text:span text:style-name="T281">por</text:span><text:span text:style-name="T51"> </text:span><text:span text:style-name="T281">cento)</text:span><text:span text:style-name="T285"> </text:span><text:span text:style-name="T281">do</text:span><text:span text:style-name="T285"> </text:span><text:span text:style-name="T281">valor</text:span><text:span text:style-name="T285"> </text:span><text:span text:style-name="T281">da</text:span><text:span text:style-name="T285"> </text:span><text:span text:style-name="T281">proposta</text:span><text:span text:style-name="T285"> </text:span><text:span text:style-name="T281">inicial</text:span><text:span text:style-name="T285"> </text:span><text:span text:style-name="T281">mais</text:span><text:span text:style-name="T285"> </text:span><text:span text:style-name="T281">vantajosa</text:span><text:span text:style-name="T288">,</text:span><text:span text:style-name="T293"> </text:span><text:span text:style-name="T294">apenas</text:span><text:span text:style-name="T293"> </text:span><text:span text:style-name="T294">podendo</text:span><text:span text:style-name="T293"> </text:span><text:span text:style-name="T294">participar</text:span><text:span text:style-name="T293"> </text:span><text:span text:style-name="T294">os</text:span><text:span text:style-name="T293"> </text:span><text:span text:style-name="T294">licitantes</text:span><text:span text:style-name="T293"> </text:span><text:span text:style-name="T294">presentes;</text:span><text:span text:style-name="T51"> </text:span></text:p>
        </text:list-header>
      </text:list>
      <text:p text:style-name="P31"/>
      <text:list xml:id="list29458354" text:continue-numbering="true" text:style-name="WW8Num34">
        <text:list-header>
          <text:p text:style-name="P394">8.4.2 A<text:span text:style-name="T97"> </text:span>desistência<text:span text:style-name="T97"> </text:span>do<text:span text:style-name="T97"> </text:span>licitante<text:span text:style-name="T97"> </text:span>em<text:span text:style-name="T97"> </text:span>apresentar<text:span text:style-name="T97"> </text:span>lances<text:span text:style-name="T97"> </text:span>verbais,<text:span text:style-name="T97"> </text:span>quando<text:span text:style-name="T97"> </text:span>convocado,<text:span text:style-name="T97"> </text:span>implicará<text:span text:style-name="T97"> </text:span>sua<text:span text:style-name="T97"> </text:span>exclusão<text:span text:style-name="T97"> </text:span>da<text:span text:style-name="T97"> </text:span>etapa<text:span text:style-name="T97"> </text:span>de<text:span text:style-name="T97"> </text:span>lances<text:span text:style-name="T97"> </text:span>verbais<text:span text:style-name="T97"> </text:span>e<text:span text:style-name="T97"> </text:span>a<text:span text:style-name="T97"> </text:span>manutenção<text:span text:style-name="T97"> </text:span>do<text:span text:style-name="T97"> </text:span>último<text:span text:style-name="T97"> </text:span>preço<text:span text:style-name="T97"> </text:span>por<text:span text:style-name="T97"> </text:span>ele<text:span text:style-name="T97"> </text:span>apresentado,<text:span text:style-name="T97"> </text:span>para<text:span text:style-name="T97"> </text:span>efeito<text:span text:style-name="T97"> </text:span>de<text:span text:style-name="T97"> </text:span>ordenação<text:span text:style-name="T97"> </text:span>das<text:span text:style-name="T97"> </text:span>propostas<text:span text:style-name="T97"> </text:span>de<text:span text:style-name="T97"> </text:span>técnica<text:span text:style-name="T97"> </text:span>e<text:span text:style-name="T97"> </text:span>preços;<text:span text:style-name="T97"> </text:span></text:p>
        </text:list-header>
      </text:list>
      <text:p text:style-name="P31"/>
      <text:p text:style-name="P237"><text:span text:style-name="T97">8.4.3 <text:s/></text:span>Os<text:span text:style-name="T97"> </text:span>lances<text:span text:style-name="T97"> </text:span>iguais<text:span text:style-name="T97"> </text:span>serão<text:span text:style-name="T97"> </text:span>classificados<text:span text:style-name="T97"> </text:span>conforme<text:span text:style-name="T97"> </text:span>a<text:span text:style-name="T97"> </text:span>ordem<text:span text:style-name="T97"> </text:span>de<text:span text:style-name="T97"> </text:span>apresentação;<text:span text:style-name="T97"> </text:span></text:p>
      <text:p text:style-name="P31"/>
      <text:p text:style-name="P202">8.4.4<text:span text:style-name="T97"> <text:s/></text:span>Não<text:span text:style-name="T97"> </text:span>poderá<text:span text:style-name="T97"> </text:span>haver<text:span text:style-name="T97"> </text:span>desistência<text:span text:style-name="T97"> </text:span>dos<text:span text:style-name="T97"> </text:span>lances<text:span text:style-name="T97"> </text:span>ofertados,<text:span text:style-name="T97"> </text:span>sujeitando-se<text:span text:style-name="T97"> </text:span>a<text:span text:style-name="T97"> </text:span>licitante<text:span text:style-name="T97"> </text:span>desistente<text:span text:style-name="T97"> </text:span>às<text:span text:style-name="T97"> </text:span>sanções<text:span text:style-name="T97"> </text:span>previstas<text:span text:style-name="T97"> </text:span>neste<text:span text:style-name="T97"> </text:span>Edital;<text:span text:style-name="T97"> </text:span></text:p>
      <text:p text:style-name="P31"/>
      <text:p text:style-name="P202">8.4.5<text:span text:style-name="T97"> <text:s/></text:span>Após<text:span text:style-name="T97"> </text:span>a<text:span text:style-name="T97"> </text:span>definição<text:span text:style-name="T97"> </text:span>da<text:span text:style-name="T97"> </text:span>melhor<text:span text:style-name="T97"> </text:span>proposta,<text:span text:style-name="T97"> </text:span>se<text:span text:style-name="T97"> </text:span>a<text:span text:style-name="T97"> </text:span>diferença<text:span text:style-name="T97"> </text:span>em<text:span text:style-name="T97"> </text:span>relação<text:span text:style-name="T97"> </text:span>à<text:span text:style-name="T97"> </text:span>proposta<text:span text:style-name="T97"> </text:span>classificada<text:span text:style-name="T97"> </text:span>em<text:span text:style-name="T97"> </text:span>segundo<text:span text:style-name="T97"> </text:span>lugar<text:span text:style-name="T97"> </text:span>for<text:span text:style-name="T97"> </text:span>de<text:span text:style-name="T97"> </text:span>pelo<text:span text:style-name="T97"> </text:span>menos<text:span text:style-name="T97"> </text:span>10%<text:span text:style-name="T97"> </text:span>(dez<text:span text:style-name="T97"> </text:span>por<text:span text:style-name="T97"> </text:span>cento),<text:span text:style-name="T97"> </text:span>a<text:span text:style-name="T97"> </text:span>COMISSÃO<text:span text:style-name="T97"> </text:span>deverá<text:span text:style-name="T97"> </text:span>reiniciar<text:span text:style-name="T97"> </text:span>a<text:span text:style-name="T97"> </text:span>disputa<text:span text:style-name="T97"> </text:span>aberta<text:span text:style-name="T97"> </text:span>para<text:span text:style-name="T97"> </text:span>a<text:span text:style-name="T97"> </text:span>definição<text:span text:style-name="T97"> </text:span>das<text:span text:style-name="T97"> </text:span>demais<text:span text:style-name="T97"> </text:span>colocações,<text:span text:style-name="T97"> </text:span>hipótese<text:span text:style-name="T97"> </text:span>em<text:span text:style-name="T97"> </text:span>que<text:span text:style-name="T97"> </text:span>será<text:span text:style-name="T97"> </text:span>admitida<text:span text:style-name="T97"> </text:span>a<text:span text:style-name="T97"> </text:span>apresentação<text:span text:style-name="T97"> </text:span>de<text:span text:style-name="T97"> </text:span>lances<text:span text:style-name="T97"> </text:span>intermediários.<text:span text:style-name="T97"> </text:span></text:p>
      <text:p text:style-name="P31"/>
      <text:p text:style-name="P22"><text:span text:style-name="T46">8.5</text:span><text:span text:style-name="T98"> <text:s text:c="3"/></text:span><text:span text:style-name="T100">Desempate</text:span></text:p>
      <text:p text:style-name="P31"/>
      <text:p text:style-name="P203">8.5.1<text:span text:style-name="T97"> </text:span>Nas<text:span text:style-name="T97"> </text:span>licitações<text:span text:style-name="T97"> </text:span>em<text:span text:style-name="T97"> </text:span>que<text:span text:style-name="T97"> </text:span>esteja<text:span text:style-name="T97"> </text:span>configurado<text:span text:style-name="T97"> </text:span>empate<text:span text:style-name="T97"> </text:span>em<text:span text:style-name="T97"> </text:span>primeiro<text:span text:style-name="T97"> </text:span>lugar,<text:span text:style-name="T97"> </text:span>serão<text:span text:style-name="T97"> </text:span>adotados<text:span text:style-name="T97"> </text:span>os<text:span text:style-name="T97"> </text:span>critérios<text:span text:style-name="T97"> </text:span>de<text:span text:style-name="T97"> </text:span>desempate<text:span text:style-name="T97"> </text:span>previstos<text:span text:style-name="T97"> </text:span>no<text:span text:style-name="T97"> </text:span>art.<text:span text:style-name="T97"> </text:span>25<text:span text:style-name="T97"> </text:span>da<text:span text:style-name="T97"> </text:span>Lei<text:span text:style-name="T97"> </text:span>12.462/2011.<text:span text:style-name="T97"> </text:span></text:p>
      <text:p text:style-name="P31"/>
      <text:p text:style-name="P31">8.5.1.1.<text:span text:style-name="T97"> </text:span>Caso<text:span text:style-name="T97"> </text:span>esta<text:span text:style-name="T97"> </text:span>COMISSÃO<text:span text:style-name="T97"> </text:span>venha<text:span text:style-name="T97"> </text:span>se<text:span text:style-name="T97"> </text:span>valer<text:span text:style-name="T97"> </text:span>do<text:span text:style-name="T97"> </text:span>critério<text:span text:style-name="T97"> </text:span>de<text:span text:style-name="T97"> </text:span>desempate<text:span text:style-name="T97"> </text:span>do<text:span text:style-name="T97"> </text:span>inciso<text:span text:style-name="T97"> </text:span>IV<text:span text:style-name="T97"> </text:span>do<text:span text:style-name="T97"> </text:span>art.<text:span text:style-name="T97"> </text:span>25<text:span text:style-name="T97"> </text:span>da<text:span text:style-name="T97"> </text:span>Lei<text:span text:style-name="T97"> </text:span>12.462/11,<text:span text:style-name="T97"> </text:span>o<text:span text:style-name="T97"> </text:span>mesmo<text:span text:style-name="T97"> </text:span>se<text:span text:style-name="T97"> </text:span>realizará<text:span text:style-name="T97"> </text:span>da<text:span text:style-name="T97"> </text:span>seguinte<text:span text:style-name="T97"> </text:span>forma:</text:p>
      <text:p text:style-name="P31"/>
      <text:p text:style-name="P204">8.5.1.1.1.<text:span text:style-name="T97"> </text:span>Serão<text:span text:style-name="T97"> </text:span>dispostos<text:span text:style-name="T97"> </text:span>na<text:span text:style-name="T97"> </text:span>urna<text:span text:style-name="T97"> </text:span>de<text:span text:style-name="T97"> </text:span>nº<text:span text:style-name="T97"> </text:span>1,<text:span text:style-name="T97"> </text:span>tantas<text:span text:style-name="T97"> </text:span>cédulas<text:span text:style-name="T97"> </text:span>quantas<text:span text:style-name="T97"> </text:span>forem<text:span text:style-name="T97"> </text:span>as<text:span text:style-name="T97"> </text:span>empresas<text:span text:style-name="T97"> </text:span>empatadas,<text:span text:style-name="T97"> </text:span>cada<text:span text:style-name="T97"> </text:span>qual<text:span text:style-name="T97"> </text:span>com<text:span text:style-name="T97"> </text:span>a<text:span text:style-name="T97"> </text:span>indicação<text:span text:style-name="T97"> </text:span>do<text:span text:style-name="T97"> </text:span>nome<text:span text:style-name="T97"> </text:span>das<text:span text:style-name="T97"> </text:span>licitantes<text:span text:style-name="T97"> </text:span>em<text:span text:style-name="T97"> </text:span>disputa.<text:span text:style-name="T97"> </text:span></text:p>
      <text:p text:style-name="P31"/>
      <text:p text:style-name="P229">8.5.1.1.2.<text:span text:style-name="T97"> </text:span>Serão<text:span text:style-name="T97"> </text:span>dispostos<text:span text:style-name="T97"> </text:span>na<text:span text:style-name="T97"> </text:span>urna<text:span text:style-name="T97"> </text:span>de<text:span text:style-name="T97"> </text:span>nº<text:span text:style-name="T97"> </text:span>2,<text:span text:style-name="T97"> </text:span>uma<text:span text:style-name="T97"> </text:span>cédula<text:span text:style-name="T97"> </text:span>com<text:span text:style-name="T97"> </text:span>a<text:span text:style-name="T97"> </text:span>palavra<text:span text:style-name="T97"> </text:span>vencedor<text:span text:style-name="T97"> </text:span>e<text:span text:style-name="T97"> </text:span>tantas<text:span text:style-name="T97"> </text:span>outras<text:span text:style-name="T97"> </text:span>em<text:span text:style-name="T97"> </text:span>branco<text:span text:style-name="T97"> </text:span>quantas<text:span text:style-name="T97"> </text:span>forem<text:span text:style-name="T97"> </text:span>as<text:span text:style-name="T97"> </text:span>empresas<text:span text:style-name="T97"> </text:span>empatadas.<text:span text:style-name="T97"> </text:span></text:p>
      <text:p text:style-name="P31"/>
      <text:p text:style-name="P204">8.5.1.1.3<text:span text:style-name="T97"> </text:span>O<text:span text:style-name="T97"> </text:span>Presidente<text:span text:style-name="T97"> </text:span>da<text:span text:style-name="T97"> </text:span>Comissão<text:span text:style-name="T97"> </text:span>então<text:span text:style-name="T97"> </text:span>procederá<text:span text:style-name="T97"> </text:span>ao<text:span text:style-name="T97"> </text:span>sorteio,<text:span text:style-name="T97"> </text:span>retirando<text:span text:style-name="T97"> </text:span>da<text:span text:style-name="T97"> </text:span>urna<text:span text:style-name="T97"> </text:span>de<text:span text:style-name="T97"> </text:span>nº<text:span text:style-name="T97"> </text:span>1<text:span text:style-name="T97"> </text:span>o<text:span text:style-name="T97"> </text:span>nome<text:span text:style-name="T97"> </text:span>de<text:span text:style-name="T97"> </text:span>uma<text:span text:style-name="T97"> </text:span>empresa<text:span text:style-name="T97"> </text:span>e<text:span text:style-name="T97"> </text:span>da<text:span text:style-name="T97"> </text:span>urna<text:span text:style-name="T97"> </text:span>de<text:span text:style-name="T97"> </text:span>nº<text:span text:style-name="T97"> </text:span>2<text:span text:style-name="T97"> </text:span>uma<text:span text:style-name="T97"> </text:span>cédula,<text:span text:style-name="T97"> </text:span>que<text:span text:style-name="T97"> </text:span>indicará<text:span text:style-name="T97"> </text:span>ser<text:span text:style-name="T97"> </text:span>aquela<text:span text:style-name="T97"> </text:span>empresa<text:span text:style-name="T97"> </text:span>a<text:span text:style-name="T97"> </text:span>vencedora<text:span text:style-name="T97"> </text:span>ou<text:span text:style-name="T97"> </text:span>não.<text:span text:style-name="T97"> </text:span></text:p>
      <text:p text:style-name="P31"/>
      <text:p text:style-name="P229">8.5.1.1.4<text:span text:style-name="T97"> </text:span>Caso<text:span text:style-name="T97"> </text:span>não<text:span text:style-name="T97"> </text:span>seja,<text:span text:style-name="T97"> </text:span>na<text:span text:style-name="T97"> </text:span>primeira<text:span text:style-name="T97"> </text:span>extração,<text:span text:style-name="T97"> </text:span>conhecida<text:span text:style-name="T97"> </text:span>a<text:span text:style-name="T97"> </text:span>vencedora,<text:span text:style-name="T97"> </text:span>o<text:span text:style-name="T97"> </text:span>Presidente<text:span text:style-name="T97"> </text:span>deverá<text:span text:style-name="T97"> </text:span>retirar<text:span text:style-name="T97"> </text:span>outra<text:span text:style-name="T97"> </text:span>cédula<text:span text:style-name="T97"> </text:span>da<text:span text:style-name="T97"> </text:span>urna<text:span text:style-name="T97"> </text:span>de<text:span text:style-name="T97"> </text:span>nº<text:span text:style-name="T97"> </text:span>1,<text:span text:style-name="T97"> </text:span>seguida<text:span text:style-name="T97"> </text:span>de<text:span text:style-name="T97"> </text:span>outra<text:span text:style-name="T97"> </text:span>da<text:span text:style-name="T97"> </text:span>urna<text:span text:style-name="T97"> </text:span>de<text:span text:style-name="T97"> </text:span>nº<text:span text:style-name="T97"> </text:span>2,<text:span text:style-name="T97"> </text:span>assim<text:span text:style-name="T97"> </text:span>procedendo<text:span text:style-name="T97"> </text:span>até<text:span text:style-name="T97"> </text:span>que<text:span text:style-name="T97"> </text:span>se<text:span text:style-name="T97"> </text:span>conheça<text:span text:style-name="T97"> </text:span>a<text:span text:style-name="T97"> </text:span>empresa<text:span text:style-name="T97"> </text:span>vencedora.<text:span text:style-name="T97"> </text:span></text:p>
      <text:p text:style-name="P31"/>
      <text:p text:style-name="P31"><text:span text:style-name="T47">8.6</text:span><text:span text:style-name="T53"> </text:span>Encerrada<text:span text:style-name="T97"> </text:span>a<text:span text:style-name="T97"> </text:span>fase<text:span text:style-name="T97"> </text:span>de<text:span text:style-name="T97"> </text:span>lances,<text:span text:style-name="T97"> </text:span>a<text:span text:style-name="T97"> </text:span>COMISSÃO<text:span text:style-name="T97"> </text:span>ordenará<text:span text:style-name="T97"> </text:span>todas<text:span text:style-name="T97"> </text:span>as<text:span text:style-name="T97"> </text:span>PROPOSTAS<text:span text:style-name="T97"> </text:span>DE<text:span text:style-name="T97"> </text:span>PREÇOS<text:span text:style-name="T97"> </text:span>por<text:span text:style-name="T97"> </text:span>ordem<text:span text:style-name="T97"> </text:span>decrescente<text:span text:style-name="T97"> </text:span>de<text:span text:style-name="T97"> </text:span>vantajosidade<text:span text:style-name="T97"> </text:span>e<text:span text:style-name="T97"> </text:span>aguardará<text:span text:style-name="T97"> </text:span>o<text:span text:style-name="T97"> </text:span>julgamento<text:span text:style-name="T97"> </text:span>da<text:span text:style-name="T97"> </text:span>proposta<text:span text:style-name="T97"> </text:span>técnica<text:span text:style-name="T97"> </text:span>para<text:span text:style-name="T97"> </text:span>que<text:span text:style-name="T97"> </text:span>seja<text:span text:style-name="T97"> </text:span>conhecida<text:span text:style-name="T97"> </text:span>a<text:span text:style-name="T97"> </text:span>licitante<text:span text:style-name="T97"> </text:span>melhor<text:span text:style-name="T97"> </text:span>classificada<text:span text:style-name="T97"> </text:span>que<text:span text:style-name="T97"> </text:span>será<text:span text:style-name="T97"> </text:span>convocada<text:span text:style-name="T97"> </text:span>para<text:span text:style-name="T97"> </text:span>reelaborar<text:span text:style-name="T97"> </text:span>e<text:span text:style-name="T97"> </text:span>apresentar,<text:span text:style-name="T97"> </text:span>com<text:span text:style-name="T97"> </text:span>os<text:span text:style-name="T97"> </text:span>respectivos<text:span text:style-name="T97"> </text:span>valores<text:span text:style-name="T97"> </text:span>adequados<text:span text:style-name="T97"> </text:span>ao<text:span text:style-name="T97"> </text:span>lance,<text:span text:style-name="T97"> </text:span>no<text:span text:style-name="T97"> </text:span>prazo<text:span text:style-name="T97"> </text:span>de<text:span text:style-name="T97"> </text:span>2<text:span text:style-name="T97"> </text:span>(dois)<text:span text:style-name="T97"> </text:span>dias<text:span text:style-name="T97"> </text:span>úteis<text:span text:style-name="T97"> </text:span>os<text:span text:style-name="T97"> </text:span>documentos<text:span text:style-name="T97"> </text:span>referenciados<text:span text:style-name="T97"> </text:span>na<text:span text:style-name="T97"> </text:span>Proposta<text:span text:style-name="T97"> </text:span>Final<text:span text:style-name="T97"> </text:span>de<text:span text:style-name="T97"> </text:span>Preços, bem como o envelope contendo os Documentos de Habilitação.</text:p>
      <text:p text:style-name="P31"><text:soft-page-break/></text:p>
      <text:p text:style-name="P31">8.6.1.<text:span text:style-name="T97"> </text:span>O<text:span text:style-name="T97"> </text:span>prazo<text:span text:style-name="T97"> </text:span>constante<text:span text:style-name="T97"> </text:span>acima<text:span text:style-name="T97"> </text:span>poderá<text:span text:style-name="T97"> </text:span>ser<text:span text:style-name="T97"> </text:span>prorrogado<text:span text:style-name="T97"> </text:span>uma<text:span text:style-name="T97"> </text:span>única<text:span text:style-name="T97"> </text:span>vez,<text:span text:style-name="T97"> </text:span>desde<text:span text:style-name="T97"> </text:span>que<text:span text:style-name="T97"> </text:span>as<text:span text:style-name="T97"> </text:span>justificativas<text:span text:style-name="T97"> </text:span>sejam<text:span text:style-name="T97"> </text:span>aceitas<text:span text:style-name="T97"> </text:span>pela<text:span text:style-name="T97"> </text:span>COMISSÃO.</text:p>
      <text:p text:style-name="P31"/>
      <text:p text:style-name="P218"><text:span text:style-name="T47">8.7</text:span><text:span text:style-name="T97"> </text:span>Encerrado<text:span text:style-name="T97"> </text:span>o<text:span text:style-name="T97"> </text:span>julgamento,<text:span text:style-name="T97"> </text:span>será<text:span text:style-name="T97"> </text:span>disponibilizada<text:span text:style-name="T97"> </text:span>a<text:span text:style-name="T97"> </text:span>respectiva<text:span text:style-name="T97"> </text:span>ata,<text:span text:style-name="T97"> </text:span>com<text:span text:style-name="T97"> </text:span>a<text:span text:style-name="T97"> </text:span>ordem<text:span text:style-name="T97"> </text:span>de<text:span text:style-name="T97"> </text:span>classificação<text:span text:style-name="T97"> </text:span>das<text:span text:style-name="T97"> </text:span>propostas.</text:p>
      <text:p text:style-name="P31"/>
      <text:p text:style-name="P290">8.7.1 A<text:span text:style-name="T97"> </text:span>ata<text:span text:style-name="T97"> </text:span>será<text:span text:style-name="T97"> </text:span>rubricada<text:span text:style-name="T97"> </text:span>pela<text:span text:style-name="T97"> </text:span>Comissão<text:span text:style-name="T97"> </text:span>e<text:span text:style-name="T97"> </text:span>pelos<text:span text:style-name="T97"> </text:span>credenciados.<text:span text:style-name="T97"> </text:span></text:p>
      <text:p text:style-name="P31"/>
      <text:list xml:id="list195136706243866467" text:style-name="WW8Num35">
        <text:list-header>
          <text:p text:style-name="P445">8.7.2 A<text:span text:style-name="T97"> </text:span>comissão<text:span text:style-name="T97"> </text:span>e<text:span text:style-name="T97"> </text:span>os<text:span text:style-name="T97"> </text:span>credenciados<text:span text:style-name="T97"> </text:span>deverão<text:span text:style-name="T97"> </text:span>rubricar<text:span text:style-name="T97"> </text:span>todas<text:span text:style-name="T97"> </text:span>as<text:span text:style-name="T97"> </text:span>folhas<text:span text:style-name="T97"> </text:span>de<text:span text:style-name="T97"> </text:span>todas<text:span text:style-name="T97"> </text:span>as<text:span text:style-name="T97"> </text:span>propostas<text:span text:style-name="T97"> </text:span>técnicas.<text:span text:style-name="T97"> </text:span></text:p>
        </text:list-header>
      </text:list>
      <text:p text:style-name="P205"/>
      <text:p text:style-name="P150"><text:span text:style-name="T10">8.8</text:span><text:span text:style-name="T3"> </text:span><text:span text:style-name="T7"><text:s/></text:span><text:span text:style-name="T3">Após</text:span><text:span text:style-name="T7"> </text:span><text:span text:style-name="T3">o</text:span><text:span text:style-name="T7"> </text:span><text:span text:style-name="T3">recebimento</text:span><text:span text:style-name="T7"> </text:span><text:span text:style-name="T3">dos</text:span><text:span text:style-name="T7"> </text:span><text:span text:style-name="T3">documentos</text:span><text:span text:style-name="T7"> </text:span><text:span text:style-name="T3">adequados</text:span><text:span text:style-name="T7"> </text:span><text:span text:style-name="T3">à</text:span><text:span text:style-name="T7"> </text:span><text:span text:style-name="T3">proposta</text:span><text:span text:style-name="T7"> </text:span><text:span text:style-name="T3">mais</text:span><text:span text:style-name="T7"> </text:span><text:span text:style-name="T3">vantajosa,</text:span><text:span text:style-name="T7"> </text:span><text:span text:style-name="T3">conforme</text:span><text:span text:style-name="T7"> </text:span><text:span text:style-name="T3">item</text:span><text:span text:style-name="T7"> </text:span><text:span text:style-name="T13">8</text:span><text:a xlink:type="simple" xlink:href="../../../../../home/raimundo/Tempo/NANCY/HYPERLINK#page16"><text:span text:style-name="Internet_20_link"><text:span text:style-name="T245">.6,</text:span></text:span></text:a><text:a xlink:type="simple" xlink:href="../../../../../home/raimundo/Tempo/NANCY/HYPERLINK#page16"><text:span text:style-name="Internet_20_link"><text:span text:style-name="T25"> </text:span></text:span></text:a><text:span text:style-name="T3">e</text:span><text:span text:style-name="T7"> </text:span><text:span text:style-name="T3">em</text:span><text:span text:style-name="T7"> </text:span><text:span text:style-name="T3">caso</text:span><text:span text:style-name="T7"> </text:span><text:span text:style-name="T3">de</text:span><text:span text:style-name="T7"> </text:span><text:span text:style-name="T3">discrepâncias</text:span><text:span text:style-name="T7"> </text:span><text:span text:style-name="T3">dos</text:span><text:span text:style-name="T7"> </text:span><text:span text:style-name="T3">valores</text:span><text:span text:style-name="T7"> </text:span><text:span text:style-name="T3">ofertados</text:span><text:span text:style-name="T7"> </text:span><text:span text:style-name="T3">nos</text:span><text:span text:style-name="T7"> </text:span><text:span text:style-name="T3">documentos</text:span><text:span text:style-name="T7"> </text:span><text:span text:style-name="T3">elencados</text:span><text:span text:style-name="T7"> </text:span><text:span text:style-name="T3">no</text:span><text:span text:style-name="T7"> </text:span><text:span text:style-name="T3">subitem</text:span><text:span text:style-name="T7"> </text:span><text:span text:style-name="T13">6</text:span><text:a xlink:type="simple" xlink:href="../../../../../home/raimundo/Tempo/NANCY/HYPERLINK#page9"><text:span text:style-name="Internet_20_link"><text:span text:style-name="T245">.2.5</text:span></text:span></text:a><text:a xlink:type="simple" xlink:href="../../../../../home/raimundo/Tempo/NANCY/HYPERLINK#page9"><text:span text:style-name="Internet_20_link"><text:span text:style-name="T25"> </text:span></text:span></text:a><text:span text:style-name="T3">a</text:span><text:span text:style-name="T7"> </text:span><text:span text:style-name="T3">COMISSÃO</text:span><text:span text:style-name="T7"> </text:span><text:span text:style-name="T3">procederá</text:span><text:span text:style-name="T7"> </text:span><text:span text:style-name="T3">às</text:span><text:span text:style-name="T7"> </text:span><text:span text:style-name="T3">correções</text:span><text:span text:style-name="T7"> </text:span><text:span text:style-name="T3">da</text:span><text:span text:style-name="T7"> </text:span><text:span text:style-name="T3">seguinte</text:span><text:span text:style-name="T7"> </text:span><text:span text:style-name="T3">forma:</text:span></text:p>
      <text:p text:style-name="P31"/>
      <text:list xml:id="list6044392028101369721" text:style-name="WW8Num36">
        <text:list-header>
          <text:p text:style-name="P448">8.8.1- Entre<text:span text:style-name="T97"> </text:span>valores<text:span text:style-name="T97"> </text:span>grafados<text:span text:style-name="T97"> </text:span>em<text:span text:style-name="T97"> </text:span>algarismos<text:span text:style-name="T97"> </text:span>e<text:span text:style-name="T97"> </text:span>por<text:span text:style-name="T97"> </text:span>extenso,<text:span text:style-name="T97"> </text:span>prevalecerá<text:span text:style-name="T97"> </text:span>o<text:span text:style-name="T97"> </text:span>valor<text:span text:style-name="T97"> </text:span>por<text:span text:style-name="T97"> </text:span>extenso.<text:span text:style-name="T97"> </text:span></text:p>
        </text:list-header>
      </text:list>
      <text:p text:style-name="P288"/>
      <text:p text:style-name="P283"><text:span text:style-name="T98">8.8.2. <text:s/>No caso de erro de multiplicação</text:span><text:span text:style-name="T97"> </text:span>do<text:span text:style-name="T97"> </text:span>preço<text:span text:style-name="T97"> </text:span>unitário<text:span text:style-name="T97"> </text:span>pela<text:span text:style-name="T97"> </text:span>quantidade<text:span text:style-name="T97"> </text:span>correspondente,<text:span text:style-name="T97"> </text:span>o<text:span text:style-name="T97"> </text:span>produto<text:span text:style-name="T97"> </text:span>será<text:span text:style-name="T97"> </text:span>retificado,<text:span text:style-name="T97"> </text:span>mantendo-se<text:span text:style-name="T97"> </text:span>inalterado<text:span text:style-name="T97"> </text:span>o<text:span text:style-name="T97"> </text:span>preço<text:span text:style-name="T97"> </text:span>unitário<text:span text:style-name="T97"> </text:span>e<text:span text:style-name="T97"> </text:span>a<text:span text:style-name="T97"> </text:span>quantidade;<text:span text:style-name="T97"> </text:span></text:p>
      <text:p text:style-name="P291"/>
      <text:list xml:id="list253638131401989237" text:style-name="L4">
        <text:list-item>
          <text:list>
            <text:list-item>
              <text:list>
                <text:list-header>
                  <text:p text:style-name="P449">8.8.3. No caso de erro de adição, a soma será retificada, mantendo-se inalteradas as etapas conforme o cronograma físico-financeiro.</text:p>
                </text:list-header>
              </text:list>
            </text:list-item>
          </text:list>
        </text:list-item>
      </text:list>
      <text:p text:style-name="P283"/>
      <text:p text:style-name="P283">8.8.4. O preço total da PROPOSTA DE PREÇOS será ajustado pela COMISSÃO, em conformidade com os procedimentos enumerados nas alíneas precedentes para correção de erros, mantendo-se INALTERADO O SEU VALOR GLOBAL.</text:p>
      <text:list xml:id="list29464816" text:continue-numbering="true" text:style-name="L4">
        <text:list-item>
          <text:list>
            <text:list-item>
              <text:list>
                <text:list-header>
                  <text:p text:style-name="P451"/>
                </text:list-header>
              </text:list>
            </text:list-item>
          </text:list>
        </text:list-item>
      </text:list>
      <text:p text:style-name="P83"><text:span text:style-name="T97">9 - </text:span>DO<text:span text:style-name="T97"> </text:span>JULGAMENTO<text:span text:style-name="T97"> </text:span>DA<text:span text:style-name="T97"> </text:span>PROPOSTA<text:span text:style-name="T97"> </text:span>TÉCNICA<text:span text:style-name="T97"> </text:span>E<text:span text:style-name="T97"> </text:span>DA<text:span text:style-name="T97"> </text:span>PROPOSTA<text:span text:style-name="T97"> </text:span>FINAL<text:span text:style-name="T97"> </text:span>DE<text:span text:style-name="T97"> </text:span>PREÇOS</text:p>
      <text:p text:style-name="P31"/>
      <text:p text:style-name="P185">9.1 - DO<text:span text:style-name="T97"> </text:span>JULGAMENTO<text:span text:style-name="T97"> </text:span>DA<text:span text:style-name="T97"> </text:span>PROPOSTA<text:span text:style-name="T97"> </text:span>TÉCNICA<text:span text:style-name="T97"> </text:span></text:p>
      <text:p text:style-name="P31"/>
      <text:p text:style-name="P182">9.2 - O<text:span text:style-name="T97"> </text:span>julgamento<text:span text:style-name="T97"> </text:span>da<text:span text:style-name="T97"> </text:span>proposta<text:span text:style-name="T97"> </text:span>técnica<text:span text:style-name="T97"> </text:span>se<text:span text:style-name="T97"> </text:span>inicia<text:span text:style-name="T97"> </text:span>após<text:span text:style-name="T97"> </text:span>o<text:span text:style-name="T97"> </text:span>encerramento<text:span text:style-name="T97"> </text:span>da<text:span text:style-name="T97"> </text:span>sessão<text:span text:style-name="T97"> </text:span>descrita<text:span text:style-name="T97"> </text:span>no<text:span text:style-name="T97"> </text:span></text:p>
      <text:p text:style-name="P33">item<text:span text:style-name="T97"> </text:span>7 e seus subitens.<text:span text:style-name="T97"> </text:span></text:p>
      <text:p text:style-name="P31"/>
      <text:list xml:id="list7697519318045521048" text:style-name="WW8Num37">
        <text:list-header>
          <text:p text:style-name="P415">9.3- Para<text:span text:style-name="T97"> </text:span>efeito<text:span text:style-name="T97"> </text:span>de<text:span text:style-name="T97"> </text:span>pontuação<text:span text:style-name="T97"> </text:span>para<text:span text:style-name="T97"> </text:span>a<text:span text:style-name="T97"> </text:span>PROPOSTA<text:span text:style-name="T97"> </text:span>TÉCNICA<text:span text:style-name="T97"> </text:span>da<text:span text:style-name="T97"> </text:span>LICITANTE,<text:span text:style-name="T97"> </text:span>serão<text:span text:style-name="T97"> </text:span>adotados<text:span text:style-name="T97"> </text:span>os<text:span text:style-name="T97"> </text:span>critérios<text:span text:style-name="T97"> </text:span>de<text:span text:style-name="T97"> </text:span>avaliação<text:span text:style-name="T97"> </text:span>a<text:span text:style-name="T97"> </text:span>seguir:<text:span text:style-name="T97"> </text:span></text:p>
        </text:list-header>
      </text:list>
      <text:p text:style-name="P31"/>
      <text:p text:style-name="P31">9.3.1.<text:span text:style-name="T97"> </text:span>Será<text:span text:style-name="T97"> </text:span>atribuída<text:span text:style-name="T97"> </text:span>pela<text:span text:style-name="T97"> </text:span>COMISSÃO,<text:span text:style-name="T97"> </text:span>a<text:span text:style-name="T97"> </text:span>cada<text:span text:style-name="T97"> </text:span>licitante,<text:span text:style-name="T97"> </text:span>uma<text:span text:style-name="T97"> “</text:span>NOTA<text:span text:style-name="T97"> </text:span>DE<text:span text:style-name="T97"> </text:span>PROPOSTA<text:span text:style-name="T97"> </text:span>TÉCNICA<text:span text:style-name="T97">” </text:span>(NPT),<text:span text:style-name="T97"> </text:span>que<text:span text:style-name="T97"> </text:span>poderá<text:span text:style-name="T97"> </text:span>variar<text:span text:style-name="T97"> </text:span>de<text:span text:style-name="T97"> </text:span>0<text:span text:style-name="T97"> </text:span>(zero)<text:span text:style-name="T97"> </text:span>a<text:span text:style-name="T97"> </text:span>100<text:span text:style-name="T97"> </text:span>(cem)<text:span text:style-name="T97"> </text:span>pontos,<text:span text:style-name="T97"> </text:span>composta<text:span text:style-name="T97"> </text:span>das<text:span text:style-name="T97"> </text:span>seguintes<text:span text:style-name="T97"> </text:span>parcelas:</text:p>
      <text:p text:style-name="P31"/>
      <text:p text:style-name="P245"><text:span text:style-name="T98"><text:s text:c="9"/>9</text:span><text:span text:style-name="T100">.3.1.1.</text:span><text:span text:style-name="T98"> <text:s text:c="2"/></text:span><text:span text:style-name="T100">Capacidade</text:span><text:span text:style-name="T98"> </text:span><text:span text:style-name="T100">Técnica</text:span><text:span text:style-name="T98"> </text:span><text:span text:style-name="T100">da</text:span><text:span text:style-name="T98"> </text:span><text:span text:style-name="T100">Proponente</text:span><text:span text:style-name="T98"> </text:span><text:span text:style-name="T100">-</text:span><text:span text:style-name="T98"> </text:span><text:span text:style-name="T100">CTP</text:span><text:span text:style-name="T98"> </text:span><text:span text:style-name="T100">(máximo</text:span><text:span text:style-name="T98"> </text:span><text:span text:style-name="T100">60</text:span><text:span text:style-name="T98"> </text:span><text:span text:style-name="T100">dos</text:span><text:span text:style-name="T98"> </text:span><text:span text:style-name="T100">pontos),</text:span><text:span text:style-name="T98"> </text:span></text:p>
      <text:p text:style-name="P31"/>
      <text:p text:style-name="P236">9.3.1.2.<text:span text:style-name="T97"> <text:s text:c="2"/></text:span>Capacidade<text:span text:style-name="T97"> </text:span>da<text:span text:style-name="T97"> </text:span>Equipe<text:span text:style-name="T97"> </text:span>Técnica<text:span text:style-name="T97"> </text:span>-<text:span text:style-name="T97"> </text:span>CET<text:span text:style-name="T97"> </text:span>(máximo<text:span text:style-name="T97"> </text:span>40<text:span text:style-name="T97"> </text:span>dos<text:span text:style-name="T97"> </text:span>pontos).<text:span text:style-name="T97"> </text:span></text:p>
      <text:p text:style-name="P31"/>
      <text:p text:style-name="P218"><text:span text:style-name="T69">9.4</text:span>.<text:span text:style-name="T97"> </text:span>A<text:span text:style-name="T97"> </text:span>PROPOSTA<text:span text:style-name="T97"> </text:span>TÉCNICA<text:span text:style-name="T97"> </text:span>será<text:span text:style-name="T97"> </text:span>avaliada<text:span text:style-name="T97"> </text:span>e<text:span text:style-name="T97"> </text:span>pontuada<text:span text:style-name="T97"> </text:span>de<text:span text:style-name="T97"> </text:span>acordo<text:span text:style-name="T97"> </text:span>com<text:span text:style-name="T97"> </text:span>os<text:span text:style-name="T97"> </text:span>seguintes<text:span text:style-name="T97"> </text:span>critérios<text:span text:style-name="T97"> </text:span>de<text:span text:style-name="T97"> </text:span>pontuação<text:span text:style-name="T97"> </text:span>apresentados<text:span text:style-name="T97"> </text:span>na<text:span text:style-name="T97"> </text:span>sequência:</text:p>
      <text:p text:style-name="P31"/>
      <text:p text:style-name="P9"><text:span text:style-name="T100">9.4.1.</text:span><text:span text:style-name="T98"> <text:s/></text:span><text:span text:style-name="T289">CAPACIDADE</text:span><text:span text:style-name="T291"> </text:span><text:span text:style-name="T289">TÉCNICA</text:span><text:span text:style-name="T291"> </text:span><text:span text:style-name="T289">DA</text:span><text:span text:style-name="T291"> </text:span><text:span text:style-name="T289">PROPONENTE</text:span><text:span text:style-name="T291"> </text:span><text:span text:style-name="T289">-</text:span><text:span text:style-name="T291"> </text:span><text:span text:style-name="T289">CTP</text:span><text:span text:style-name="T291"> </text:span><text:span text:style-name="T289">(MÁXIMO</text:span><text:span text:style-name="T291"> </text:span><text:span text:style-name="T289">DE</text:span><text:span text:style-name="T291"> 6</text:span><text:span text:style-name="T289">0</text:span><text:span text:style-name="T291"> </text:span><text:span text:style-name="T289">PONTOS):</text:span></text:p>
      <text:p text:style-name="P247"><text:s text:c="9"/></text:p>
      <text:p text:style-name="P246"><text:span text:style-name="T98"><text:s text:c="9"/>9</text:span><text:span text:style-name="T100">.4.1.1.</text:span><text:span text:style-name="T98"> <text:s/></text:span><text:span text:style-name="T100">Experiência</text:span><text:span text:style-name="T98"> </text:span><text:span text:style-name="T100">Específica</text:span><text:span text:style-name="T98"> </text:span><text:span text:style-name="T100">da</text:span><text:span text:style-name="T98"> </text:span><text:span text:style-name="T100">Proponente</text:span><text:span text:style-name="T98"> </text:span><text:span text:style-name="T100">(máximo</text:span><text:span text:style-name="T98"> 6</text:span><text:span text:style-name="T100">0</text:span><text:span text:style-name="T98"> </text:span><text:span text:style-name="T100">pontos):</text:span><text:span text:style-name="T98"> </text:span></text:p>
      <text:p text:style-name="P31"><text:soft-page-break/></text:p>
      <text:p text:style-name="P31">9.4.1.2<text:span text:style-name="T97"> </text:span>A<text:span text:style-name="T97"> </text:span>experiência<text:span text:style-name="T97"> </text:span>específica<text:span text:style-name="T97"> </text:span>da<text:span text:style-name="T97"> </text:span>proponente<text:span text:style-name="T97"> </text:span>será<text:span text:style-name="T97"> </text:span>medida<text:span text:style-name="T97"> </text:span>através<text:span text:style-name="T97"> </text:span>da<text:span text:style-name="T97"> </text:span>avaliação<text:span text:style-name="T97"> </text:span>dos<text:span text:style-name="T97"> </text:span>quatro<text:span text:style-name="T97"> </text:span>requisitos<text:span text:style-name="T97"> </text:span>abaixo:</text:p>
      <text:p text:style-name="P70"/>
      <text:p text:style-name="P70"/>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row table:style-name="Tabela1.1">
          <table:table-cell table:style-name="Tabela1.A1" office:value-type="string">
            <text:p text:style-name="P65">Requisitos</text:p>
          </table:table-cell>
          <table:table-cell table:style-name="Tabela1.A1" office:value-type="string">
            <text:p text:style-name="P67">Serviços</text:p>
          </table:table-cell>
          <table:table-cell table:style-name="Tabela1.A1" office:value-type="string">
            <text:p text:style-name="P26"><text:span text:style-name="T76">Pontos</text:span><text:span text:style-name="T296"> </text:span>por<text:span text:style-name="T296"> </text:span>Atestados</text:p>
          </table:table-cell>
          <table:table-cell table:style-name="Tabela1.A1" office:value-type="string">
            <text:p text:style-name="P26"><text:span text:style-name="T76">Quant.</text:span><text:span text:style-name="T296"> </text:span>Atestados</text:p>
          </table:table-cell>
          <table:table-cell table:style-name="Tabela1.A1" office:value-type="string">
            <text:p text:style-name="P26"><text:span text:style-name="T76">Valor</text:span><text:span text:style-name="T296"> </text:span>Máximo</text:p>
          </table:table-cell>
          <table:table-cell table:style-name="Tabela1.F1" office:value-type="string">
            <text:p text:style-name="P26"><text:span text:style-name="T76">Total</text:span><text:span text:style-name="T296"> </text:span>de<text:span text:style-name="T296"> </text:span>Pontos</text:p>
          </table:table-cell>
        </table:table-row>
        <table:table-row table:style-name="Tabela1.1">
          <table:table-cell table:style-name="Tabela1.A2" office:value-type="string">
            <text:p text:style-name="P67">A</text:p>
          </table:table-cell>
          <table:table-cell table:style-name="Tabela1.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Rede</text:span><text:span text:style-name="T159"> </text:span><text:span text:style-name="T104">Coletora</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0</text:span><text:span text:style-name="T159"> </text:span><text:span text:style-name="T104">m.</text:span></text:p>
          </table:table-cell>
          <table:table-cell table:style-name="Tabela1.A2" office:value-type="string">
            <text:p text:style-name="P112"/>
            <text:p text:style-name="P114">5</text:p>
          </table:table-cell>
          <table:table-cell table:style-name="Tabela1.A2" office:value-type="string">
            <text:p text:style-name="P112"/>
            <text:p text:style-name="P114">4</text:p>
          </table:table-cell>
          <table:table-cell table:style-name="Tabela1.A2" office:value-type="string">
            <text:p text:style-name="P112"/>
            <text:p text:style-name="P114">20</text:p>
          </table:table-cell>
          <table:table-cell table:style-name="Tabela1.F2" table:number-rows-spanned="4" office:value-type="string">
            <text:p text:style-name="P65"/>
            <text:p text:style-name="P64"/>
            <text:p text:style-name="P64"/>
            <text:p text:style-name="P64"/>
            <text:p text:style-name="P64"/>
            <text:p text:style-name="P136">60</text:p>
            <text:p text:style-name="P64"/>
            <text:p text:style-name="P64"/>
            <text:p text:style-name="P64"/>
          </table:table-cell>
        </table:table-row>
        <table:table-row table:style-name="Tabela1.1">
          <table:table-cell table:style-name="Tabela1.A2" office:value-type="string">
            <text:p text:style-name="P67">B</text:p>
          </table:table-cell>
          <table:table-cell table:style-name="Tabela1.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Emissário</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text:span><text:span text:style-name="T159"> </text:span><text:span text:style-name="T104">m.</text:span></text:p>
          </table:table-cell>
          <table:table-cell table:style-name="Tabela1.A2" office:value-type="string">
            <text:p text:style-name="P112"/>
            <text:p text:style-name="P114">5</text:p>
          </table:table-cell>
          <table:table-cell table:style-name="Tabela1.A2" office:value-type="string">
            <text:p text:style-name="P112"/>
            <text:p text:style-name="P114">3</text:p>
          </table:table-cell>
          <table:table-cell table:style-name="Tabela1.A2" office:value-type="string">
            <text:p text:style-name="P112"/>
            <text:p text:style-name="P114">15</text:p>
          </table:table-cell>
          <table:covered-table-cell/>
        </table:table-row>
        <table:table-row table:style-name="Tabela1.1">
          <table:table-cell table:style-name="Tabela1.A2" office:value-type="string">
            <text:p text:style-name="P67">C</text:p>
          </table:table-cell>
          <table:table-cell table:style-name="Tabela1.A2" office:value-type="string">
            <text:p text:style-name="P26"><text:span text:style-name="T76">Execução</text:span><text:span text:style-name="T296"> </text:span>de<text:span text:style-name="T296"> </text:span>serviços<text:span text:style-name="T296"> </text:span>de<text:span text:style-name="T296"> </text:span>construção<text:span text:style-name="T296"> </text:span>e<text:span text:style-name="T296"> </text:span>montagem<text:span text:style-name="T296"> </text:span>de<text:span text:style-name="T296"> </text:span>Estações<text:span text:style-name="T296"> </text:span>Elevatórias<text:span text:style-name="T296"> </text:span>de<text:span text:style-name="T296"> </text:span>Esgoto</text:p>
          </table:table-cell>
          <table:table-cell table:style-name="Tabela1.A2" office:value-type="string">
            <text:p text:style-name="P112"/>
            <text:p text:style-name="P115">5</text:p>
          </table:table-cell>
          <table:table-cell table:style-name="Tabela1.A2" office:value-type="string">
            <text:p text:style-name="P112"/>
            <text:p text:style-name="P115">3</text:p>
          </table:table-cell>
          <table:table-cell table:style-name="Tabela1.A2" office:value-type="string">
            <text:p text:style-name="P112"/>
            <text:p text:style-name="P115">15</text:p>
          </table:table-cell>
          <table:covered-table-cell/>
        </table:table-row>
        <table:table-row table:style-name="Tabela1.1">
          <table:table-cell table:style-name="Tabela1.A2" office:value-type="string">
            <text:p text:style-name="P67">D</text:p>
          </table:table-cell>
          <table:table-cell table:style-name="Tabela1.A2" office:value-type="string">
            <text:p text:style-name="P26"><text:span text:style-name="T76">Execução</text:span><text:span text:style-name="T296"> </text:span>de<text:span text:style-name="T296"> </text:span>Serviços<text:span text:style-name="T296"> </text:span>de<text:span text:style-name="T296"> </text:span><text:span text:style-name="T99">construção</text:span><text:span text:style-name="T296"> </text:span>de<text:span text:style-name="T296"> </text:span>Estação<text:span text:style-name="T296"> </text:span>de<text:span text:style-name="T296"> </text:span>Tratamento<text:span text:style-name="T296"> </text:span>de<text:span text:style-name="T296"> </text:span>Esgoto</text:p>
          </table:table-cell>
          <table:table-cell table:style-name="Tabela1.A2" office:value-type="string">
            <text:p text:style-name="P112"/>
            <text:p text:style-name="P114">5</text:p>
          </table:table-cell>
          <table:table-cell table:style-name="Tabela1.A2" office:value-type="string">
            <text:p text:style-name="P112"/>
            <text:p text:style-name="P114">2</text:p>
          </table:table-cell>
          <table:table-cell table:style-name="Tabela1.A2" office:value-type="string">
            <text:p text:style-name="P112"/>
            <text:p text:style-name="P114">10</text:p>
          </table:table-cell>
          <table:covered-table-cell/>
        </table:table-row>
      </table:table>
      <text:p text:style-name="P25"/>
      <text:p text:style-name="P119"><text:span text:style-name="T76">9.4.1.2.1</text:span><text:span text:style-name="T296"> <text:s/></text:span>Cada<text:span text:style-name="T296"> </text:span>atestado<text:span text:style-name="T296"> </text:span>será<text:span text:style-name="T296"> </text:span>computado<text:span text:style-name="T296"> </text:span>uma<text:span text:style-name="T296"> </text:span>única<text:span text:style-name="T296"> </text:span>vez<text:span text:style-name="T296"> </text:span>para<text:span text:style-name="T296"> </text:span>pontuação<text:span text:style-name="T296"> </text:span>em<text:span text:style-name="T296"> </text:span>cada<text:span text:style-name="T296"> </text:span>um<text:span text:style-name="T296"> </text:span>dos<text:span text:style-name="T296"> </text:span>requisitos,<text:span text:style-name="T296"> </text:span>mesmo<text:span text:style-name="T296"> </text:span>que<text:span text:style-name="T296"> </text:span>dentro<text:span text:style-name="T296"> </text:span>deste<text:span text:style-name="T296"> </text:span>atestado<text:span text:style-name="T296"> </text:span>exista<text:span text:style-name="T296"> </text:span>o<text:span text:style-name="T296"> </text:span>mesmo<text:span text:style-name="T296"> </text:span>requisito<text:span text:style-name="T296"> </text:span>em<text:span text:style-name="T296"> </text:span>locais<text:span text:style-name="T296"> </text:span>diferentes.</text:p>
      <text:p text:style-name="P120"/>
      <text:p text:style-name="P119"><text:span text:style-name="T297">9.4.1.2.2</text:span><text:span text:style-name="T296"> <text:s/></text:span>Para<text:span text:style-name="T296"> </text:span>comprovação<text:span text:style-name="T296"> </text:span>dos<text:span text:style-name="T296"> </text:span>serviços<text:span text:style-name="T296"> </text:span>do<text:span text:style-name="T296"> </text:span>requisito<text:span text:style-name="T296"> </text:span>A<text:span text:style-name="T296"> </text:span>serão<text:span text:style-name="T296"> </text:span>aceitos<text:span text:style-name="T296"> </text:span>no<text:span text:style-name="T296"> </text:span>máximo<text:span text:style-name="T296"> </text:span>04<text:span text:style-name="T296"> </text:span>(quatro)<text:span text:style-name="T296"> </text:span>atestados,<text:span text:style-name="T296"> </text:span>com<text:span text:style-name="T296"> </text:span>pontuação<text:span text:style-name="T296"> </text:span>total<text:span text:style-name="T296"> </text:span>limitada<text:span text:style-name="T296"> </text:span>em<text:span text:style-name="T296"> </text:span>20<text:span text:style-name="T296"> </text:span>(vinte)<text:span text:style-name="T296"> </text:span>pontos<text:span text:style-name="T296"> </text:span>para<text:span text:style-name="T296"> </text:span>o<text:span text:style-name="T296"> </text:span>requisito.</text:p>
      <text:p text:style-name="P122"/>
      <text:p text:style-name="P119"><text:span text:style-name="T297">9.4.1.2.3</text:span><text:span text:style-name="T296"> <text:s/></text:span>Para<text:span text:style-name="T296"> </text:span>comprovação<text:span text:style-name="T296"> </text:span>dos<text:span text:style-name="T296"> </text:span>serviços<text:span text:style-name="T296"> </text:span>dos<text:span text:style-name="T296"> </text:span>requisitos<text:span text:style-name="T296"> </text:span>B e<text:span text:style-name="T296"> </text:span>C<text:span text:style-name="T296"> <text:s/></text:span>serão<text:span text:style-name="T296"> </text:span>aceitos<text:span text:style-name="T296"> </text:span>no<text:span text:style-name="T296"> </text:span>máximo<text:span text:style-name="T296"> </text:span>03<text:span text:style-name="T296"> </text:span>(três)<text:span text:style-name="T296"> </text:span>atestados<text:span text:style-name="T296"> </text:span>para<text:span text:style-name="T296"> </text:span>cada<text:span text:style-name="T296"> </text:span>requisito<text:span text:style-name="T296"> </text:span>avaliado,<text:span text:style-name="T296"> </text:span>com<text:span text:style-name="T296"> </text:span>pontuação<text:span text:style-name="T296"> </text:span>total<text:span text:style-name="T296"> </text:span>limitada<text:span text:style-name="T296"> </text:span>em<text:span text:style-name="T296"> </text:span>15<text:span text:style-name="T296"> </text:span>(quinze)<text:span text:style-name="T296"> </text:span>pontos<text:span text:style-name="T296"> </text:span>para<text:span text:style-name="T296"> </text:span>cada<text:span text:style-name="T296"> </text:span>requisito.</text:p>
      <text:p text:style-name="P31"/>
      <text:p text:style-name="P199"><text:span text:style-name="T151">9.4.1.2.4 Para</text:span><text:span text:style-name="T157"> </text:span><text:span text:style-name="T151">comprovação</text:span><text:span text:style-name="T157"> </text:span><text:span text:style-name="T151">dos</text:span><text:span text:style-name="T157"> </text:span><text:span text:style-name="T151">serviços</text:span><text:span text:style-name="T157"> </text:span><text:span text:style-name="T151">dos</text:span><text:span text:style-name="T157"> </text:span><text:span text:style-name="T151">requisitos</text:span><text:span text:style-name="T157"> </text:span><text:span text:style-name="T151">D</text:span><text:span text:style-name="T157"> </text:span><text:span text:style-name="T151">serão</text:span><text:span text:style-name="T157"> </text:span><text:span text:style-name="T151">aceitos</text:span><text:span text:style-name="T157"> </text:span><text:span text:style-name="T151">no</text:span><text:span text:style-name="T157"> </text:span><text:span text:style-name="T151">máximo</text:span><text:span text:style-name="T157"> </text:span><text:span text:style-name="T151">02</text:span><text:span text:style-name="T157"> </text:span><text:span text:style-name="T151">(dois)</text:span><text:span text:style-name="T157"> </text:span><text:span text:style-name="T151">atestados</text:span><text:span text:style-name="T157"> </text:span><text:span text:style-name="T151">para</text:span><text:span text:style-name="T157"> </text:span><text:span text:style-name="T151">cada</text:span><text:span text:style-name="T157"> </text:span><text:span text:style-name="T151">requisito</text:span><text:span text:style-name="T157"> </text:span><text:span text:style-name="T151">avaliado,</text:span><text:span text:style-name="T157"> </text:span><text:span text:style-name="T151">com</text:span><text:span text:style-name="T157"> </text:span><text:span text:style-name="T151">pontuação</text:span><text:span text:style-name="T157"> </text:span><text:span text:style-name="T151">total</text:span><text:span text:style-name="T157"> </text:span><text:span text:style-name="T151">limitada</text:span><text:span text:style-name="T157"> </text:span><text:span text:style-name="T151">em</text:span><text:span text:style-name="T157"> </text:span><text:span text:style-name="T151">10</text:span><text:span text:style-name="T157"> </text:span><text:span text:style-name="T151">(dez)</text:span><text:span text:style-name="T157"> </text:span><text:span text:style-name="T151">pontos</text:span><text:span text:style-name="T157"> </text:span><text:span text:style-name="T151">para</text:span><text:span text:style-name="T157"> </text:span><text:span text:style-name="T151">cada</text:span><text:span text:style-name="T157"> </text:span><text:span text:style-name="T151">requisito.</text:span></text:p>
      <text:p text:style-name="P213"/>
      <text:p text:style-name="P199"><text:span text:style-name="T154">9.4.1.2.5</text:span><text:span text:style-name="T98"> <text:s text:c="2"/></text:span><text:span text:style-name="T100">Serão</text:span><text:span text:style-name="T98"> </text:span><text:span text:style-name="T100">pontuados</text:span><text:span text:style-name="T98"> </text:span><text:span text:style-name="T100">os</text:span><text:span text:style-name="T98"> </text:span><text:span text:style-name="T100">serviços,</text:span><text:span text:style-name="T98"> </text:span><text:span text:style-name="T100">executados</text:span><text:span text:style-name="T98"> </text:span><text:span text:style-name="T100">pela</text:span><text:span text:style-name="T98"> </text:span><text:span text:style-name="T100">Empresa</text:span><text:span text:style-name="T98"> </text:span><text:span text:style-name="T100">de</text:span><text:span text:style-name="T98"> </text:span><text:span text:style-name="T100">acordo</text:span><text:span text:style-name="T98"> </text:span><text:span text:style-name="T100">com</text:span><text:span text:style-name="T98"> </text:span><text:span text:style-name="T100">o</text:span><text:span text:style-name="T153"> </text:span><text:span text:style-name="T148">Quadro</text:span><text:span text:style-name="T153"> </text:span><text:span text:style-name="T148">03</text:span><text:span text:style-name="T153"> – </text:span><text:span text:style-name="T148">Relação</text:span><text:span text:style-name="T153"> </text:span><text:span text:style-name="T148">dos</text:span><text:span text:style-name="T153"> </text:span><text:span text:style-name="T148">Serviços</text:span><text:span text:style-name="T153"> </text:span><text:span text:style-name="T148">Executados</text:span><text:span text:style-name="T153"> </text:span><text:span text:style-name="T148">pela</text:span><text:span text:style-name="T153"> </text:span><text:span text:style-name="T148">Empresa</text:span><text:span text:style-name="T153"> </text:span><text:span text:style-name="T148">compatíveis</text:span><text:span text:style-name="T153"> </text:span><text:span text:style-name="T148">com</text:span><text:span text:style-name="T153"> </text:span><text:span text:style-name="T148">o</text:span><text:span text:style-name="T153"> </text:span><text:span text:style-name="T148">objeto</text:span><text:span text:style-name="T153"> </text:span><text:span text:style-name="T148">da</text:span><text:span text:style-name="T153"> </text:span><text:span text:style-name="T148">Licitação</text:span><text:span text:style-name="T153"> <text:s/></text:span><text:span text:style-name="T148">(Anexo</text:span><text:span text:style-name="T153"> </text:span><text:span text:style-name="T148">I),</text:span><text:span text:style-name="T153"> </text:span><text:span text:style-name="T148">comprovados</text:span><text:span text:style-name="T153"> </text:span><text:span text:style-name="T148">mediante</text:span><text:span text:style-name="T153"> </text:span><text:span text:style-name="T148">atestados</text:span><text:span text:style-name="T153"> </text:span><text:span text:style-name="T148">e/ou</text:span><text:span text:style-name="T153"> </text:span><text:span text:style-name="T148">certidões</text:span><text:span text:style-name="T153"> </text:span><text:span text:style-name="T148">de</text:span><text:span text:style-name="T153"> </text:span><text:span text:style-name="T148">capacidade</text:span><text:span text:style-name="T153"> </text:span><text:span text:style-name="T148">técnica</text:span><text:span text:style-name="T153"> </text:span><text:span text:style-name="T148">emitidas</text:span><text:span text:style-name="T153"> </text:span><text:span text:style-name="T148">p</text:span><text:span text:style-name="T100">or</text:span><text:span text:style-name="T98"> </text:span><text:span text:style-name="T100">pessoas</text:span><text:span text:style-name="T98"> </text:span><text:span text:style-name="T100">jurídicas</text:span><text:span text:style-name="T98"> </text:span><text:span text:style-name="T100">de</text:span><text:span text:style-name="T98"> </text:span><text:span text:style-name="T100">direito</text:span><text:span text:style-name="T98"> </text:span><text:span text:style-name="T100">público</text:span><text:span text:style-name="T98"> </text:span><text:span text:style-name="T100">ou</text:span><text:span text:style-name="T98"> </text:span><text:span text:style-name="T100">privado,</text:span><text:span text:style-name="T98"> </text:span><text:span text:style-name="T100">neles</text:span><text:span text:style-name="T98"> </text:span><text:span text:style-name="T100">constando</text:span><text:span text:style-name="T98"> </text:span><text:span text:style-name="T100">os</text:span><text:span text:style-name="T98"> </text:span><text:span text:style-name="T100">contratos,</text:span><text:span text:style-name="T98"> </text:span><text:span text:style-name="T100">nomes</text:span><text:span text:style-name="T98"> </text:span><text:span text:style-name="T100">do</text:span><text:span text:style-name="T98"> </text:span><text:span text:style-name="T100">contratado,</text:span><text:span text:style-name="T98"> </text:span><text:span text:style-name="T100">do</text:span><text:span text:style-name="T98"> </text:span><text:span text:style-name="T100">contratante</text:span><text:span text:style-name="T98"> </text:span><text:span text:style-name="T100">e</text:span><text:span text:style-name="T98"> </text:span><text:span text:style-name="T100">discriminação</text:span><text:span text:style-name="T98"> </text:span><text:span text:style-name="T100">detalhada</text:span><text:span text:style-name="T98"> </text:span><text:span text:style-name="T100">dos</text:span><text:span text:style-name="T98"> </text:span><text:span text:style-name="T100">serviços</text:span><text:span text:style-name="T98"> </text:span><text:span text:style-name="T100">executados.</text:span></text:p>
      <text:p text:style-name="P208"/>
      <text:p text:style-name="P199"><text:span text:style-name="T296">9.4.1.3 <text:s/></text:span><text:span text:style-name="T298">A</text:span><text:span text:style-name="T296"> </text:span><text:span text:style-name="T298">Comissão</text:span><text:span text:style-name="T296"> </text:span><text:span text:style-name="T298">poderá</text:span><text:span text:style-name="T296"> </text:span><text:span text:style-name="T298">diligenciar</text:span><text:span text:style-name="T296"> </text:span><text:span text:style-name="T298">para</text:span><text:span text:style-name="T296"> </text:span><text:span text:style-name="T298">verificar</text:span><text:span text:style-name="T296"> </text:span><text:span text:style-name="T298">a</text:span><text:span text:style-name="T296"> </text:span><text:span text:style-name="T298">veracidade</text:span><text:span text:style-name="T296"> </text:span><text:span text:style-name="T298">do</text:span><text:span text:style-name="T296"> </text:span><text:span text:style-name="T298">conteúdo</text:span><text:span text:style-name="T296"> </text:span><text:span text:style-name="T298">dos</text:span><text:span text:style-name="T296"> </text:span><text:span text:style-name="T298">atestados</text:span><text:span text:style-name="T296"> </text:span><text:span text:style-name="T298">técnicos</text:span><text:span text:style-name="T296"> </text:span><text:span text:style-name="T298">fornecidos</text:span><text:span text:style-name="T296"> </text:span><text:span text:style-name="T298">e</text:span><text:span text:style-name="T296"> </text:span><text:span text:style-name="T298">verificando</text:span><text:span text:style-name="T296"> </text:span><text:span text:style-name="T298">inconsistência,</text:span><text:span text:style-name="T296"> </text:span><text:span text:style-name="T298">a</text:span><text:span text:style-name="T296"> </text:span><text:span text:style-name="T298">Licitante</text:span><text:span text:style-name="T296"> </text:span><text:span text:style-name="T298">será</text:span><text:span text:style-name="T296"> desclassificada </text:span><text:span text:style-name="T298">e</text:span><text:span text:style-name="T296"> </text:span><text:span text:style-name="T298">responderá</text:span><text:span text:style-name="T296"> </text:span><text:span text:style-name="T298">administrativamente,</text:span><text:span text:style-name="T296"> </text:span><text:span text:style-name="T298">civilmente</text:span><text:span text:style-name="T296"> </text:span><text:span text:style-name="T298">e</text:span><text:span text:style-name="T296"> </text:span><text:span text:style-name="T298">penalmente.</text:span></text:p>
      <text:p text:style-name="P206"/>
      <text:p text:style-name="P92"><text:soft-page-break/></text:p>
      <text:p text:style-name="P31"><text:span text:style-name="T296">9.4.1.4</text:span><text:span text:style-name="T97"> </text:span>Quando<text:span text:style-name="T97"> </text:span>a<text:span text:style-name="T97"> </text:span>certidão<text:span text:style-name="T97"> </text:span>e/ou<text:span text:style-name="T97"> </text:span>atestado<text:span text:style-name="T97"> </text:span>não<text:span text:style-name="T97"> </text:span>for<text:span text:style-name="T97"> </text:span>emitida<text:span text:style-name="T97"> </text:span>pelo<text:span text:style-name="T97"> </text:span>contratante<text:span text:style-name="T97"> </text:span>principal<text:span text:style-name="T97"> </text:span>do<text:span text:style-name="T97"> </text:span>serviço,<text:span text:style-name="T97"> </text:span>deverão<text:span text:style-name="T97"> </text:span>ser<text:span text:style-name="T97"> </text:span>apresentados<text:span text:style-name="T97"> </text:span>os<text:span text:style-name="T97"> </text:span>documentos<text:span text:style-name="T97"> </text:span>a<text:span text:style-name="T97"> </text:span>seguir:</text:p>
      <text:p text:style-name="P31"/>
      <text:list xml:id="list3447152311482676885" text:style-name="L5">
        <text:list-item>
          <text:list>
            <text:list-item>
              <text:list>
                <text:list-item>
                  <text:list>
                    <text:list-item>
                      <text:list>
                        <text:list-header>
                          <text:p text:style-name="P446"><text:span text:style-name="T296">9.4.1.4.1</text:span><text:span text:style-name="T97"> <text:s/></text:span>Declaração<text:span text:style-name="T97"> </text:span>formal<text:span text:style-name="T97"> </text:span>do<text:span text:style-name="T97"> </text:span>contratante<text:span text:style-name="T97"> </text:span>principal<text:span text:style-name="T97"> </text:span>confirmando<text:span text:style-name="T97"> </text:span>que<text:span text:style-name="T97"> </text:span>o<text:span text:style-name="T97"> </text:span>Licitante<text:span text:style-name="T97"> </text:span>tenha <text:s/>parti-</text:p>
                          <text:p text:style-name="P395">cipado<text:span text:style-name="T97"> </text:span>da<text:span text:style-name="T97"> </text:span>execução<text:span text:style-name="T97"> </text:span>do<text:span text:style-name="T97"> </text:span>serviço<text:span text:style-name="T97"> </text:span>objeto<text:span text:style-name="T97"> </text:span>do<text:span text:style-name="T97"> </text:span>contrato;<text:span text:style-name="T97"> </text:span></text:p>
                        </text:list-header>
                      </text:list>
                    </text:list-item>
                  </text:list>
                </text:list-item>
              </text:list>
            </text:list-item>
          </text:list>
        </text:list-item>
      </text:list>
      <text:p text:style-name="P34"/>
      <text:p text:style-name="P34"><text:span text:style-name="T296">9.4.1.4.2</text:span><text:span text:style-name="T97"> <text:s/></text:span>Autorização<text:span text:style-name="T97"> </text:span>da<text:span text:style-name="T97"> </text:span>subcontratação<text:span text:style-name="T97"> </text:span>pelo<text:span text:style-name="T97"> </text:span>contratante<text:span text:style-name="T97"> </text:span>principal,<text:span text:style-name="T97"> </text:span>em<text:span text:style-name="T97"> </text:span>que<text:span text:style-name="T97"> </text:span>conste<text:span text:style-name="T97"> </text:span>o<text:span text:style-name="T97"> </text:span>nome<text:span text:style-name="T97"> </text:span>do<text:span text:style-name="T97"> </text:span>Licitante<text:span text:style-name="T97"> </text:span>subcontratado<text:span text:style-name="T97"> </text:span>para<text:span text:style-name="T97"> </text:span>o<text:span text:style-name="T97"> </text:span>qual<text:span text:style-name="T97"> </text:span>se<text:span text:style-name="T97"> </text:span>está<text:span text:style-name="T97"> </text:span>emitindo<text:span text:style-name="T97"> </text:span>o<text:span text:style-name="T97"> </text:span>atestado;</text:p>
      <text:p text:style-name="P34"/>
      <text:p text:style-name="P35"><text:span text:style-name="T296">9.4.1.4.3</text:span><text:span text:style-name="T97"> </text:span>Contrato<text:span text:style-name="T97"> </text:span>firmado<text:span text:style-name="T97"> </text:span>entre<text:span text:style-name="T97"> </text:span>o<text:span text:style-name="T97"> </text:span>contratado<text:span text:style-name="T97"> </text:span>principal<text:span text:style-name="T97"> </text:span>e<text:span text:style-name="T97"> </text:span>o<text:span text:style-name="T97"> </text:span>Licitante<text:span text:style-name="T97"> </text:span>subcontratado,<text:span text:style-name="T97"> </text:span>devidamente<text:span text:style-name="T97"> </text:span>registrado<text:span text:style-name="T97"> </text:span>no<text:span text:style-name="T97"> </text:span>CREA.</text:p>
      <text:p text:style-name="P17"/>
      <text:p text:style-name="P10"><text:span text:style-name="T100">9.4.2.</text:span><text:span text:style-name="T98"> <text:s/></text:span><text:span text:style-name="T289">CAPACIDADE</text:span><text:span text:style-name="T291"> </text:span><text:span text:style-name="T289">DA</text:span><text:span text:style-name="T291"> </text:span><text:span text:style-name="T289">EQUIPE</text:span><text:span text:style-name="T291"> </text:span><text:span text:style-name="T289">TÉCNICA</text:span><text:span text:style-name="T291"> </text:span><text:span text:style-name="T289">-</text:span><text:span text:style-name="T291"> </text:span><text:span text:style-name="T289">CET</text:span><text:span text:style-name="T291"> </text:span><text:span text:style-name="T289">(MÁXIMO</text:span><text:span text:style-name="T291"> </text:span><text:span text:style-name="T289">DE</text:span><text:span text:style-name="T291"> </text:span><text:span text:style-name="T289">40</text:span><text:span text:style-name="T291"> </text:span><text:span text:style-name="T289">PONTOS):</text:span></text:p>
      <text:p text:style-name="P16"/>
      <text:p text:style-name="P35">9.4.2.1.<text:span text:style-name="T97"> <text:s/></text:span>A<text:span text:style-name="T97"> </text:span>licitante<text:span text:style-name="T97"> </text:span>deverá<text:span text:style-name="T97"> </text:span>apresentar<text:span text:style-name="T97"> </text:span>atestados,<text:span text:style-name="T97"> </text:span>conforme<text:span text:style-name="T97"> </text:span>quadro<text:span text:style-name="T97"> </text:span>abaixo,<text:span text:style-name="T97"> </text:span>para<text:span text:style-name="T97"> </text:span>as<text:span text:style-name="T97"> </text:span>funções<text:span text:style-name="T97"> </text:span>de<text:span text:style-name="T97"> </text:span>Engenheiro<text:span text:style-name="T97"> </text:span>Civil<text:span text:style-name="T97"> </text:span>Sênior<text:span text:style-name="T97"> </text:span>e<text:span text:style-name="T97"> </text:span>Engenheiro<text:span text:style-name="T97"> </text:span>Civil<text:span text:style-name="T97"> </text:span>Pleno</text:p>
      <text:p text:style-name="P35"/>
      <text:p text:style-name="P25"><text:span text:style-name="T76">9.4.2.2.</text:span><text:span text:style-name="T296"> <text:s/></text:span>Somente<text:span text:style-name="T296"> </text:span>serão<text:span text:style-name="T296"> </text:span>avaliados<text:span text:style-name="T296"> </text:span>e<text:span text:style-name="T296"> </text:span>pontuados<text:span text:style-name="T296"> </text:span>os<text:span text:style-name="T296"> </text:span>02<text:span text:style-name="T296"> </text:span>(dois)<text:span text:style-name="T296"> </text:span>profissionais<text:span text:style-name="T296"> </text:span>que<text:span text:style-name="T296"> </text:span>serão<text:span text:style-name="T296"> </text:span>indicados<text:span text:style-name="T296"> </text:span>para<text:span text:style-name="T296"> </text:span>a<text:span text:style-name="T296"> </text:span>função<text:span text:style-name="T296"> </text:span>de<text:span text:style-name="T296"> </text:span>Engenheiro<text:span text:style-name="T296"> </text:span>Civil<text:span text:style-name="T296"> </text:span>Sênior<text:span text:style-name="T296"> </text:span>e<text:span text:style-name="T296"> </text:span>Engenheiro<text:span text:style-name="T296"> </text:span>Civil<text:span text:style-name="T296"> </text:span>Pleno,<text:span text:style-name="T296"> </text:span>conforme<text:span text:style-name="T296"> </text:span>quadro<text:span text:style-name="T296"> </text:span>a<text:span text:style-name="T296"> </text:span>seguir:</text:p>
      <text:p text:style-name="P64"/>
      <text:p text:style-name="P6"/>
      <text:p text:style-name="P6"/>
      <text:p text:style-name="P8"><text:span text:style-name="T76">Critério</text:span><text:span text:style-name="T296"> </text:span>de<text:span text:style-name="T296"> </text:span>Pontuação<text:span text:style-name="T296"> </text:span>da<text:span text:style-name="T296"> </text:span>Equipe<text:span text:style-name="T296"> </text:span>Técnica<text:span text:style-name="T296"> </text:span>por<text:span text:style-name="T296"> </text:span>Atestado<text:span text:style-name="T296"> </text:span>ou<text:span text:style-name="T296"> </text:span>Certidão</text:p>
      <text:p text:style-name="P6"/>
      <text:p text:style-name="P6"/>
      <text:p text:style-name="P8"><text:span text:style-name="T76">A)</text:span><text:span text:style-name="T296"> <text:s/></text:span>Engenheiro<text:span text:style-name="T296"> </text:span>Sênior</text:p>
      <table:table table:name="Tabela2" table:style-name="Tabela2">
        <table:table-column table:style-name="Tabela2.A"/>
        <table:table-column table:style-name="Tabela2.B"/>
        <table:table-column table:style-name="Tabela2.C"/>
        <table:table-column table:style-name="Tabela2.D"/>
        <table:table-column table:style-name="Tabela2.E"/>
        <table:table-column table:style-name="Tabela2.F"/>
        <table:table-row table:style-name="Tabela2.1">
          <table:table-cell table:style-name="Tabela2.A1" office:value-type="string">
            <text:p text:style-name="P65">Requisitos</text:p>
          </table:table-cell>
          <table:table-cell table:style-name="Tabela2.A1" office:value-type="string">
            <text:p text:style-name="P67">Serviços</text:p>
          </table:table-cell>
          <table:table-cell table:style-name="Tabela2.A1" office:value-type="string">
            <text:p text:style-name="P26"><text:span text:style-name="T76">Pontos</text:span><text:span text:style-name="T296"> </text:span>por<text:span text:style-name="T296"> </text:span>Atestados</text:p>
          </table:table-cell>
          <table:table-cell table:style-name="Tabela2.A1" office:value-type="string">
            <text:p text:style-name="P26"><text:span text:style-name="T76">Quant.</text:span><text:span text:style-name="T296"> </text:span>Atestados</text:p>
          </table:table-cell>
          <table:table-cell table:style-name="Tabela2.A1" office:value-type="string">
            <text:p text:style-name="P26"><text:span text:style-name="T76">Valor</text:span><text:span text:style-name="T296"> </text:span>Máximo</text:p>
          </table:table-cell>
          <table:table-cell table:style-name="Tabela2.F1" office:value-type="string">
            <text:p text:style-name="P26"><text:span text:style-name="T76">Total</text:span><text:span text:style-name="T296"> </text:span>de<text:span text:style-name="T296"> </text:span>Pontos</text:p>
          </table:table-cell>
        </table:table-row>
        <table:table-row table:style-name="Tabela2.1">
          <table:table-cell table:style-name="Tabela2.A2" office:value-type="string">
            <text:p text:style-name="P67">A</text:p>
          </table:table-cell>
          <table:table-cell table:style-name="Tabela2.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Rede</text:span><text:span text:style-name="T159"> </text:span><text:span text:style-name="T104">Coletora</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0</text:span><text:span text:style-name="T159"> </text:span><text:span text:style-name="T104">m.</text:span></text:p>
          </table:table-cell>
          <table:table-cell table:style-name="Tabela2.A2" office:value-type="string">
            <text:p text:style-name="P112"/>
            <text:p text:style-name="P114">1</text:p>
          </table:table-cell>
          <table:table-cell table:style-name="Tabela2.A2" office:value-type="string">
            <text:p text:style-name="P112"/>
            <text:p text:style-name="P114">4</text:p>
          </table:table-cell>
          <table:table-cell table:style-name="Tabela2.A2" office:value-type="string">
            <text:p text:style-name="P112"/>
            <text:p text:style-name="P114">4</text:p>
          </table:table-cell>
          <table:table-cell table:style-name="Tabela2.F2" table:number-rows-spanned="4" office:value-type="string">
            <text:p text:style-name="P65"/>
            <text:p text:style-name="P64"/>
            <text:p text:style-name="P64"/>
            <text:p text:style-name="P64"/>
            <text:p text:style-name="P64"/>
            <text:p text:style-name="P64"/>
            <text:p text:style-name="P64"/>
            <text:p text:style-name="P64"/>
            <text:p text:style-name="P66">10</text:p>
            <text:p text:style-name="P64"/>
            <text:p text:style-name="P64"/>
            <text:p text:style-name="P64"/>
          </table:table-cell>
        </table:table-row>
        <table:table-row table:style-name="Tabela2.1">
          <table:table-cell table:style-name="Tabela2.A2" office:value-type="string">
            <text:p text:style-name="P67">B</text:p>
          </table:table-cell>
          <table:table-cell table:style-name="Tabela2.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Emissário</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text:span><text:span text:style-name="T159"> </text:span><text:span text:style-name="T104">m.</text:span></text:p>
          </table:table-cell>
          <table:table-cell table:style-name="Tabela2.A2" office:value-type="string">
            <text:p text:style-name="P112"/>
            <text:p text:style-name="P114">1</text:p>
          </table:table-cell>
          <table:table-cell table:style-name="Tabela2.A2" office:value-type="string">
            <text:p text:style-name="P112"/>
            <text:p text:style-name="P114">2</text:p>
          </table:table-cell>
          <table:table-cell table:style-name="Tabela2.A2" office:value-type="string">
            <text:p text:style-name="P112"/>
            <text:p text:style-name="P114">2</text:p>
          </table:table-cell>
          <table:covered-table-cell/>
        </table:table-row>
        <table:table-row table:style-name="Tabela2.1">
          <table:table-cell table:style-name="Tabela2.A2" office:value-type="string">
            <text:p text:style-name="P67">C</text:p>
          </table:table-cell>
          <table:table-cell table:style-name="Tabela2.A2" office:value-type="string">
            <text:p text:style-name="P26"><text:span text:style-name="T76">Execução</text:span><text:span text:style-name="T296"> </text:span>de<text:span text:style-name="T296"> </text:span>serviços<text:span text:style-name="T296"> </text:span>de<text:span text:style-name="T296"> </text:span>construção<text:span text:style-name="T296"> </text:span>e<text:span text:style-name="T296"> </text:span>montagem<text:span text:style-name="T296"> </text:span>de<text:span text:style-name="T296"> </text:span>Estações<text:span text:style-name="T296"> </text:span>Elevatórias<text:span text:style-name="T296"> </text:span>de<text:span text:style-name="T296"> </text:span>Esgoto</text:p>
          </table:table-cell>
          <table:table-cell table:style-name="Tabela2.A2" office:value-type="string">
            <text:p text:style-name="P112"/>
            <text:p text:style-name="P115">1</text:p>
          </table:table-cell>
          <table:table-cell table:style-name="Tabela2.A2" office:value-type="string">
            <text:p text:style-name="P112"/>
            <text:p text:style-name="P115">2</text:p>
          </table:table-cell>
          <table:table-cell table:style-name="Tabela2.A2" office:value-type="string">
            <text:p text:style-name="P112"/>
            <text:p text:style-name="P115">2</text:p>
          </table:table-cell>
          <table:covered-table-cell/>
        </table:table-row>
        <table:table-row table:style-name="Tabela2.1">
          <table:table-cell table:style-name="Tabela2.A2" office:value-type="string">
            <text:p text:style-name="P67">D</text:p>
          </table:table-cell>
          <table:table-cell table:style-name="Tabela2.A2" office:value-type="string">
            <text:p text:style-name="P26"><text:span text:style-name="T76">Execução</text:span><text:span text:style-name="T296"> </text:span>de<text:span text:style-name="T296"> </text:span>Serviços<text:span text:style-name="T296"> </text:span>de<text:span text:style-name="T296"> </text:span><text:span text:style-name="T99">construção</text:span><text:span text:style-name="T296"> </text:span>de<text:span text:style-name="T296"> </text:span>Estação<text:span text:style-name="T296"> </text:span>de<text:span text:style-name="T296"> </text:span>Tratamento<text:span text:style-name="T296"> </text:span>de<text:span text:style-name="T296"> </text:span>Esgoto</text:p>
          </table:table-cell>
          <table:table-cell table:style-name="Tabela2.A2" office:value-type="string">
            <text:p text:style-name="P112"/>
            <text:p text:style-name="P114">1</text:p>
          </table:table-cell>
          <table:table-cell table:style-name="Tabela2.A2" office:value-type="string">
            <text:p text:style-name="P112"/>
            <text:p text:style-name="P114">2</text:p>
          </table:table-cell>
          <table:table-cell table:style-name="Tabela2.A2" office:value-type="string">
            <text:p text:style-name="P112"/>
            <text:p text:style-name="P114">2</text:p>
          </table:table-cell>
          <table:covered-table-cell/>
        </table:table-row>
      </table:table>
      <text:p text:style-name="P25"/>
      <text:p text:style-name="P6"/>
      <text:p text:style-name="P6"/>
      <text:p text:style-name="P6"/>
      <text:p text:style-name="P6"/>
      <text:p text:style-name="P6"><text:soft-page-break/></text:p>
      <text:p text:style-name="P8"><text:span text:style-name="T76">B)</text:span><text:span text:style-name="T296"> </text:span>Engenheiro<text:span text:style-name="T296"> </text:span>Pleno</text:p>
      <table:table table:name="Tabela3" table:style-name="Tabela3">
        <table:table-column table:style-name="Tabela3.A"/>
        <table:table-column table:style-name="Tabela3.B"/>
        <table:table-column table:style-name="Tabela3.C"/>
        <table:table-column table:style-name="Tabela3.D"/>
        <table:table-column table:style-name="Tabela3.E"/>
        <table:table-column table:style-name="Tabela3.C"/>
        <table:table-row table:style-name="Tabela3.1">
          <table:table-cell table:style-name="Tabela3.A1" office:value-type="string">
            <text:p text:style-name="P65">Requisitos</text:p>
          </table:table-cell>
          <table:table-cell table:style-name="Tabela3.A1" office:value-type="string">
            <text:p text:style-name="P67">Serviços</text:p>
          </table:table-cell>
          <table:table-cell table:style-name="Tabela3.A1" office:value-type="string">
            <text:p text:style-name="P26"><text:span text:style-name="T76">Pontos</text:span><text:span text:style-name="T296"> </text:span>por<text:span text:style-name="T296"> </text:span>Atestados</text:p>
          </table:table-cell>
          <table:table-cell table:style-name="Tabela3.A1" office:value-type="string">
            <text:p text:style-name="P26"><text:span text:style-name="T76">Quant.</text:span><text:span text:style-name="T296"> </text:span>Atestados</text:p>
          </table:table-cell>
          <table:table-cell table:style-name="Tabela3.A1" office:value-type="string">
            <text:p text:style-name="P26"><text:span text:style-name="T76">Valor</text:span><text:span text:style-name="T296"> </text:span>Máximo</text:p>
          </table:table-cell>
          <table:table-cell table:style-name="Tabela3.F1" office:value-type="string">
            <text:p text:style-name="P26"><text:span text:style-name="T76">Total</text:span><text:span text:style-name="T296"> </text:span>de<text:span text:style-name="T296"> </text:span>Pontos</text:p>
          </table:table-cell>
        </table:table-row>
        <table:table-row table:style-name="Tabela3.1">
          <table:table-cell table:style-name="Tabela3.A2" office:value-type="string">
            <text:p text:style-name="P67">A</text:p>
          </table:table-cell>
          <table:table-cell table:style-name="Tabela3.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Rede</text:span><text:span text:style-name="T159"> </text:span><text:span text:style-name="T104">Coletora</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0</text:span><text:span text:style-name="T159"> </text:span><text:span text:style-name="T104">m.</text:span></text:p>
          </table:table-cell>
          <table:table-cell table:style-name="Tabela3.A2" office:value-type="string">
            <text:p text:style-name="P112"/>
            <text:p text:style-name="P114">3</text:p>
          </table:table-cell>
          <table:table-cell table:style-name="Tabela3.A2" office:value-type="string">
            <text:p text:style-name="P112"/>
            <text:p text:style-name="P114">4</text:p>
          </table:table-cell>
          <table:table-cell table:style-name="Tabela3.A2" office:value-type="string">
            <text:p text:style-name="P112"/>
            <text:p text:style-name="P114">12</text:p>
          </table:table-cell>
          <table:table-cell table:style-name="Tabela3.F2" table:number-rows-spanned="4" office:value-type="string">
            <text:p text:style-name="P65"/>
            <text:p text:style-name="P64"/>
            <text:p text:style-name="P64"/>
            <text:p text:style-name="P64"/>
            <text:p text:style-name="P64"/>
            <text:p text:style-name="P64"/>
            <text:p text:style-name="P64"/>
            <text:p text:style-name="P66">30</text:p>
            <text:p text:style-name="P64"/>
            <text:p text:style-name="P64"/>
            <text:p text:style-name="P64"/>
          </table:table-cell>
        </table:table-row>
        <table:table-row table:style-name="Tabela3.3">
          <table:table-cell table:style-name="Tabela3.A2" office:value-type="string">
            <text:p text:style-name="P67">B</text:p>
          </table:table-cell>
          <table:table-cell table:style-name="Tabela3.A2" office:value-type="string">
            <text:p text:style-name="P26"><text:span text:style-name="T158">Execução</text:span><text:span text:style-name="T159"> </text:span><text:span text:style-name="T104">de</text:span><text:span text:style-name="T159"> </text:span><text:span text:style-name="T104">Serviços</text:span><text:span text:style-name="T159"> </text:span><text:span text:style-name="T104">de</text:span><text:span text:style-name="T159"> </text:span><text:span text:style-name="T104">Implantação</text:span><text:span text:style-name="T159"> </text:span><text:span text:style-name="T104">de</text:span><text:span text:style-name="T159"> </text:span><text:span text:style-name="T104">Emissário</text:span><text:span text:style-name="T159"> </text:span><text:span text:style-name="T104">com</text:span><text:span text:style-name="T159"> </text:span><text:span text:style-name="T104">diâmetro</text:span><text:span text:style-name="T159"> ≥ </text:span><text:span text:style-name="T104">150mm,</text:span><text:span text:style-name="T159"> </text:span><text:span text:style-name="T104">com</text:span><text:span text:style-name="T159"> </text:span><text:span text:style-name="T104">extensão</text:span><text:span text:style-name="T159"> </text:span><text:span text:style-name="T104">mínima</text:span><text:span text:style-name="T159"> </text:span><text:span text:style-name="T104">de</text:span><text:span text:style-name="T159"> </text:span><text:span text:style-name="T104">1.000</text:span><text:span text:style-name="T159"> </text:span><text:span text:style-name="T104">m.</text:span></text:p>
          </table:table-cell>
          <table:table-cell table:style-name="Tabela3.A2" office:value-type="string">
            <text:p text:style-name="P112"/>
            <text:p text:style-name="P114">3</text:p>
          </table:table-cell>
          <table:table-cell table:style-name="Tabela3.A2" office:value-type="string">
            <text:p text:style-name="P112"/>
            <text:p text:style-name="P114">2</text:p>
          </table:table-cell>
          <table:table-cell table:style-name="Tabela3.A2" office:value-type="string">
            <text:p text:style-name="P112"/>
            <text:p text:style-name="P114">6</text:p>
          </table:table-cell>
          <table:covered-table-cell/>
        </table:table-row>
        <table:table-row table:style-name="Tabela3.1">
          <table:table-cell table:style-name="Tabela3.A2" office:value-type="string">
            <text:p text:style-name="P67">C</text:p>
          </table:table-cell>
          <table:table-cell table:style-name="Tabela3.A2" office:value-type="string">
            <text:p text:style-name="P26"><text:span text:style-name="T76">Execução</text:span><text:span text:style-name="T296"> </text:span>de<text:span text:style-name="T296"> </text:span>serviços<text:span text:style-name="T296"> </text:span>de<text:span text:style-name="T296"> </text:span>construção<text:span text:style-name="T296"> </text:span>e<text:span text:style-name="T296"> </text:span>montagem<text:span text:style-name="T296"> </text:span>de<text:span text:style-name="T296"> </text:span>Estações<text:span text:style-name="T296"> </text:span>Elevatórias<text:span text:style-name="T296"> </text:span>de<text:span text:style-name="T296"> </text:span>Esgoto</text:p>
          </table:table-cell>
          <table:table-cell table:style-name="Tabela3.A2" office:value-type="string">
            <text:p text:style-name="P112"/>
            <text:p text:style-name="P114">3</text:p>
          </table:table-cell>
          <table:table-cell table:style-name="Tabela3.A2" office:value-type="string">
            <text:p text:style-name="P115"/>
            <text:p text:style-name="P114">2</text:p>
          </table:table-cell>
          <table:table-cell table:style-name="Tabela3.A2" office:value-type="string">
            <text:p text:style-name="P115"/>
            <text:p text:style-name="P114">6</text:p>
          </table:table-cell>
          <table:covered-table-cell/>
        </table:table-row>
        <table:table-row table:style-name="Tabela3.1">
          <table:table-cell table:style-name="Tabela3.A2" office:value-type="string">
            <text:p text:style-name="P67">D</text:p>
          </table:table-cell>
          <table:table-cell table:style-name="Tabela3.A2" office:value-type="string">
            <text:p text:style-name="P26"><text:span text:style-name="T76">Execução</text:span><text:span text:style-name="T296"> </text:span>de<text:span text:style-name="T296"> </text:span>Serviços<text:span text:style-name="T296"> </text:span>de<text:span text:style-name="T296"> </text:span><text:span text:style-name="T99">construção</text:span><text:span text:style-name="T296"> </text:span>de<text:span text:style-name="T296"> </text:span>Estação<text:span text:style-name="T296"> </text:span>de<text:span text:style-name="T296"> </text:span>Tratamento<text:span text:style-name="T296"> </text:span>de<text:span text:style-name="T296"> </text:span>Esgoto</text:p>
          </table:table-cell>
          <table:table-cell table:style-name="Tabela3.A2" office:value-type="string">
            <text:p text:style-name="P112"/>
            <text:p text:style-name="P114">3</text:p>
          </table:table-cell>
          <table:table-cell table:style-name="Tabela3.A2" office:value-type="string">
            <text:p text:style-name="P115"/>
            <text:p text:style-name="P114">2</text:p>
          </table:table-cell>
          <table:table-cell table:style-name="Tabela3.A2" office:value-type="string">
            <text:p text:style-name="P115"/>
            <text:p text:style-name="P114">6</text:p>
          </table:table-cell>
          <table:covered-table-cell/>
        </table:table-row>
      </table:table>
      <text:p text:style-name="P25"/>
      <text:p text:style-name="P119"><text:span text:style-name="T76">9.4.2.3.</text:span><text:span text:style-name="T296"> </text:span>Cada<text:span text:style-name="T296"> </text:span>atestado<text:span text:style-name="T296"> </text:span>será<text:span text:style-name="T296"> </text:span>computado<text:span text:style-name="T296"> </text:span>uma<text:span text:style-name="T296"> </text:span>única<text:span text:style-name="T296"> </text:span>vez<text:span text:style-name="T296"> </text:span>para<text:span text:style-name="T296"> </text:span>pontuação<text:span text:style-name="T296"> </text:span>em<text:span text:style-name="T296"> </text:span>cada<text:span text:style-name="T296"> </text:span>um<text:span text:style-name="T296"> </text:span>dos<text:span text:style-name="T296"> </text:span>requisitos,<text:span text:style-name="T296"> </text:span>mesmo<text:span text:style-name="T296"> </text:span>que<text:span text:style-name="T296"> </text:span>dentro<text:span text:style-name="T296"> </text:span>deste<text:span text:style-name="T296"> </text:span>atestado<text:span text:style-name="T296"> </text:span>exista<text:span text:style-name="T296"> </text:span>o<text:span text:style-name="T296"> </text:span>mesmo<text:span text:style-name="T296"> </text:span>requisito<text:span text:style-name="T296"> </text:span>em<text:span text:style-name="T296"> </text:span>locais<text:span text:style-name="T296"> </text:span>diferentes.</text:p>
      <text:p text:style-name="P64"/>
      <text:p text:style-name="P118"><text:span text:style-name="T76">9.4.2.4.</text:span><text:span text:style-name="T296"> <text:s/></text:span>A<text:span text:style-name="T296"> </text:span>licitante<text:span text:style-name="T296"> </text:span>deverá,<text:span text:style-name="T296"> </text:span>obrigatoriamente,<text:span text:style-name="T296"> </text:span>apresentar<text:span text:style-name="T296"> </text:span>os<text:span text:style-name="T296"> </text:span>seguintes<text:span text:style-name="T296"> </text:span>elementos<text:span text:style-name="T296"> </text:span>para<text:span text:style-name="T296"> </text:span>estes<text:span text:style-name="T296"> </text:span>profissionais:</text:p>
      <text:p text:style-name="P111"/>
      <text:list xml:id="list6094810455018840695" text:style-name="WW8Num46">
        <text:list-item>
          <text:p text:style-name="P329"><text:span text:style-name="T158">Relação</text:span><text:span text:style-name="T159"> </text:span><text:span text:style-name="T104">e</text:span><text:span text:style-name="T159"> </text:span><text:span text:style-name="T104">Vinculação</text:span><text:span text:style-name="T159"> </text:span><text:span text:style-name="T104">da</text:span><text:span text:style-name="T159"> </text:span><text:span text:style-name="T104">Equipe</text:span><text:span text:style-name="T159"> </text:span><text:span text:style-name="T104">Técnica</text:span><text:span text:style-name="T159"> </text:span><text:span text:style-name="T104">proposta</text:span><text:span text:style-name="T159"> </text:span><text:span text:style-name="T104">para</text:span><text:span text:style-name="T159"> </text:span><text:span text:style-name="T104">a</text:span><text:span text:style-name="T159"> </text:span><text:span text:style-name="T104">execução</text:span><text:span text:style-name="T159"> </text:span><text:span text:style-name="T104">dos</text:span><text:span text:style-name="T159"> </text:span><text:span text:style-name="T104">serviços,</text:span><text:span text:style-name="T159"> </text:span><text:span text:style-name="T104">mediante</text:span><text:span text:style-name="T159"> </text:span><text:span text:style-name="T104">o</text:span><text:span text:style-name="T159"> </text:span><text:span text:style-name="T104">preenchimento</text:span><text:span text:style-name="T159"> </text:span><text:span text:style-name="T104">do</text:span><text:span text:style-name="T273"> </text:span><text:span text:style-name="T164">Quadro</text:span><text:span text:style-name="T166"> </text:span><text:span text:style-name="T165">04</text:span><text:span text:style-name="T166"> – </text:span><text:span text:style-name="T165">Relação</text:span><text:span text:style-name="T166"> </text:span><text:span text:style-name="T165">e</text:span><text:span text:style-name="T166"> </text:span><text:span text:style-name="T165">Vinculação</text:span><text:span text:style-name="T166"> </text:span><text:span text:style-name="T165">da</text:span><text:span text:style-name="T166"> </text:span><text:span text:style-name="T165">Equipe</text:span><text:span text:style-name="T166"> </text:span><text:span text:style-name="T165">Técnica</text:span><text:span text:style-name="T166"> </text:span><text:span text:style-name="T165">(Anexo</text:span><text:span text:style-name="T166"> </text:span><text:span text:style-name="T165">I).</text:span><text:span text:style-name="T166"> </text:span></text:p>
        </text:list-item>
      </text:list>
      <text:p text:style-name="P248"/>
      <text:list xml:id="list6181261572507042607" text:style-name="WW8Num47">
        <text:list-item>
          <text:p text:style-name="P330"><text:span text:style-name="T158">Para</text:span><text:span text:style-name="T159"> </text:span><text:span text:style-name="T104">cada</text:span><text:span text:style-name="T159"> </text:span><text:span text:style-name="T104">profissional</text:span><text:span text:style-name="T159"> </text:span><text:span text:style-name="T104">constante</text:span><text:span text:style-name="T159"> </text:span><text:span text:style-name="T104">do</text:span><text:span text:style-name="T159"> </text:span><text:span text:style-name="T164">Quadro</text:span><text:span text:style-name="T166"> </text:span><text:span text:style-name="T165">04</text:span><text:span text:style-name="T166"> </text:span><text:span text:style-name="T165">deverá</text:span><text:span text:style-name="T166"> </text:span><text:span text:style-name="T165">ser</text:span><text:span text:style-name="T166"> </text:span><text:span text:style-name="T165">preenchido</text:span><text:span text:style-name="T166"> </text:span><text:span text:style-name="T165">o</text:span><text:span text:style-name="T166"> </text:span><text:span text:style-name="T165">Quadro</text:span><text:span text:style-name="T166"> </text:span><text:span text:style-name="T165">05</text:span><text:span text:style-name="T166"> – </text:span><text:span text:style-name="T165">Identificação,</text:span><text:span text:style-name="T166"> </text:span><text:span text:style-name="T165">Formação</text:span><text:span text:style-name="T166"> </text:span><text:span text:style-name="T165">e</text:span><text:span text:style-name="T166"> </text:span><text:span text:style-name="T165">Experiência</text:span><text:span text:style-name="T166"> </text:span><text:span text:style-name="T165">da</text:span><text:span text:style-name="T166"> </text:span><text:span text:style-name="T165">Equipe</text:span><text:span text:style-name="T166"> </text:span><text:span text:style-name="T165">Técnica</text:span><text:span text:style-name="T166"> </text:span><text:span text:style-name="T165">(Anexo</text:span><text:span text:style-name="T166"> </text:span><text:span text:style-name="T165">I).</text:span><text:span text:style-name="T166"> </text:span></text:p>
        </text:list-item>
      </text:list>
      <text:p text:style-name="P113"/>
      <text:list xml:id="list29471884" text:continue-numbering="true" text:style-name="WW8Num47">
        <text:list-item>
          <text:p text:style-name="P330"><text:span text:style-name="T158">Para</text:span><text:span text:style-name="T159"> </text:span><text:span text:style-name="T104">cada</text:span><text:span text:style-name="T159"> </text:span><text:span text:style-name="T104">um</text:span><text:span text:style-name="T159"> </text:span><text:span text:style-name="T104">dos</text:span><text:span text:style-name="T159"> </text:span><text:span text:style-name="T104">serviços</text:span><text:span text:style-name="T159"> </text:span><text:span text:style-name="T104">executados</text:span><text:span text:style-name="T159"> </text:span><text:span text:style-name="T104">e</text:span><text:span text:style-name="T159"> </text:span><text:span text:style-name="T104">relacionados</text:span><text:span text:style-name="T159"> </text:span><text:span text:style-name="T104">no</text:span><text:span text:style-name="T159"> </text:span><text:span text:style-name="T164">Quadro</text:span><text:span text:style-name="T166"> </text:span><text:span text:style-name="T165">06</text:span><text:span text:style-name="T166"> – </text:span><text:span text:style-name="T165">Relação</text:span><text:span text:style-name="T166"> </text:span><text:span text:style-name="T165">dos</text:span><text:span text:style-name="T166"> </text:span><text:span text:style-name="T165">Serviços</text:span><text:span text:style-name="T166"> </text:span><text:span text:style-name="T165">Executados</text:span><text:span text:style-name="T166"> </text:span><text:span text:style-name="T165">por</text:span><text:span text:style-name="T166"> </text:span><text:span text:style-name="T165">Profissional</text:span><text:span text:style-name="T166"> </text:span><text:span text:style-name="T165">Detentor</text:span><text:span text:style-name="T166"> </text:span><text:span text:style-name="T165">de</text:span><text:span text:style-name="T166"> </text:span><text:span text:style-name="T165">Atestados</text:span><text:span text:style-name="T166"> </text:span><text:span text:style-name="T165">de</text:span><text:span text:style-name="T166"> </text:span><text:span text:style-name="T165">Responsabilidade</text:span><text:span text:style-name="T166"> </text:span><text:span text:style-name="T165">Técnica</text:span><text:span text:style-name="T166"> </text:span><text:span text:style-name="T165">por</text:span><text:span text:style-name="T166"> </text:span><text:span text:style-name="T165">Execução</text:span><text:span text:style-name="T166"> </text:span><text:span text:style-name="T165">de</text:span><text:span text:style-name="T166"> </text:span><text:span text:style-name="T165">serviço</text:span><text:span text:style-name="T166"> </text:span><text:span text:style-name="T165">Compatíveis</text:span><text:span text:style-name="T166"> </text:span><text:span text:style-name="T165">com</text:span><text:span text:style-name="T166"> </text:span><text:span text:style-name="T165">o</text:span><text:span text:style-name="T166"> </text:span><text:span text:style-name="T165">Objeto</text:span><text:span text:style-name="T166"> </text:span><text:span text:style-name="T165">da</text:span><text:span text:style-name="T166"> </text:span><text:span text:style-name="T165">Licitação</text:span><text:span text:style-name="T170">,</text:span><text:span text:style-name="T171"> </text:span><text:span text:style-name="T158">a</text:span><text:span text:style-name="T159"> </text:span><text:span text:style-name="T104">título</text:span><text:span text:style-name="T159"> </text:span><text:span text:style-name="T104">de</text:span><text:span text:style-name="T159"> </text:span><text:span text:style-name="T104">experiência</text:span><text:span text:style-name="T159"> </text:span><text:span text:style-name="T104">do</text:span><text:span text:style-name="T159"> </text:span><text:span text:style-name="T104">técnico</text:span><text:span text:style-name="T159"> </text:span><text:span text:style-name="T104">deverá</text:span><text:span text:style-name="T159"> </text:span><text:span text:style-name="T104">ser</text:span><text:span text:style-name="T159"> </text:span><text:span text:style-name="T104">anexado</text:span><text:span text:style-name="T159"> </text:span><text:span text:style-name="T104">atestado</text:span><text:span text:style-name="T159"> </text:span><text:span text:style-name="T104">e/ou</text:span><text:span text:style-name="T159"> </text:span><text:span text:style-name="T104">certidão</text:span><text:span text:style-name="T159"> </text:span><text:span text:style-name="T104">comprovando</text:span><text:span text:style-name="T159"> </text:span><text:span text:style-name="T104">a</text:span><text:span text:style-name="T159"> </text:span><text:span text:style-name="T104">execução</text:span><text:span text:style-name="T159"> </text:span><text:span text:style-name="T104">dos</text:span><text:span text:style-name="T159"> </text:span><text:span text:style-name="T104">mesmos.</text:span><text:span text:style-name="T159"> </text:span><text:span text:style-name="T104">Ditos</text:span><text:span text:style-name="T159"> </text:span><text:span text:style-name="T104">atestados</text:span><text:span text:style-name="T159"> </text:span><text:span text:style-name="T104">e/ou</text:span><text:span text:style-name="T159"> </text:span><text:span text:style-name="T104">certidões</text:span><text:span text:style-name="T159"> </text:span><text:span text:style-name="T104">deverão</text:span><text:span text:style-name="T159"> </text:span><text:span text:style-name="T104">ser</text:span><text:span text:style-name="T159"> </text:span><text:span text:style-name="T104">apresentados</text:span><text:span text:style-name="T159"> </text:span><text:span text:style-name="T104">indicando</text:span><text:span text:style-name="T159"> </text:span><text:span text:style-name="T104">que</text:span><text:span text:style-name="T159"> </text:span><text:span text:style-name="T104">o</text:span><text:span text:style-name="T159"> </text:span><text:span text:style-name="T104">profissional</text:span><text:span text:style-name="T159"> </text:span><text:span text:style-name="T104">esteja</text:span><text:span text:style-name="T159"> </text:span><text:span text:style-name="T104">listado</text:span><text:span text:style-name="T159"> </text:span><text:span text:style-name="T104">entre</text:span><text:span text:style-name="T159"> </text:span><text:span text:style-name="T104">os</text:span><text:span text:style-name="T159"> </text:span><text:span text:style-name="T104">nomes</text:span><text:span text:style-name="T159"> </text:span><text:span text:style-name="T104">apresentados</text:span><text:span text:style-name="T159"> </text:span><text:span text:style-name="T104">e</text:span><text:span text:style-name="T159"> </text:span><text:span text:style-name="T104">emitidos</text:span><text:span text:style-name="T159"> </text:span><text:span text:style-name="T104">por</text:span><text:span text:style-name="T159"> </text:span><text:span text:style-name="T104">pessoas</text:span><text:span text:style-name="T159"> </text:span><text:span text:style-name="T104">jurídicas</text:span><text:span text:style-name="T159"> </text:span><text:span text:style-name="T104">de</text:span><text:span text:style-name="T159"> </text:span><text:span text:style-name="T104">direito</text:span><text:span text:style-name="T159"> </text:span><text:span text:style-name="T104">público</text:span><text:span text:style-name="T159"> </text:span><text:span text:style-name="T104">ou</text:span><text:span text:style-name="T159"> </text:span><text:span text:style-name="T104">privado</text:span><text:span text:style-name="T159"> </text:span><text:span text:style-name="T104">e</text:span><text:span text:style-name="T159"> </text:span><text:span text:style-name="T104">devidamente</text:span><text:span text:style-name="T159"> </text:span><text:span text:style-name="T104">certificados</text:span><text:span text:style-name="T159"> </text:span><text:span text:style-name="T104">pelo</text:span><text:span text:style-name="T159"> </text:span><text:span text:style-name="T104">Conselho</text:span><text:span text:style-name="T159"> </text:span><text:span text:style-name="T104">Regional</text:span><text:span text:style-name="T159"> </text:span><text:span text:style-name="T104">competente,</text:span><text:span text:style-name="T159"> </text:span><text:span text:style-name="T104">neles</text:span><text:span text:style-name="T159"> </text:span><text:span text:style-name="T104">constando</text:span><text:span text:style-name="T159"> </text:span><text:span text:style-name="T104">os</text:span><text:span text:style-name="T159"> </text:span><text:span text:style-name="T104">contratos,</text:span><text:span text:style-name="T159"> </text:span><text:span text:style-name="T104">nomes</text:span><text:span text:style-name="T159"> </text:span><text:span text:style-name="T104">do</text:span><text:span text:style-name="T159"> </text:span><text:span text:style-name="T104">contratado,</text:span><text:span text:style-name="T159"> </text:span><text:span text:style-name="T104">do</text:span><text:span text:style-name="T159"> </text:span><text:span text:style-name="T104">contratante</text:span><text:span text:style-name="T159"> </text:span><text:span text:style-name="T104">e</text:span><text:span text:style-name="T159"> </text:span><text:span text:style-name="T104">discriminação</text:span><text:span text:style-name="T159"> </text:span><text:span text:style-name="T104">dos</text:span><text:span text:style-name="T159"> </text:span><text:span text:style-name="T104">serviços.</text:span><text:span text:style-name="T159"> </text:span></text:p>
        </text:list-item>
      </text:list>
      <text:p text:style-name="P111"/>
      <text:p text:style-name="P118"><text:span text:style-name="T76">9.4.2.5.</text:span><text:span text:style-name="T296"> <text:s/></text:span>Para<text:span text:style-name="T296"> </text:span>a<text:span text:style-name="T296"> </text:span>execução<text:span text:style-name="T296"> </text:span>de<text:span text:style-name="T296"> </text:span>Serviços<text:span text:style-name="T296"> </text:span>de<text:span text:style-name="T296"> </text:span>Implantação<text:span text:style-name="T296"> </text:span>de<text:span text:style-name="T296"> </text:span>Sistema<text:span text:style-name="T296"> </text:span>de<text:span text:style-name="T296"> </text:span>Esgotamento<text:span text:style-name="T296"> </text:span>Sanitário,<text:span text:style-name="T296"> <text:s/></text:span>serão<text:span text:style-name="T296"> </text:span>aceitos<text:span text:style-name="T296"> </text:span>somente<text:span text:style-name="T296"> </text:span>atestados<text:span text:style-name="T296"> </text:span>e/ou<text:span text:style-name="T296"> </text:span>certidões<text:span text:style-name="T296"> </text:span>em<text:span text:style-name="T296"> </text:span>que<text:span text:style-name="T296"> </text:span>o<text:span text:style-name="T296"> </text:span>engenheiro<text:span text:style-name="T296"> </text:span>indicado<text:span text:style-name="T296"> </text:span>tenha<text:span text:style-name="T296"> </text:span>exercido<text:span text:style-name="T296"> </text:span>a<text:span text:style-name="T296"> </text:span>função<text:span text:style-name="T296"> </text:span>de<text:span text:style-name="T296"> </text:span>responsável<text:span text:style-name="T296"> </text:span>técnico,<text:span text:style-name="T296"> </text:span>e/ou<text:span text:style-name="T296"> </text:span>de<text:span text:style-name="T296"> </text:span>Coordenador-Geral<text:span text:style-name="T296"> </text:span>de<text:span text:style-name="T296"> </text:span>Execução<text:span text:style-name="T296"> </text:span>de<text:span text:style-name="T296"> </text:span>Serviços<text:span text:style-name="T296"> </text:span>de<text:span text:style-name="T296"> </text:span>Sistemas<text:span text:style-name="T296"> </text:span>de<text:span text:style-name="T296"> </text:span>Esgotamento<text:span text:style-name="T296"> </text:span>Sanitário.<text:span text:style-name="T296"> </text:span></text:p>
      <text:p text:style-name="P35"/>
      <text:p text:style-name="P231"/>
      <text:p text:style-name="P231"><text:soft-page-break/></text:p>
      <text:p text:style-name="P231">9.4.2.6.<text:span text:style-name="T97"> <text:s/></text:span>Quando<text:span text:style-name="T97"> </text:span>a<text:span text:style-name="T97"> </text:span>certidão<text:span text:style-name="T97"> </text:span>e/ou<text:span text:style-name="T97"> </text:span>atestado<text:span text:style-name="T97"> </text:span>não<text:span text:style-name="T97"> </text:span>for<text:span text:style-name="T97"> </text:span>emitida<text:span text:style-name="T97"> </text:span>pelo<text:span text:style-name="T97"> </text:span>contratante<text:span text:style-name="T97"> </text:span>principal<text:span text:style-name="T97"> </text:span>da<text:span text:style-name="T97"> </text:span>obra<text:span text:style-name="T97"> </text:span>do<text:span text:style-name="T97"> </text:span>serviço,<text:span text:style-name="T97"> </text:span>deverá<text:span text:style-name="T97"> </text:span>ser<text:span text:style-name="T97"> </text:span>juntada<text:span text:style-name="T97"> </text:span>à<text:span text:style-name="T97"> </text:span>documentação<text:span text:style-name="T97"> </text:span>declaração<text:span text:style-name="T97"> </text:span>formal<text:span text:style-name="T97"> </text:span>do<text:span text:style-name="T97"> </text:span>contratante<text:span text:style-name="T97"> </text:span>principal<text:span text:style-name="T97"> </text:span>confirmando<text:span text:style-name="T97"> </text:span>que<text:span text:style-name="T97"> </text:span>o<text:span text:style-name="T97"> </text:span>técnico<text:span text:style-name="T97"> </text:span>indicado<text:span text:style-name="T97"> </text:span>foi<text:span text:style-name="T97"> </text:span>responsável<text:span text:style-name="T97"> </text:span>técnico<text:span text:style-name="T97"> </text:span>pela<text:span text:style-name="T97"> </text:span>sua<text:span text:style-name="T97"> </text:span>execução,<text:span text:style-name="T97"> </text:span>ou<text:span text:style-name="T97"> </text:span>um<text:span text:style-name="T97"> </text:span>de<text:span text:style-name="T97"> </text:span>seus<text:span text:style-name="T97"> </text:span>responsáveis<text:span text:style-name="T97"> </text:span>técnicos.<text:span text:style-name="T97"> </text:span></text:p>
      <text:p text:style-name="P36"/>
      <text:p text:style-name="P151"><text:span text:style-name="T3">9.5.</text:span><text:span text:style-name="T7"> </text:span><text:span text:style-name="T3">A</text:span><text:span text:style-name="T7"> </text:span><text:span text:style-name="T3">"Nota</text:span><text:span text:style-name="T7"> </text:span><text:span text:style-name="T3">da</text:span><text:span text:style-name="T7"> </text:span><text:span text:style-name="T3">Proposta</text:span><text:span text:style-name="T7"> </text:span><text:span text:style-name="T3">Técnica"</text:span><text:span text:style-name="T7"> </text:span><text:span text:style-name="T3">(NPT)</text:span><text:span text:style-name="T7"> </text:span><text:span text:style-name="T3">será</text:span><text:span text:style-name="T7"> </text:span><text:span text:style-name="T3">obtida</text:span><text:span text:style-name="T7"> </text:span><text:span text:style-name="T3">pela</text:span><text:span text:style-name="T7"> </text:span><text:span text:style-name="T3">soma</text:span><text:span text:style-name="T7"> </text:span><text:span text:style-name="T3">da</text:span><text:span text:style-name="T7"> </text:span><text:span text:style-name="T3">nota</text:span><text:span text:style-name="T7"> </text:span><text:span text:style-name="T3">da</text:span><text:span text:style-name="T7"> </text:span><text:span text:style-name="T3">"Capacidade</text:span><text:span text:style-name="T7"> </text:span><text:span text:style-name="T3">Técnica</text:span><text:span text:style-name="T7"> </text:span><text:span text:style-name="T3">da</text:span><text:span text:style-name="T7"> </text:span><text:span text:style-name="T3">Proponente"</text:span><text:span text:style-name="T7"> </text:span><text:span text:style-name="T3">e</text:span><text:span text:style-name="T7"> </text:span><text:span text:style-name="T3">a</text:span><text:span text:style-name="T7"> </text:span><text:span text:style-name="T3">nota</text:span><text:span text:style-name="T7"> </text:span><text:span text:style-name="T3">"Capacidade</text:span><text:span text:style-name="T7"> </text:span><text:span text:style-name="T3">da</text:span><text:span text:style-name="T7"> </text:span><text:span text:style-name="T3">Equipe</text:span><text:span text:style-name="T7"> </text:span><text:span text:style-name="T3">Técnica",</text:span><text:span text:style-name="T7"> </text:span><text:span text:style-name="T3">variando</text:span><text:span text:style-name="T7"> </text:span><text:span text:style-name="T3">de</text:span><text:span text:style-name="T7"> </text:span><text:span text:style-name="T3">0</text:span><text:span text:style-name="T7"> </text:span><text:span text:style-name="T3">(zero)</text:span><text:span text:style-name="T7"> </text:span><text:span text:style-name="T3">a</text:span><text:span text:style-name="T7"> </text:span><text:span text:style-name="T3">100</text:span><text:span text:style-name="T7"> </text:span><text:span text:style-name="T3">(cem)</text:span><text:span text:style-name="T7"> </text:span><text:span text:style-name="T3">pontos,</text:span><text:span text:style-name="T7"> </text:span><text:span text:style-name="T3">observadas</text:span><text:span text:style-name="T7"> </text:span><text:span text:style-name="T3">as</text:span><text:span text:style-name="T7"> </text:span><text:span text:style-name="T3">regras</text:span><text:span text:style-name="T7"> </text:span><text:span text:style-name="T3">contidas</text:span><text:span text:style-name="T7"> </text:span><text:span text:style-name="T3">nos</text:span><text:span text:style-name="T129"> </text:span><text:span text:style-name="T126">subitens</text:span><text:span text:style-name="T129"> </text:span><text:a xlink:type="simple" xlink:href="../../../../../home/raimundo/Tempo/NANCY/HYPERLINK#page18"><text:span text:style-name="Internet_20_link"><text:span text:style-name="T247"><text:s/></text:span></text:span></text:a><text:span text:style-name="Internet_20_link"><text:span text:style-name="T246">9</text:span></text:span><text:a xlink:type="simple" xlink:href="../../../../../home/raimundo/Tempo/NANCY/HYPERLINK#page18"><text:span text:style-name="Internet_20_link"><text:span text:style-name="T245">.4.1</text:span></text:span></text:a><text:a xlink:type="simple" xlink:href="../../../../../home/raimundo/Tempo/NANCY/HYPERLINK#page18"><text:span text:style-name="Internet_20_link"><text:span text:style-name="T247"> </text:span></text:span></text:a><text:span text:style-name="T126">e</text:span><text:span text:style-name="T129"> </text:span><text:span text:style-name="Internet_20_link"><text:span text:style-name="T246">9</text:span></text:span><text:a xlink:type="simple" xlink:href="../../../../../home/raimundo/Tempo/NANCY/HYPERLINK#page20"><text:span text:style-name="Internet_20_link"><text:span text:style-name="T245">.4.2</text:span></text:span></text:a><text:a xlink:type="simple" xlink:href="../../../../../home/raimundo/Tempo/NANCY/HYPERLINK#page20"><text:span text:style-name="Internet_20_link"><text:span text:style-name="T247"> </text:span></text:span></text:a><text:span text:style-name="T126">deste</text:span><text:span text:style-name="T129"> </text:span><text:span text:style-name="T126">Edital.</text:span></text:p>
      <text:p text:style-name="P36"/>
      <text:p text:style-name="P151"><text:span text:style-name="T3">9.5.1.</text:span><text:span text:style-name="T7"> </text:span><text:span text:style-name="T3">Serão</text:span><text:span text:style-name="T7"> </text:span><text:span text:style-name="T3">DESCLASSIFICADAS</text:span><text:span text:style-name="T7"> </text:span><text:span text:style-name="T3">as</text:span><text:span text:style-name="T7"> </text:span><text:span text:style-name="T3">PROPOSTAS</text:span><text:span text:style-name="T7"> </text:span><text:span text:style-name="T3">TÉCNICAS</text:span><text:span text:style-name="T7"> </text:span><text:span text:style-name="T3">que</text:span><text:span text:style-name="T7"> </text:span><text:span text:style-name="T3">não</text:span><text:span text:style-name="T7"> </text:span><text:span text:style-name="T3">obtiverem</text:span><text:span text:style-name="T7"> </text:span><text:span text:style-name="T3">o</text:span><text:span text:style-name="T7"> </text:span><text:span text:style-name="T3">mínimo</text:span><text:span text:style-name="T7"> </text:span><text:span text:style-name="T3">50%</text:span><text:span text:style-name="T7"> </text:span><text:span text:style-name="T3">(cinquenta</text:span><text:span text:style-name="T7"> </text:span><text:span text:style-name="T3">por</text:span><text:span text:style-name="T7"> </text:span><text:span text:style-name="T3">cento)</text:span><text:span text:style-name="T7"> </text:span><text:span text:style-name="T3">da</text:span><text:span text:style-name="T7"> </text:span><text:span text:style-name="T3">nota</text:span><text:span text:style-name="T7"> </text:span><text:span text:style-name="T3">total</text:span><text:span text:style-name="T7"> </text:span><text:span text:style-name="T3">máxima</text:span><text:span text:style-name="T7"> </text:span><text:span text:style-name="T3">para</text:span><text:span text:style-name="T7"> </text:span><text:span text:style-name="T3">cada</text:span><text:span text:style-name="T7"> </text:span><text:span text:style-name="T3">um</text:span><text:span text:style-name="T7"> </text:span><text:span text:style-name="T3">dos</text:span><text:span text:style-name="T7"> </text:span><text:span text:style-name="T3">quesitos</text:span><text:span text:style-name="T7"> </text:span><text:span text:style-name="T3">julgados</text:span><text:span text:style-name="T7"> </text:span><text:span text:style-name="T3">nos</text:span><text:span text:style-name="T7"> </text:span><text:span text:style-name="T126">subitens</text:span><text:span text:style-name="T129"> </text:span><text:a xlink:type="simple" xlink:href="../../../../../home/raimundo/Tempo/NANCY/HYPERLINK#page18"><text:span text:style-name="Internet_20_link"><text:span text:style-name="T8"><text:s/></text:span></text:span></text:a><text:a xlink:type="simple" xlink:href="../../../../../home/raimundo/Tempo/NANCY/HYPERLINK#page18"><text:span text:style-name="Internet_20_link"><text:span text:style-name="T22">9</text:span></text:span></text:a><text:a xlink:type="simple" xlink:href="../../../../../home/raimundo/Tempo/NANCY/HYPERLINK#page18"><text:span text:style-name="Internet_20_link"><text:span text:style-name="T245">.4.1</text:span></text:span></text:a><text:a xlink:type="simple" xlink:href="../../../../../home/raimundo/Tempo/NANCY/HYPERLINK#page18"><text:span text:style-name="Internet_20_link"><text:span text:style-name="T247"> </text:span></text:span></text:a><text:span text:style-name="T126">e</text:span><text:span text:style-name="T248"> </text:span><text:span text:style-name="Internet_20_link"><text:span text:style-name="T246">9</text:span></text:span><text:a xlink:type="simple" xlink:href="../../../../../home/raimundo/Tempo/NANCY/HYPERLINK#page20"><text:span text:style-name="Internet_20_link"><text:span text:style-name="T245">.4.2</text:span></text:span></text:a><text:a xlink:type="simple" xlink:href="../../../../../home/raimundo/Tempo/NANCY/HYPERLINK#page20"><text:span text:style-name="Internet_20_link"><text:span text:style-name="T247"> </text:span></text:span></text:a><text:span text:style-name="T126">deste</text:span><text:span text:style-name="T129"> </text:span><text:span text:style-name="T126">Edital, bem como deixar de apresentar os documentos exigidos no item </text:span><text:span text:style-name="T130">9.4</text:span><text:span text:style-name="T126">.</text:span></text:p>
      <text:p text:style-name="P36"/>
      <text:p text:style-name="P186"/>
      <text:p text:style-name="P184"><text:span text:style-name="T47">9.6 - DO</text:span><text:span text:style-name="T53"> </text:span><text:span text:style-name="T47">JULGAMENTO</text:span><text:span text:style-name="T53"> </text:span><text:span text:style-name="T47">DA</text:span><text:span text:style-name="T53"> </text:span><text:span text:style-name="T47">PROPOSTA</text:span><text:span text:style-name="T53"> </text:span><text:span text:style-name="T47">FINAL</text:span><text:span text:style-name="T53"> </text:span><text:span text:style-name="T47">DE</text:span><text:span text:style-name="T53"> </text:span><text:span text:style-name="T47">PREÇOS</text:span><text:span text:style-name="T97"> </text:span></text:p>
      <text:p text:style-name="P36"/>
      <text:list xml:id="list5489419204510958605" text:style-name="WW8Num39">
        <text:list-header>
          <text:p text:style-name="P452">9.6.1. A<text:span text:style-name="T97"> </text:span>COMISSÃO<text:span text:style-name="T97"> <text:s/></text:span>reservadamente<text:span text:style-name="T97"> <text:s/></text:span>verificará <text:span text:style-name="T97"><text:s/></text:span>a <text:span text:style-name="T97"><text:s/></text:span>conformidade<text:span text:style-name="T97"> <text:s/></text:span>do<text:span text:style-name="T97"> </text:span>preço<text:span text:style-name="T97"> </text:span>global<text:span text:style-name="T97"> </text:span>da<text:span text:style-name="T97"> </text:span>proposta</text:p>
          <text:p text:style-name="P452">mais<text:span text:style-name="T97"> </text:span>vantajosa<text:span text:style-name="T97"> </text:span>em<text:span text:style-name="T97"> </text:span>relação<text:span text:style-name="T97"> </text:span>ao<text:span text:style-name="T97"> </text:span>orçamento<text:span text:style-name="T97"> </text:span>previamente<text:span text:style-name="T97"> </text:span>estimado<text:span text:style-name="T97"> </text:span>para<text:span text:style-name="T97"> </text:span>a<text:span text:style-name="T97"> </text:span>contratação,<text:span text:style-name="T97"> </text:span>sua<text:span text:style-name="T97"> </text:span>adequação<text:span text:style-name="T97"> </text:span>com<text:span text:style-name="T97"> </text:span>os<text:span text:style-name="T97"> </text:span>requisitos<text:span text:style-name="T97"> </text:span>do<text:span text:style-name="T97"> </text:span>instrumento<text:span text:style-name="T97"> </text:span>convocatório,<text:span text:style-name="T97"> </text:span>promovendo<text:span text:style-name="T97"> </text:span>a<text:span text:style-name="T97"> </text:span>desclassificação,<text:span text:style-name="T97"> </text:span>mediante<text:span text:style-name="T97"> </text:span>decisão<text:span text:style-name="T97"> </text:span>motivada,<text:span text:style-name="T97"> </text:span>daquela<text:span text:style-name="T97"> </text:span>que:<text:span text:style-name="T97"> </text:span></text:p>
        </text:list-header>
      </text:list>
      <text:p text:style-name="P27"/>
      <text:p text:style-name="P27">9.6.2 Contenha<text:span text:style-name="T97"> </text:span>vícios<text:span text:style-name="T97"> </text:span>insanáveis;<text:span text:style-name="T97"> </text:span></text:p>
      <text:p text:style-name="P27"/>
      <text:p text:style-name="P27">9.6.3 Não<text:span text:style-name="T97"> </text:span>obedeça<text:span text:style-name="T97"> </text:span>às<text:span text:style-name="T97"> </text:span>especificações<text:span text:style-name="T97"> </text:span>técnicas<text:span text:style-name="T97"> </text:span>relacionadas<text:span text:style-name="T97"> </text:span>no<text:span text:style-name="T97"> </text:span>instrumento<text:span text:style-name="T97"> </text:span>convocatório;<text:span text:style-name="T97"> </text:span></text:p>
      <text:p text:style-name="P27"/>
      <text:list xml:id="list29469451" text:continue-numbering="true" text:style-name="WW8Num39">
        <text:list-header>
          <text:p text:style-name="P372">9.6.4 Apresente<text:span text:style-name="T97"> </text:span>preços<text:span text:style-name="T97"> </text:span>manifestamente<text:span text:style-name="T97"> </text:span>inexequíveis<text:span text:style-name="T97"> </text:span>ou<text:span text:style-name="T97"> </text:span>acima<text:span text:style-name="T97"> </text:span>do<text:span text:style-name="T97"> </text:span>orçamento<text:span text:style-name="T97"> </text:span>estimado<text:span text:style-name="T97"> </text:span>para<text:span text:style-name="T97"> </text:span>a<text:span text:style-name="T97"> </text:span>contratação,<text:span text:style-name="T97"> </text:span>inclusive<text:span text:style-name="T97"> </text:span>nas<text:span text:style-name="T97"> </text:span>hipóteses<text:span text:style-name="T97"> </text:span>previstas<text:span text:style-name="T97"> </text:span>no<text:span text:style-name="T97"> </text:span>caput<text:span text:style-name="T97"> </text:span>do<text:span text:style-name="T97"> </text:span>art.<text:span text:style-name="T97"> </text:span>9º<text:span text:style-name="T97"> </text:span>do<text:span text:style-name="T97"> </text:span>Decreto<text:span text:style-name="T97"> </text:span>7.581/2011;<text:span text:style-name="T97"> </text:span></text:p>
        </text:list-header>
      </text:list>
      <text:p text:style-name="P27"/>
      <text:p text:style-name="P27">9.6.5 Não<text:span text:style-name="T97"> </text:span>tenham<text:span text:style-name="T97"> </text:span>sua<text:span text:style-name="T97"> </text:span>exequibilidade<text:span text:style-name="T97"> </text:span>demonstrada,<text:span text:style-name="T97"> </text:span>quando<text:span text:style-name="T97"> </text:span>exigido<text:span text:style-name="T97"> </text:span>pela<text:span text:style-name="T97"> </text:span>DESO;<text:span text:style-name="T97"> </text:span></text:p>
      <text:p text:style-name="P27"/>
      <text:list xml:id="list29470766" text:continue-numbering="true" text:style-name="WW8Num39">
        <text:list-header>
          <text:p text:style-name="P453">9.6.6 Apresente<text:span text:style-name="T97"> </text:span>desconformidade<text:span text:style-name="T97"> </text:span>com<text:span text:style-name="T97"> </text:span>quaisquer<text:span text:style-name="T97"> </text:span>outras<text:span text:style-name="T97"> </text:span>exigências<text:span text:style-name="T97"> </text:span>deste<text:span text:style-name="T97"> </text:span>Edital,<text:span text:style-name="T97"> </text:span>desde<text:span text:style-name="T97"> </text:span>que<text:span text:style-name="T97"> </text:span>insanáveis;<text:span text:style-name="T97"> </text:span></text:p>
        </text:list-header>
      </text:list>
      <text:p text:style-name="P27"/>
      <text:list xml:id="list29481798" text:continue-numbering="true" text:style-name="WW8Num39">
        <text:list-header>
          <text:p text:style-name="P442">9.6.7 Apresentar<text:span text:style-name="T97"> </text:span>qualquer<text:span text:style-name="T97"> </text:span>oferta<text:span text:style-name="T97"> </text:span>de<text:span text:style-name="T97"> </text:span>vantagem<text:span text:style-name="T97"> </text:span>baseada<text:span text:style-name="T97"> </text:span>em<text:span text:style-name="T97"> </text:span>proposta<text:span text:style-name="T97"> </text:span>das<text:span text:style-name="T97"> </text:span>demais<text:span text:style-name="T97"> </text:span>licitantes<text:span text:style-name="T97"> </text:span>ou<text:span text:style-name="T97"> </text:span>de<text:span text:style-name="T97"> </text:span>qualquer<text:span text:style-name="T97"> </text:span>outra<text:span text:style-name="T97"> </text:span>natureza,<text:span text:style-name="T97"> </text:span>inclusive<text:span text:style-name="T97"> </text:span>financiamentos<text:span text:style-name="T97"> </text:span>subsidiados<text:span text:style-name="T97"> </text:span>ou<text:span text:style-name="T97"> </text:span>a<text:span text:style-name="T97"> </text:span>fundo<text:span text:style-name="T97"> </text:span>perdido.<text:span text:style-name="T97"> </text:span></text:p>
        </text:list-header>
      </text:list>
      <text:p text:style-name="P27"/>
      <text:p text:style-name="P27">9.6.8 As<text:span text:style-name="T97"> </text:span>propostas<text:span text:style-name="T97"> </text:span>não<text:span text:style-name="T97"> </text:span>estejam<text:span text:style-name="T97"> </text:span>em<text:span text:style-name="T97"> </text:span>conformidade<text:span text:style-name="T97"> </text:span>com<text:span text:style-name="T97"> </text:span>os<text:span text:style-name="T97"> </text:span>requisitos<text:span text:style-name="T97"> </text:span>previstos<text:span text:style-name="T97"> </text:span>neste<text:span text:style-name="T97"> </text:span>Edital.<text:span text:style-name="T97"> </text:span></text:p>
      <text:p text:style-name="P27"/>
      <text:list xml:id="list29461992" text:continue-numbering="true" text:style-name="WW8Num39">
        <text:list-header>
          <text:p text:style-name="P452">9.6.9 Serão<text:span text:style-name="T97"> </text:span>consideradas<text:span text:style-name="T97"> </text:span>inexequíveis<text:span text:style-name="T97"> </text:span>as<text:span text:style-name="T97"> </text:span>propostas<text:span text:style-name="T97"> </text:span>com<text:span text:style-name="T97"> </text:span>valores<text:span text:style-name="T97"> </text:span>globais<text:span text:style-name="T97"> </text:span>inferiores<text:span text:style-name="T97"> </text:span>à<text:span text:style-name="T97"> </text:span>70%<text:span text:style-name="T97"> </text:span>(setenta<text:span text:style-name="T97"> </text:span>por<text:span text:style-name="T97"> </text:span>cento)<text:span text:style-name="T97"> </text:span>do<text:span text:style-name="T97"> </text:span>menor<text:span text:style-name="T97"> </text:span>dos<text:span text:style-name="T97"> </text:span>seguintes<text:span text:style-name="T97"> </text:span>valores:<text:span text:style-name="T97"> </text:span></text:p>
        </text:list-header>
      </text:list>
      <text:p text:style-name="P27"/>
      <text:list xml:id="list3763528187541603587" text:style-name="WW8Num40">
        <text:list-header>
          <text:p text:style-name="P331">9.6.9.1 Média<text:span text:style-name="T97"> </text:span>aritmética<text:span text:style-name="T97"> </text:span>dos<text:span text:style-name="T97"> </text:span>valores<text:span text:style-name="T97"> </text:span>das<text:span text:style-name="T97"> </text:span>propostas<text:span text:style-name="T97"> </text:span>superiores<text:span text:style-name="T97"> </text:span>a<text:span text:style-name="T97"> </text:span>cinquenta<text:span text:style-name="T97"> </text:span>por<text:span text:style-name="T97"> </text:span>cento<text:span text:style-name="T97"> </text:span>do<text:span text:style-name="T97"> </text:span>valor<text:span text:style-name="T97"> </text:span>do<text:span text:style-name="T97"> </text:span>orçamento<text:span text:style-name="T97"> </text:span>previamente<text:span text:style-name="T97"> </text:span>estimado<text:span text:style-name="T97"> </text:span>pela<text:span text:style-name="T97"> </text:span>DESO.</text:p>
        </text:list-header>
      </text:list>
      <text:p text:style-name="P27"/>
      <text:list xml:id="list29487100" text:continue-numbering="true" text:style-name="WW8Num40">
        <text:list-header>
          <text:p text:style-name="P331">9.6.9.2 Valor<text:span text:style-name="T97"> </text:span>do<text:span text:style-name="T97"> </text:span>orçamento<text:span text:style-name="T97"> </text:span>previamente<text:span text:style-name="T97"> </text:span>estimado<text:span text:style-name="T97"> </text:span>pela<text:span text:style-name="T97"> </text:span>DESO.<text:span text:style-name="T97"> </text:span></text:p>
        </text:list-header>
      </text:list>
      <text:p text:style-name="P27"/>
      <text:p text:style-name="P27">9.6.10.<text:span text:style-name="T97"> <text:s text:c="2"/></text:span>A<text:span text:style-name="T97"> </text:span>COMISSÃO<text:span text:style-name="T97"> </text:span>promoverá<text:span text:style-name="T97"> </text:span>diligência<text:span text:style-name="T97"> </text:span>de<text:span text:style-name="T97"> </text:span>forma<text:span text:style-name="T97"> </text:span>a<text:span text:style-name="T97"> </text:span>conferir<text:span text:style-name="T97"> </text:span>ao<text:span text:style-name="T97"> </text:span>licitante<text:span text:style-name="T97"> </text:span>a<text:span text:style-name="T97"> </text:span>oportunidade<text:span text:style-name="T97"> </text:span>de<text:span text:style-name="T97"> </text:span>demonstrar<text:span text:style-name="T97"> </text:span>a<text:span text:style-name="T97"> </text:span>exequibilidade<text:span text:style-name="T97"> </text:span>da<text:span text:style-name="T97"> </text:span>sua<text:span text:style-name="T97"> </text:span>proposta.</text:p>
      <text:p text:style-name="P27"/>
      <text:p text:style-name="P27">9.6.10.1.<text:span text:style-name="T97"> </text:span>A<text:span text:style-name="T97"> </text:span>análise<text:span text:style-name="T97"> </text:span>de<text:span text:style-name="T97"> </text:span>exequibilidade<text:span text:style-name="T97"> </text:span>da<text:span text:style-name="T97"> </text:span>proposta<text:span text:style-name="T97"> </text:span>não<text:span text:style-name="T97"> </text:span>considerará<text:span text:style-name="T97"> </text:span>materiais<text:span text:style-name="T97"> </text:span>e<text:span text:style-name="T97"> </text:span>instalações<text:span text:style-name="T97"> </text:span>a<text:span text:style-name="T97"> </text:span>serem<text:span text:style-name="T97"> </text:span>fornecidos<text:span text:style-name="T97"> </text:span>pelo<text:span text:style-name="T97"> </text:span>licitante<text:span text:style-name="T97"> </text:span>em<text:span text:style-name="T97"> </text:span>relação<text:span text:style-name="T97"> </text:span>aos<text:span text:style-name="T97"> </text:span>quais<text:span text:style-name="T97"> </text:span>ele<text:span text:style-name="T97"> </text:span>renuncie<text:span text:style-name="T97"> </text:span>a<text:span text:style-name="T97"> </text:span>parcela<text:span text:style-name="T97"> </text:span>ou<text:span text:style-name="T97"> </text:span>à<text:span text:style-name="T97"> </text:span>totalidade<text:span text:style-name="T97"> </text:span>da<text:span text:style-name="T97"> </text:span>remuneração,<text:span text:style-name="T97"> </text:span>desde<text:span text:style-name="T97"> </text:span>que<text:span text:style-name="T97"> </text:span>a<text:span text:style-name="T97"> </text:span>renúncia<text:span text:style-name="T97"> </text:span>esteja<text:span text:style-name="T97"> </text:span>expressa<text:span text:style-name="T97"> </text:span>na<text:span text:style-name="T97"> </text:span>proposta.</text:p>
      <text:p text:style-name="P27"><text:soft-page-break/></text:p>
      <text:p text:style-name="P27">9.6.11.<text:span text:style-name="T97"> </text:span>Para<text:span text:style-name="T97"> </text:span>efeito<text:span text:style-name="T97"> </text:span>de<text:span text:style-name="T97"> </text:span>avaliação<text:span text:style-name="T97"> </text:span>da<text:span text:style-name="T97"> </text:span>proposta,<text:span text:style-name="T97"> </text:span>o<text:span text:style-name="T97"> </text:span>valor<text:span text:style-name="T97"> </text:span>máximo<text:span text:style-name="T97"> </text:span>que<text:span text:style-name="T97"> </text:span>a<text:span text:style-name="T97"> </text:span>DESO<text:span text:style-name="T97"> </text:span>admite<text:span text:style-name="T97"> </text:span>pagar<text:span text:style-name="T97"> </text:span>para<text:span text:style-name="T97"> </text:span>a<text:span text:style-name="T97"> </text:span>execução<text:span text:style-name="T97"> </text:span>dos<text:span text:style-name="T97"> </text:span>serviços<text:span text:style-name="T97"> </text:span>objeto<text:span text:style-name="T97"> </text:span>desta<text:span text:style-name="T97"> </text:span>licitação,<text:span text:style-name="T97"> </text:span>é<text:span text:style-name="T97"> </text:span>o<text:span text:style-name="T97"> </text:span>global<text:span text:style-name="T97"> </text:span>previamente<text:span text:style-name="T97"> </text:span>estimado<text:span text:style-name="T97"> </text:span>a<text:span text:style-name="T97"> </text:span>ser<text:span text:style-name="T97"> </text:span>divulgado<text:span text:style-name="T97"> </text:span>na<text:span text:style-name="T97"> </text:span>adjudicação.</text:p>
      <text:p text:style-name="P27"/>
      <text:p text:style-name="P27"><text:span text:style-name="T107">9.6.12.</text:span><text:span text:style-name="T106"> </text:span><text:span text:style-name="T107">Caso</text:span><text:span text:style-name="T106"> </text:span><text:span text:style-name="T107">o</text:span><text:span text:style-name="T106"> </text:span><text:span text:style-name="T107">valor</text:span><text:span text:style-name="T106"> </text:span><text:span text:style-name="T107">global</text:span><text:span text:style-name="T106"> </text:span><text:span text:style-name="T107">da</text:span><text:span text:style-name="T106"> </text:span><text:span text:style-name="T107">proposta</text:span><text:span text:style-name="T106"> </text:span><text:span text:style-name="T107">e</text:span><text:span text:style-name="T106"> </text:span><text:span text:style-name="T107">o</text:span><text:span text:style-name="T106"> </text:span><text:span text:style-name="T107">valor</text:span><text:span text:style-name="T106"> </text:span><text:span text:style-name="T107">de</text:span><text:span text:style-name="T106"> </text:span><text:span text:style-name="T107">cada</text:span><text:span text:style-name="T106"> </text:span><text:span text:style-name="T107">etapa</text:span><text:span text:style-name="T106"> </text:span><text:span text:style-name="T107">prevista</text:span><text:span text:style-name="T106"> </text:span><text:span text:style-name="T107">no</text:span><text:span text:style-name="T106"> </text:span><text:span text:style-name="T107">cronograma</text:span><text:span text:style-name="T106"> </text:span><text:span text:style-name="T107">físico-financeiro</text:span><text:span text:style-name="T106"> </text:span><text:span text:style-name="T107">permaneçam</text:span><text:span text:style-name="T106"> </text:span><text:span text:style-name="T107">acima</text:span><text:span text:style-name="T106"> </text:span><text:span text:style-name="T107">do</text:span><text:span text:style-name="T106"> </text:span><text:span text:style-name="T107">orçamento</text:span><text:span text:style-name="T106"> </text:span><text:span text:style-name="T107">base</text:span><text:span text:style-name="T106"> </text:span><text:span text:style-name="T107">elaborado</text:span><text:span text:style-name="T106"> </text:span><text:span text:style-name="T107">pela</text:span><text:span text:style-name="T106"> </text:span><text:span text:style-name="T107">DESO,</text:span><text:span text:style-name="T106"> </text:span><text:span text:style-name="T107">haverá</text:span><text:span text:style-name="T106"> </text:span><text:span text:style-name="T107">negociação</text:span><text:span text:style-name="T106"> </text:span><text:span text:style-name="T107">com</text:span><text:span text:style-name="T106"> </text:span><text:span text:style-name="T107">o</text:span><text:span text:style-name="T106"> </text:span><text:span text:style-name="T107">licitante</text:span><text:span text:style-name="T106"> </text:span><text:span text:style-name="T107">para</text:span><text:span text:style-name="T106"> </text:span><text:span text:style-name="T107">adequar</text:span><text:span text:style-name="T106"> </text:span><text:span text:style-name="T107">seus</text:span><text:span text:style-name="T106"> </text:span><text:span text:style-name="T107">preços</text:span><text:span text:style-name="T106"> </text:span><text:span text:style-name="T107">das</text:span><text:span text:style-name="T106"> </text:span><text:span text:style-name="T107">etapas</text:span><text:span text:style-name="T106"> </text:span><text:span text:style-name="T107">aos</text:span><text:span text:style-name="T106"> </text:span><text:span text:style-name="T107">preços</text:span><text:span text:style-name="T106"> </text:span><text:span text:style-name="T107">correspondentes</text:span><text:span text:style-name="T106"> </text:span><text:span text:style-name="T107">do</text:span><text:span text:style-name="T106"> </text:span><text:span text:style-name="T107">orçamento</text:span><text:span text:style-name="T106"> </text:span><text:span text:style-name="T107">base</text:span><text:span text:style-name="T106"> </text:span><text:span text:style-name="T107">elaborado</text:span><text:span text:style-name="T106"> </text:span><text:span text:style-name="T107">pela</text:span><text:span text:style-name="T106"> </text:span><text:span text:style-name="T107">DESO,</text:span><text:span text:style-name="T106"> </text:span><text:span text:style-name="T107">ajustando</text:span><text:span text:style-name="T106"> </text:span><text:span text:style-name="T107">deste</text:span><text:span text:style-name="T106"> </text:span><text:span text:style-name="T107">modo</text:span><text:span text:style-name="T106"> </text:span><text:span text:style-name="T107">também</text:span><text:span text:style-name="T106"> </text:span><text:span text:style-name="T107">o</text:span><text:span text:style-name="T106"> </text:span><text:span text:style-name="T107">valor</text:span><text:span text:style-name="T106"> </text:span><text:span text:style-name="T107">global</text:span><text:span text:style-name="T106"> </text:span><text:span text:style-name="T107">da</text:span><text:span text:style-name="T106"> </text:span><text:span text:style-name="T107">proposta,</text:span><text:span text:style-name="T106"> </text:span><text:span text:style-name="T107">sob</text:span><text:span text:style-name="T106"> </text:span><text:span text:style-name="T107">pena</text:span><text:span text:style-name="T106"> </text:span><text:span text:style-name="T107">de</text:span><text:span text:style-name="T106"> </text:span><text:span text:style-name="T107">desclassificação.</text:span></text:p>
      <text:p text:style-name="P27"/>
      <text:p text:style-name="P27"><text:span text:style-name="T100">9.6.12.1.</text:span><text:span text:style-name="T98"> </text:span><text:span text:style-name="T100">Serão</text:span><text:span text:style-name="T98"> </text:span><text:span text:style-name="T100">convocadas</text:span><text:span text:style-name="T98"> </text:span><text:span text:style-name="T100">as</text:span><text:span text:style-name="T98"> </text:span><text:span text:style-name="T100">licitantes</text:span><text:span text:style-name="T98"> </text:span><text:span text:style-name="T100">subsequentes</text:span><text:span text:style-name="T98"> </text:span><text:span text:style-name="T100">em</text:span><text:span text:style-name="T98"> </text:span><text:span text:style-name="T100">ordem</text:span><text:span text:style-name="T98"> </text:span><text:span text:style-name="T100">de</text:span><text:span text:style-name="T98"> </text:span><text:span text:style-name="T100">classificação,</text:span><text:span text:style-name="T98"> </text:span><text:span text:style-name="T100">quando</text:span><text:span text:style-name="T98"> </text:span><text:span text:style-name="T100">o</text:span><text:span text:style-name="T98"> </text:span><text:span text:style-name="T100">preço</text:span><text:span text:style-name="T98"> </text:span><text:span text:style-name="T100">do</text:span><text:span text:style-name="T98"> </text:span><text:span text:style-name="T100">primeiro</text:span><text:span text:style-name="T98"> </text:span><text:span text:style-name="T100">colocado,</text:span><text:span text:style-name="T98"> </text:span><text:span text:style-name="T100">mesmo</text:span><text:span text:style-name="T98"> </text:span><text:span text:style-name="T100">após</text:span><text:span text:style-name="T98"> </text:span><text:span text:style-name="T100">a</text:span><text:span text:style-name="T98"> </text:span><text:span text:style-name="T100">negociação,</text:span><text:span text:style-name="T98"> </text:span><text:span text:style-name="T100">for</text:span><text:span text:style-name="T98"> </text:span><text:span text:style-name="T100">desclassificado</text:span><text:span text:style-name="T98"> </text:span><text:span text:style-name="T100">por</text:span><text:span text:style-name="T98"> </text:span><text:span text:style-name="T100">sua</text:span><text:span text:style-name="T98"> </text:span><text:span text:style-name="T100">proposta</text:span><text:span text:style-name="T98"> </text:span><text:span text:style-name="T100">permanecer</text:span><text:span text:style-name="T98"> </text:span><text:span text:style-name="T100">acima</text:span><text:span text:style-name="T98"> </text:span><text:span text:style-name="T100">do</text:span><text:span text:style-name="T98"> </text:span><text:span text:style-name="T100">valor</text:span><text:span text:style-name="T98"> </text:span><text:span text:style-name="T100">do</text:span><text:span text:style-name="T98"> </text:span><text:span text:style-name="T100">orçamento</text:span><text:span text:style-name="T98"> </text:span><text:span text:style-name="T100">previamente</text:span><text:span text:style-name="T98"> </text:span><text:span text:style-name="T100">estimado.</text:span></text:p>
      <text:p text:style-name="P27"/>
      <text:p text:style-name="P27"><text:span text:style-name="T100">9.6.13.</text:span><text:span text:style-name="T98"> </text:span><text:span text:style-name="T100">Verificando-se,</text:span><text:span text:style-name="T98"> </text:span><text:span text:style-name="T100">no</text:span><text:span text:style-name="T98"> </text:span><text:span text:style-name="T100">curso</text:span><text:span text:style-name="T98"> </text:span><text:span text:style-name="T100">da</text:span><text:span text:style-name="T98"> </text:span><text:span text:style-name="T100">análise,</text:span><text:span text:style-name="T98"> </text:span><text:span text:style-name="T100">o</text:span><text:span text:style-name="T98"> </text:span><text:span text:style-name="T100">descumprimento</text:span><text:span text:style-name="T98"> </text:span><text:span text:style-name="T100">de</text:span><text:span text:style-name="T98"> </text:span><text:span text:style-name="T100">requisitos</text:span><text:span text:style-name="T98"> </text:span><text:span text:style-name="T100">estabelecidos</text:span><text:span text:style-name="T98"> </text:span><text:span text:style-name="T100">neste</text:span><text:span text:style-name="T98"> </text:span><text:span text:style-name="T100">Edital</text:span><text:span text:style-name="T98"> </text:span><text:span text:style-name="T100">e</text:span><text:span text:style-name="T98"> </text:span><text:span text:style-name="T100">seus</text:span><text:span text:style-name="T98"> </text:span><text:span text:style-name="T100">Anexos,</text:span><text:span text:style-name="T98"> </text:span><text:span text:style-name="T100">a</text:span><text:span text:style-name="T98"> </text:span><text:span text:style-name="T100">Proposta</text:span><text:span text:style-name="T98"> </text:span><text:span text:style-name="T100">será</text:span><text:span text:style-name="T98"> </text:span><text:span text:style-name="T100">desclassificada.</text:span></text:p>
      <text:p text:style-name="P27"/>
      <text:p text:style-name="P27">9.7.<text:span text:style-name="T97"> </text:span>Para<text:span text:style-name="T97"> </text:span>efeito<text:span text:style-name="T97"> </text:span>de<text:span text:style-name="T97"> </text:span>pontuação<text:span text:style-name="T97"> </text:span>para<text:span text:style-name="T97"> </text:span>a<text:span text:style-name="T97"> </text:span>PROPOSTA<text:span text:style-name="T97"> </text:span>DE<text:span text:style-name="T97"> </text:span>PREÇOS<text:span text:style-name="T97"> </text:span>da<text:span text:style-name="T97"> </text:span>LICITANTE,<text:span text:style-name="T97"> </text:span>serão<text:span text:style-name="T97"> </text:span>adotados<text:span text:style-name="T97"> </text:span>os<text:span text:style-name="T97"> </text:span>critérios<text:span text:style-name="T97"> </text:span>de<text:span text:style-name="T97"> </text:span>avaliação<text:span text:style-name="T97"> </text:span>a<text:span text:style-name="T97"> </text:span>seguir:</text:p>
      <text:p text:style-name="P27"/>
      <text:p text:style-name="P27">9.7.1.<text:span text:style-name="T97"> </text:span>Será<text:span text:style-name="T97"> </text:span>atribuída<text:span text:style-name="T97"> </text:span>pela<text:span text:style-name="T97"> </text:span>COMISSÃO,<text:span text:style-name="T97"> </text:span>a<text:span text:style-name="T97"> </text:span>cada<text:span text:style-name="T97"> </text:span>licitante,<text:span text:style-name="T97"> </text:span>uma<text:span text:style-name="T97"> “</text:span>NOTA<text:span text:style-name="T97"> </text:span>DE<text:span text:style-name="T97"> </text:span>PROPOSTA<text:span text:style-name="T97"> </text:span>DE<text:span text:style-name="T97"> </text:span>PREÇOS<text:span text:style-name="T97">” </text:span>(NPP),<text:span text:style-name="T97"> </text:span>que<text:span text:style-name="T97"> </text:span>poderá<text:span text:style-name="T97"> </text:span>variar<text:span text:style-name="T97"> </text:span>de<text:span text:style-name="T97"> </text:span>0<text:span text:style-name="T97"> </text:span>(zero)<text:span text:style-name="T97"> </text:span>a<text:span text:style-name="T97"> </text:span>100<text:span text:style-name="T97"> </text:span>(cem)<text:span text:style-name="T97"> </text:span>pontos.</text:p>
      <text:p text:style-name="P27"/>
      <text:p text:style-name="P27">9.7.1.1.<text:span text:style-name="T97"> </text:span>Este<text:span text:style-name="T97"> </text:span>critério<text:span text:style-name="T97"> </text:span>será<text:span text:style-name="T97"> </text:span>avaliado<text:span text:style-name="T97"> </text:span>com<text:span text:style-name="T97"> </text:span>base<text:span text:style-name="T97"> </text:span>no<text:span text:style-name="T97"> </text:span>custo<text:span text:style-name="T97"> </text:span>total<text:span text:style-name="T97"> </text:span>dos<text:span text:style-name="T97"> </text:span>serviços,<text:span text:style-name="T97"> </text:span>seguindo<text:span text:style-name="T97"> </text:span>a<text:span text:style-name="T97"> </text:span>regra<text:span text:style-name="T97"> </text:span>básica<text:span text:style-name="T97"> </text:span>de<text:span text:style-name="T97"> </text:span>que<text:span text:style-name="T97"> </text:span>a<text:span text:style-name="T97"> </text:span>proposta<text:span text:style-name="T97"> </text:span>que<text:span text:style-name="T97"> </text:span>apresentar<text:span text:style-name="T97"> </text:span>o<text:span text:style-name="T97"> </text:span>menor<text:span text:style-name="T97"> </text:span>valor<text:span text:style-name="T97"> </text:span>obterá<text:span text:style-name="T97"> </text:span>a<text:span text:style-name="T97"> </text:span>melhor<text:span text:style-name="T97"> </text:span>nota,<text:span text:style-name="T97"> </text:span>conforme<text:span text:style-name="T97"> </text:span>Equação<text:span text:style-name="T97"> <text:s/></text:span>abaixo:</text:p>
      <text:p text:style-name="P27"/>
      <text:p text:style-name="P27"><text:span text:style-name="T76">9.7.2</text:span><text:span text:style-name="T296"> <text:s/></text:span>A<text:span text:style-name="T296"> </text:span>Nota<text:span text:style-name="T296"> </text:span>de<text:span text:style-name="T296"> </text:span>Preço<text:span text:style-name="T296"> </text:span>dos<text:span text:style-name="T296"> </text:span>Serviços<text:span text:style-name="T296"> </text:span>totalizará<text:span text:style-name="T296"> </text:span>no<text:span text:style-name="T296"> </text:span>máximo<text:span text:style-name="T296"> </text:span><text:span text:style-name="T42">100</text:span><text:span text:style-name="T56"> </text:span><text:span text:style-name="T41">(cem)</text:span><text:span text:style-name="T56"> </text:span><text:span text:style-name="T41">pontos</text:span><text:span text:style-name="T296"> </text:span>conforme<text:span text:style-name="T296"> </text:span>critério<text:span text:style-name="T296"> </text:span>a<text:span text:style-name="T296"> </text:span>seguir.</text:p>
      <text:p text:style-name="P27"/>
      <text:p text:style-name="P27"><text:span text:style-name="T76">9.7.3</text:span><text:span text:style-name="T296"> <text:s/></text:span>Este<text:span text:style-name="T296"> </text:span>critério<text:span text:style-name="T296"> </text:span>será<text:span text:style-name="T296"> </text:span>avaliado<text:span text:style-name="T296"> </text:span>com<text:span text:style-name="T296"> </text:span>base<text:span text:style-name="T296"> </text:span>no<text:span text:style-name="T296"> </text:span>custo<text:span text:style-name="T296"> </text:span>total<text:span text:style-name="T296"> </text:span>dos<text:span text:style-name="T296"> </text:span>serviços,<text:span text:style-name="T296"> </text:span>seguindo<text:span text:style-name="T296"> </text:span>a<text:span text:style-name="T296"> </text:span>regra<text:span text:style-name="T296"> </text:span>básica<text:span text:style-name="T296"> </text:span>de<text:span text:style-name="T296"> </text:span>que<text:span text:style-name="T296"> </text:span>a<text:span text:style-name="T296"> </text:span>proposta<text:span text:style-name="T296"> </text:span>que<text:span text:style-name="T296"> </text:span>apresentar<text:span text:style-name="T296"> </text:span>o<text:span text:style-name="T296"> </text:span>menor<text:span text:style-name="T296"> </text:span>valor<text:span text:style-name="T296"> </text:span>obterá<text:span text:style-name="T296"> </text:span>a<text:span text:style-name="T296"> </text:span>melhor<text:span text:style-name="T296"> </text:span>nota,<text:span text:style-name="T296"> </text:span>conforme<text:span text:style-name="T296"> </text:span>Equação<text:span text:style-name="T296"> </text:span>abaixo:</text:p>
      <text:p text:style-name="P27"/>
      <text:p text:style-name="P25"><text:span text:style-name="T43">NPP</text:span><text:span text:style-name="T57"> </text:span><text:span text:style-name="T47">=</text:span><text:span text:style-name="T57"> </text:span><text:span text:style-name="T282">100*</text:span><text:span text:style-name="T286"> </text:span><text:span text:style-name="T283">MPVO</text:span></text:p>
      <text:p text:style-name="P25"><text:span text:style-name="T57"><text:s text:c="19"/></text:span><text:span text:style-name="T43">P</text:span></text:p>
      <text:p text:style-name="P64">Onde:</text:p>
      <text:p text:style-name="P64"/>
      <text:p text:style-name="P25"><text:span text:style-name="T76">NPP<text:tab/>=</text:span><text:span text:style-name="T296"> </text:span>Nota<text:span text:style-name="T296"> </text:span>da<text:span text:style-name="T296"> </text:span>Proposta<text:span text:style-name="T296"> </text:span>de<text:span text:style-name="T296"> </text:span>Preço</text:p>
      <text:p text:style-name="P64"/>
      <text:p text:style-name="P25"><text:span text:style-name="T76">MPVO</text:span><text:span text:style-name="T296"> </text:span>=<text:span text:style-name="T296"> </text:span>Menor<text:span text:style-name="T296"> </text:span>Preço<text:span text:style-name="T296"> </text:span>Válido<text:span text:style-name="T296"> </text:span>Ofertado</text:p>
      <text:p text:style-name="P64"/>
      <text:p text:style-name="P25"><text:span text:style-name="T76">P</text:span><text:span text:style-name="T296"> </text:span>=<text:span text:style-name="T296"> </text:span>Valor<text:span text:style-name="T296"> </text:span>da<text:span text:style-name="T296"> </text:span>Proposta<text:span text:style-name="T296"> </text:span>em<text:span text:style-name="T296"> </text:span>Exame</text:p>
      <text:p text:style-name="P64"/>
      <text:p text:style-name="P25"><text:span text:style-name="T42">Observação:</text:span><text:span text:style-name="T56"> </text:span><text:span text:style-name="T63">As</text:span><text:span text:style-name="T72"> </text:span><text:span text:style-name="T62">notas</text:span><text:span text:style-name="T72"> </text:span><text:span text:style-name="T62">calculadas</text:span><text:span text:style-name="T72"> </text:span><text:span text:style-name="T62">serão</text:span><text:span text:style-name="T72"> </text:span><text:span text:style-name="T62">arredondadas</text:span><text:span text:style-name="T72"> </text:span><text:span text:style-name="T62">até</text:span><text:span text:style-name="T72"> </text:span><text:span text:style-name="T62">os</text:span><text:span text:style-name="T72"> </text:span><text:span text:style-name="T62">centésimos</text:span><text:span text:style-name="T72"> </text:span><text:span text:style-name="T62">consoantes</text:span><text:span text:style-name="T72"> </text:span><text:span text:style-name="T62">à</text:span><text:span text:style-name="T72"> </text:span><text:span text:style-name="T62">norma</text:span><text:span text:style-name="T56"> </text:span><text:span text:style-name="T63">da</text:span><text:span text:style-name="T72"> </text:span><text:span text:style-name="T62">ABNT</text:span><text:span text:style-name="T72"> </text:span><text:span text:style-name="T62">NBR</text:span><text:span text:style-name="T72"> </text:span><text:span text:style-name="T62">5891/1977</text:span><text:span text:style-name="T72"> – </text:span><text:span text:style-name="T62">Regras</text:span><text:span text:style-name="T72"> </text:span><text:span text:style-name="T62">de</text:span><text:span text:style-name="T72"> </text:span><text:span text:style-name="T62">Arredondamento</text:span><text:span text:style-name="T72"> </text:span><text:span text:style-name="T62">na</text:span><text:span text:style-name="T72"> </text:span><text:span text:style-name="T62">Numeração</text:span><text:span text:style-name="T72"> </text:span><text:span text:style-name="T62">Decimal.</text:span></text:p>
      <text:p text:style-name="P69"/>
      <text:p text:style-name="P4"><text:span text:style-name="T318">10 - DA</text:span><text:span text:style-name="T319"> </text:span><text:span text:style-name="T318">NOTA</text:span><text:span text:style-name="T319"> </text:span><text:span text:style-name="T318">FINAL</text:span></text:p>
      <text:p text:style-name="P40"/>
      <text:p text:style-name="P40">10.1.<text:span text:style-name="T97"> </text:span>O<text:span text:style-name="T97"> </text:span>julgamento<text:span text:style-name="T97"> </text:span>será<text:span text:style-name="T97"> </text:span>feito<text:span text:style-name="T97"> </text:span>pelo<text:span text:style-name="T97"> </text:span>somatório<text:span text:style-name="T97"> </text:span>das<text:span text:style-name="T97"> </text:span>notas<text:span text:style-name="T97"> </text:span>de<text:span text:style-name="T97"> </text:span>PROPOSTA<text:span text:style-name="T97"> </text:span>TÉCNICA<text:span text:style-name="T97"> </text:span>e<text:span text:style-name="T97"> </text:span>de<text:span text:style-name="T97"> </text:span>PREÇO,<text:span text:style-name="T97"> </text:span></text:p>
      <text:p text:style-name="P86"><text:soft-page-break/></text:p>
      <text:p text:style-name="P40">sendo<text:span text:style-name="T97"> </text:span>a<text:span text:style-name="T97"> </text:span>nota<text:span text:style-name="T97"> </text:span>de<text:span text:style-name="T97"> </text:span>PROPOSTA<text:span text:style-name="T97"> </text:span>TÉCNICA<text:span text:style-name="T97"> </text:span>com<text:span text:style-name="T97"> </text:span>peso<text:span text:style-name="T97"> </text:span>de<text:span text:style-name="T97"> </text:span>30%<text:span text:style-name="T97"> </text:span>(trinta<text:span text:style-name="T97"> </text:span>por<text:span text:style-name="T97"> </text:span>cento)<text:span text:style-name="T97"> </text:span>e<text:span text:style-name="T97"> </text:span>a<text:span text:style-name="T97"> </text:span>nota<text:span text:style-name="T97"> </text:span>de<text:span text:style-name="T97"> </text:span>PREÇO<text:span text:style-name="T97"> </text:span>com<text:span text:style-name="T97"> </text:span>peso<text:span text:style-name="T97"> </text:span>de<text:span text:style-name="T97"> </text:span>70%<text:span text:style-name="T97"> </text:span>(setenta<text:span text:style-name="T97"> </text:span>por<text:span text:style-name="T97"> </text:span>cento)<text:span text:style-name="T97"> </text:span>totalizando<text:span text:style-name="T97"> </text:span>um<text:span text:style-name="T97"> </text:span>percentual<text:span text:style-name="T97"> </text:span>de<text:span text:style-name="T97"> </text:span>100%<text:span text:style-name="T97"> </text:span>(cem<text:span text:style-name="T97"> </text:span>por<text:span text:style-name="T97"> </text:span>cento).</text:p>
      <text:p text:style-name="P40"/>
      <text:list xml:id="list4705845374358901946" text:style-name="WW8Num42">
        <text:list-header>
          <text:p text:style-name="P409"><text:span text:style-name="T3">10.1.1. A</text:span><text:span text:style-name="T7"> </text:span><text:span text:style-name="T3">nota</text:span><text:span text:style-name="T7"> </text:span><text:span text:style-name="T3">de</text:span><text:span text:style-name="T7"> </text:span><text:span text:style-name="T3">PROPOSTA</text:span><text:span text:style-name="T7"> </text:span><text:span text:style-name="T3">DE</text:span><text:span text:style-name="T7"> </text:span><text:span text:style-name="T3">PREÇOS</text:span><text:span text:style-name="T7"> </text:span><text:span text:style-name="T3">totalizará</text:span><text:span text:style-name="T7"> </text:span><text:span text:style-name="T3">no</text:span><text:span text:style-name="T7"> </text:span><text:span text:style-name="T3">máximo</text:span><text:span text:style-name="T7"> </text:span><text:span text:style-name="T3">100</text:span><text:span text:style-name="T7"> </text:span><text:span text:style-name="T3">(cem)</text:span><text:span text:style-name="T7"> </text:span><text:span text:style-name="T3">pontos,</text:span><text:span text:style-name="T7"> </text:span><text:span text:style-name="T3">conforme</text:span><text:span text:style-name="T7"> </text:span><text:span text:style-name="T3">os</text:span><text:span text:style-name="T7"> </text:span><text:span text:style-name="T3">critérios</text:span><text:span text:style-name="T7"> </text:span><text:span text:style-name="T3">definidos</text:span><text:span text:style-name="T7"> </text:span><text:span text:style-name="T3">no</text:span><text:span text:style-name="T7"> </text:span><text:span text:style-name="T3">item</text:span><text:span text:style-name="T7"> </text:span><text:a xlink:type="simple" xlink:href="../../../../../home/raimundo/Tempo/NANCY/HYPERLINK#page13"><text:span text:style-name="Internet_20_link"><text:span text:style-name="T248">9</text:span></text:span></text:a><text:span text:style-name="T251">.7.2</text:span><text:span text:style-name="Internet_20_link"><text:span text:style-name="T250">.</text:span></text:span></text:p>
        </text:list-header>
      </text:list>
      <text:p text:style-name="P40"/>
      <text:list xml:id="list29481692" text:continue-numbering="true" text:style-name="WW8Num42">
        <text:list-header>
          <text:p text:style-name="P435"><text:span text:style-name="T3">10.1.2. A</text:span><text:span text:style-name="T7"> </text:span><text:span text:style-name="T3">nota</text:span><text:span text:style-name="T7"> </text:span><text:span text:style-name="T3">de</text:span><text:span text:style-name="T7"> </text:span><text:span text:style-name="T3">PROPOSTA</text:span><text:span text:style-name="T7"> </text:span><text:span text:style-name="T3">TÉCNICA</text:span><text:span text:style-name="T7"> </text:span><text:span text:style-name="T3">totalizará</text:span><text:span text:style-name="T7"> </text:span><text:span text:style-name="T3">no</text:span><text:span text:style-name="T7"> </text:span><text:span text:style-name="T3">máximo</text:span><text:span text:style-name="T7"> </text:span><text:span text:style-name="T3">100</text:span><text:span text:style-name="T7"> </text:span><text:span text:style-name="T3">(cem)</text:span><text:span text:style-name="T7"> </text:span><text:span text:style-name="T3">pontos</text:span><text:span text:style-name="T7"> </text:span><text:span text:style-name="T3">conforme</text:span><text:span text:style-name="T7"> </text:span><text:span text:style-name="T3">os</text:span><text:span text:style-name="T7"> </text:span><text:span text:style-name="T3">critérios</text:span><text:span text:style-name="T7"> </text:span><text:span text:style-name="T3">definidos</text:span><text:span text:style-name="T7"> </text:span><text:span text:style-name="T3">no</text:span><text:span text:style-name="T7"> </text:span><text:span text:style-name="T3">item</text:span><text:span text:style-name="T7"> 9</text:span><text:span text:style-name="T4">.3.1</text:span><text:span text:style-name="Internet_20_link"><text:span text:style-name="T26">.</text:span></text:span><text:span text:style-name="T7"> </text:span></text:p>
        </text:list-header>
      </text:list>
      <text:p text:style-name="P40"/>
      <text:p text:style-name="P40">10.2.<text:span text:style-name="T97"> </text:span>O<text:span text:style-name="T97"> </text:span>cálculo<text:span text:style-name="T97"> </text:span>da<text:span text:style-name="T97"> </text:span>Nota<text:span text:style-name="T97"> </text:span>Final<text:span text:style-name="T97"> </text:span>(NF)<text:span text:style-name="T97"> </text:span>dos<text:span text:style-name="T97"> </text:span>proponentes<text:span text:style-name="T97"> </text:span>far-se-á<text:span text:style-name="T97"> </text:span>de<text:span text:style-name="T97"> </text:span>acordo<text:span text:style-name="T97"> </text:span>com<text:span text:style-name="T97"> </text:span>a<text:span text:style-name="T97"> </text:span>média<text:span text:style-name="T97"> </text:span>ponderada<text:span text:style-name="T97"> </text:span>das<text:span text:style-name="T97"> </text:span>valorizações<text:span text:style-name="T97"> </text:span>das<text:span text:style-name="T97"> </text:span>propostas<text:span text:style-name="T97"> </text:span>técnica<text:span text:style-name="T97"> </text:span>e<text:span text:style-name="T97"> </text:span>de<text:span text:style-name="T97"> </text:span>preço,<text:span text:style-name="T97"> </text:span>conforme<text:span text:style-name="T97"> </text:span>Equação<text:span text:style-name="T97"> </text:span>abaixo:</text:p>
      <text:p text:style-name="P18"><text:s text:c="9"/></text:p>
      <text:p text:style-name="P25"><text:span text:style-name="T57"><text:s text:c="6"/></text:span><text:span text:style-name="T43">NF</text:span><text:span text:style-name="T57"> </text:span><text:span text:style-name="T47">=</text:span><text:span text:style-name="T57"> </text:span><text:span text:style-name="T282">30</text:span><text:span text:style-name="T286"> </text:span><text:span text:style-name="T283">*</text:span><text:span text:style-name="T286"> </text:span><text:span text:style-name="T283">NPT</text:span><text:span text:style-name="T286"> </text:span><text:span text:style-name="T283">+</text:span><text:span text:style-name="T286"> </text:span><text:span text:style-name="T283">70</text:span><text:span text:style-name="T286"> </text:span><text:span text:style-name="T283">*</text:span><text:span text:style-name="T286"> </text:span><text:span text:style-name="T283">NPP</text:span><text:span text:style-name="T57"> <text:s text:c="19"/></text:span></text:p>
      <text:p text:style-name="P25"><text:span text:style-name="T57"><text:s text:c="28"/></text:span><text:span text:style-name="T43">100</text:span></text:p>
      <text:p text:style-name="P64">Onde:</text:p>
      <text:p text:style-name="P64"/>
      <text:p text:style-name="P25"><text:span text:style-name="T76">NF</text:span><text:span text:style-name="T296"> <text:s/></text:span>=<text:span text:style-name="T296"> </text:span>Nota<text:span text:style-name="T296"> </text:span>Final</text:p>
      <text:p text:style-name="P64"/>
      <text:p text:style-name="P25"><text:span text:style-name="T76">NPT</text:span><text:span text:style-name="T296"> </text:span>=<text:span text:style-name="T296"> </text:span>Nota<text:span text:style-name="T296"> </text:span>da<text:span text:style-name="T296"> </text:span>Proposta<text:span text:style-name="T296"> </text:span>Técnica</text:p>
      <text:p text:style-name="P64"/>
      <text:p text:style-name="P25"><text:span text:style-name="T76">NPP</text:span><text:span text:style-name="T296"> </text:span>=<text:span text:style-name="T296"> </text:span>Nota<text:span text:style-name="T296"> </text:span>da<text:span text:style-name="T296"> </text:span>Proposta<text:span text:style-name="T296"> </text:span>de<text:span text:style-name="T296"> </text:span>Preço</text:p>
      <text:p text:style-name="P44"/>
      <text:p text:style-name="P40">10.3.<text:span text:style-name="T97"> </text:span>Após<text:span text:style-name="T97"> </text:span>a<text:span text:style-name="T97"> </text:span>análise<text:span text:style-name="T97"> </text:span>das<text:span text:style-name="T97"> </text:span>propostas<text:span text:style-name="T97"> </text:span>técnicas<text:span text:style-name="T97"> </text:span>de<text:span text:style-name="T97"> </text:span>todas<text:span text:style-name="T97"> </text:span>as<text:span text:style-name="T97"> </text:span>licitantes,<text:span text:style-name="T97"> </text:span>a<text:span text:style-name="T97"> </text:span>COMISSÃO<text:span text:style-name="T97"> </text:span>ordenará<text:span text:style-name="T97"> </text:span>as<text:span text:style-name="T97"> </text:span>propostas<text:span text:style-name="T97"> </text:span>em<text:span text:style-name="T97"> </text:span>ordem<text:span text:style-name="T97"> </text:span>decrescente<text:span text:style-name="T97"> </text:span>dos<text:span text:style-name="T97"> </text:span>valores<text:span text:style-name="T97"> </text:span>das<text:span text:style-name="T97"> </text:span>NOTAS<text:span text:style-name="T97"> </text:span>FINAIS.</text:p>
      <text:p text:style-name="P40"/>
      <text:list xml:id="list6931513880291346605" text:style-name="WW8Num43">
        <text:list-header>
          <text:p text:style-name="P396">10.3.1 Observado<text:span text:style-name="T97"> </text:span>o<text:span text:style-name="T97"> </text:span>disposto<text:span text:style-name="T97"> </text:span>no<text:span text:style-name="T97"> </text:span>subitem<text:span text:style-name="T97"> </text:span>precedente,<text:span text:style-name="T97"> </text:span>será<text:span text:style-name="T97"> </text:span>declarada<text:span text:style-name="T97"> </text:span>vencedora<text:span text:style-name="T97"> </text:span>a<text:span text:style-name="T97"> </text:span>licitante<text:span text:style-name="T97"> </text:span>que<text:span text:style-name="T97"> </text:span>atingir<text:span text:style-name="T97"> </text:span>a<text:span text:style-name="T97"> </text:span>maior<text:span text:style-name="T97"> </text:span>Nota<text:span text:style-name="T97"> </text:span>Final;<text:span text:style-name="T97"> </text:span></text:p>
        </text:list-header>
      </text:list>
      <text:p text:style-name="P40"/>
      <text:list xml:id="list29469244" text:continue-numbering="true" text:style-name="WW8Num43">
        <text:list-header>
          <text:p text:style-name="P396">10.3.2 Havendo<text:span text:style-name="T97"> </text:span>empate<text:span text:style-name="T97"> </text:span>entre<text:span text:style-name="T97"> </text:span>duas<text:span text:style-name="T97"> </text:span>ou<text:span text:style-name="T97"> </text:span>mais<text:span text:style-name="T97"> </text:span>propostas<text:span text:style-name="T97"> </text:span>na<text:span text:style-name="T97"> </text:span>Nota<text:span text:style-name="T97"> </text:span>Final,<text:span text:style-name="T97"> </text:span>o<text:span text:style-name="T97"> </text:span>desempate<text:span text:style-name="T97"> </text:span>far-se-á<text:span text:style-name="T97"> </text:span>através<text:span text:style-name="T97"> </text:span>de<text:span text:style-name="T97"> </text:span>sorteio,<text:span text:style-name="T97"> </text:span>em<text:span text:style-name="T97"> </text:span>ato<text:span text:style-name="T97"> </text:span>público,<text:span text:style-name="T97"> </text:span>para<text:span text:style-name="T97"> </text:span>o<text:span text:style-name="T97"> </text:span>qual<text:span text:style-name="T97"> </text:span>todas<text:span text:style-name="T97"> </text:span>as<text:span text:style-name="T97"> </text:span>licitantes<text:span text:style-name="T97"> </text:span>classificadas<text:span text:style-name="T97"> </text:span>serão<text:span text:style-name="T97"> </text:span>convocadas,<text:span text:style-name="T97"> </text:span>em<text:span text:style-name="T97"> </text:span>horário<text:span text:style-name="T97"> </text:span>e<text:span text:style-name="T97"> </text:span>local<text:span text:style-name="T97"> </text:span>a<text:span text:style-name="T97"> </text:span>serem<text:span text:style-name="T97"> </text:span>definidos<text:span text:style-name="T97"> </text:span>pela<text:span text:style-name="T97"> </text:span>COMISSÃO;<text:span text:style-name="T97"> </text:span></text:p>
        </text:list-header>
      </text:list>
      <text:p text:style-name="P40"/>
      <text:list xml:id="list29459156" text:continue-numbering="true" text:style-name="WW8Num43">
        <text:list-header>
          <text:p text:style-name="P396">10.3.3No<text:span text:style-name="T97"> </text:span>cálculo<text:span text:style-name="T97"> </text:span>da<text:span text:style-name="T97"> </text:span>NOTA<text:span text:style-name="T97"> </text:span>TÉCNICA,<text:span text:style-name="T97"> </text:span>da<text:span text:style-name="T97"> </text:span>NOTA<text:span text:style-name="T97"> </text:span>DA<text:span text:style-name="T97"> </text:span>PROPOSTA<text:span text:style-name="T97"> </text:span>DE<text:span text:style-name="T97"> </text:span>PREÇOS<text:span text:style-name="T97"> </text:span>e<text:span text:style-name="T97"> </text:span>da<text:span text:style-name="T97"> </text:span>NOTA<text:span text:style-name="T97"> </text:span>FINAL,<text:span text:style-name="T97"> </text:span>serão<text:span text:style-name="T97"> </text:span>consideradas<text:span text:style-name="T97"> </text:span>apenas<text:span text:style-name="T97"> </text:span>3<text:span text:style-name="T97"> </text:span>(três)<text:span text:style-name="T97"> </text:span>casas<text:span text:style-name="T97"> </text:span>decimais,<text:span text:style-name="T97"> </text:span>com<text:span text:style-name="T97"> </text:span>arredondamento<text:span text:style-name="T97"> </text:span>matemático<text:span text:style-name="T97"> </text:span>(Exemplo:<text:span text:style-name="T97"> </text:span>0,4945<text:span text:style-name="T97"> </text:span>=<text:span text:style-name="T97"> </text:span>0,495;<text:span text:style-name="T97"> </text:span>0,4944<text:span text:style-name="T97"> </text:span>=<text:span text:style-name="T97"> </text:span>0,494);<text:span text:style-name="T97"> </text:span></text:p>
        </text:list-header>
      </text:list>
      <text:p text:style-name="P40"/>
      <text:list xml:id="list8958844686105828950" text:style-name="WW8Num44">
        <text:list-header>
          <text:p text:style-name="P410"><text:span text:style-name="T3">10.4 Sendo</text:span><text:span text:style-name="T7"> </text:span><text:span text:style-name="T3">aceita</text:span><text:span text:style-name="T7"> </text:span><text:span text:style-name="T3">a</text:span><text:span text:style-name="T7"> </text:span><text:span text:style-name="T3">proposta</text:span><text:span text:style-name="T7"> </text:span><text:span text:style-name="T3">mais</text:span><text:span text:style-name="T7"> </text:span><text:span text:style-name="T3">bem</text:span><text:span text:style-name="T7"> </text:span><text:span text:style-name="T3">classificada</text:span><text:span text:style-name="T7"> </text:span><text:span text:style-name="T3">após</text:span><text:span text:style-name="T7"> </text:span><text:span text:style-name="T3">o</text:span><text:span text:style-name="T7"> </text:span><text:span text:style-name="T3">julgamento</text:span><text:span text:style-name="T7"> </text:span><text:span text:style-name="T3">da</text:span><text:span text:style-name="T7"> </text:span><text:span text:style-name="T3">PROPOSTA</text:span><text:span text:style-name="T7"> </text:span><text:span text:style-name="T3">DE</text:span><text:span text:style-name="T7"> </text:span><text:span text:style-name="T3">PREÇOS</text:span><text:span text:style-name="T7"> </text:span><text:span text:style-name="T3">e</text:span><text:span text:style-name="T7"> </text:span><text:span text:style-name="T3">PROPOSTA</text:span><text:span text:style-name="T7"> </text:span><text:span text:style-name="T3">TÉCNICA</text:span><text:span text:style-name="T7"> </text:span><text:span text:style-name="T3">será</text:span><text:span text:style-name="T7"> </text:span><text:span text:style-name="T3">verificado</text:span><text:span text:style-name="T7"> </text:span><text:span text:style-name="T3">o</text:span><text:span text:style-name="T7"> </text:span><text:span text:style-name="T3">atendimento</text:span><text:span text:style-name="T7"> </text:span><text:span text:style-name="T3">das</text:span><text:span text:style-name="T7"> </text:span><text:span text:style-name="T3">condições</text:span><text:span text:style-name="T7"> </text:span><text:span text:style-name="T3">habilitatórias</text:span><text:span text:style-name="T7"> </text:span><text:span text:style-name="T3">pelo</text:span><text:span text:style-name="T7"> </text:span><text:span text:style-name="T3">licitante</text:span><text:span text:style-name="T7"> </text:span><text:span text:style-name="T3">que</text:span><text:span text:style-name="T7"> </text:span><text:span text:style-name="T3">a</text:span><text:span text:style-name="T7"> </text:span><text:span text:style-name="T3">tiver</text:span><text:span text:style-name="T7"> </text:span><text:span text:style-name="T3">formulado,</text:span><text:span text:style-name="T7"> </text:span><text:span text:style-name="T3">mediante</text:span><text:span text:style-name="T7"> </text:span><text:span text:style-name="T3">apresentação</text:span><text:span text:style-name="T7"> </text:span><text:span text:style-name="T3">dos</text:span><text:span text:style-name="T7"> </text:span><text:span text:style-name="T3">DOCUMENTOS</text:span><text:span text:style-name="T7"> </text:span><text:span text:style-name="T3">DE</text:span><text:span text:style-name="T7"> </text:span><text:span text:style-name="T3">HABILITAÇÃO</text:span><text:span text:style-name="T7"> </text:span><text:span text:style-name="T3">de</text:span><text:span text:style-name="T7"> </text:span><text:span text:style-name="T3">acordo</text:span><text:span text:style-name="T7"> </text:span><text:span text:style-name="T3">com</text:span><text:span text:style-name="T7"> </text:span><text:span text:style-name="T3">as</text:span><text:span text:style-name="T7"> </text:span><text:span text:style-name="T3">exigências</text:span><text:span text:style-name="T7"> </text:span><text:span text:style-name="T3">estabelecidas</text:span><text:span text:style-name="T7"> </text:span><text:span text:style-name="T3">no</text:span><text:span text:style-name="T7"> </text:span><text:span text:style-name="T3">item</text:span><text:span text:style-name="T7"> </text:span><text:a xlink:type="simple" xlink:href="../../../../../home/raimundo/Tempo/NANCY/HYPERLINK#page25"><text:span text:style-name="Internet_20_link"><text:span text:style-name="T245">11</text:span></text:span></text:a><text:span text:style-name="T7"> </text:span><text:span text:style-name="T3">deste</text:span><text:span text:style-name="T7"> </text:span><text:span text:style-name="T3">Edital.</text:span><text:span text:style-name="T7"> </text:span></text:p>
        </text:list-header>
      </text:list>
      <text:p text:style-name="P40"/>
      <text:list xml:id="list29458863" text:continue-numbering="true" text:style-name="WW8Num44">
        <text:list-header>
          <text:p text:style-name="P397">10.5 Caso<text:span text:style-name="T97"> </text:span>a<text:span text:style-name="T97"> </text:span>mais<text:span text:style-name="T97"> </text:span>bem<text:span text:style-name="T97"> </text:span>classificada<text:span text:style-name="T97"> </text:span>não<text:span text:style-name="T97"> </text:span>atenda<text:span text:style-name="T97"> </text:span>as<text:span text:style-name="T97"> </text:span>condições<text:span text:style-name="T97"> </text:span>habilitatórias<text:span text:style-name="T97"> </text:span>será<text:span text:style-name="T97"> </text:span>solicitada<text:span text:style-name="T97"> </text:span>a<text:span text:style-name="T97"> </text:span>apresentação<text:span text:style-name="T97"> </text:span>dos<text:span text:style-name="T97"> </text:span>DOCUMENTOS<text:span text:style-name="T97"> </text:span>DE<text:span text:style-name="T97"> </text:span>HABILITAÇÃO<text:span text:style-name="T97"> </text:span>da<text:span text:style-name="T97"> </text:span>segunda<text:span text:style-name="T97"> </text:span>melhor<text:span text:style-name="T97"> </text:span>classificada,<text:span text:style-name="T97"> </text:span>e<text:span text:style-name="T97"> </text:span>assim<text:span text:style-name="T97"> </text:span>por<text:span text:style-name="T97"> </text:span>diante,<text:span text:style-name="T97"> </text:span>até<text:span text:style-name="T97"> </text:span>alcançar<text:span text:style-name="T97"> </text:span>a<text:span text:style-name="T97"> </text:span>proposta<text:span text:style-name="T97"> </text:span>válida.<text:span text:style-name="T97"> </text:span></text:p>
        </text:list-header>
      </text:list>
      <text:p text:style-name="P40"/>
      <text:p text:style-name="P42"><text:span text:style-name="T280">11 - DA</text:span><text:span text:style-name="T284"> </text:span><text:span text:style-name="T280">ORGANIZAÇÃO</text:span><text:span text:style-name="T284"> </text:span><text:span text:style-name="T280">DOS</text:span><text:span text:style-name="T284"> </text:span><text:span text:style-name="T280">DOCUMENTOS</text:span><text:span text:style-name="T284"> </text:span><text:span text:style-name="T280">DE</text:span><text:span text:style-name="T284"> </text:span><text:span text:style-name="T280">HABILITAÇÃO</text:span><text:span text:style-name="T284"> </text:span></text:p>
      <text:p text:style-name="P84"/>
      <text:p text:style-name="P40">11.1.<text:span text:style-name="T97"> </text:span>Os<text:span text:style-name="T97"> </text:span>DOCUMENTOS<text:span text:style-name="T97"> </text:span>DE<text:span text:style-name="T97"> </text:span>HABILITAÇÃO<text:span text:style-name="T97"> </text:span>exigidos<text:span text:style-name="T97"> </text:span>neste<text:span text:style-name="T97"> </text:span>Edital<text:span text:style-name="T97"> </text:span>e<text:span text:style-name="T97"> </text:span>seus<text:span text:style-name="T97"> </text:span>Anexos<text:span text:style-name="T97"> </text:span>deverão<text:span text:style-name="T97"> </text:span>ser<text:span text:style-name="T97"> </text:span>apresentados<text:span text:style-name="T97"> </text:span>pelo<text:span text:style-name="T97"> </text:span>licitante<text:span text:style-name="T97"> </text:span>mais<text:span text:style-name="T97"> </text:span>bem<text:span text:style-name="T97"> </text:span>classificado,<text:span text:style-name="T97"> </text:span>conforme<text:span text:style-name="T97"> </text:span>NOTA<text:span text:style-name="T97"> </text:span>FINAL,<text:span text:style-name="T97"> </text:span>definido<text:span text:style-name="T97"> </text:span>no<text:span text:style-name="T97"> </text:span>Item<text:span text:style-name="T97"> </text:span><text:span text:style-name="T233">10</text:span><text:span text:style-name="T97"> </text:span>após<text:span text:style-name="T97"> </text:span>o<text:span text:style-name="T97"> </text:span>julgamento<text:span text:style-name="T97"> </text:span>da<text:span text:style-name="T97"> </text:span>PROPOSTA<text:span text:style-name="T97"> </text:span>DE<text:span text:style-name="T97"> </text:span>PREÇOS<text:span text:style-name="T97"> </text:span>e<text:span text:style-name="T97"> </text:span>PROPOSTA<text:span text:style-name="T97"> </text:span>TÉCNICA,<text:span text:style-name="T97"> </text:span>em<text:span text:style-name="T97"> </text:span>duas <text:span text:style-name="T97"><text:s/></text:span>vias,<text:span text:style-name="T97"> </text:span>em enve-</text:p>
      <text:p text:style-name="P86"><text:soft-page-break/></text:p>
      <text:p text:style-name="P40">lope<text:span text:style-name="T97"> <text:s/></text:span>lacrado,<text:span text:style-name="T97"> </text:span>contendo<text:span text:style-name="T97"> </text:span>as<text:span text:style-name="T97"> </text:span>seguintes<text:span text:style-name="T97"> </text:span>indicações<text:span text:style-name="T97"> </text:span>no<text:span text:style-name="T97"> </text:span>seu<text:span text:style-name="T97"> </text:span>anverso:</text:p>
      <text:p text:style-name="P40"/>
      <text:p text:style-name="P13">COMISSÃO<text:span text:style-name="T97"> ESPECIAL </text:span>DE<text:span text:style-name="T97"> </text:span>LICITAÇÃO</text:p>
      <text:p text:style-name="P13">ENVELOPE<text:span text:style-name="T97"> </text:span>III<text:span text:style-name="T97"> </text:span>-<text:span text:style-name="T97"> </text:span>DOCUMENTOS<text:span text:style-name="T97"> </text:span>DE<text:span text:style-name="T97"> </text:span>HABILITAÇÃO</text:p>
      <text:p text:style-name="P14"/>
      <text:p text:style-name="P13">RDC<text:span text:style-name="T97"> </text:span>PRESENCIAL<text:span text:style-name="T97"> </text:span>Nº<text:span text:style-name="T97"> 001</text:span>/2013</text:p>
      <text:p text:style-name="P15">RAZÃO<text:span text:style-name="T97"> </text:span>SOCIAL<text:span text:style-name="T97"> </text:span>DA<text:span text:style-name="T97"> </text:span>LICITANTE</text:p>
      <text:p text:style-name="P13">CNPJ<text:span text:style-name="T97"> </text:span>Nº<text:span text:style-name="T97"> </text:span>ou<text:span text:style-name="T97"> </text:span>documento<text:span text:style-name="T97"> </text:span>equivalente</text:p>
      <text:p text:style-name="P36"/>
      <text:p text:style-name="P110">11.1.2<text:span text:style-name="T97"> </text:span>Todos<text:span text:style-name="T97"> </text:span>os<text:span text:style-name="T97"> </text:span>DOCUMENTOS<text:span text:style-name="T97"> </text:span>DE<text:span text:style-name="T97"> </text:span>HABILITAÇÃO deverão ser apresentados em 02 (duas) vias e, poderão<text:span text:style-name="T97"> </text:span>ser<text:span text:style-name="T97"> </text:span>apresentados<text:span text:style-name="T97"> </text:span>em<text:span text:style-name="T97"> </text:span>original<text:span text:style-name="T97"> </text:span>ou<text:span text:style-name="T97"> </text:span>por<text:span text:style-name="T97"> </text:span>qualquer<text:span text:style-name="T97"> </text:span>processo<text:span text:style-name="T97"> </text:span>de<text:span text:style-name="T97"> </text:span>cópia autenticada,<text:span text:style-name="T97"> </text:span>ou<text:span text:style-name="T97"> </text:span>ainda,<text:span text:style-name="T97"> </text:span>publicação<text:span text:style-name="T97"> </text:span>em<text:span text:style-name="T97"> </text:span>órgão<text:span text:style-name="T97"> </text:span>de<text:span text:style-name="T97"> </text:span>imprensa<text:span text:style-name="T97"> </text:span>oficial,<text:span text:style-name="T97"> </text:span>desde<text:span text:style-name="T97"> </text:span>que<text:span text:style-name="T97"> </text:span>perfeitamente<text:span text:style-name="T97"> </text:span>legíveis.</text:p>
      <text:p text:style-name="P146"/>
      <text:p text:style-name="P40"><text:span text:style-name="T105">11.1.3</text:span><text:span text:style-name="T97"> </text:span>A<text:span text:style-name="T97"> </text:span>falta<text:span text:style-name="T97"> </text:span>de<text:span text:style-name="T97"> </text:span>data<text:span text:style-name="T97"> </text:span>ou<text:span text:style-name="T97"> </text:span>assinatura<text:span text:style-name="T97"> </text:span>nas<text:span text:style-name="T97"> </text:span>declarações<text:span text:style-name="T97"> </text:span>elaboradas<text:span text:style-name="T97"> </text:span>pela<text:span text:style-name="T97"> </text:span>própria<text:span text:style-name="T97"> </text:span>licitante<text:span text:style-name="T97"> </text:span>e<text:span text:style-name="T97"> </text:span>na<text:span text:style-name="T97"> </text:span>proposta<text:span text:style-name="T97"> </text:span>poderá<text:span text:style-name="T97"> </text:span>ser<text:span text:style-name="T97"> </text:span>igualmente<text:span text:style-name="T97"> </text:span>suprida<text:span text:style-name="T97"> </text:span>pelo<text:span text:style-name="T97"> </text:span>Representante<text:span text:style-name="T97"> </text:span>Legal<text:span text:style-name="T97"> </text:span>presente<text:span text:style-name="T97"> </text:span>à<text:span text:style-name="T97"> </text:span>sessão<text:span text:style-name="T97"> </text:span>de<text:span text:style-name="T97"> </text:span>abertura<text:span text:style-name="T97"> </text:span>e<text:span text:style-name="T97"> </text:span>julgamento<text:span text:style-name="T97"> </text:span>se<text:span text:style-name="T97"> </text:span>comprovadamente<text:span text:style-name="T97"> </text:span>possuir<text:span text:style-name="T97"> </text:span>poderes<text:span text:style-name="T97"> </text:span>para<text:span text:style-name="T97"> </text:span>esse<text:span text:style-name="T97"> </text:span>fim.</text:p>
      <text:p text:style-name="P40"/>
      <text:p text:style-name="P40"><text:span text:style-name="T105">11.1.4 </text:span>Todas<text:span text:style-name="T97"> </text:span>as<text:span text:style-name="T97"> </text:span>folhas<text:span text:style-name="T97"> </text:span>dos<text:span text:style-name="T97"> </text:span>DOCUMENTOS<text:span text:style-name="T97"> </text:span>DE<text:span text:style-name="T97"> </text:span>HABILITAÇÃO<text:span text:style-name="T97"> </text:span>deverão<text:span text:style-name="T97"> </text:span>estar<text:span text:style-name="T97"> </text:span>encadernadas,<text:span text:style-name="T97"> </text:span>rubricadas<text:span text:style-name="T97"> </text:span>pelo<text:span text:style-name="T97"> </text:span>representante<text:span text:style-name="T97"> </text:span>legal<text:span text:style-name="T97"> </text:span>da<text:span text:style-name="T97"> </text:span>licitante<text:span text:style-name="T97"> </text:span>e<text:span text:style-name="T97"> </text:span>numeradas<text:span text:style-name="T97"> </text:span>sequencialmente,<text:span text:style-name="T97"> </text:span>da<text:span text:style-name="T97"> </text:span>primeira<text:span text:style-name="T97"> </text:span>à<text:span text:style-name="T97"> </text:span>última,<text:span text:style-name="T97"> </text:span>de<text:span text:style-name="T97"> </text:span>modo<text:span text:style-name="T97"> </text:span>a<text:span text:style-name="T97"> </text:span>refletir<text:span text:style-name="T97"> </text:span>o<text:span text:style-name="T97"> </text:span>seu<text:span text:style-name="T97"> </text:span>número<text:span text:style-name="T97"> </text:span>exato.</text:p>
      <text:p text:style-name="P40"/>
      <text:p text:style-name="P224"><text:span text:style-name="T105">11.1.5</text:span><text:span text:style-name="T97"> </text:span>A<text:span text:style-name="T97"> </text:span>eventual<text:span text:style-name="T97"> </text:span>falta<text:span text:style-name="T97"> </text:span>e/ou<text:span text:style-name="T97"> </text:span>duplicidade<text:span text:style-name="T97"> </text:span>de<text:span text:style-name="T97"> </text:span>numeração<text:span text:style-name="T97"> </text:span>ou<text:span text:style-name="T97"> </text:span>ainda<text:span text:style-name="T97"> </text:span>de<text:span text:style-name="T97"> </text:span>rubrica<text:span text:style-name="T97"> </text:span>nas<text:span text:style-name="T97"> </text:span>folhas,<text:span text:style-name="T97"> </text:span>será<text:span text:style-name="T97"> </text:span>suprida<text:span text:style-name="T97"> </text:span>pelo<text:span text:style-name="T97"> </text:span>representante<text:span text:style-name="T97"> </text:span>credenciado<text:span text:style-name="T97"> </text:span>ou<text:span text:style-name="T97"> </text:span>por<text:span text:style-name="T97"> </text:span>membro<text:span text:style-name="T97"> </text:span>da<text:span text:style-name="T97"> </text:span>COMISSÃO,<text:span text:style-name="T97"> </text:span>na<text:span text:style-name="T97"> </text:span>sessão<text:span text:style-name="T97"> </text:span>de<text:span text:style-name="T97"> </text:span>abertura<text:span text:style-name="T97"> </text:span>do<text:span text:style-name="T97"> </text:span>respectivo<text:span text:style-name="T97"> </text:span>invólucro,<text:span text:style-name="T97"> </text:span>nos<text:span text:style-name="T97"> </text:span>termos<text:span text:style-name="T97"> </text:span>do<text:span text:style-name="T97"> </text:span>presente<text:span text:style-name="T97"> </text:span>Edital.</text:p>
      <text:p text:style-name="P40"/>
      <text:p text:style-name="P233"><text:span text:style-name="T107">11.1.6 </text:span><text:span text:style-name="T100">A</text:span><text:span text:style-name="T98"> </text:span><text:span text:style-name="T100">licitante</text:span><text:span text:style-name="T98"> </text:span><text:span text:style-name="T100">deve</text:span><text:span text:style-name="T98"> </text:span><text:span text:style-name="T100">apresentar</text:span><text:span text:style-name="T98"> </text:span><text:span text:style-name="T100">Carta</text:span><text:span text:style-name="T98"> </text:span><text:span text:style-name="T100">de</text:span><text:span text:style-name="T98"> </text:span><text:span text:style-name="T100">Apresentação</text:span><text:span text:style-name="T98"> </text:span><text:span text:style-name="T100">dos</text:span><text:span text:style-name="T98"> </text:span><text:span text:style-name="T100">DOCUMENTOS</text:span><text:span text:style-name="T98"> </text:span><text:span text:style-name="T100">DE</text:span><text:span text:style-name="T98"> </text:span><text:span text:style-name="T100">HABILITAÇÃO</text:span><text:span text:style-name="T98"> </text:span><text:span text:style-name="T100">assinada,</text:span><text:span text:style-name="T98"> </text:span><text:span text:style-name="T100">obrigatoriamente,</text:span><text:span text:style-name="T98"> </text:span><text:span text:style-name="T100">pelo</text:span><text:span text:style-name="T98"> </text:span><text:span text:style-name="T100">representante</text:span><text:span text:style-name="T98"> </text:span><text:span text:style-name="T100">legal</text:span><text:span text:style-name="T98"> </text:span><text:span text:style-name="T100">da</text:span><text:span text:style-name="T98"> </text:span><text:span text:style-name="T100">licitante,</text:span><text:span text:style-name="T98"> </text:span><text:span text:style-name="T100">ou</text:span><text:span text:style-name="T98"> </text:span><text:span text:style-name="T100">pela</text:span><text:span text:style-name="T98"> </text:span><text:span text:style-name="T100">líder</text:span><text:span text:style-name="T98"> </text:span><text:span text:style-name="T100">do</text:span><text:span text:style-name="T98"> </text:span><text:span text:style-name="T100">consórcio,</text:span><text:span text:style-name="T98"> </text:span><text:span text:style-name="T100">com</text:span><text:span text:style-name="T98"> </text:span><text:span text:style-name="T100">as</text:span><text:span text:style-name="T98"> </text:span><text:span text:style-name="T100">seguintes</text:span><text:span text:style-name="T98"> </text:span><text:span text:style-name="T100">informações</text:span><text:span text:style-name="T98"> </text:span><text:span text:style-name="T100">conforme</text:span><text:span text:style-name="T98"> </text:span><text:span text:style-name="T107">ANEXO</text:span><text:span text:style-name="T106"> </text:span><text:span text:style-name="T107">VI</text:span><text:span text:style-name="T106"> </text:span><text:span text:style-name="T107">-</text:span><text:span text:style-name="T106"> </text:span><text:span text:style-name="T107">CARTA</text:span><text:span text:style-name="T106"> </text:span><text:span text:style-name="T107">DE</text:span><text:span text:style-name="T106"> </text:span><text:span text:style-name="T107">APRESENTAÇÃO</text:span><text:span text:style-name="T106"> </text:span><text:span text:style-name="T107">DOS</text:span><text:span text:style-name="T106"> </text:span><text:span text:style-name="T107">DOCUMENTOS</text:span><text:span text:style-name="T106"> </text:span><text:span text:style-name="T107">DE</text:span><text:span text:style-name="T106"> </text:span><text:span text:style-name="T107">HABILITAÇÃO</text:span><text:span text:style-name="T106"> </text:span><text:span text:style-name="T107">(MODELO):</text:span><text:span text:style-name="T106"> </text:span></text:p>
      <text:p text:style-name="P40"/>
      <text:p text:style-name="P238"><text:span text:style-name="T105">11.1.7</text:span><text:span text:style-name="T97"> <text:s/></text:span>Credenciamento<text:span text:style-name="T97"> </text:span>do<text:span text:style-name="T97"> </text:span>Representante<text:span text:style-name="T97"> </text:span>Legal<text:span text:style-name="T97"> </text:span>para<text:span text:style-name="T97"> </text:span>assinatura<text:span text:style-name="T97"> </text:span>do<text:span text:style-name="T97"> </text:span>contrato.<text:span text:style-name="T97"> </text:span></text:p>
      <text:p text:style-name="P41"/>
      <text:p text:style-name="P10">11.2. NO ENVELOPE DE DOCUMENTOS DE HABILITAÇÃO deverá conter:</text:p>
      <text:p text:style-name="P27"/>
      <text:p text:style-name="P27"><text:span text:style-name="T47">11.2.1 -</text:span> Relativo à <text:span text:style-name="T47">QUALIFICAÇÃO TÉCNICA</text:span>, a licitante deverá apresentar os seguintes documentos:</text:p>
      <text:p text:style-name="P27"/>
      <text:p text:style-name="P201"><text:span text:style-name="T52">a)</text:span><text:span text:style-name="T98"> <text:s/></text:span><text:span text:style-name="T100">Declaração</text:span><text:span text:style-name="T98"> </text:span><text:span text:style-name="T100">da</text:span><text:span text:style-name="T98"> </text:span><text:span text:style-name="T100">licitante</text:span><text:span text:style-name="T98"> </text:span><text:span text:style-name="T100">de</text:span><text:span text:style-name="T98"> </text:span><text:span text:style-name="T100">que</text:span><text:span text:style-name="T98"> </text:span><text:span text:style-name="T100">não</text:span><text:span text:style-name="T98"> </text:span><text:span text:style-name="T100">possui</text:span><text:span text:style-name="T98"> </text:span><text:span text:style-name="T100">em</text:span><text:span text:style-name="T98"> </text:span><text:span text:style-name="T100">seu</text:span><text:span text:style-name="T98"> </text:span><text:span text:style-name="T100">quadro</text:span><text:span text:style-name="T98"> </text:span><text:span text:style-name="T100">de</text:span><text:span text:style-name="T98"> </text:span><text:span text:style-name="T100">pessoal</text:span><text:span text:style-name="T98"> </text:span><text:span text:style-name="T100">empregados</text:span><text:span text:style-name="T98"> </text:span><text:span text:style-name="T100">menores</text:span><text:span text:style-name="T98"> </text:span><text:span text:style-name="T100">de</text:span><text:span text:style-name="T98"> </text:span><text:span text:style-name="T100">18</text:span><text:span text:style-name="T98"> </text:span><text:span text:style-name="T100">(dezoito)</text:span><text:span text:style-name="T98"> </text:span><text:span text:style-name="T100">anos</text:span><text:span text:style-name="T98"> </text:span><text:span text:style-name="T100">em</text:span><text:span text:style-name="T98"> </text:span><text:span text:style-name="T100">trabalho</text:span><text:span text:style-name="T98"> </text:span><text:span text:style-name="T100">noturno,</text:span><text:span text:style-name="T98"> </text:span><text:span text:style-name="T100">perigoso</text:span><text:span text:style-name="T98"> </text:span><text:span text:style-name="T100">ou</text:span><text:span text:style-name="T98"> </text:span><text:span text:style-name="T100">insalubre,</text:span><text:span text:style-name="T98"> </text:span><text:span text:style-name="T100">e</text:span><text:span text:style-name="T98"> </text:span><text:span text:style-name="T100">menores</text:span><text:span text:style-name="T98"> </text:span><text:span text:style-name="T100">de</text:span><text:span text:style-name="T98"> </text:span><text:span text:style-name="T100">16</text:span><text:span text:style-name="T98"> </text:span><text:span text:style-name="T100">(dezesseis)</text:span><text:span text:style-name="T98"> </text:span><text:span text:style-name="T100">anos</text:span><text:span text:style-name="T98"> </text:span><text:span text:style-name="T100">em</text:span><text:span text:style-name="T98"> </text:span><text:span text:style-name="T100">qualquer</text:span><text:span text:style-name="T98"> </text:span><text:span text:style-name="T100">trabalho,</text:span><text:span text:style-name="T98"> </text:span><text:span text:style-name="T100">salvo</text:span><text:span text:style-name="T98"> </text:span><text:span text:style-name="T100">na</text:span><text:span text:style-name="T98"> </text:span><text:span text:style-name="T100">condição</text:span><text:span text:style-name="T98"> </text:span><text:span text:style-name="T100">de</text:span><text:span text:style-name="T98"> </text:span><text:span text:style-name="T100">aprendizes,</text:span><text:span text:style-name="T98"> </text:span><text:span text:style-name="T100">a</text:span><text:span text:style-name="T98"> </text:span><text:span text:style-name="T100">partir</text:span><text:span text:style-name="T98"> </text:span><text:span text:style-name="T100">de</text:span><text:span text:style-name="T98"> </text:span><text:span text:style-name="T100">14</text:span><text:span text:style-name="T98"> </text:span><text:span text:style-name="T100">(quatorze)</text:span><text:span text:style-name="T98"> </text:span><text:span text:style-name="T100">anos,</text:span><text:span text:style-name="T98"> </text:span><text:span text:style-name="T100">nos</text:span><text:span text:style-name="T98"> </text:span><text:span text:style-name="T100">termos</text:span><text:span text:style-name="T98"> </text:span><text:span text:style-name="T100">do</text:span><text:span text:style-name="T98"> </text:span><text:span text:style-name="T100">inciso</text:span><text:span text:style-name="T98"> </text:span><text:span text:style-name="T100">XXXIII</text:span><text:span text:style-name="T98"> </text:span><text:span text:style-name="T100">do</text:span><text:span text:style-name="T98"> </text:span><text:span text:style-name="T100">art.</text:span><text:span text:style-name="T98"> </text:span><text:span text:style-name="T100">7º</text:span><text:span text:style-name="T98"> </text:span><text:span text:style-name="T100">da</text:span><text:span text:style-name="T98"> </text:span><text:span text:style-name="T100">Constituição</text:span><text:span text:style-name="T98"> </text:span><text:span text:style-name="T100">Federal</text:span><text:span text:style-name="T98"> </text:span><text:span text:style-name="T100">(Emenda</text:span><text:span text:style-name="T98"> </text:span><text:span text:style-name="T100">Constitucional</text:span><text:span text:style-name="T98"> </text:span><text:span text:style-name="T100">nº</text:span><text:span text:style-name="T98"> </text:span><text:span text:style-name="T100">20,</text:span><text:span text:style-name="T98"> </text:span><text:span text:style-name="T100">de</text:span><text:span text:style-name="T98"> </text:span><text:span text:style-name="T100">1998).</text:span><text:span text:style-name="T98"> </text:span></text:p>
      <text:p text:style-name="P25"/>
      <text:p text:style-name="P27"><text:span text:style-name="T47">b)</text:span> Certidão comprobatória de <text:span text:style-name="T69">inscrição ou</text:span><text:span text:style-name="T47"> </text:span><text:span text:style-name="T69">registro</text:span><text:span text:style-name="T47"> </text:span>da licitante e dos seus responsáveis técnicos no Conselho Regional de Engenharia e Agronomia (CREA) e/ou Conselho Regional de Arquitetura e Urbanismo (CAU) da região a que estiverem vinculados, que comprove o exercício da atividade relacionada com o objeto desta licitação.</text:p>
      <text:p text:style-name="P27"/>
      <text:p text:style-name="P211"><text:span text:style-name="T13">c)</text:span><text:span text:style-name="T7"> </text:span><text:span text:style-name="T3">Compromisso</text:span><text:span text:style-name="T7"> </text:span><text:span text:style-name="T3">de</text:span><text:span text:style-name="T7"> </text:span><text:span text:style-name="T3">constituição</text:span><text:span text:style-name="T7"> </text:span><text:span text:style-name="T3">do</text:span><text:span text:style-name="T7"> </text:span><text:span text:style-name="T3">Consórcio,</text:span><text:span text:style-name="T7"> </text:span><text:span text:style-name="T3">conforme</text:span><text:span text:style-name="T7"> </text:span><text:span text:style-name="T3">indicado</text:span><text:span text:style-name="T7"> </text:span><text:span text:style-name="T3">no</text:span><text:span text:style-name="T7"> </text:span><text:span text:style-name="T3">subitem</text:span><text:span text:style-name="T7"> </text:span><text:a xlink:type="simple" xlink:href="../../../../../home/raimundo/Tempo/NANCY/HYPERLINK#page5"><text:span text:style-name="Internet_20_link"><text:span text:style-name="T247"><text:s/></text:span></text:span></text:a><text:span text:style-name="Internet_20_link"><text:span text:style-name="T246">5</text:span></text:span><text:a xlink:type="simple" xlink:href="../../../../../home/raimundo/Tempo/NANCY/HYPERLINK#page5"><text:span text:style-name="Internet_20_link"><text:span text:style-name="T245">.1.2</text:span></text:span></text:a><text:a xlink:type="simple" xlink:href="../../../../../home/raimundo/Tempo/NANCY/HYPERLINK#page5"><text:span text:style-name="Internet_20_link"><text:span text:style-name="T248"> </text:span></text:span></text:a><text:span text:style-name="T3">deste</text:span><text:span text:style-name="T7"> </text:span><text:span text:style-name="T3">Edital,</text:span><text:span text:style-name="T7"> </text:span><text:span text:style-name="T3">se</text:span><text:span text:style-name="T7"> </text:span><text:span text:style-name="T3">for</text:span><text:span text:style-name="T7"> </text:span><text:span text:style-name="T3">o</text:span><text:span text:style-name="T7"> </text:span><text:span text:style-name="T3">caso.</text:span></text:p>
      <text:p text:style-name="P40"/>
      <text:p text:style-name="P210"/>
      <text:p text:style-name="P210"><text:soft-page-break/></text:p>
      <text:p text:style-name="P201"><text:span text:style-name="T52">d)</text:span><text:span text:style-name="T98"> </text:span><text:span text:style-name="T100">Termo</text:span><text:span text:style-name="T98"> </text:span><text:span text:style-name="T100">de</text:span><text:span text:style-name="T98"> </text:span><text:span text:style-name="T100">indicação</text:span><text:span text:style-name="T98"> </text:span><text:span text:style-name="T100">do</text:span><text:span text:style-name="T98"> </text:span><text:span text:style-name="T100">pessoal</text:span><text:span text:style-name="T98"> </text:span><text:span text:style-name="T100">técnico</text:span><text:span text:style-name="T98"> </text:span><text:span text:style-name="T100">qualificado,</text:span><text:span text:style-name="T98"> </text:span><text:span text:style-name="T100">no</text:span><text:span text:style-name="T98"> </text:span><text:span text:style-name="T100">qual</text:span><text:span text:style-name="T98"> </text:span><text:span text:style-name="T100">os</text:span><text:span text:style-name="T98"> </text:span><text:span text:style-name="T100">profissionais</text:span><text:span text:style-name="T98"> </text:span><text:span text:style-name="T100">indicados</text:span><text:span text:style-name="T98"> </text:span><text:span text:style-name="T100">pela</text:span><text:span text:style-name="T98"> </text:span><text:span text:style-name="T100">licitante,</text:span><text:span text:style-name="T98"> </text:span><text:span text:style-name="T100">para</text:span><text:span text:style-name="T98"> </text:span><text:span text:style-name="T100">fins</text:span><text:span text:style-name="T98"> </text:span><text:span text:style-name="T100">de</text:span><text:span text:style-name="T98"> </text:span><text:span text:style-name="T100">comprovação</text:span><text:span text:style-name="T98"> </text:span><text:span text:style-name="T100">de</text:span><text:span text:style-name="T98"> </text:span><text:span text:style-name="T100">capacidade</text:span><text:span text:style-name="T98"> </text:span><text:span text:style-name="T100">técnica,</text:span><text:span text:style-name="T98"> </text:span><text:span text:style-name="T100">declarem</text:span><text:span text:style-name="T98"> </text:span><text:span text:style-name="T100">que</text:span><text:span text:style-name="T98"> </text:span><text:span text:style-name="T100">participarão,</text:span><text:span text:style-name="T98"> </text:span><text:span text:style-name="T100">a</text:span><text:span text:style-name="T98"> </text:span><text:span text:style-name="T100">serviço</text:span><text:span text:style-name="T98"> </text:span><text:span text:style-name="T100">da</text:span><text:span text:style-name="T98"> </text:span><text:span text:style-name="T100">licitante,</text:span><text:span text:style-name="T98"> </text:span><text:span text:style-name="T100">das</text:span><text:span text:style-name="T98"> </text:span><text:span text:style-name="T100">obras</text:span><text:span text:style-name="T98"> </text:span><text:span text:style-name="T100">ou</text:span><text:span text:style-name="T98"> </text:span><text:span text:style-name="T100">serviços.</text:span><text:span text:style-name="T98"> </text:span><text:span text:style-name="T100">Este</text:span><text:span text:style-name="T98"> </text:span><text:span text:style-name="T100">termo</text:span><text:span text:style-name="T98"> </text:span><text:span text:style-name="T100">deverá</text:span><text:span text:style-name="T98"> </text:span><text:span text:style-name="T100">ser</text:span><text:span text:style-name="T98"> </text:span><text:span text:style-name="T100">firmado</text:span><text:span text:style-name="T98"> </text:span><text:span text:style-name="T100">pelo</text:span><text:span text:style-name="T98"> </text:span><text:span text:style-name="T100">representante</text:span><text:span text:style-name="T98"> </text:span><text:span text:style-name="T100">da</text:span><text:span text:style-name="T98"> </text:span><text:span text:style-name="T100">licitante</text:span><text:span text:style-name="T98"> </text:span><text:span text:style-name="T100">com</text:span><text:span text:style-name="T98"> </text:span><text:span text:style-name="T100">o</text:span><text:span text:style-name="T98"> </text:span><text:span text:style-name="T100">ciente</text:span><text:span text:style-name="T98"> </text:span><text:span text:style-name="T100">do</text:span><text:span text:style-name="T98"> </text:span><text:span text:style-name="T100">profissional</text:span><text:span text:style-name="T98"> </text:span><text:span text:style-name="T100">conforme</text:span><text:span text:style-name="T98"> <text:s/></text:span><text:span text:style-name="T107">ANEXO</text:span><text:span text:style-name="T106"> </text:span><text:span text:style-name="T107">VII</text:span><text:span text:style-name="T106"> </text:span><text:span text:style-name="T107">-</text:span><text:span text:style-name="T106"> </text:span><text:span text:style-name="T107">QUADRO</text:span><text:span text:style-name="T106"> </text:span><text:span text:style-name="T107">DE</text:span><text:span text:style-name="T106"> </text:span><text:span text:style-name="T107">PESSOAL TÉCNICO</text:span><text:span text:style-name="T106"> </text:span><text:span text:style-name="T107">(MODELO).</text:span></text:p>
      <text:p text:style-name="P25"/>
      <text:p text:style-name="P27"><text:span text:style-name="T47">e)</text:span> <text:span text:style-name="T141">Comprovação</text:span><text:span text:style-name="T143"> </text:span><text:span text:style-name="T142">de</text:span><text:span text:style-name="T143"> </text:span><text:span text:style-name="T142">Capacitação</text:span><text:span text:style-name="T143"> </text:span><text:span text:style-name="T142">Operacional</text:span><text:span text:style-name="T143"> </text:span><text:span text:style-name="T142">da</text:span><text:span text:style-name="T143"> </text:span><text:span text:style-name="T142">Empresa</text:span><text:span text:style-name="T144"> </text:span><text:span text:style-name="T145">para</text:span><text:span text:style-name="T144"> </text:span><text:span text:style-name="T145">desempenho</text:span><text:span text:style-name="T144"> </text:span><text:span text:style-name="T145">de</text:span><text:span text:style-name="T144"> </text:span><text:span text:style-name="T145">atividade</text:span><text:span text:style-name="T144"> </text:span><text:span text:style-name="T145">pertinente</text:span><text:span text:style-name="T144"> </text:span><text:span text:style-name="T145">e</text:span><text:span text:style-name="T144"> </text:span><text:span text:style-name="T145">compatível</text:span><text:span text:style-name="T144"> </text:span><text:span text:style-name="T145">com</text:span><text:span text:style-name="T144"> </text:span><text:span text:style-name="T145">o</text:span><text:span text:style-name="T144"> </text:span><text:span text:style-name="T145">objeto</text:span><text:span text:style-name="T144"> </text:span><text:span text:style-name="T145">deste</text:span><text:span text:style-name="T144"> </text:span><text:span text:style-name="T145">Licitação,</text:span><text:span text:style-name="T144"> </text:span><text:span text:style-name="T145">através</text:span><text:span text:style-name="T144"> </text:span><text:span text:style-name="T145">de</text:span><text:span text:style-name="T144"> </text:span><text:span text:style-name="T145">um</text:span><text:span text:style-name="T144"> </text:span><text:span text:style-name="T145">ou</text:span><text:span text:style-name="T144"> </text:span><text:span text:style-name="T145">mais</text:span><text:span text:style-name="T144"> </text:span><text:span text:style-name="T145">atestados</text:span><text:span text:style-name="T144"> </text:span><text:span text:style-name="T145">fornecidos</text:span><text:span text:style-name="T144"> </text:span><text:span text:style-name="T145">por</text:span><text:span text:style-name="T144"> </text:span><text:span text:style-name="T145">pessoa(s)</text:span><text:span text:style-name="T144"> </text:span><text:span text:style-name="T145">jurídica(s)</text:span><text:span text:style-name="T144"> </text:span><text:span text:style-name="T145">de</text:span><text:span text:style-name="T144"> </text:span><text:span text:style-name="T145">direito</text:span><text:span text:style-name="T144"> </text:span><text:span text:style-name="T145">público</text:span><text:span text:style-name="T144"> </text:span><text:span text:style-name="T145">ou</text:span><text:span text:style-name="T144"> </text:span><text:span text:style-name="T145">privado,</text:span><text:span text:style-name="T144"> </text:span><text:span text:style-name="T146">de</text:span><text:span text:style-name="T144"> </text:span><text:span text:style-name="T145">serviços</text:span><text:span text:style-name="T144"> </text:span><text:span text:style-name="T145">com</text:span><text:span text:style-name="T144"> </text:span><text:span text:style-name="T145">carac-terísticas</text:span><text:span text:style-name="T144"> </text:span><text:span text:style-name="T145">semelhantes</text:span><text:span text:style-name="T144"> </text:span><text:span text:style-name="T145">aos</text:span><text:span text:style-name="T144"> </text:span><text:span text:style-name="T145">itens</text:span><text:span text:style-name="T144"> </text:span><text:span text:style-name="T145">relevantes</text:span><text:span text:style-name="T144"> </text:span><text:span text:style-name="T145">da</text:span><text:span text:style-name="T144"> </text:span><text:span text:style-name="T145">obra,</text:span><text:span text:style-name="T144"> </text:span><text:span text:style-name="T145">atendendo</text:span><text:span text:style-name="T144"> </text:span><text:span text:style-name="T145">no</text:span><text:span text:style-name="T144"> </text:span><text:span text:style-name="T145">mínimo,</text:span><text:span text:style-name="T144"> </text:span><text:span text:style-name="T145">às</text:span><text:span text:style-name="T144"> </text:span><text:span text:style-name="T145">exigências</text:span><text:span text:style-name="T144"> </text:span><text:span text:style-name="T145">a</text:span><text:span text:style-name="T144"> </text:span><text:span text:style-name="T145">seguir:</text:span></text:p>
      <text:p text:style-name="P121"><text:s/></text:p>
      <text:list xml:id="list2582907907180892256" text:style-name="WW8Num48">
        <text:list-item>
          <text:p text:style-name="P455"><text:span text:style-name="T150">52.000</text:span><text:span text:style-name="T155"> </text:span><text:span text:style-name="T152">(cinquenta</text:span><text:span text:style-name="T155"> </text:span><text:span text:style-name="T152">e</text:span><text:span text:style-name="T155"> </text:span><text:span text:style-name="T152">dois</text:span><text:span text:style-name="T155"> </text:span><text:span text:style-name="T152">mil)</text:span><text:span text:style-name="T155"> </text:span><text:span text:style-name="T152">metros</text:span><text:span text:style-name="T155"> </text:span><text:span text:style-name="T152">de</text:span><text:span text:style-name="T155"> </text:span><text:span text:style-name="T152">rede</text:span><text:span text:style-name="T155"> </text:span><text:span text:style-name="T152">coletora</text:span><text:span text:style-name="T155"> </text:span><text:span text:style-name="T152">de</text:span><text:span text:style-name="T155"> </text:span><text:span text:style-name="T152">esgotos</text:span><text:span text:style-name="T155"> </text:span><text:span text:style-name="T152">ou</text:span><text:span text:style-name="T155"> </text:span><text:span text:style-name="T152">emissário</text:span><text:span text:style-name="T155"> </text:span><text:span text:style-name="T152">maior</text:span><text:span text:style-name="T155"> </text:span><text:span text:style-name="T152">ou</text:span><text:span text:style-name="T155"> </text:span><text:span text:style-name="T152">igual</text:span><text:span text:style-name="T155"> </text:span><text:span text:style-name="T152">a</text:span><text:span text:style-name="T155"> </text:span><text:span text:style-name="T152">150mm;</text:span></text:p>
        </text:list-item>
        <text:list-item>
          <text:p text:style-name="P456"><text:span text:style-name="T76">66.000</text:span><text:span text:style-name="T296"> </text:span>(sessenta<text:span text:style-name="T296"> </text:span>e<text:span text:style-name="T296"> </text:span>seis<text:span text:style-name="T296"> </text:span>mil)<text:span text:style-name="T296"> </text:span>metros<text:span text:style-name="T296"> </text:span>quadrados<text:span text:style-name="T296"> </text:span>de<text:span text:style-name="T296"> </text:span>escoramento;</text:p>
        </text:list-item>
        <text:list-item>
          <text:p text:style-name="P456"><text:span text:style-name="T76">14.000</text:span><text:span text:style-name="T296"> </text:span>(quatorze<text:span text:style-name="T296"> </text:span>mil)<text:span text:style-name="T296"> </text:span>metros<text:span text:style-name="T296"> </text:span>de<text:span text:style-name="T296"> </text:span>rede<text:span text:style-name="T296"> </text:span>ou<text:span text:style-name="T296"> </text:span>emissário<text:span text:style-name="T296"> </text:span>com<text:span text:style-name="T296"> </text:span>rebaixamento<text:span text:style-name="T296"> </text:span>de<text:span text:style-name="T296"> </text:span>lençol<text:span text:style-name="T296"> </text:span>freático<text:span text:style-name="T296"> </text:span>com<text:span text:style-name="T296"> </text:span>ponteiras<text:span text:style-name="T296"> </text:span>filtrantes;</text:p>
        </text:list-item>
        <text:list-item>
          <text:p text:style-name="P457"><text:span text:style-name="T76">03</text:span><text:span text:style-name="T296"> </text:span>estação<text:span text:style-name="T296"> </text:span>elevatória<text:span text:style-name="T296"> </text:span>de<text:span text:style-name="T296"> </text:span>esgotos;</text:p>
        </text:list-item>
        <text:list-item>
          <text:p text:style-name="P457"><text:span text:style-name="T76">01</text:span><text:span text:style-name="T296"> </text:span>estação<text:span text:style-name="T296"> </text:span>de<text:span text:style-name="T296"> </text:span>tratamento<text:span text:style-name="T296"> </text:span>de<text:span text:style-name="T296"> </text:span>esgoto</text:p>
        </text:list-item>
      </text:list>
      <text:p text:style-name="P137"/>
      <text:p text:style-name="P153"><text:span text:style-name="T244">f)</text:span><text:span text:style-name="T243"> </text:span><text:span text:style-name="T4">Comprovação</text:span><text:span text:style-name="T5"> </text:span><text:span text:style-name="T4">de</text:span><text:span text:style-name="T5"> </text:span><text:span text:style-name="T4">que</text:span><text:span text:style-name="T5"> </text:span><text:span text:style-name="T4">a</text:span><text:span text:style-name="T5"> </text:span><text:span text:style-name="T4">Licitante</text:span><text:span text:style-name="T5"> </text:span><text:span text:style-name="T4">possui</text:span><text:span text:style-name="T5"> </text:span><text:span text:style-name="T4">no</text:span><text:span text:style-name="T5"> </text:span><text:span text:style-name="T4">seu</text:span><text:span text:style-name="T5"> </text:span><text:span text:style-name="T4">quadro</text:span><text:span text:style-name="T5"> </text:span><text:span text:style-name="T4">permanente,</text:span><text:span text:style-name="T5"> </text:span><text:span text:style-name="T4">na</text:span><text:span text:style-name="T5"> </text:span><text:span text:style-name="T4">data</text:span><text:span text:style-name="T5"> </text:span><text:span text:style-name="T4">de</text:span><text:span text:style-name="T5"> </text:span><text:span text:style-name="T4">apresentação</text:span><text:span text:style-name="T5"> </text:span><text:span text:style-name="T4">da</text:span><text:span text:style-name="T5"> </text:span><text:span text:style-name="T4">proposta,</text:span><text:span text:style-name="T5"> </text:span><text:span text:style-name="T4">profissional(ais)</text:span><text:span text:style-name="T5"> </text:span><text:span text:style-name="T4">de</text:span><text:span text:style-name="T5"> </text:span><text:span text:style-name="T4">nível</text:span><text:span text:style-name="T5"> </text:span><text:span text:style-name="T4">superior</text:span><text:span text:style-name="T5"> </text:span><text:span text:style-name="T4">ou</text:span><text:span text:style-name="T5"> </text:span><text:span text:style-name="T4">outro</text:span><text:span text:style-name="T5"> </text:span><text:span text:style-name="T4">devidamente</text:span><text:span text:style-name="T5"> </text:span><text:span text:style-name="T4">reconhecido</text:span><text:span text:style-name="T5"> </text:span><text:span text:style-name="T4">pela</text:span><text:span text:style-name="T5"> </text:span><text:span text:style-name="T4">entidade</text:span><text:span text:style-name="T5"> </text:span><text:span text:style-name="T4">competente,</text:span><text:span text:style-name="T5"> </text:span><text:span text:style-name="T4">detentor(es)</text:span><text:span text:style-name="T5"> </text:span><text:span text:style-name="T4">de</text:span><text:span text:style-name="T5"> </text:span><text:span text:style-name="T4">atestado(s)</text:span><text:span text:style-name="T5"> </text:span><text:span text:style-name="T4">ou</text:span><text:span text:style-name="T5"> </text:span><text:span text:style-name="T4">certidão(ões)</text:span><text:span text:style-name="T5"> </text:span><text:span text:style-name="T4">emitido(s)</text:span><text:span text:style-name="T5"> </text:span><text:span text:style-name="T4">por</text:span><text:span text:style-name="T5"> </text:span><text:span text:style-name="T4">pessoa(s)</text:span><text:span text:style-name="T5"> </text:span><text:span text:style-name="T4">jurídica(s)</text:span><text:span text:style-name="T5"> </text:span><text:span text:style-name="T4">de</text:span><text:span text:style-name="T5"> </text:span><text:span text:style-name="T4">direito</text:span><text:span text:style-name="T5"> </text:span><text:span text:style-name="T4">público</text:span><text:span text:style-name="T5"> </text:span><text:span text:style-name="T4">ou</text:span><text:span text:style-name="T5"> </text:span><text:span text:style-name="T4">privado,</text:span><text:span text:style-name="T5"> </text:span><text:span text:style-name="T4">acompanhado</text:span><text:span text:style-name="T5"> </text:span><text:span text:style-name="T4">do(s)</text:span><text:span text:style-name="T5"> </text:span><text:span text:style-name="T4">respectivo(s)</text:span><text:span text:style-name="T5"> </text:span><text:span text:style-name="T4">Certificado(s)</text:span><text:span text:style-name="T5"> </text:span><text:span text:style-name="T4">de</text:span><text:span text:style-name="T5"> </text:span><text:span text:style-name="T4">Acervo</text:span><text:span text:style-name="T5"> </text:span><text:span text:style-name="T4">Técnico</text:span><text:span text:style-name="T5"> </text:span><text:span text:style-name="T4">expedido(s)</text:span><text:span text:style-name="T5"> </text:span><text:span text:style-name="T4">pelo(s)</text:span><text:span text:style-name="T5"> </text:span><text:span text:style-name="T4">CREA(s)</text:span><text:span text:style-name="T5"> </text:span><text:span text:style-name="T4">da(s)</text:span><text:span text:style-name="T5"> </text:span><text:span text:style-name="T4">região(ões)</text:span><text:span text:style-name="T5"> </text:span><text:span text:style-name="T4">onde</text:span><text:span text:style-name="T5"> </text:span><text:span text:style-name="T4">à(s)</text:span><text:span text:style-name="T5"> </text:span><text:span text:style-name="T4">obra(s)</text:span><text:span text:style-name="T5"> </text:span><text:span text:style-name="T4">tenha(m)</text:span><text:span text:style-name="T5"> </text:span><text:span text:style-name="T4">sido</text:span><text:span text:style-name="T5"> </text:span><text:span text:style-name="T4">executada(s),</text:span><text:span text:style-name="T5"> </text:span><text:span text:style-name="T4">que</text:span><text:span text:style-name="T5"> </text:span><text:span text:style-name="T4">comprove(m)</text:span><text:span text:style-name="T5"> </text:span><text:span text:style-name="T4">ter</text:span><text:span text:style-name="T5"> </text:span><text:span text:style-name="T4">executado</text:span><text:span text:style-name="T5"> </text:span><text:span text:style-name="T4">ou</text:span><text:span text:style-name="T5"> </text:span><text:span text:style-name="T4">participado</text:span><text:span text:style-name="T5"> </text:span><text:span text:style-name="T4">da</text:span><text:span text:style-name="T5"> </text:span><text:span text:style-name="T4">execução</text:span><text:span text:style-name="T5"> </text:span><text:span text:style-name="T4">de</text:span><text:span text:style-name="T5"> </text:span><text:span text:style-name="T4">obras</text:span><text:span text:style-name="T5"> </text:span><text:span text:style-name="T4">ou</text:span><text:span text:style-name="T5"> </text:span><text:span text:style-name="T4">serviços</text:span><text:span text:style-name="T5"> </text:span><text:span text:style-name="T4">de</text:span><text:span text:style-name="T5"> </text:span><text:span text:style-name="T4">engenharia,</text:span><text:span text:style-name="T5"> </text:span><text:span text:style-name="T4">com</text:span><text:span text:style-name="T5"> </text:span><text:span text:style-name="T4">características</text:span><text:span text:style-name="T5"> </text:span><text:span text:style-name="T4">semelhantes</text:span><text:span text:style-name="T5"> </text:span><text:span text:style-name="T4">ao</text:span><text:span text:style-name="T5"> </text:span><text:span text:style-name="T4">objetivo</text:span><text:span text:style-name="T5"> </text:span><text:span text:style-name="T4">da</text:span><text:span text:style-name="T5"> </text:span><text:span text:style-name="T4">presente</text:span><text:span text:style-name="T5"> </text:span><text:span text:style-name="T4">Licitação,</text:span><text:span text:style-name="T5"> </text:span><text:span text:style-name="T4">limitadas</text:span><text:span text:style-name="T5"> </text:span><text:span text:style-name="T4">estas</text:span><text:span text:style-name="T5"> </text:span><text:span text:style-name="T4">exclusivamente</text:span><text:span text:style-name="T5"> </text:span><text:span text:style-name="T4">às</text:span><text:span text:style-name="T5"> </text:span><text:span text:style-name="T4">parcelas</text:span><text:span text:style-name="T5"> </text:span><text:span text:style-name="T4">de</text:span><text:span text:style-name="T5"> </text:span><text:span text:style-name="T4">maior</text:span><text:span text:style-name="T5"> </text:span><text:span text:style-name="T4">relevância</text:span><text:span text:style-name="T5"> </text:span><text:span text:style-name="T4">e</text:span><text:span text:style-name="T5"> </text:span><text:span text:style-name="T4">de</text:span><text:span text:style-name="T5"> </text:span><text:span text:style-name="T4">valor</text:span><text:span text:style-name="T5"> </text:span><text:span text:style-name="T4">significativo,</text:span><text:span text:style-name="T5"> </text:span><text:span text:style-name="T4">relacionadas</text:span><text:span text:style-name="T5"> </text:span><text:span text:style-name="T4">a</text:span><text:span text:style-name="T5"> </text:span><text:span text:style-name="T4">seguir:</text:span><text:span text:style-name="T298"> </text:span></text:p>
      <text:p text:style-name="P144"/>
      <text:list xml:id="list29463862" text:continue-numbering="true" text:style-name="WW8Num48">
        <text:list-item>
          <text:p text:style-name="P458"><text:span text:style-name="T66">39.000</text:span><text:span text:style-name="T73"> </text:span><text:span text:style-name="T69">(trinta e nove</text:span><text:span text:style-name="T73"> </text:span><text:span text:style-name="T69">mil)</text:span><text:span text:style-name="T73"> </text:span><text:span text:style-name="T69">metros</text:span><text:span text:style-name="T73"> </text:span><text:span text:style-name="T69">de</text:span><text:span text:style-name="T73"> </text:span><text:span text:style-name="T69">rede</text:span><text:span text:style-name="T73"> </text:span><text:span text:style-name="T69">coletora</text:span><text:span text:style-name="T73"> </text:span><text:span text:style-name="T69">de</text:span><text:span text:style-name="T73"> </text:span><text:span text:style-name="T69">esgotos</text:span><text:span text:style-name="T73"> </text:span><text:span text:style-name="T69">ou</text:span><text:span text:style-name="T73"> </text:span><text:span text:style-name="T69">emissário</text:span><text:span text:style-name="T73"> </text:span><text:span text:style-name="T69">maior</text:span><text:span text:style-name="T73"> </text:span><text:span text:style-name="T69">ou</text:span><text:span text:style-name="T73"> </text:span><text:span text:style-name="T69">igual</text:span><text:span text:style-name="T73"> </text:span><text:span text:style-name="T69">a</text:span><text:span text:style-name="T73"> </text:span><text:span text:style-name="T69">150mm;</text:span></text:p>
        </text:list-item>
        <text:list-item>
          <text:p text:style-name="P459"><text:span text:style-name="T297">50.000</text:span><text:span text:style-name="T296"> </text:span>(cinquenta<text:span text:style-name="T296"> </text:span>mil)<text:span text:style-name="T296"> </text:span>metros<text:span text:style-name="T296"> </text:span>quadrados<text:span text:style-name="T296"> </text:span>de<text:span text:style-name="T296"> </text:span>escoramento;</text:p>
        </text:list-item>
        <text:list-item>
          <text:p text:style-name="P459"><text:span text:style-name="T297">11.000</text:span><text:span text:style-name="T296"> </text:span>(onze<text:span text:style-name="T296"> </text:span>mil)<text:span text:style-name="T296"> </text:span>metros<text:span text:style-name="T296"> </text:span>de<text:span text:style-name="T296"> </text:span>rede<text:span text:style-name="T296"> </text:span>ou<text:span text:style-name="T296"> </text:span>emissário<text:span text:style-name="T296"> </text:span>com<text:span text:style-name="T296"> </text:span>rebaixamento<text:span text:style-name="T296"> </text:span>de<text:span text:style-name="T296"> </text:span>lençol<text:span text:style-name="T296"> </text:span>freático<text:span text:style-name="T296"> </text:span>com<text:span text:style-name="T296"> </text:span>ponteiras<text:span text:style-name="T296"> </text:span>filtrantes;</text:p>
        </text:list-item>
        <text:list-item>
          <text:p text:style-name="P460"><text:span text:style-name="T76">02</text:span><text:span text:style-name="T296"> </text:span>estação<text:span text:style-name="T296"> </text:span>elevatória<text:span text:style-name="T296"> </text:span>de<text:span text:style-name="T296"> </text:span>esgotos;</text:p>
        </text:list-item>
        <text:list-item>
          <text:p text:style-name="P461"><text:span text:style-name="T76">01</text:span><text:span text:style-name="T298"> </text:span>estação<text:span text:style-name="T298"> </text:span>de<text:span text:style-name="T298"> </text:span>tratamento<text:span text:style-name="T298"> </text:span>de<text:span text:style-name="T298"> </text:span>esgoto</text:p>
        </text:list-item>
      </text:list>
      <text:list xml:id="list1310728179332770578" text:style-name="L6">
        <text:list-header>
          <text:p text:style-name="P363"/>
          <text:p text:style-name="P332"><text:span text:style-name="T178">f1) </text:span><text:span text:style-name="T177">A</text:span><text:span text:style-name="T176"> </text:span><text:span text:style-name="T177">comprovação</text:span><text:span text:style-name="T176"> </text:span><text:span text:style-name="T177">de</text:span><text:span text:style-name="T176"> </text:span><text:span text:style-name="T177">que</text:span><text:span text:style-name="T176"> </text:span><text:span text:style-name="T177">o(s)</text:span><text:span text:style-name="T176"> </text:span><text:span text:style-name="T177">profissional(ais)</text:span><text:span text:style-name="T176"> </text:span><text:span text:style-name="T177">de</text:span><text:span text:style-name="T176"> </text:span><text:span text:style-name="T177">nível</text:span><text:span text:style-name="T176"> </text:span><text:span text:style-name="T177">superior</text:span><text:span text:style-name="T176"> </text:span><text:span text:style-name="T177">referido(s)</text:span><text:span text:style-name="T176"> acima </text:span><text:span text:style-name="T177">pertence(m)</text:span><text:span text:style-name="T176"> </text:span><text:span text:style-name="T177">ao</text:span><text:span text:style-name="T176"> </text:span><text:span text:style-name="T177">quadro</text:span><text:span text:style-name="T176"> </text:span><text:span text:style-name="T177">da</text:span><text:span text:style-name="T176"> </text:span><text:span text:style-name="T177">Empresa</text:span><text:span text:style-name="T176"> </text:span><text:span text:style-name="T177">deverá</text:span><text:span text:style-name="T176"> </text:span><text:span text:style-name="T177">ser</text:span><text:span text:style-name="T176"> </text:span><text:span text:style-name="T177">feita</text:span><text:span text:style-name="T176"> </text:span><text:span text:style-name="T177">através</text:span><text:span text:style-name="T176"> </text:span><text:span text:style-name="T177">de</text:span><text:span text:style-name="T176"> </text:span><text:span text:style-name="T177">uma</text:span><text:span text:style-name="T176"> </text:span><text:span text:style-name="T177">das</text:span><text:span text:style-name="T176"> </text:span><text:span text:style-name="T177">seguintes</text:span><text:span text:style-name="T176"> </text:span><text:span text:style-name="T177">formas:</text:span></text:p>
          <text:p text:style-name="P364"/>
        </text:list-header>
      </text:list>
      <text:list xml:id="list29486289" text:continue-list="list29463862" text:style-name="WW8Num48">
        <text:list-item>
          <text:p text:style-name="P333"><text:span text:style-name="T76">Carteira</text:span><text:span text:style-name="T298"> </text:span>de<text:span text:style-name="T298"> </text:span>trabalho;</text:p>
        </text:list-item>
        <text:list-item>
          <text:p text:style-name="P333"><text:span text:style-name="T76">Certidão</text:span><text:span text:style-name="T298"> </text:span>do<text:span text:style-name="T298"> </text:span>CREA<text:span text:style-name="T298"> </text:span>para<text:span text:style-name="T298"> </text:span>os<text:span text:style-name="T298"> </text:span>Responsáveis<text:span text:style-name="T298"> </text:span>Técnicos<text:span text:style-name="T298"> </text:span>da<text:span text:style-name="T298"> </text:span>Empresa;</text:p>
        </text:list-item>
        <text:list-item>
          <text:p text:style-name="P333"><text:span text:style-name="T76">Contrato</text:span><text:span text:style-name="T298"> </text:span>Social<text:span text:style-name="T298"> </text:span>para<text:span text:style-name="T298"> </text:span>proprietários<text:span text:style-name="T298"> </text:span>ou<text:span text:style-name="T298"> </text:span>sócios<text:span text:style-name="T298"> </text:span>da<text:span text:style-name="T298"> </text:span>empresa;</text:p>
          <text:p text:style-name="P333"><text:soft-page-break/></text:p>
        </text:list-item>
        <text:list-item>
          <text:p text:style-name="P333"><text:span text:style-name="T76">Contrato</text:span><text:span text:style-name="T298"> </text:span>de<text:span text:style-name="T298"> </text:span>Prestação<text:span text:style-name="T298"> </text:span>de<text:span text:style-name="T298"> </text:span>Serviços;</text:p>
        </text:list-item>
        <text:list-item>
          <text:p text:style-name="P333"><text:span text:style-name="T76">Contrato</text:span><text:span text:style-name="T298"> </text:span>de<text:span text:style-name="T298"> </text:span>Trabalho<text:span text:style-name="T298"> </text:span>registrado<text:span text:style-name="T298"> </text:span>na<text:span text:style-name="T298"> </text:span>DRT.</text:p>
        </text:list-item>
      </text:list>
      <text:p text:style-name="P27"/>
      <text:list xml:id="list6402213454810571570" text:style-name="L7">
        <text:list-header>
          <text:p text:style-name="P334"><text:span text:style-name="T52">f2)</text:span><text:span text:style-name="T98"> <text:s/></text:span><text:span text:style-name="T100">Entende-se,</text:span><text:span text:style-name="T98"> </text:span><text:span text:style-name="T100">para</text:span><text:span text:style-name="T98"> </text:span><text:span text:style-name="T100">fins</text:span><text:span text:style-name="T98"> </text:span><text:span text:style-name="T100">deste</text:span><text:span text:style-name="T98"> </text:span><text:span text:style-name="T100">Edital,</text:span><text:span text:style-name="T98"> </text:span><text:span text:style-name="T100">como</text:span><text:span text:style-name="T98"> </text:span><text:span text:style-name="T100">pertencente</text:span><text:span text:style-name="T98"> </text:span><text:span text:style-name="T100">ao</text:span><text:span text:style-name="T98"> </text:span><text:span text:style-name="T100">quadro</text:span><text:span text:style-name="T98"> </text:span><text:span text:style-name="T100">permanente:</text:span></text:p>
        </text:list-header>
      </text:list>
      <text:p text:style-name="P27"/>
      <text:list xml:id="list3525466296018528558" text:style-name="L8">
        <text:list-item>
          <text:p text:style-name="P424"><text:span text:style-name="T97"><text:s/></text:span>Sócio;</text:p>
        </text:list-item>
      </text:list>
      <text:list xml:id="list6161366799872923644" text:style-name="L9">
        <text:list-item>
          <text:p text:style-name="P425"><text:span text:style-name="T97"><text:s/></text:span>Diretor;</text:p>
        </text:list-item>
      </text:list>
      <text:list xml:id="list1383638094521896626" text:style-name="L10">
        <text:list-item>
          <text:p text:style-name="P426"><text:span text:style-name="T97"><text:s/></text:span>Empregado;</text:p>
        </text:list-item>
      </text:list>
      <text:list xml:id="list5085208740019398323" text:style-name="L11">
        <text:list-item>
          <text:p text:style-name="P427"><text:span text:style-name="T97"><text:s/></text:span>Responsável<text:span text:style-name="T97"> </text:span>técnico;</text:p>
        </text:list-item>
      </text:list>
      <text:list xml:id="list1006805957184876821" text:style-name="L12">
        <text:list-item>
          <text:p text:style-name="P428"><text:span text:style-name="T97"><text:s/></text:span>Profissional<text:span text:style-name="T97"> </text:span>contratado.<text:span text:style-name="T97"> </text:span></text:p>
        </text:list-item>
      </text:list>
      <text:p text:style-name="P40"/>
      <text:list xml:id="list3918440507806977232" text:style-name="L13">
        <text:list-header>
          <text:p text:style-name="P462"><text:span text:style-name="T11">f3)</text:span> <text:span text:style-name="T3">A</text:span><text:span text:style-name="T7"> </text:span><text:span text:style-name="T3">comprovação</text:span><text:span text:style-name="T7"> </text:span><text:span text:style-name="T3">de</text:span><text:span text:style-name="T7"> </text:span><text:span text:style-name="T3">vinculação</text:span><text:span text:style-name="T7"> </text:span><text:span text:style-name="T3">dos</text:span><text:span text:style-name="T7"> </text:span><text:span text:style-name="T3">profissionais</text:span><text:span text:style-name="T7"> </text:span><text:span text:style-name="T3">deverá</text:span><text:span text:style-name="T7"> </text:span><text:span text:style-name="T3">atender</text:span><text:span text:style-name="T7"> </text:span><text:span text:style-name="T3">aos</text:span><text:span text:style-name="T7"> </text:span><text:span text:style-name="T3">seguintes</text:span><text:span text:style-name="T7"> </text:span><text:span text:style-name="T3">requisitos:</text:span></text:p>
        </text:list-header>
      </text:list>
      <text:p text:style-name="P40"/>
      <text:list xml:id="list2466814693543228439" text:style-name="L14">
        <text:list-item>
          <text:p text:style-name="P429"><text:span text:style-name="T97"><text:s/></text:span>Sócio:<text:span text:style-name="T97"> </text:span>Contrato<text:span text:style-name="T97"> </text:span>Social<text:span text:style-name="T97"> </text:span>devidamente<text:span text:style-name="T97"> </text:span>registrado<text:span text:style-name="T97"> </text:span>no<text:span text:style-name="T97"> </text:span>órgão<text:span text:style-name="T97"> </text:span>competente;<text:span text:style-name="T97"> </text:span></text:p>
        </text:list-item>
      </text:list>
      <text:p text:style-name="P40"/>
      <text:list xml:id="list2963284180923743131" text:style-name="L15">
        <text:list-item>
          <text:p text:style-name="P398"><text:s/>Diretor:<text:span text:style-name="T97"> </text:span>cópia<text:span text:style-name="T97"> </text:span>do<text:span text:style-name="T97"> </text:span>Contrato<text:span text:style-name="T97"> </text:span>Social,<text:span text:style-name="T97"> </text:span>em<text:span text:style-name="T97"> </text:span>se<text:span text:style-name="T97"> </text:span>tratando<text:span text:style-name="T97"> </text:span>de<text:span text:style-name="T97"> </text:span>firma<text:span text:style-name="T97"> </text:span>individual<text:span text:style-name="T97"> </text:span>ou<text:span text:style-name="T97"> </text:span>limitada<text:span text:style-name="T97"> </text:span>ou<text:span text:style-name="T97"> </text:span>cópia<text:span text:style-name="T97"> </text:span>da<text:span text:style-name="T97"> </text:span>ata<text:span text:style-name="T97"> </text:span>de<text:span text:style-name="T97"> </text:span>eleição<text:span text:style-name="T97"> </text:span>devidamente<text:span text:style-name="T97"> </text:span>publicada<text:span text:style-name="T97"> </text:span>na<text:span text:style-name="T97"> </text:span>imprensa,<text:span text:style-name="T97"> </text:span>em<text:span text:style-name="T97"> </text:span>se<text:span text:style-name="T97"> </text:span>tratando<text:span text:style-name="T97"> </text:span>de<text:span text:style-name="T97"> </text:span>sociedade<text:span text:style-name="T97"> </text:span>anônima;<text:span text:style-name="T97"> </text:span></text:p>
        </text:list-item>
      </text:list>
      <text:p text:style-name="P40"/>
      <text:list xml:id="list1157971683619816629" text:style-name="L16">
        <text:list-item>
          <text:p text:style-name="P399"><text:span text:style-name="T97"><text:s/></text:span>Empregado:<text:span text:style-name="T97"> </text:span>cópia<text:span text:style-name="T97"> </text:span>atualizada<text:span text:style-name="T97"> </text:span>da<text:span text:style-name="T97"> </text:span>Carteira<text:span text:style-name="T97"> </text:span>de<text:span text:style-name="T97"> </text:span>Trabalho<text:span text:style-name="T97"> </text:span>e<text:span text:style-name="T97"> </text:span>Previdência<text:span text:style-name="T97"> </text:span>Social<text:span text:style-name="T97"> – </text:span>CTPS<text:span text:style-name="T97"> </text:span>ou<text:span text:style-name="T97"> </text:span>Contrato<text:span text:style-name="T97"> </text:span>de<text:span text:style-name="T97"> </text:span>Trabalho<text:span text:style-name="T97"> </text:span>em<text:span text:style-name="T97"> </text:span>vigor;<text:span text:style-name="T97"> </text:span></text:p>
        </text:list-item>
      </text:list>
      <text:p text:style-name="P40"/>
      <text:list xml:id="list7800699061054263056" text:style-name="L17">
        <text:list-item>
          <text:p text:style-name="P384"><text:span text:style-name="T100">Responsável</text:span><text:span text:style-name="T98"> </text:span><text:span text:style-name="T100">Técnico:</text:span><text:span text:style-name="T98"> </text:span><text:span text:style-name="T100">cópia</text:span><text:span text:style-name="T98"> </text:span><text:span text:style-name="T100">da</text:span><text:span text:style-name="T98"> </text:span><text:span text:style-name="T100">Certidão</text:span><text:span text:style-name="T98"> </text:span><text:span text:style-name="T100">expedida</text:span><text:span text:style-name="T98"> </text:span><text:span text:style-name="T100">pelo</text:span><text:span text:style-name="T98"> </text:span><text:span text:style-name="T100">CREA</text:span><text:span text:style-name="T98"> </text:span><text:span text:style-name="T100">da</text:span><text:span text:style-name="T98"> </text:span><text:span text:style-name="T100">Sede</text:span><text:span text:style-name="T98"> </text:span><text:span text:style-name="T100">ou</text:span><text:span text:style-name="T98"> </text:span><text:span text:style-name="T100">Filial</text:span><text:span text:style-name="T98"> </text:span><text:span text:style-name="T100">da</text:span><text:span text:style-name="T98"> </text:span><text:span text:style-name="T100">licitante</text:span><text:span text:style-name="T98"> </text:span><text:span text:style-name="T100">onde</text:span><text:span text:style-name="T98"> </text:span><text:span text:style-name="T100">consta</text:span><text:span text:style-name="T98"> </text:span><text:span text:style-name="T100">o</text:span><text:span text:style-name="T98"> </text:span><text:span text:style-name="T100">registro</text:span><text:span text:style-name="T98"> </text:span><text:span text:style-name="T100">do</text:span><text:span text:style-name="T98"> </text:span><text:span text:style-name="T100">profissional</text:span><text:span text:style-name="T98"> </text:span><text:span text:style-name="T100">como</text:span><text:span text:style-name="T98"> </text:span><text:span text:style-name="T100">RT,</text:span><text:span text:style-name="T98"> </text:span><text:span text:style-name="T100">ou</text:span><text:span text:style-name="T98"> </text:span><text:span text:style-name="T100">a</text:span><text:span text:style-name="T98"> </text:span><text:span text:style-name="T100">apresentação</text:span><text:span text:style-name="T98"> </text:span><text:span text:style-name="T100">de</text:span><text:span text:style-name="T98"> </text:span><text:span text:style-name="T100">um</text:span><text:span text:style-name="T98"> </text:span><text:span text:style-name="T100">dos</text:span><text:span text:style-name="T98"> </text:span><text:span text:style-name="T100">seguintes</text:span><text:span text:style-name="T98"> </text:span><text:span text:style-name="T100">documentos:</text:span><text:span text:style-name="T98"> </text:span><text:span text:style-name="T100">Ficha</text:span><text:span text:style-name="T98"> </text:span><text:span text:style-name="T100">de</text:span><text:span text:style-name="T98"> </text:span><text:span text:style-name="T100">registro</text:span><text:span text:style-name="T98"> </text:span><text:span text:style-name="T100">do</text:span><text:span text:style-name="T98"> </text:span><text:span text:style-name="T100">empregado</text:span><text:span text:style-name="T98"> </text:span><text:span text:style-name="T100">-</text:span><text:span text:style-name="T98"> </text:span><text:span text:style-name="T100">RE,</text:span><text:span text:style-name="T98"> </text:span><text:span text:style-name="T100">devidamente</text:span><text:span text:style-name="T98"> </text:span><text:span text:style-name="T100">registrada</text:span><text:span text:style-name="T98"> </text:span><text:span text:style-name="T100">no</text:span><text:span text:style-name="T98"> </text:span><text:span text:style-name="T100">Ministério</text:span><text:span text:style-name="T98"> </text:span><text:span text:style-name="T100">do</text:span><text:span text:style-name="T98"> </text:span><text:span text:style-name="T100">Trabalho;</text:span><text:span text:style-name="T98"> </text:span><text:span text:style-name="T100">ou</text:span><text:span text:style-name="T98"> </text:span><text:span text:style-name="T100">Carteira</text:span><text:span text:style-name="T98"> </text:span><text:span text:style-name="T100">de</text:span><text:span text:style-name="T98"> </text:span><text:span text:style-name="T100">Trabalho</text:span><text:span text:style-name="T98"> </text:span><text:span text:style-name="T100">e</text:span><text:span text:style-name="T98"> </text:span><text:span text:style-name="T100">Previdência</text:span><text:span text:style-name="T98"> </text:span><text:span text:style-name="T100">Social</text:span><text:span text:style-name="T98"> </text:span><text:span text:style-name="T100">-</text:span><text:span text:style-name="T98"> </text:span><text:span text:style-name="T100">CTPS,</text:span><text:span text:style-name="T98"> </text:span><text:span text:style-name="T100">em</text:span><text:span text:style-name="T98"> </text:span><text:span text:style-name="T100">nome</text:span><text:span text:style-name="T98"> </text:span><text:span text:style-name="T100">do</text:span><text:span text:style-name="T98"> </text:span><text:span text:style-name="T100">profissional;</text:span><text:span text:style-name="T98"> </text:span><text:span text:style-name="T100">ou</text:span><text:span text:style-name="T98"> </text:span><text:span text:style-name="T100">Contrato</text:span><text:span text:style-name="T98"> </text:span><text:span text:style-name="T100">Social</text:span><text:span text:style-name="T98"> </text:span><text:span text:style-name="T100">ou</text:span><text:span text:style-name="T98"> </text:span><text:span text:style-name="T100">último</text:span><text:span text:style-name="T98"> </text:span><text:span text:style-name="T100">aditivo</text:span><text:span text:style-name="T98"> </text:span><text:span text:style-name="T100">se</text:span><text:span text:style-name="T98"> </text:span><text:span text:style-name="T100">houver;</text:span><text:span text:style-name="T98"> </text:span><text:span text:style-name="T100">ou</text:span><text:span text:style-name="T98"> </text:span><text:span text:style-name="T100">Contrato</text:span><text:span text:style-name="T98"> </text:span><text:span text:style-name="T100">de</text:span><text:span text:style-name="T98"> </text:span><text:span text:style-name="T100">prestação</text:span><text:span text:style-name="T98"> </text:span><text:span text:style-name="T100">de</text:span><text:span text:style-name="T98"> </text:span><text:span text:style-name="T100">serviços</text:span><text:span text:style-name="T98"> </text:span><text:span text:style-name="T100">sem</text:span><text:span text:style-name="T98"> </text:span><text:span text:style-name="T100">vínculo</text:span><text:span text:style-name="T98"> </text:span><text:span text:style-name="T100">empregatício.</text:span><text:span text:style-name="T98"> </text:span></text:p>
          <text:p text:style-name="P401"/>
        </text:list-item>
        <text:list-item>
          <text:p text:style-name="P384"><text:span text:style-name="T107">Profissional</text:span><text:span text:style-name="T106"> </text:span><text:span text:style-name="T107">contratado:</text:span><text:span text:style-name="T106"> </text:span><text:span text:style-name="T107">contrato</text:span><text:span text:style-name="T106"> </text:span><text:span text:style-name="T107">de</text:span><text:span text:style-name="T106"> </text:span><text:span text:style-name="T107">prestação</text:span><text:span text:style-name="T106"> </text:span><text:span text:style-name="T107">de</text:span><text:span text:style-name="T106"> </text:span><text:span text:style-name="T107">serviço.</text:span><text:span text:style-name="T106"> </text:span></text:p>
        </text:list-item>
      </text:list>
      <text:p text:style-name="P140"/>
      <text:p text:style-name="P27"><text:span text:style-name="T234">g)</text:span><text:span text:style-name="T296"> </text:span>Relação<text:span text:style-name="T296"> </text:span>explícita<text:span text:style-name="T296"> </text:span>e<text:span text:style-name="T296"> </text:span>nominal<text:span text:style-name="T296"> </text:span>da<text:span text:style-name="T296"> </text:span>equipe<text:span text:style-name="T296"> </text:span>técnica<text:span text:style-name="T296"> </text:span>de<text:span text:style-name="T296"> </text:span>nível<text:span text:style-name="T296"> </text:span>superior<text:span text:style-name="T296"> </text:span>acompanhada<text:span text:style-name="T296"> </text:span>de<text:span text:style-name="T296"> </text:span>declaração<text:span text:style-name="T296"> </text:span>formal<text:span text:style-name="T296"> </text:span>de<text:span text:style-name="T296"> </text:span>disponibilidade<text:span text:style-name="T296"> </text:span>para<text:span text:style-name="T296"> </text:span>a<text:span text:style-name="T296"> </text:span>realização<text:span text:style-name="T296"> </text:span>dos<text:span text:style-name="T296"> </text:span>serviços,<text:span text:style-name="T296"> <text:s/></text:span>coerente<text:span text:style-name="T296"> </text:span>com<text:span text:style-name="T296"> </text:span>o<text:span text:style-name="T296"> </text:span>porte<text:span text:style-name="T296"> </text:span>e<text:span text:style-name="T296"> </text:span>o<text:span text:style-name="T296"> </text:span>cronograma<text:span text:style-name="T296"> </text:span>físico<text:span text:style-name="T296"> </text:span>da<text:span text:style-name="T296"> </text:span>obra<text:span text:style-name="T296"> </text:span>indicando<text:span text:style-name="T296"> </text:span>para<text:span text:style-name="T296"> </text:span>cada<text:span text:style-name="T296"> </text:span>profissional,<text:span text:style-name="T296"> </text:span>a<text:span text:style-name="T296"> </text:span>respectiva<text:span text:style-name="T296"> </text:span>qualificação,<text:span text:style-name="T296"> </text:span>a<text:span text:style-name="T296"> </text:span>função<text:span text:style-name="T296"> </text:span>e<text:span text:style-name="T296"> </text:span>tempo<text:span text:style-name="T296"> </text:span>de<text:span text:style-name="T296"> </text:span>atividade<text:span text:style-name="T296"> </text:span>na<text:span text:style-name="T296"> </text:span>função.</text:p>
      <text:p text:style-name="P27"/>
      <text:list xml:id="list256935137498591289" text:style-name="L18">
        <text:list-header>
          <text:p text:style-name="P335"><text:span text:style-name="T180">g1)</text:span><text:span text:style-name="T184"> Os</text:span><text:span text:style-name="T182"> </text:span><text:span text:style-name="T184">profissionais</text:span><text:span text:style-name="T182"> </text:span><text:span text:style-name="T184">indicados</text:span><text:span text:style-name="T182"> </text:span><text:span text:style-name="T184">na</text:span><text:span text:style-name="T182"> </text:span><text:span text:style-name="T184">equipe</text:span><text:span text:style-name="T182"> </text:span><text:span text:style-name="T184">citada</text:span><text:span text:style-name="T182"> </text:span><text:span text:style-name="T184">na</text:span><text:span text:style-name="T182"> </text:span><text:span text:style-name="T184">proposta</text:span><text:span text:style-name="T182"> </text:span><text:span text:style-name="T184">deverão,</text:span><text:span text:style-name="T182"> </text:span><text:span text:style-name="T184">obrigatoriamente,</text:span><text:span text:style-name="T182"> </text:span><text:span text:style-name="T184">compor</text:span><text:span text:style-name="T182"> </text:span><text:span text:style-name="T184">a</text:span><text:span text:style-name="T182"> </text:span><text:span text:style-name="T184">equipe</text:span><text:span text:style-name="T182"> </text:span><text:span text:style-name="T184">que</text:span><text:span text:style-name="T182"> </text:span><text:span text:style-name="T184">executará</text:span><text:span text:style-name="T182"> </text:span><text:span text:style-name="T184">a</text:span><text:span text:style-name="T182"> </text:span><text:span text:style-name="T184">obra,</text:span><text:span text:style-name="T182"> </text:span><text:span text:style-name="T184">somente</text:span><text:span text:style-name="T182"> </text:span><text:span text:style-name="T184">sendo</text:span><text:span text:style-name="T182"> </text:span><text:span text:style-name="T184">admitida</text:span><text:span text:style-name="T182"> </text:span><text:span text:style-name="T184">à</text:span><text:span text:style-name="T182"> </text:span><text:span text:style-name="T184">substituição</text:span><text:span text:style-name="T182"> </text:span><text:span text:style-name="T184">de</text:span><text:span text:style-name="T182"> </text:span><text:span text:style-name="T184">algum</text:span><text:span text:style-name="T182"> </text:span><text:span text:style-name="T184">membro</text:span><text:span text:style-name="T182"> </text:span><text:span text:style-name="T184">da</text:span><text:span text:style-name="T182"> </text:span><text:span text:style-name="T184">mesma,</text:span><text:span text:style-name="T182"> </text:span><text:span text:style-name="T184">no</text:span><text:span text:style-name="T182"> </text:span><text:span text:style-name="T184">curso</text:span><text:span text:style-name="T182"> </text:span><text:span text:style-name="T184">de</text:span><text:span text:style-name="T182"> </text:span><text:span text:style-name="T184">execução</text:span><text:span text:style-name="T182"> </text:span><text:span text:style-name="T184">do</text:span><text:span text:style-name="T182"> </text:span><text:span text:style-name="T184">contrato</text:span><text:span text:style-name="T182"> </text:span><text:span text:style-name="T184">por</text:span><text:span text:style-name="T182"> </text:span><text:span text:style-name="T184">profissional</text:span><text:span text:style-name="T182"> </text:span><text:span text:style-name="T184">de</text:span><text:span text:style-name="T182"> </text:span><text:span text:style-name="T184">comprovada</text:span><text:span text:style-name="T182"> </text:span><text:span text:style-name="T184">experiência,</text:span><text:span text:style-name="T182"> </text:span><text:span text:style-name="T184">equivalente</text:span><text:span text:style-name="T182"> </text:span><text:span text:style-name="T184">ou</text:span><text:span text:style-name="T182"> </text:span><text:span text:style-name="T184">superior</text:span><text:span text:style-name="T182"> </text:span><text:span text:style-name="T184">e</text:span><text:span text:style-name="T182"> </text:span><text:span text:style-name="T184">desde</text:span><text:span text:style-name="T182"> </text:span><text:span text:style-name="T184">que</text:span><text:span text:style-name="T182"> </text:span><text:span text:style-name="T184">previamente</text:span><text:span text:style-name="T182"> </text:span><text:span text:style-name="T184">aprovada</text:span><text:span text:style-name="T182"> </text:span><text:span text:style-name="T184">pela</text:span><text:span text:style-name="T182"> </text:span><text:span text:style-name="T184">DESO.</text:span></text:p>
        </text:list-header>
      </text:list>
      <text:p text:style-name="P138"/>
      <text:p text:style-name="P27"><text:span text:style-name="T234">h)</text:span><text:span text:style-name="T242"> C</text:span>urrículos<text:span text:style-name="T296"> </text:span>resumidos<text:span text:style-name="T296"> </text:span>dos<text:span text:style-name="T296"> </text:span>membros<text:span text:style-name="T296"> </text:span>da<text:span text:style-name="T296"> </text:span>equipe<text:span text:style-name="T296"> </text:span>técnica,<text:span text:style-name="T296"> </text:span>com<text:span text:style-name="T296"> </text:span>a<text:span text:style-name="T296"> </text:span>comprovação<text:span text:style-name="T296"> </text:span>de<text:span text:style-name="T296"> </text:span>regularidade<text:span text:style-name="T296"> </text:span>junto<text:span text:style-name="T296"> </text:span>ao<text:span text:style-name="T296"> </text:span>Órgão<text:span text:style-name="T296"> </text:span>de<text:span text:style-name="T296"> </text:span>Classe,<text:span text:style-name="T296"> </text:span>para<text:span text:style-name="T296"> </text:span>os<text:span text:style-name="T296"> </text:span>profissionais<text:span text:style-name="T296"> </text:span>que<text:span text:style-name="T296"> </text:span>assim<text:span text:style-name="T296"> </text:span>a<text:span text:style-name="T296"> </text:span>legislação<text:span text:style-name="T296"> </text:span>o<text:span text:style-name="T296"> </text:span>exigir.<text:span text:style-name="T296"> <text:s/></text:span>A<text:span text:style-name="T296"> </text:span>relação<text:span text:style-name="T296"> </text:span>nominal<text:span text:style-name="T296"> </text:span>da<text:span text:style-name="T296"> </text:span>Equipe<text:span text:style-name="T296"> </text:span>Técnica,<text:span text:style-name="T296"> </text:span>deverá<text:span text:style-name="T296"> </text:span>ser<text:span text:style-name="T296"> </text:span>composta<text:span text:style-name="T296"> </text:span>no<text:span text:style-name="T296"> </text:span>mínimo<text:span text:style-name="T296"> </text:span>dos<text:span text:style-name="T296"> </text:span>seguintes<text:span text:style-name="T296"> </text:span>profissionais:<text:span text:style-name="T296"> </text:span></text:p>
      <text:p text:style-name="P128"><text:tab/></text:p>
      <text:p text:style-name="P27"><text:span text:style-name="T179"><text:s text:c="11"/>01</text:span><text:span text:style-name="T181"> </text:span><text:span text:style-name="T180">Engenheiro</text:span><text:span text:style-name="T181"> </text:span><text:span text:style-name="T180">Civil,</text:span><text:span text:style-name="T181"> </text:span><text:span text:style-name="T180">nível</text:span><text:span text:style-name="T181"> </text:span><text:span text:style-name="T180">Sênior;</text:span></text:p>
      <text:p text:style-name="P280"><text:span text:style-name="T181"><text:s text:c="11"/></text:span><text:span text:style-name="T179">01</text:span><text:span text:style-name="T181"> </text:span><text:span text:style-name="T180">Engenheiro</text:span><text:span text:style-name="T181"> </text:span><text:span text:style-name="T180">Civil,</text:span><text:span text:style-name="T181"> </text:span><text:span text:style-name="T180">nível</text:span><text:span text:style-name="T181"> </text:span><text:span text:style-name="T180">Pleno;</text:span></text:p>
      <text:p text:style-name="P285"><text:soft-page-break/></text:p>
      <text:p text:style-name="P284"><text:span text:style-name="T76">02</text:span><text:span text:style-name="T296"> </text:span>Técnicos<text:span text:style-name="T296"> </text:span>em<text:span text:style-name="T296"> </text:span>Edificações<text:span text:style-name="T296"> </text:span>ou<text:span text:style-name="T296"> </text:span>Construções<text:span text:style-name="T296"> </text:span>Prediais<text:span text:style-name="T296"> </text:span>ou<text:span text:style-name="T296"> </text:span>Construção<text:span text:style-name="T296"> </text:span>Civil,<text:span text:style-name="T296"> </text:span>nível<text:span text:style-name="T296"> </text:span>Sênior;</text:p>
      <text:p text:style-name="P281"><text:span text:style-name="T76"><text:tab/>01</text:span><text:span text:style-name="T296"> </text:span>Técnico<text:span text:style-name="T296"> </text:span>em<text:span text:style-name="T296"> </text:span>Segurança<text:span text:style-name="T296"> </text:span>do<text:span text:style-name="T296"> </text:span>Trabalho,<text:span text:style-name="T296"> </text:span>nível<text:span text:style-name="T296"> </text:span>Júnior.</text:p>
      <text:p text:style-name="P282"/>
      <text:p text:style-name="P280"><text:span text:style-name="T263">i)</text:span><text:span text:style-name="T182"> <text:s/></text:span><text:span text:style-name="T184">Declaração</text:span><text:span text:style-name="T182"> </text:span><text:span text:style-name="T184">de</text:span><text:span text:style-name="T182"> </text:span><text:span text:style-name="T184">que</text:span><text:span text:style-name="T182"> </text:span><text:span text:style-name="T184">na</text:span><text:span text:style-name="T182"> </text:span><text:span text:style-name="T184">hipótese</text:span><text:span text:style-name="T182"> </text:span><text:span text:style-name="T184">de</text:span><text:span text:style-name="T182"> </text:span><text:span text:style-name="T184">vencedora</text:span><text:span text:style-name="T182"> </text:span><text:span text:style-name="T184">da</text:span><text:span text:style-name="T182"> </text:span><text:span text:style-name="T184">presente</text:span><text:span text:style-name="T182"> </text:span><text:span text:style-name="T184">licitação,</text:span><text:span text:style-name="T182"> <text:s/></text:span><text:span text:style-name="T184">está</text:span><text:span text:style-name="T182"> </text:span><text:span text:style-name="T184">obrigada</text:span><text:span text:style-name="T182"> </text:span><text:span text:style-name="T184">a</text:span><text:span text:style-name="T182"> </text:span><text:span text:style-name="T184">possuir</text:span><text:span text:style-name="T182"> </text:span><text:span text:style-name="T184">em</text:span><text:span text:style-name="T182"> </text:span><text:span text:style-name="T184">seu</text:span><text:span text:style-name="T182"> </text:span><text:span text:style-name="T184">quadro</text:span><text:span text:style-name="T182"> </text:span><text:span text:style-name="T184">permanente,</text:span><text:span text:style-name="T182"> </text:span><text:span text:style-name="T184">na</text:span><text:span text:style-name="T182"> </text:span><text:span text:style-name="T184">data</text:span><text:span text:style-name="T182"> </text:span><text:span text:style-name="T184">da</text:span><text:span text:style-name="T182"> </text:span><text:span text:style-name="T184">assinatura</text:span><text:span text:style-name="T182"> </text:span><text:span text:style-name="T184">do</text:span><text:span text:style-name="T182"> </text:span><text:span text:style-name="T184">contrato,</text:span><text:span text:style-name="T182"> </text:span><text:span text:style-name="T184">a</text:span><text:span text:style-name="T182"> </text:span><text:span text:style-name="T184">equipe</text:span><text:span text:style-name="T182"> </text:span><text:span text:style-name="T184">técnica</text:span><text:span text:style-name="T182"> </text:span><text:span text:style-name="T184">no</text:span><text:span text:style-name="T182"> </text:span><text:span text:style-name="T184">mínimo</text:span><text:span text:style-name="T182"> </text:span><text:span text:style-name="T184">composta</text:span><text:span text:style-name="T182"> </text:span><text:span text:style-name="T184">dos</text:span><text:span text:style-name="T182"> </text:span><text:span text:style-name="T184">profissionais</text:span><text:span text:style-name="T182"> </text:span><text:span text:style-name="T184">relacionados</text:span><text:span text:style-name="T182"> </text:span><text:span text:style-name="T183">na alínea 'g',</text:span><text:span text:style-name="T182"> </text:span><text:span text:style-name="T184">bem</text:span><text:span text:style-name="T182"> </text:span><text:span text:style-name="T184">como,</text:span><text:span text:style-name="T182"> </text:span><text:span text:style-name="T184">de</text:span><text:span text:style-name="T182"> </text:span><text:span text:style-name="T184">que</text:span><text:span text:style-name="T182"> </text:span><text:span text:style-name="T184">se</text:span><text:span text:style-name="T182"> </text:span><text:span text:style-name="T184">obriga</text:span><text:span text:style-name="T182"> </text:span><text:span text:style-name="T184">a</text:span><text:span text:style-name="T182"> </text:span><text:span text:style-name="T184">mantê-los</text:span><text:span text:style-name="T182"> </text:span><text:span text:style-name="T184">durante</text:span><text:span text:style-name="T182"> </text:span><text:span text:style-name="T184">toda</text:span><text:span text:style-name="T182"> </text:span><text:span text:style-name="T184">a</text:span><text:span text:style-name="T182"> </text:span><text:span text:style-name="T184">vigência</text:span><text:span text:style-name="T182"> </text:span><text:span text:style-name="T184">do</text:span><text:span text:style-name="T182"> </text:span><text:span text:style-name="T184">contrato</text:span><text:span text:style-name="T182"> </text:span><text:span text:style-name="T184">e</text:span><text:span text:style-name="T182"> </text:span><text:span text:style-name="T184">que</text:span><text:span text:style-name="T182"> </text:span><text:span text:style-name="T184">em</text:span><text:span text:style-name="T182"> </text:span><text:span text:style-name="T184">caso</text:span><text:span text:style-name="T182"> </text:span><text:span text:style-name="T184">de</text:span><text:span text:style-name="T182"> </text:span><text:span text:style-name="T184">substituição</text:span><text:span text:style-name="T182"> </text:span><text:span text:style-name="T184">deverá</text:span><text:span text:style-name="T182"> </text:span><text:span text:style-name="T184">ser</text:span><text:span text:style-name="T182"> </text:span><text:span text:style-name="T184">solicitada</text:span><text:span text:style-name="T182"> </text:span><text:span text:style-name="T184">a</text:span><text:span text:style-name="T182"> </text:span><text:span text:style-name="T184">anuência</text:span><text:span text:style-name="T182"> </text:span><text:span text:style-name="T184">da</text:span><text:span text:style-name="T182"> </text:span><text:span text:style-name="T184">DESO.</text:span></text:p>
      <text:p text:style-name="P212"/>
      <text:p text:style-name="P25"><text:span text:style-name="T115">j)</text:span><text:span text:style-name="T159"> </text:span><text:span text:style-name="T104">Declaração</text:span><text:span text:style-name="T159"> </text:span><text:span text:style-name="T104">de</text:span><text:span text:style-name="T159"> </text:span><text:span text:style-name="T104">Visita</text:span><text:span text:style-name="T159"> </text:span><text:span text:style-name="T104">emitida</text:span><text:span text:style-name="T159"> </text:span><text:span text:style-name="T104">pela</text:span><text:span text:style-name="T159"> </text:span><text:span text:style-name="T104">DESO</text:span><text:span text:style-name="T159"> </text:span><text:span text:style-name="T104">e</text:span><text:span text:style-name="T159"> </text:span><text:span text:style-name="T104">assinada</text:span><text:span text:style-name="T159"> </text:span><text:span text:style-name="T104">pelo</text:span><text:span text:style-name="T159"> </text:span><text:span text:style-name="T104">representante</text:span><text:span text:style-name="T159"> </text:span><text:span text:style-name="T104">da</text:span><text:span text:style-name="T159"> </text:span><text:span text:style-name="T104">empresa</text:span><text:span text:style-name="T159"> </text:span><text:span text:style-name="T104">licitante,</text:span><text:span text:style-name="T159"> </text:span><text:span text:style-name="T104">afirmando</text:span><text:span text:style-name="T159"> </text:span><text:span text:style-name="T104">que</text:span><text:span text:style-name="T159"> </text:span><text:span text:style-name="T104">tem</text:span><text:span text:style-name="T159"> </text:span><text:span text:style-name="T104">pleno</text:span><text:span text:style-name="T159"> </text:span><text:span text:style-name="T104">conhecimento</text:span><text:span text:style-name="T159"> </text:span><text:span text:style-name="T104">das</text:span><text:span text:style-name="T159"> </text:span><text:span text:style-name="T104">condições</text:span><text:span text:style-name="T159"> </text:span><text:span text:style-name="T104">e</text:span><text:span text:style-name="T159"> </text:span><text:span text:style-name="T104">peculiaridades</text:span><text:span text:style-name="T159"> </text:span><text:span text:style-name="T104">inerentes</text:span><text:span text:style-name="T159"> </text:span><text:span text:style-name="T104">à</text:span><text:span text:style-name="T159"> </text:span><text:span text:style-name="T104">natureza</text:span><text:span text:style-name="T159"> </text:span><text:span text:style-name="T104">dos</text:span><text:span text:style-name="T159"> </text:span><text:span text:style-name="T104">trabalhos,</text:span><text:span text:style-name="T159"> </text:span><text:span text:style-name="T104">e</text:span><text:span text:style-name="T159"> </text:span><text:span text:style-name="T104">sobre</text:span><text:span text:style-name="T159"> </text:span><text:span text:style-name="T104">o</text:span><text:span text:style-name="T159"> </text:span><text:span text:style-name="T104">local</text:span><text:span text:style-name="T159"> </text:span><text:span text:style-name="T104">do</text:span><text:span text:style-name="T159"> </text:span><text:span text:style-name="T104">serviço,</text:span><text:span text:style-name="T159"> </text:span><text:span text:style-name="T104">assumindo</text:span><text:span text:style-name="T159"> </text:span><text:span text:style-name="T104">total</text:span><text:span text:style-name="T159"> </text:span><text:span text:style-name="T104">responsabilidade</text:span><text:span text:style-name="T159"> </text:span><text:span text:style-name="T104">e</text:span><text:span text:style-name="T159"> </text:span><text:span text:style-name="T104">ficando</text:span><text:span text:style-name="T159"> </text:span><text:span text:style-name="T104">impedida,</text:span><text:span text:style-name="T159"> </text:span><text:span text:style-name="T104">no</text:span><text:span text:style-name="T159"> </text:span><text:span text:style-name="T104">futuro,</text:span><text:span text:style-name="T159"> </text:span><text:span text:style-name="T104">de</text:span><text:span text:style-name="T159"> </text:span><text:span text:style-name="T104">pleitear</text:span><text:span text:style-name="T159"> </text:span><text:span text:style-name="T104">por</text:span><text:span text:style-name="T159"> </text:span><text:span text:style-name="T104">força</text:span><text:span text:style-name="T159"> </text:span><text:span text:style-name="T104">do</text:span><text:span text:style-name="T159"> </text:span><text:span text:style-name="T104">conhecimento</text:span><text:span text:style-name="T159"> </text:span><text:span text:style-name="T104">declarado,</text:span><text:span text:style-name="T159"> </text:span><text:span text:style-name="T104">quaisquer</text:span><text:span text:style-name="T159"> </text:span><text:span text:style-name="T104">alterações</text:span><text:span text:style-name="T159"> </text:span><text:span text:style-name="T104">contratuais,</text:span><text:span text:style-name="T159"> </text:span><text:span text:style-name="T104">de</text:span><text:span text:style-name="T159"> </text:span><text:span text:style-name="T104">natureza</text:span><text:span text:style-name="T159"> </text:span><text:span text:style-name="T104">técnica</text:span><text:span text:style-name="T159"> </text:span><text:span text:style-name="T104">e/ou</text:span><text:span text:style-name="T159"> </text:span><text:span text:style-name="T104">financeira.</text:span></text:p>
      <text:p text:style-name="P214"/>
      <text:list xml:id="list8925739750352632891" text:style-name="L19">
        <text:list-item>
          <text:p text:style-name="P447"><text:span text:style-name="T127">A</text:span><text:span text:style-name="T131"> </text:span><text:span text:style-name="T128">DESO</text:span><text:span text:style-name="T131"> </text:span><text:span text:style-name="T128">entende</text:span><text:span text:style-name="T131"> </text:span><text:span text:style-name="T128">ser</text:span><text:span text:style-name="T131"> </text:span><text:span text:style-name="T128">imprescindível</text:span><text:span text:style-name="T131"> </text:span><text:span text:style-name="T128">a</text:span><text:span text:style-name="T131"> </text:span><text:span text:style-name="T128">visita</text:span><text:span text:style-name="T131"> </text:span><text:span text:style-name="T128">aos</text:span><text:span text:style-name="T131"> </text:span><text:span text:style-name="T128">locais</text:span><text:span text:style-name="T131"> </text:span><text:span text:style-name="T128">em</text:span><text:span text:style-name="T131"> </text:span><text:span text:style-name="T128">que</text:span><text:span text:style-name="T131"> </text:span><text:span text:style-name="T128">serão</text:span><text:span text:style-name="T131"> </text:span><text:span text:style-name="T128">executados</text:span><text:span text:style-name="T131"> </text:span><text:span text:style-name="T128">os</text:span><text:span text:style-name="T131"> </text:span><text:span text:style-name="T128">serviços,</text:span><text:span text:style-name="T131"> </text:span><text:span text:style-name="T128">para</text:span><text:span text:style-name="T131"> </text:span><text:span text:style-name="T128">efetuar</text:span><text:span text:style-name="T131"> </text:span><text:span text:style-name="T128">levantamentos,</text:span><text:span text:style-name="T131"> </text:span><text:span text:style-name="T128">constatar</text:span><text:span text:style-name="T131"> </text:span><text:span text:style-name="T128">as</text:span><text:span text:style-name="T131"> </text:span><text:span text:style-name="T128">condições</text:span><text:span text:style-name="T131"> </text:span><text:span text:style-name="T128">de</text:span><text:span text:style-name="T131"> </text:span><text:span text:style-name="T128">execução,</text:span><text:span text:style-name="T131"> </text:span><text:span text:style-name="T128">conhecer</text:span><text:span text:style-name="T131"> </text:span><text:span text:style-name="T128">todas</text:span><text:span text:style-name="T131"> </text:span><text:span text:style-name="T128">as</text:span><text:span text:style-name="T131"> </text:span><text:span text:style-name="T128">condições</text:span><text:span text:style-name="T131"> </text:span><text:span text:style-name="T128">operacionais</text:span><text:span text:style-name="T131"> </text:span><text:span text:style-name="T128">e</text:span><text:span text:style-name="T131"> </text:span><text:span text:style-name="T128">ambientais</text:span><text:span text:style-name="T131"> </text:span><text:span text:style-name="T128">pertinentes</text:span><text:span text:style-name="T131"> </text:span><text:span text:style-name="T128">ao</text:span><text:span text:style-name="T131"> </text:span><text:span text:style-name="T128">objeto</text:span><text:span text:style-name="T131"> da </text:span><text:span text:style-name="T128">licitação,</text:span><text:span text:style-name="T131"> </text:span><text:span text:style-name="T128">e</text:span><text:span text:style-name="T131"> </text:span><text:span text:style-name="T128">elaboração</text:span><text:span text:style-name="T131"> </text:span><text:span text:style-name="T128">da</text:span><text:span text:style-name="T131"> </text:span><text:span text:style-name="T128">proposta.</text:span></text:p>
        </text:list-item>
      </text:list>
      <text:p text:style-name="P64"/>
      <text:list xml:id="list5018182623629148515" text:style-name="L20">
        <text:list-item>
          <text:p text:style-name="P463"><text:span text:style-name="T128">Quaisquer</text:span><text:span text:style-name="T131"> </text:span><text:span text:style-name="T128">informações</text:span><text:span text:style-name="T131"> </text:span><text:span text:style-name="T128">quanto</text:span><text:span text:style-name="T131"> </text:span><text:span text:style-name="T128">às</text:span><text:span text:style-name="T131"> </text:span><text:span text:style-name="T128">visitas</text:span><text:span text:style-name="T131"> </text:span><text:span text:style-name="T128">poderão</text:span><text:span text:style-name="T131"> </text:span><text:span text:style-name="T128">ser</text:span><text:span text:style-name="T131"> </text:span><text:span text:style-name="T128">obtidas</text:span><text:span text:style-name="T131"> </text:span><text:span text:style-name="T128">junto</text:span><text:span text:style-name="T131"> </text:span><text:span text:style-name="T128">à</text:span><text:span text:style-name="T131"> </text:span><text:span text:style-name="T128">Diretoria</text:span><text:span text:style-name="T131"> </text:span><text:span text:style-name="T128">de</text:span><text:span text:style-name="T131"> </text:span><text:span text:style-name="T128">Meio</text:span><text:span text:style-name="T131"> </text:span><text:span text:style-name="T128">Ambiente</text:span><text:span text:style-name="T131"> </text:span><text:span text:style-name="T128">e</text:span><text:span text:style-name="T131"> </text:span><text:span text:style-name="T128">Engenharia,</text:span><text:span text:style-name="T131"> </text:span><text:span text:style-name="T128">telefone</text:span><text:span text:style-name="T131"> </text:span><text:span text:style-name="T128">(79)</text:span><text:span text:style-name="T131"> </text:span><text:span text:style-name="T128">3226-1072</text:span><text:span text:style-name="T131"> </text:span><text:span text:style-name="T128">ou</text:span><text:span text:style-name="T131"> </text:span><text:span text:style-name="T128">(79)</text:span><text:span text:style-name="T131"> </text:span><text:span text:style-name="T128">3226-1074, que deverão ser previamente agendada.</text:span></text:p>
        </text:list-item>
      </text:list>
      <text:p text:style-name="P64"/>
      <text:list xml:id="list1866616858229261386" text:style-name="L21">
        <text:list-item>
          <text:p text:style-name="P439"><text:span text:style-name="T132"><text:s/></text:span><text:span text:style-name="T133">A</text:span><text:span text:style-name="T132"> </text:span><text:span text:style-name="T133">visita</text:span><text:span text:style-name="T132"> </text:span><text:span text:style-name="T133">ao</text:span><text:span text:style-name="T132"> </text:span><text:span text:style-name="T133">local</text:span><text:span text:style-name="T132"> </text:span><text:span text:style-name="T133">das</text:span><text:span text:style-name="T132"> </text:span><text:span text:style-name="T133">obras</text:span><text:span text:style-name="T132"> </text:span><text:span text:style-name="T133">a</text:span><text:span text:style-name="T132"> </text:span><text:span text:style-name="T133">serem</text:span><text:span text:style-name="T132"> </text:span><text:span text:style-name="T133">executadas,</text:span><text:span text:style-name="T132"> </text:span><text:span text:style-name="T133">deverá</text:span><text:span text:style-name="T132"> </text:span><text:span text:style-name="T133">ser</text:span><text:span text:style-name="T132"> </text:span><text:span text:style-name="T133">previamente</text:span><text:span text:style-name="T132"> </text:span><text:span text:style-name="T133">agendada</text:span><text:span text:style-name="T132"> </text:span><text:span text:style-name="T133">na</text:span><text:span text:style-name="T132"> </text:span><text:span text:style-name="T133">Diretoria</text:span><text:span text:style-name="T132"> </text:span><text:span text:style-name="T133">de</text:span><text:span text:style-name="T132"> </text:span><text:span text:style-name="T133">Meio</text:span><text:span text:style-name="T132"> </text:span><text:span text:style-name="T133">Ambiente</text:span><text:span text:style-name="T132"> </text:span><text:span text:style-name="T133">e</text:span><text:span text:style-name="T132"> </text:span><text:span text:style-name="T133">Engenharia,</text:span><text:span text:style-name="T132"> não </text:span><text:span text:style-name="T134">podendo</text:span><text:span text:style-name="T132"> </text:span><text:span text:style-name="T133">ser</text:span><text:span text:style-name="T132"> </text:span><text:span text:style-name="T133">realizada</text:span><text:span text:style-name="T132"> na </text:span><text:span text:style-name="T133">data</text:span><text:span text:style-name="T132"> </text:span><text:span text:style-name="T133">fixada</text:span><text:span text:style-name="T132"> </text:span><text:span text:style-name="T133">para</text:span><text:span text:style-name="T132"> </text:span><text:span text:style-name="T133">abertura</text:span><text:span text:style-name="T132"> </text:span><text:span text:style-name="T133">das</text:span><text:span text:style-name="T132"> </text:span><text:span text:style-name="T133">propostas.</text:span></text:p>
          <text:p text:style-name="P440"/>
        </text:list-item>
        <text:list-item>
          <text:p text:style-name="P439"><text:span text:style-name="T128">Os</text:span><text:span text:style-name="T131"> </text:span><text:span text:style-name="T128">custos</text:span><text:span text:style-name="T131"> </text:span><text:span text:style-name="T128">com</text:span><text:span text:style-name="T131"> </text:span><text:span text:style-name="T128">a</text:span><text:span text:style-name="T131"> </text:span><text:span text:style-name="T128">visita</text:span><text:span text:style-name="T131"> </text:span><text:span text:style-name="T128">aos</text:span><text:span text:style-name="T131"> </text:span><text:span text:style-name="T128">locais</text:span><text:span text:style-name="T131"> </text:span><text:span text:style-name="T128">das</text:span><text:span text:style-name="T131"> </text:span><text:span text:style-name="T128">obras</text:span><text:span text:style-name="T131"> </text:span><text:span text:style-name="T128">ocorrerão</text:span><text:span text:style-name="T131"> </text:span><text:span text:style-name="T128">por</text:span><text:span text:style-name="T131"> </text:span><text:span text:style-name="T128">exclusiva</text:span><text:span text:style-name="T131"> </text:span><text:span text:style-name="T128">conta</text:span><text:span text:style-name="T131"> </text:span><text:span text:style-name="T128">do</text:span><text:span text:style-name="T131"> </text:span><text:span text:style-name="T128">Licitante.</text:span></text:p>
        </text:list-item>
      </text:list>
      <text:p text:style-name="P214"/>
      <text:p text:style-name="P200"><text:span text:style-name="T262">11.2.1.1- </text:span><text:span text:style-name="T98"><text:s text:c="2"/></text:span><text:span text:style-name="T100">No</text:span><text:span text:style-name="T98"> </text:span><text:span text:style-name="T100">caso</text:span><text:span text:style-name="T98"> </text:span><text:span text:style-name="T100">de</text:span><text:span text:style-name="T98"> </text:span><text:span text:style-name="T100">consórcio,</text:span><text:span text:style-name="T98"> </text:span><text:span text:style-name="T100">só</text:span><text:span text:style-name="T98"> </text:span><text:span text:style-name="T100">serão</text:span><text:span text:style-name="T98"> </text:span><text:span text:style-name="T100">aceitos</text:span><text:span text:style-name="T98"> </text:span><text:span text:style-name="T100">e</text:span><text:span text:style-name="T98"> </text:span><text:span text:style-name="T100">analisados</text:span><text:span text:style-name="T98"> </text:span><text:span text:style-name="T100">atestados,</text:span><text:span text:style-name="T98"> </text:span><text:span text:style-name="T100">emitidos</text:span><text:span text:style-name="T98"> </text:span><text:span text:style-name="T100">em</text:span><text:span text:style-name="T98"> </text:span><text:span text:style-name="T100">nome</text:span><text:span text:style-name="T98"> </text:span><text:span text:style-name="T100">das</text:span><text:span text:style-name="T98"> </text:span><text:span text:style-name="T100">empresas</text:span><text:span text:style-name="T98"> </text:span><text:span text:style-name="T100">consorciadas</text:span><text:span text:style-name="T98"> </text:span><text:span text:style-name="T100">e</text:span><text:span text:style-name="T98"> </text:span><text:span text:style-name="T100">que</text:span><text:span text:style-name="T98"> </text:span><text:span text:style-name="T100">citem</text:span><text:span text:style-name="T98"> </text:span><text:span text:style-name="T100">especificamente</text:span><text:span text:style-name="T98"> </text:span><text:span text:style-name="T100">o</text:span><text:span text:style-name="T98"> </text:span><text:span text:style-name="T100">percentual</text:span><text:span text:style-name="T98"> </text:span><text:span text:style-name="T100">de</text:span><text:span text:style-name="T98"> </text:span><text:span text:style-name="T100">participação,</text:span><text:span text:style-name="T98"> </text:span><text:span text:style-name="T100">bem</text:span><text:span text:style-name="T98"> </text:span><text:span text:style-name="T100">como</text:span><text:span text:style-name="T98"> </text:span><text:span text:style-name="T100">os</text:span><text:span text:style-name="T98"> </text:span><text:span text:style-name="T100">serviços</text:span><text:span text:style-name="T98"> </text:span><text:span text:style-name="T100">e</text:span><text:span text:style-name="T98"> </text:span><text:span text:style-name="T100">respectivas</text:span><text:span text:style-name="T98"> </text:span><text:span text:style-name="T100">quantidades</text:span><text:span text:style-name="T98"> </text:span><text:span text:style-name="T100">executadas</text:span><text:span text:style-name="T98"> </text:span><text:span text:style-name="T100">por</text:span><text:span text:style-name="T98"> </text:span><text:span text:style-name="T100">cada</text:span><text:span text:style-name="T98"> </text:span><text:span text:style-name="T100">empresa</text:span><text:span text:style-name="T98"> </text:span><text:span text:style-name="T100">consorciada.</text:span><text:span text:style-name="T98"> </text:span></text:p>
      <text:p text:style-name="P40"/>
      <text:p text:style-name="P279"><text:span text:style-name="T174">11.2.1.2 - </text:span><text:span text:style-name="T173">A</text:span><text:span text:style-name="T174"> </text:span><text:span text:style-name="T175">Comissão</text:span><text:span text:style-name="T174"> </text:span><text:span text:style-name="T175">poderá</text:span><text:span text:style-name="T174"> </text:span><text:span text:style-name="T175">diligenciar</text:span><text:span text:style-name="T174"> </text:span><text:span text:style-name="T175">para</text:span><text:span text:style-name="T174"> </text:span><text:span text:style-name="T175">verificar</text:span><text:span text:style-name="T174"> </text:span><text:span text:style-name="T175">a</text:span><text:span text:style-name="T174"> </text:span><text:span text:style-name="T175">veracidade</text:span><text:span text:style-name="T174"> </text:span><text:span text:style-name="T175">do</text:span><text:span text:style-name="T174"> </text:span><text:span text:style-name="T175">conteúdo</text:span><text:span text:style-name="T174"> </text:span><text:span text:style-name="T175">dos</text:span><text:span text:style-name="T174"> </text:span><text:span text:style-name="T175">atestados</text:span><text:span text:style-name="T174"> </text:span><text:span text:style-name="T175">técnicos</text:span><text:span text:style-name="T174"> </text:span><text:span text:style-name="T175">fornecidos</text:span><text:span text:style-name="T174"> </text:span><text:span text:style-name="T175">e</text:span><text:span text:style-name="T174"> </text:span><text:span text:style-name="T175">verificando</text:span><text:span text:style-name="T174"> </text:span><text:span text:style-name="T175">inconsistência,</text:span><text:span text:style-name="T174"> </text:span><text:span text:style-name="T175">a</text:span><text:span text:style-name="T174"> </text:span><text:span text:style-name="T175">Licitante</text:span><text:span text:style-name="T174"> </text:span><text:span text:style-name="T175">será</text:span><text:span text:style-name="T174"> </text:span><text:span text:style-name="T175">inabilitada</text:span><text:span text:style-name="T174"> </text:span><text:span text:style-name="T175">e</text:span><text:span text:style-name="T174"> </text:span><text:span text:style-name="T175">responderá</text:span><text:span text:style-name="T174"> <text:s/></text:span><text:span text:style-name="T175">administrativamente,</text:span><text:span text:style-name="T174"> </text:span><text:span text:style-name="T175">civilmente</text:span><text:span text:style-name="T174"> </text:span><text:span text:style-name="T175">e</text:span><text:span text:style-name="T174"> </text:span><text:span text:style-name="T175">penalmente.</text:span></text:p>
      <text:p text:style-name="P154"/>
      <text:p text:style-name="P27"><text:span text:style-name="T47">11.2.2 -</text:span><text:span text:style-name="T69"> Relativo à</text:span><text:span text:style-name="T47"> HABILITAÇÃO JURÍDICA</text:span><text:span text:style-name="T69">, a licitante deverá apresentar os seguintes</text:span><text:span text:style-name="T47"> </text:span>documentos dentro do envelope de habilitação:</text:p>
      <text:p text:style-name="P27"/>
      <text:p text:style-name="P27"><text:span text:style-name="T47">a)</text:span> Cédula de identidade e registro comercial, no caso de empresário individual;</text:p>
      <text:p text:style-name="P27"/>
      <text:p text:style-name="P27"><text:span text:style-name="T47">b)</text:span> Ato constitutivo, estatuto ou contrato social em vigor, devidamente registrado, em se tratando de sociedades comerciais, e, no caso de sociedade por ações, acompanhado de documentos de eleição e posse de seus administradores;</text:p>
      <text:p text:style-name="P27"><text:soft-page-break/></text:p>
      <text:p text:style-name="P27"><text:span text:style-name="T47">c)</text:span> Inscrição do contrato social no Registro Civil das Pessoas Jurídicas, no caso de sociedades simples, com indicação das pessoas naturais incumbidas da administração da sociedade, seus poderes e atribuições;</text:p>
      <text:p text:style-name="P27"/>
      <text:p text:style-name="P27"><text:span text:style-name="T47">d)</text:span> Decreto de autorização, em se tratando de empresa ou sociedade estrangeira em funcionamento no País e ato de registro ou autorização para funcionamento, expedido pelo órgão competente, quando a atividade assim o exigir.</text:p>
      <text:p text:style-name="P27"/>
      <text:p text:style-name="P27"><text:span text:style-name="T47">11.2.3</text:span> - Relativo à <text:span text:style-name="T47">QUALIFICAÇÃO ECONÔMICO-FINANCEIRA</text:span>, a licitante deverá apre-sentar os seguintes documentos dentro do envelope de habilitação:</text:p>
      <text:p text:style-name="P27"/>
      <text:p text:style-name="P27"><text:span text:style-name="T192">a)</text:span><text:span text:style-name="T188"> </text:span><text:span text:style-name="T190">Balanço</text:span><text:span text:style-name="T188"> </text:span><text:span text:style-name="T190">Patrimonial</text:span><text:span text:style-name="T188"> </text:span><text:span text:style-name="T190">e</text:span><text:span text:style-name="T188"> </text:span><text:span text:style-name="T190">demonstrações</text:span><text:span text:style-name="T188"> </text:span><text:span text:style-name="T190">contábeis</text:span><text:span text:style-name="T188"> </text:span><text:span text:style-name="T190">do</text:span><text:span text:style-name="T188"> </text:span><text:span text:style-name="T190">último</text:span><text:span text:style-name="T188"> </text:span><text:span text:style-name="T190">exercício</text:span><text:span text:style-name="T188"> </text:span><text:span text:style-name="T190">social,</text:span><text:span text:style-name="T188"> </text:span><text:span text:style-name="T190">já</text:span><text:span text:style-name="T188"> </text:span><text:span text:style-name="T190">exigíveis</text:span><text:span text:style-name="T188"> </text:span><text:span text:style-name="T190">e</text:span><text:span text:style-name="T188"> </text:span><text:span text:style-name="T190">apresentados</text:span><text:span text:style-name="T188"> </text:span><text:span text:style-name="T190">na</text:span><text:span text:style-name="T188"> </text:span><text:span text:style-name="T190">forma</text:span><text:span text:style-name="T188"> </text:span><text:span text:style-name="T190">da</text:span><text:span text:style-name="T188"> </text:span><text:span text:style-name="T190">lei,</text:span><text:span text:style-name="T188"> </text:span><text:span text:style-name="T190">que</text:span><text:span text:style-name="T188"> </text:span><text:span text:style-name="T190">comprovem</text:span><text:span text:style-name="T188"> </text:span><text:span text:style-name="T190">a</text:span><text:span text:style-name="T188"> </text:span><text:span text:style-name="T190">boa</text:span><text:span text:style-name="T188"> </text:span><text:span text:style-name="T190">situação</text:span><text:span text:style-name="T188"> </text:span><text:span text:style-name="T190">financeira</text:span><text:span text:style-name="T188"> </text:span><text:span text:style-name="T190">da</text:span><text:span text:style-name="T188"> </text:span><text:span text:style-name="T190">empresa,</text:span><text:span text:style-name="T188"> </text:span><text:span text:style-name="T190">vedada</text:span><text:span text:style-name="T188"> </text:span><text:span text:style-name="T190">a</text:span><text:span text:style-name="T188"> </text:span><text:span text:style-name="T190">sua</text:span><text:span text:style-name="T188"> </text:span><text:span text:style-name="T190">substituição</text:span><text:span text:style-name="T188"> </text:span><text:span text:style-name="T190">por</text:span><text:span text:style-name="T188"> </text:span><text:span text:style-name="T190">balancetes</text:span><text:span text:style-name="T188"> </text:span><text:span text:style-name="T190">ou</text:span><text:span text:style-name="T188"> </text:span><text:span text:style-name="T190">balanços</text:span><text:span text:style-name="T188"> </text:span><text:span text:style-name="T190">provisórios,</text:span><text:span text:style-name="T188"> </text:span><text:span text:style-name="T190">podendo</text:span><text:span text:style-name="T188"> </text:span><text:span text:style-name="T190">ser</text:span><text:span text:style-name="T188"> </text:span><text:span text:style-name="T190">atualizados</text:span><text:span text:style-name="T188"> </text:span><text:span text:style-name="T190">por</text:span><text:span text:style-name="T188"> </text:span><text:span text:style-name="T190">índices</text:span><text:span text:style-name="T188"> </text:span><text:span text:style-name="T190">oficiais,</text:span><text:span text:style-name="T188"> </text:span><text:span text:style-name="T190">quando</text:span><text:span text:style-name="T188"> </text:span><text:span text:style-name="T190">encerrados</text:span><text:span text:style-name="T188"> </text:span><text:span text:style-name="T190">há</text:span><text:span text:style-name="T188"> </text:span><text:span text:style-name="T190">mais</text:span><text:span text:style-name="T188"> </text:span><text:span text:style-name="T190">de</text:span><text:span text:style-name="T188"> </text:span><text:span text:style-name="T190">3</text:span><text:span text:style-name="T188"> </text:span><text:span text:style-name="T190">(três)</text:span><text:span text:style-name="T188"> </text:span><text:span text:style-name="T190">meses</text:span><text:span text:style-name="T188"> </text:span><text:span text:style-name="T190">da</text:span><text:span text:style-name="T188"> </text:span><text:span text:style-name="T190">data</text:span><text:span text:style-name="T188"> </text:span><text:span text:style-name="T190">de</text:span><text:span text:style-name="T188"> </text:span><text:span text:style-name="T190">apresentação</text:span><text:span text:style-name="T188"> </text:span><text:span text:style-name="T190">da</text:span><text:span text:style-name="T188"> </text:span><text:span text:style-name="T190">proposta.</text:span></text:p>
      <text:p text:style-name="P100"/>
      <text:list xml:id="list3643805411951953015" text:style-name="WW8Num49">
        <text:list-item>
          <text:p text:style-name="P336"><text:span text:style-name="T76">O</text:span><text:span text:style-name="T298"> </text:span>Balanço<text:span text:style-name="T298"> </text:span>Patrimonial<text:span text:style-name="T298"> </text:span>deverá<text:span text:style-name="T298"> </text:span>vir<text:span text:style-name="T298"> </text:span>acompanhado<text:span text:style-name="T298"> </text:span>da<text:span text:style-name="T298"> </text:span>Declaração<text:span text:style-name="T298"> </text:span>de<text:span text:style-name="T298"> </text:span>Habilitação<text:span text:style-name="T298"> </text:span>Pro-fissional<text:span text:style-name="T298"> – </text:span>DHP,<text:span text:style-name="T298"> </text:span>conforme<text:span text:style-name="T298"> </text:span>Resolução<text:span text:style-name="T298"> </text:span>nº<text:span text:style-name="T298"> </text:span>871/00<text:span text:style-name="T298"> </text:span>de<text:span text:style-name="T298"> </text:span>23/03/2000 e/ou Certificado de Regularidade<text:span text:style-name="T298"> </text:span>do<text:span text:style-name="T298"> </text:span>Conselho<text:span text:style-name="T298"> </text:span>Federal<text:span text:style-name="T298"> </text:span>de<text:span text:style-name="T298"> </text:span>Contabilidade.</text:p>
        </text:list-item>
        <text:list-item>
          <text:p text:style-name="P336"><text:span text:style-name="T76">Balanço</text:span><text:span text:style-name="T298"> </text:span>Patrimonial<text:span text:style-name="T298"> </text:span>e<text:span text:style-name="T298"> </text:span>as<text:span text:style-name="T298"> </text:span>demonstrações<text:span text:style-name="T298"> </text:span>contábeis<text:span text:style-name="T298"> </text:span>deverão<text:span text:style-name="T298"> </text:span>ser<text:span text:style-name="T298"> </text:span>apresentados<text:span text:style-name="T298"> </text:span>da<text:span text:style-name="T298"> </text:span>seguinte<text:span text:style-name="T298"> </text:span>forma:</text:p>
          <text:p text:style-name="P336"/>
        </text:list-item>
      </text:list>
      <text:p text:style-name="P27"><text:span text:style-name="T76">-</text:span><text:span text:style-name="T298"> </text:span>Para<text:span text:style-name="T298"> </text:span>as<text:span text:style-name="T298"> </text:span>sociedades<text:span text:style-name="T298"> </text:span>anônimas,<text:span text:style-name="T298"> </text:span>mediante<text:span text:style-name="T298"> </text:span>cópia<text:span text:style-name="T298"> </text:span>autenticada<text:span text:style-name="T298"> </text:span>da<text:span text:style-name="T298"> </text:span>publicação<text:span text:style-name="T298"> </text:span>em<text:span text:style-name="T298"> </text:span>Diário<text:span text:style-name="T298"> </text:span>Oficial.</text:p>
      <text:p text:style-name="P68"/>
      <text:p text:style-name="P27"><text:span text:style-name="T76">-</text:span><text:span text:style-name="T298"> </text:span>Para<text:span text:style-name="T298"> </text:span>as<text:span text:style-name="T298"> </text:span>demais<text:span text:style-name="T298"> </text:span>empresas,<text:span text:style-name="T298"> </text:span>cópias<text:span text:style-name="T298"> </text:span>legíveis<text:span text:style-name="T298"> </text:span>e<text:span text:style-name="T298"> </text:span>autenticadas<text:span text:style-name="T298"> </text:span>das<text:span text:style-name="T298"> </text:span>páginas<text:span text:style-name="T298"> </text:span>do<text:span text:style-name="T298"> </text:span>Livro<text:span text:style-name="T298"> </text:span>Diário,<text:span text:style-name="T298"> </text:span>onde<text:span text:style-name="T298"> </text:span>foram<text:span text:style-name="T298"> </text:span>transcritos<text:span text:style-name="T298"> </text:span>o<text:span text:style-name="T298"> </text:span>Balanço<text:span text:style-name="T298"> </text:span>Patrimonial<text:span text:style-name="T298"> </text:span>e<text:span text:style-name="T298"> </text:span>a<text:span text:style-name="T298"> </text:span>Demonstração<text:span text:style-name="T298"> </text:span>do<text:span text:style-name="T298"> </text:span>Resultado<text:span text:style-name="T298"> </text:span>do<text:span text:style-name="T298"> </text:span>último<text:span text:style-name="T298"> </text:span>exercício<text:span text:style-name="T298"> </text:span>social,<text:span text:style-name="T298"> </text:span>com<text:span text:style-name="T298"> </text:span>os<text:span text:style-name="T298"> </text:span>respectivos<text:span text:style-name="T298"> </text:span>termos<text:span text:style-name="T298"> </text:span>de<text:span text:style-name="T298"> </text:span>abertura<text:span text:style-name="T298"> </text:span>e<text:span text:style-name="T298"> </text:span>encerramento<text:span text:style-name="T298"> </text:span>registrados<text:span text:style-name="T298"> </text:span>na<text:span text:style-name="T298"> </text:span>Junta<text:span text:style-name="T298"> </text:span>Comercial<text:span text:style-name="T298"> </text:span>ou<text:span text:style-name="T298"> </text:span>no<text:span text:style-name="T298"> </text:span>Cartório<text:span text:style-name="T298"> </text:span>de<text:span text:style-name="T298"> </text:span>Títulos<text:span text:style-name="T298"> </text:span>e<text:span text:style-name="T298"> </text:span>Documentos.</text:p>
      <text:p text:style-name="P27"/>
      <text:p text:style-name="P27"><text:span text:style-name="T76">-</text:span><text:span text:style-name="T298"> </text:span>Para<text:span text:style-name="T298"> </text:span>as<text:span text:style-name="T298"> </text:span>empresas<text:span text:style-name="T298"> </text:span>constituídas<text:span text:style-name="T298"> </text:span>há<text:span text:style-name="T298"> </text:span>menos<text:span text:style-name="T298"> </text:span>de<text:span text:style-name="T298"> </text:span>um<text:span text:style-name="T298"> </text:span>ano,<text:span text:style-name="T298"> </text:span>será<text:span text:style-name="T298"> </text:span>exigido<text:span text:style-name="T298"> </text:span>apenas<text:span text:style-name="T298"> </text:span>o<text:span text:style-name="T298"> </text:span>Balanço<text:span text:style-name="T298"> </text:span>de<text:span text:style-name="T298"> </text:span>Abertura<text:span text:style-name="T298"> </text:span>e<text:span text:style-name="T298"> </text:span>demonstrações<text:span text:style-name="T298"> </text:span>contábeis<text:span text:style-name="T298"> </text:span>na<text:span text:style-name="T298"> </text:span>forma<text:span text:style-name="T298"> </text:span>da<text:span text:style-name="T298"> </text:span>lei.</text:p>
      <text:p text:style-name="P125"/>
      <text:p text:style-name="P27"><text:span text:style-name="T186">b)</text:span><text:span text:style-name="T185"> </text:span><text:span text:style-name="T187">A</text:span><text:span text:style-name="T188"> </text:span><text:span text:style-name="T190">capacidade</text:span><text:span text:style-name="T188"> </text:span><text:span text:style-name="T190">econômico-financeira</text:span><text:span text:style-name="T188"> </text:span><text:span text:style-name="T190">será</text:span><text:span text:style-name="T188"> </text:span><text:span text:style-name="T190">verificada</text:span><text:span text:style-name="T188"> </text:span><text:span text:style-name="T190">através</text:span><text:span text:style-name="T188"> </text:span><text:span text:style-name="T190">de:</text:span></text:p>
      <text:p text:style-name="P68"/>
      <text:p text:style-name="P27"><text:span text:style-name="T43">Liquidez</text:span><text:span text:style-name="T49"> </text:span><text:span text:style-name="T47">Corrente:</text:span><text:span text:style-name="T49"> </text:span><text:span text:style-name="T47">maior</text:span><text:span text:style-name="T49"> </text:span><text:span text:style-name="T47">ou</text:span><text:span text:style-name="T49"> </text:span><text:span text:style-name="T47">igual</text:span><text:span text:style-name="T49"> </text:span><text:span text:style-name="T47">a</text:span><text:span text:style-name="T49"> </text:span><text:span text:style-name="T47">1,20</text:span><text:span text:style-name="T298"> <text:s/></text:span></text:p>
      <text:p text:style-name="P27"><text:span text:style-name="T188"><text:s text:c="11"/></text:span><text:span text:style-name="T187">Ativo</text:span><text:span text:style-name="T188"> </text:span><text:span text:style-name="T190">Circulante</text:span></text:p>
      <text:p text:style-name="P27"><text:span text:style-name="T76">LC</text:span><text:span text:style-name="T298"> </text:span>=<text:span text:style-name="T298"> <text:s/></text:span>--------------------------</text:p>
      <text:p text:style-name="P27"><text:span text:style-name="T188"><text:s text:c="11"/></text:span><text:span text:style-name="T187">Passivo</text:span><text:span text:style-name="T188"> </text:span><text:span text:style-name="T190">Circulante</text:span></text:p>
      <text:p text:style-name="P68"/>
      <text:p text:style-name="P27"><text:span text:style-name="T43">Liquidez</text:span><text:span text:style-name="T49"> </text:span><text:span text:style-name="T47">Geral:</text:span><text:span text:style-name="T49"> </text:span><text:span text:style-name="T47">maior</text:span><text:span text:style-name="T49"> </text:span><text:span text:style-name="T47">ou</text:span><text:span text:style-name="T49"> </text:span><text:span text:style-name="T47">igual</text:span><text:span text:style-name="T49"> </text:span><text:span text:style-name="T47">a</text:span><text:span text:style-name="T49"> <text:s/></text:span><text:span text:style-name="T47">1,10</text:span><text:span text:style-name="T298"> </text:span></text:p>
      <text:p text:style-name="P27"><text:span text:style-name="T188"><text:s text:c="10"/></text:span><text:span text:style-name="T187">Ativo</text:span><text:span text:style-name="T188"> </text:span><text:span text:style-name="T190">Circulante</text:span><text:span text:style-name="T188"> </text:span><text:span text:style-name="T190">+</text:span><text:span text:style-name="T188"> </text:span><text:span text:style-name="T190">Realizável</text:span><text:span text:style-name="T188"> </text:span><text:span text:style-name="T190">a</text:span><text:span text:style-name="T188"> </text:span><text:span text:style-name="T190">Longo</text:span><text:span text:style-name="T188"> </text:span><text:span text:style-name="T190">Prazo</text:span><text:span text:style-name="T188"> </text:span></text:p>
      <text:p text:style-name="P27"><text:span text:style-name="T76">LG</text:span><text:span text:style-name="T298"> </text:span>=<text:span text:style-name="T298"> </text:span>-------------------------------------------------------------</text:p>
      <text:p text:style-name="P27"><text:span text:style-name="T188"><text:s text:c="10"/></text:span><text:span text:style-name="T187">Passivo</text:span><text:span text:style-name="T188"> </text:span><text:span text:style-name="T190">Circulante</text:span><text:span text:style-name="T188"> </text:span><text:span text:style-name="T190">+</text:span><text:span text:style-name="T188"> </text:span><text:span text:style-name="T190">Exigível</text:span><text:span text:style-name="T188"> </text:span><text:span text:style-name="T190">a</text:span><text:span text:style-name="T188"> </text:span><text:span text:style-name="T190">Longo</text:span><text:span text:style-name="T188"> </text:span><text:span text:style-name="T190">Prazo</text:span></text:p>
      <text:p text:style-name="P98"/>
      <text:p text:style-name="P27"><text:span text:style-name="T191">Grau</text:span><text:span text:style-name="T194"> </text:span><text:span text:style-name="T197">de</text:span><text:span text:style-name="T194"> </text:span><text:span text:style-name="T197">Endividamento</text:span><text:span text:style-name="T194"> </text:span><text:span text:style-name="T197">Geral:</text:span><text:span text:style-name="T194"> </text:span><text:span text:style-name="T197">menor</text:span><text:span text:style-name="T194"> </text:span><text:span text:style-name="T197">ou</text:span><text:span text:style-name="T194"> </text:span><text:span text:style-name="T197">igual</text:span><text:span text:style-name="T194"> </text:span><text:span text:style-name="T197">a</text:span><text:span text:style-name="T194"> <text:s/></text:span><text:span text:style-name="T197">0,50</text:span><text:span text:style-name="T188"> </text:span></text:p>
      <text:p text:style-name="P27"><text:span text:style-name="T188"><text:s text:c="10"/></text:span><text:span text:style-name="T187">Passivo</text:span><text:span text:style-name="T188"> </text:span><text:span text:style-name="T190">Circulante</text:span><text:span text:style-name="T188"> </text:span><text:span text:style-name="T190">+</text:span><text:span text:style-name="T188"> </text:span><text:span text:style-name="T190">Exigível</text:span><text:span text:style-name="T188"> </text:span><text:span text:style-name="T190">a</text:span><text:span text:style-name="T188"> </text:span><text:span text:style-name="T190">Longo</text:span><text:span text:style-name="T188"> </text:span><text:span text:style-name="T190">Prazo</text:span></text:p>
      <text:p text:style-name="P27"><text:span text:style-name="T76">EG</text:span><text:span text:style-name="T298"> </text:span>=<text:span text:style-name="T298"> </text:span>-----------------------------------------------------------</text:p>
      <text:p text:style-name="P27"><text:span text:style-name="T188"><text:s text:c="32"/></text:span><text:span text:style-name="T187">Ativo</text:span><text:span text:style-name="T188"> </text:span><text:span text:style-name="T190">Total</text:span></text:p>
      <text:p text:style-name="P27"/>
      <text:list xml:id="list8982676348240255489" text:style-name="L22">
        <text:list-item>
          <text:p text:style-name="P464">Na hipótese de até 02 (dois) indicadores acima não atingirem os valores previstos e </text:p>
          <text:p text:style-name="P464"><text:soft-page-break/></text:p>
          <text:p text:style-name="P464">caso a LICITANTE tenha sido considerada apta tecnicamente, a DESO se reserva o direito de exigir da LICITANTE, para assinatura do Contrato, um seguro de garantia adicional tipo "performance bond" <text:tab/>ou outro, ou garantia específica concedida à LICITANTE por agente financeiro, aceito pela DESO, de que terá aporte de recursos necessários à execução do Contrato a ser firmado.</text:p>
        </text:list-item>
      </text:list>
      <text:list xml:id="list4545660327969047827" text:style-name="L23">
        <text:list-item>
          <text:p text:style-name="P465">Na hipótese dos 03 (três) indicadores não atingirem os valores previstos, a LICITANTE será considerada inabilitada.</text:p>
        </text:list-item>
      </text:list>
      <text:p text:style-name="P40"/>
      <text:list xml:id="list5332571436827828039" text:style-name="L24">
        <text:list-item>
          <text:p text:style-name="P466"><text:span text:style-name="T100">No</text:span><text:span text:style-name="T98"> </text:span><text:span text:style-name="T100">caso</text:span><text:span text:style-name="T98"> </text:span><text:span text:style-name="T100">de</text:span><text:span text:style-name="T98"> </text:span><text:span text:style-name="T100">consórcio,</text:span><text:span text:style-name="T98"> </text:span><text:span text:style-name="T100">deverá</text:span><text:span text:style-name="T98"> </text:span><text:span text:style-name="T100">haver</text:span><text:span text:style-name="T98"> </text:span><text:span text:style-name="T100">a</text:span><text:span text:style-name="T98"> </text:span><text:span text:style-name="T100">demonstração,</text:span><text:span text:style-name="T98"> </text:span><text:span text:style-name="T100">por</text:span><text:span text:style-name="T98"> </text:span><text:span text:style-name="T100">cada</text:span><text:span text:style-name="T98"> </text:span><text:span text:style-name="T100">consorciado,</text:span><text:span text:style-name="T98"> </text:span><text:span text:style-name="T100">do</text:span><text:span text:style-name="T98"> </text:span><text:span text:style-name="T100">atendimento</text:span><text:span text:style-name="T98"> </text:span><text:span text:style-name="T100">aos</text:span><text:span text:style-name="T98"> </text:span><text:span text:style-name="T100">requisitos</text:span><text:span text:style-name="T98"> </text:span><text:span text:style-name="T100">contábeis</text:span><text:span text:style-name="T98"> </text:span><text:span text:style-name="T100">definidos</text:span><text:span text:style-name="T98"> </text:span><text:span text:style-name="T100">neste</text:span><text:span text:style-name="T98"> </text:span><text:span text:style-name="T100">Edital, admitindo-se, para efeito de qualificação econômico-financeira, o somatório dos valores de cada consorciado, na proporção de sua respectiva participação.</text:span></text:p>
        </text:list-item>
      </text:list>
      <text:p text:style-name="P146"/>
      <text:p text:style-name="P25"><text:span text:style-name="T58">c)</text:span><text:span text:style-name="T74"> </text:span><text:span text:style-name="T300">O</text:span><text:span text:style-name="T301"> </text:span><text:span text:style-name="T299">Licitante</text:span><text:span text:style-name="T301"> </text:span><text:span text:style-name="T299">deverá</text:span><text:span text:style-name="T301"> </text:span><text:span text:style-name="T299">comprovar</text:span><text:span text:style-name="T301"> </text:span><text:span text:style-name="T299">possuir</text:span><text:span text:style-name="T301"> </text:span><text:span text:style-name="T216">na</text:span><text:span text:style-name="T301"> </text:span><text:span text:style-name="T299">data</text:span><text:span text:style-name="T301"> </text:span><text:span text:style-name="T299">de</text:span><text:span text:style-name="T301"> </text:span><text:span text:style-name="T299">recebimento</text:span><text:span text:style-name="T301"> </text:span><text:span text:style-name="T299">das</text:span><text:span text:style-name="T301"> </text:span><text:span text:style-name="T299">propostas,</text:span><text:span text:style-name="T301"> </text:span><text:span text:style-name="T299">Capital</text:span><text:span text:style-name="T301"> </text:span><text:span text:style-name="T299">Social</text:span><text:span text:style-name="T301"> </text:span><text:span text:style-name="T299">Mínimo</text:span><text:span text:style-name="T301"> </text:span><text:span text:style-name="T299">correspondente</text:span><text:span text:style-name="T301"> </text:span><text:span text:style-name="T299">a</text:span><text:span text:style-name="T301"> </text:span><text:span text:style-name="T299">10%</text:span><text:span text:style-name="T301"> </text:span><text:span text:style-name="T299">do</text:span><text:span text:style-name="T301"> </text:span><text:span text:style-name="T299">valor</text:span><text:span text:style-name="T301"> </text:span><text:span text:style-name="T299">de</text:span><text:span text:style-name="T301"> </text:span><text:span text:style-name="T299">sua</text:span><text:span text:style-name="T301"> </text:span><text:span text:style-name="T299">proposta</text:span><text:span text:style-name="T301"> </text:span><text:span text:style-name="T299">financeira.</text:span></text:p>
      <text:p text:style-name="P64"/>
      <text:p text:style-name="P27"><text:span text:style-name="T47">11.2.4</text:span> - Relativo à <text:span text:style-name="T47">REGULARIDADE FISCAL E OUTROS</text:span>, a licitante deverá apresentar os seguintes documentos dentro do envelope de habilitação:</text:p>
      <text:p text:style-name="P27"/>
      <text:p text:style-name="P27"><text:span text:style-name="T47">a)</text:span> Prova de inscrição no Cadastro Nacional de Pessoas Jurídicas (CNPJ);</text:p>
      <text:p text:style-name="P152">EDITAL DO RDC P</text:p>
      <text:p text:style-name="P27"><text:span text:style-name="T47">b)</text:span> Prova de inscrição no Cadastro de Contribuintes Estadual ou <text:s/>Municipal, se houver, relativo ao domicílio ou sede da licitante, pertinente ao seu ramo de atividade e compatível com o objeto desta licitação;</text:p>
      <text:p text:style-name="P27"/>
      <text:p text:style-name="P27"><text:span text:style-name="T47">c)</text:span> Certidão Conjunta Negativa de Débitos relativos a <text:span text:style-name="T69">Tributos Federais e à Dívida Ativa da União</text:span>, ou Certidão Conjunta Positiva com efeito negativo, expedida pela Receita Federal do Brasil (RFB) e Procuradoria Geral da Fazenda Nacional (PGFN), da sede da licitante;</text:p>
      <text:p text:style-name="P27"/>
      <text:p text:style-name="P27"><text:span text:style-name="T47">d)</text:span> Certidão Negativa de <text:span text:style-name="T69">Tributos Estaduais</text:span><text:span text:style-name="T47"> </text:span>ou Certidão Positiva com efeito negativo, expedida pela Fazenda Estadual, da sede da licitante ou Certidão de Não Contribuinte;</text:p>
      <text:p text:style-name="P27"/>
      <text:p text:style-name="P27"><text:span text:style-name="T47">e)</text:span> Certidão Negativa de<text:span text:style-name="T69"> Tributos Municipais</text:span><text:span text:style-name="T47"> </text:span>ou Certidão Positiva com efeito negativo, expedida pela Fazenda Municipal, da sede da licitante ou Certidão de Não Contribuinte.</text:p>
      <text:p text:style-name="P27"/>
      <text:p text:style-name="P27"><text:span text:style-name="T47">f)</text:span> Certidão Negativa de Débito, ou Certidão positiva com efeito negativo referente à <text:span text:style-name="T69">Contribuição Previdenciária</text:span><text:span text:style-name="T47"> </text:span>e às de terceiros, expedida pela Secretaria da Receita Federal do Brasil (RFB), da sede da licitante;</text:p>
      <text:p text:style-name="P27"/>
      <text:p text:style-name="P27"><text:span text:style-name="T47">g)</text:span> Certificado de Regularidade de Situação do <text:span text:style-name="T69">Fundo de Garantia do Tempo de Serviço–</text:span> FGTS, da sede da licitante;</text:p>
      <text:p text:style-name="P27"/>
      <text:p text:style-name="P27"><text:span text:style-name="T47">h)</text:span> Prova de inexistência de débitos inadimplidos perante a Justiça do Trabalho, mediante a apresentação da certidão negativa, nos termos do Título VII-A da Consolidação das Leis do Trabalho, aprovada pelo Decreto-Lei nº 5.452, de 1º de maio de 1943, tendo em vista o disposto no art. 3º da Lei nº 12.440, de 7 de julho de 2011. Estando a certidão com sua vigência vencida a licitante será inabilitada.</text:p>
      <text:p text:style-name="P27"/>
      <text:p text:style-name="P27"><text:span text:style-name="T47">11.3 -</text:span> Relativo às <text:span text:style-name="T47">CONDIÇÕES GERAIS </text:span>acerca dos documentos de habilitação:</text:p>
      <text:p text:style-name="P27"><text:soft-page-break/></text:p>
      <text:p text:style-name="P27">11.3.1- A validade das certidões relativas à comprovação da <text:s/>Qualificação <text:s/>Econômico-Financeira e da Regularidade Fiscal corresponderá ao prazo fixado nos próprios documentos. Caso estas não contenham expressamente o prazo de validade, a DESO convenciona o prazo como sendo de <text:span text:style-name="T47">60 (sessenta) dias</text:span>, a contar da data de sua expedição, ressalvada a hipótese de a licitante comprovar que o documento tem prazo de validade superior ao convencionado, mediante juntada de norma legal pertinente.</text:p>
      <text:p text:style-name="P27"/>
      <text:p text:style-name="P27">11.3.2- Sendo ou não contribuinte, a licitante fica obrigada a apresentar as certidões exigidas neste Edital.</text:p>
      <text:p text:style-name="P27"/>
      <text:p text:style-name="P27">11.3.3- Se os DOCUMENTOS DE HABILITAÇÃO não estiverem completos e corretos, ou contrariarem qualquer dispositivo deste Edital e seus Anexos, mesmo após diligências com caráter saneador, a COMISSÃO considerará a licitante inabilitada.</text:p>
      <text:p text:style-name="P27"><text:span text:style-name="T304">EDITAL DO RDC PRESECIAL Nº. 002/2013 - </text:span><text:span text:style-name="T305">Processo: 2013/3055/2541</text:span></text:p>
      <text:p text:style-name="P27">11.3.4- Constatado o atendimento pleno às exigências editalícias a(s) licitante(s) será(ão) declarada(s) a vencedora(s) do certame e, não havendo interposição de recurso, a COMISSÃO</text:p>
      <text:p text:style-name="P27">encaminhará o processo à Autoridade Superior, que deliberará acerca da adjudicação do objeto</text:p>
      <text:p text:style-name="P27">à(s) vencedora(s), bem como quanto a homologação da licitação, procedendo, posteriormente, a remessa dos autos ao setor competente, para que seja o adjudicatário convocado a assinar o contrato.</text:p>
      <text:p text:style-name="P27"/>
      <text:p text:style-name="P27">11.3.5- Poderá haver nova sessão pública para a divulgação do resultado da habilitação.</text:p>
      <text:p text:style-name="P27"/>
      <text:p text:style-name="P27">11.3.6- Se a proposta ou lance de menor valor não atender às exigências habilitatórias, serão requeridos e avaliados pela COMISSÃO, a proposta ou o lance subsequente, verificando a sua aceitabilidade e a habilitação do participante, na ordem de classificação, e assim sucessivamente, até a apuração de uma proposta ou lance que atenda a este Edital.</text:p>
      <text:p text:style-name="P27"/>
      <text:p text:style-name="P27">11.3.7- A Comissão Especial de Licitação poderá consultar sítios oficiais de órgãos e entidades emissores de certidões para verificar as condições de habilitação dos licitantes.</text:p>
      <text:p text:style-name="P27"/>
      <text:p text:style-name="P27">11.3.8- Caso algum dos documentos de habilitação venha a perder a validade no curso da licitação, a Comissão Especial de Licitação poderá, conforme lhe faculta o § 3º do art. 43 da Lei n.º 8.666/93, efetuar consulta ao órgão responsável pela emissão do documento, para verificação de sua regularidade.</text:p>
      <text:p text:style-name="P147"/>
      <text:p text:style-name="P27">11.3.9- O não atendimento a qualquer das condições previstas no <text:span text:style-name="T47">item 11 e seus subitens </text:span>provocará a inabilitação do licitante melhor classificado.</text:p>
      <text:p text:style-name="P27"/>
      <text:p text:style-name="P27">11.3.10- Sob pena de inabilitação, os documentos encaminhados deverão estar em nome do</text:p>
      <text:p text:style-name="P27">licitante e, no caso de consórcio em nome da empresa líder, com indicação do número de inscrição no CNPJ.</text:p>
      <text:p text:style-name="P27"/>
      <text:p text:style-name="P27">11.3.11- Todos os documentos emitidos em língua estrangeira deverão ser entregues acompanhados da tradução para língua portuguesa, efetuada por tradutor juramentado, e também devidamente consularizados ou registrados no cartório de títulos e documentos.</text:p>
      <text:p text:style-name="P27"/>
      <text:p text:style-name="P27">11.3.12- Documentos de procedência estrangeira, mas emitidos em língua portuguesa, também deverão ser apresentados devidamente consularizados ou registrados em cartório de títulos e documentos.</text:p>
      <text:p text:style-name="P29"><text:soft-page-break/></text:p>
      <text:p text:style-name="P27">11.3.13- Em se tratando de filial, os documentos de habilitação jurídica e regularidade fiscal deverão estar em nome da filial, exceto aqueles que, pela própria natureza, são emitidos somente em nome da matriz.</text:p>
      <text:p text:style-name="P27"/>
      <text:p text:style-name="P27">11.3.14- <text:s/>No caso de consórcio:</text:p>
      <text:p text:style-name="P27"/>
      <text:p text:style-name="P27">a) Admite-se, para efeito de qualificação técnica, o somatório dos quantitativos de cada consorciado;</text:p>
      <text:p text:style-name="P27">b) As pessoas jurídicas reunidas em consórcio deverão apresentar ainda, além dos demais documentos exigidos neste Edital:</text:p>
      <text:p text:style-name="P27">b.1) Compromisso de constituição do consórcio, por escritura pública ou documento particular registrado em Cartório de Registro de Títulos e Documentos, subscrito pelos consorciados, discriminando a empresa líder e estabelecendo responsabilidade solidária;</text:p>
      <text:p text:style-name="P27">b.2) Compromisso de que não alterarão a constituição ou composição do consórcio, visando manter válidas as premissas que asseguram a sua habilitação, salvo aprovação pela DESO;</text:p>
      <text:p text:style-name="P27">b.3) Compromisso de que não se constituem nem se constituirão, para fins do consórcio, em pessoa jurídica e de que o consórcio não adotará denominação própria, diferente de seus integrantes;</text:p>
      <text:p text:style-name="P27">b.4) Compromisso de que apresentará, antes da assinatura do contrato decorrente desta licitação, o Instrumento de Constituição e o Registro do Consórcio, registrado no CREA ou Conselho Profissional Competente, aprovado por quem tenha competência em cada uma das empresas. O Contrato de consórcio deverá observar, além dos dispositivos legais e da cláusula de responsabilidade solidária, as cláusulas deste Edital, especialmente as constantes deste subitem.</text:p>
      <text:p text:style-name="P27">c) Relativo à comprovação de qualificação econômico-financeira, será comprovada mediante:</text:p>
      <text:p text:style-name="P27">c.1) apresentação do somatório dos valores de cada consorciado, na proporção de sua respectiva participação.</text:p>
      <text:p text:style-name="P27"/>
      <text:p text:style-name="P27">11.3.15 - Não serão aceitos documentos com a vigência vencida, ou qualquer tipo de proto-colo, exceto se o edital permitir.</text:p>
      <text:p text:style-name="P27"/>
      <text:p text:style-name="P27">11.3.16- No julgamento da habilitação, a Comissão poderá sanar erros ou falhas que não alterem a substância dos documentos e sua validade jurídica, mediante despacho fundamentado, registrado em ata e acessível a todos, atribuindo-lhes validade e eficácia para fins de habilitação.</text:p>
      <text:p text:style-name="P27"/>
      <text:p text:style-name="P27">11.3.17- A pessoa jurídica ou o consórcio deverá assumir inteira responsabilidade pela inexistência de fatos que possam impedir a sua habilitação na presente licitação e, ainda, pela</text:p>
      <text:p text:style-name="P27">autenticidade de todos os documentos que forem apresentados.</text:p>
      <text:p text:style-name="P44"/>
      <text:p text:style-name="P81">12. DOS PEDIDOS DE ESCLARECIMENTOS, DAS IMPUGNAÇÕES E DOS RECURSOS</text:p>
      <text:p text:style-name="P27"/>
      <text:p text:style-name="P27">12.1. Dos atos da DESO decorrentes da aplicação do RDC caberão:</text:p>
      <text:p text:style-name="P27"/>
      <text:p text:style-name="P27">12.1.1. Pedidos de <text:span text:style-name="T47">ESCLARECIMENTO </text:span>e <text:span text:style-name="T47">IMPUGNAÇÕES </text:span>ao instrumento convocatório no prazo mínimo de até 5 (cinco) dias úteis antes da data de abertura das propostas;</text:p>
      <text:p text:style-name="P27"/>
      <text:p text:style-name="P27">a) Acolhida a impugnação o Edital será republicado nos mesmos prazos dos atos e procedimentos originais, exceto quando a alteração não comprometer a formulação das propostas.</text:p>
      <text:p text:style-name="P27"><text:soft-page-break/></text:p>
      <text:p text:style-name="P27">12.1.2. <text:span text:style-name="T47">RECURSOS</text:span>, no prazo de 5 (cinco) dias úteis contados a partir da data da intimação ou da lavratura da ata, em face:</text:p>
      <text:p text:style-name="P27"/>
      <text:p text:style-name="P27">a) do ato que defira ou indefira pedido de pré-qualificação de interessados;</text:p>
      <text:p text:style-name="P27">b) do ato de habilitação ou inabilitação de licitante;</text:p>
      <text:p text:style-name="P27">c) do julgamento das propostas;</text:p>
      <text:p text:style-name="P27">d) da anulação ou revogação da licitação;</text:p>
      <text:p text:style-name="P27">e) da rescisão do contrato, nas hipóteses previstas no inciso I do art. 79 da Lei nº 8.666/93;</text:p>
      <text:p text:style-name="P27">f) da aplicação das penas de advertência, multa, declaração de inidoneidade, suspensão temporária de participação em licitação e impedimento de contratar com a administração pública.</text:p>
      <text:p text:style-name="P27"/>
      <text:p text:style-name="P27">12.1.2.1. Haverá fase recursal única, após o término da fase de habilitação.</text:p>
      <text:p text:style-name="P27"/>
      <text:p text:style-name="P27">12.1.2.2. Os licitantes que desejarem recorrer em face dos atos do julgamento da proposta ou da habilitação deverão manifestar imediatamente, após o término de cada sessão, a sua inten-</text:p>
      <text:p text:style-name="P27">ção de recorrer, sob pena de preclusão.</text:p>
      <text:p text:style-name="P27"><text:span text:style-name="T304">EDITAL DO RDC PRESECIAL Nº. 002/2013 - </text:span><text:span text:style-name="T305">Processo: 2013/3055/2541</text:span></text:p>
      <text:p text:style-name="P27">12.1.2.3. As razões dos recursos deverão ser apresentadas no prazo de cinco dias úteis conta-</text:p>
      <text:p text:style-name="P27">dos a partir da data da intimação ou da lavratura da ata, conforme o caso.</text:p>
      <text:p text:style-name="P27"/>
      <text:p text:style-name="P27">12.1.2.4. O prazo para apresentação de contrarrazões será de cinco dias úteis e começará imediatamente após o encerramento do prazo a que se refere o item 12.1.2.1.</text:p>
      <text:p text:style-name="P27"/>
      <text:p text:style-name="P27">12.1.2.5. É assegurado aos licitantes obter vista dos elementos dos autos indispensáveis à defesa de seus interesses.</text:p>
      <text:p text:style-name="P27"/>
      <text:p text:style-name="P27">12.1.2.6. Na contagem dos prazos, exclui-se o dia do início e inclui-se o do vencimento.</text:p>
      <text:p text:style-name="P27"/>
      <text:p text:style-name="P27">12.1.2.7. Os prazos se iniciam e expiram exclusivamente em dia útil no âmbito da DESO.</text:p>
      <text:p text:style-name="P27"/>
      <text:p text:style-name="P27">12.1.2.8. O recurso será dirigido à autoridade superior, por intermédio da Comissão Especial de Licitação, que apreciará sua admissibilidade, cabendo a esta reconsiderar sua decisão no prazo de cinco dias úteis ou, nesse mesmo prazo, fazê-lo subir, devidamente informado, devendo, neste caso, a decisão do recurso ser proferida dentro do prazo de cinco dias úteis, contado do seu recebimento.</text:p>
      <text:p text:style-name="P27"/>
      <text:p text:style-name="P27">12.1.2.9. O acolhimento de recurso implicará invalidação apenas dos atos insuscetíveis de aproveitamento.</text:p>
      <text:p text:style-name="P27"/>
      <text:p text:style-name="P27">12.1.3. <text:span text:style-name="T47">REPRESENTAÇÕES</text:span>, no prazo de 5 (cinco) dias úteis contados a partir da data da intimação, relativamente a atos de que não caiba recurso hierárquico.</text:p>
      <text:p text:style-name="P27"/>
      <text:p text:style-name="P27">12.1.4. Aplica-se a este Edital o disposto no art. 113 da Lei nº 8.666, de 21 de junho de 1993.</text:p>
      <text:p text:style-name="P10"/>
      <text:p text:style-name="P10"><text:span text:style-name="T279">13. DO ENCERRAMENTO</text:span> </text:p>
      <text:p text:style-name="P27"/>
      <text:p text:style-name="P27">13.1. Finalizada a fase recursal e definido o resultado de julgamento, a DESO poderá negociar condições mais vantajosas com o primeiro colocado.</text:p>
      <text:p text:style-name="P27"/>
      <text:p text:style-name="P81"><text:soft-page-break/>14 – DA ADJUDICAÇÃO E HOMOLOGAÇÃO</text:p>
      <text:p text:style-name="P27"/>
      <text:p text:style-name="P27">14.1. Exauridos os recursos administrativos, se for o caso, o procedimento licitatório será encerrado e encaminhado ao Presidente da DESO, que poderá:</text:p>
      <text:p text:style-name="P27"/>
      <text:p text:style-name="P27">14.1.1. Determinar o retorno dos autos para saneamento de irregularidades que forem supríveis;</text:p>
      <text:p text:style-name="P27"/>
      <text:p text:style-name="P27">14.1.2. Anular o procedimento, no todo ou em parte, por vício insanável;</text:p>
      <text:p text:style-name="P27"/>
      <text:p text:style-name="P27">14.1.3. Revogar o procedimento por motivo de conveniência e oportunidade; ou</text:p>
      <text:p text:style-name="P27"/>
      <text:p text:style-name="P27">14.1.4. Adjudicar o objeto e homologar a licitação.</text:p>
      <text:p text:style-name="P27"/>
      <text:p text:style-name="P81">15. DA GARANTIA CONTRATUAL</text:p>
      <text:p text:style-name="P286"/>
      <text:p text:style-name="P27">15.1- Com<text:span text:style-name="T101"> </text:span>o<text:span text:style-name="T101"> </text:span>objetivo<text:span text:style-name="T101"> </text:span>de<text:span text:style-name="T101"> </text:span>mitigar<text:span text:style-name="T101"> </text:span>eventuais<text:span text:style-name="T101"> </text:span>riscos<text:span text:style-name="T101"> </text:span>que<text:span text:style-name="T101"> </text:span>possam<text:span text:style-name="T101"> </text:span>decorrer<text:span text:style-name="T101"> </text:span>da<text:span text:style-name="T101"> </text:span>contratação<text:span text:style-name="T101"> </text:span>e<text:span text:style-name="T101"> </text:span>dispêndio<text:span text:style-name="T101"> </text:span>de<text:span text:style-name="T101"> </text:span>recursos<text:span text:style-name="T101"> </text:span>pelo<text:span text:style-name="T101"> </text:span>particular<text:span text:style-name="T101"> </text:span>com<text:span text:style-name="T101"> </text:span>vistas<text:span text:style-name="T101"> </text:span>a<text:span text:style-name="T101"> </text:span>evitar<text:span text:style-name="T101"> </text:span>prejuízos<text:span text:style-name="T101"> </text:span>ao<text:span text:style-name="T101"> </text:span>patrimônio<text:span text:style-name="T101"> </text:span>público<text:span text:style-name="T101"> </text:span>e<text:span text:style-name="T101"> </text:span>ao<text:span text:style-name="T101"> </text:span>próprio<text:span text:style-name="T101"> </text:span>objeto<text:span text:style-name="T101"> </text:span>do<text:span text:style-name="T101"> </text:span>contrato<text:span text:style-name="T101"> </text:span>é<text:span text:style-name="T101"> </text:span>exigido<text:span text:style-name="T101"> </text:span>Garantia<text:span text:style-name="T101"> </text:span>Contratual.</text:p>
      <text:p text:style-name="P27"/>
      <text:p text:style-name="P27"><text:span text:style-name="T264">15.2- <text:s/></text:span><text:span text:style-name="T265">A</text:span><text:span text:style-name="T264"> </text:span><text:span text:style-name="T265">Contratada,</text:span><text:span text:style-name="T264"> </text:span><text:span text:style-name="T265">para</text:span><text:span text:style-name="T264"> </text:span><text:span text:style-name="T265">garantia</text:span><text:span text:style-name="T264"> </text:span><text:span text:style-name="T265">da</text:span><text:span text:style-name="T264"> </text:span><text:span text:style-name="T265">execução</text:span><text:span text:style-name="T264"> </text:span><text:span text:style-name="T265">do</text:span><text:span text:style-name="T264"> </text:span><text:span text:style-name="T265">Contrato,</text:span><text:span text:style-name="T264"> deverá apresentar na Diretoria de Meio Ambiente e Engenharia, </text:span><text:span text:style-name="T268">no prazo máximo de 30 (trinta) </text:span><text:span text:style-name="T269">dias corridos,</text:span><text:span text:style-name="T242"> contados da data do protocolo de entrega da via do Contrato assinada, o comprovante de recolhimento </text:span><text:span text:style-name="T265">na</text:span><text:span text:style-name="T264"> </text:span><text:span text:style-name="T265">5.0.11.00/GFIN</text:span><text:span text:style-name="T264"> – </text:span><text:span text:style-name="T265">Gerência</text:span><text:span text:style-name="T264"> </text:span><text:span text:style-name="T265">Financeira</text:span><text:span text:style-name="T264"> </text:span><text:span text:style-name="T265">desta</text:span><text:span text:style-name="T264"> </text:span><text:span text:style-name="T265">Companhia, da garantia prestada </text:span><text:span text:style-name="T242">correspondente ao percentual de </text:span><text:span text:style-name="T234">5,00% (cinco por cento) do valor total do contrato</text:span><text:span text:style-name="T242">, podendo optar por caução em dinheiro ou títulos da dívida pública, seguro-garantia ou fiança </text:span><text:span text:style-name="T264">bancária.</text:span></text:p>
      <text:p text:style-name="P27"/>
      <text:p text:style-name="P27">15.3- O<text:span text:style-name="T101"> </text:span>prazo<text:span text:style-name="T101"> </text:span>de<text:span text:style-name="T101"> </text:span>vigência<text:span text:style-name="T101"> </text:span>da<text:span text:style-name="T101"> </text:span>garantia<text:span text:style-name="T101"> </text:span>contratual<text:span text:style-name="T101"> </text:span>será<text:span text:style-name="T101"> </text:span>igual<text:span text:style-name="T101"> </text:span>ao<text:span text:style-name="T101"> </text:span>período<text:span text:style-name="T101"> </text:span>de<text:span text:style-name="T101"> </text:span>vigência<text:span text:style-name="T101"> </text:span>do<text:span text:style-name="T101"> </text:span>contrato.<text:span text:style-name="T101"> </text:span></text:p>
      <text:p text:style-name="P27"/>
      <text:p text:style-name="P27">15.4- No caso de consórcio, fica obrigada a empresa líder do consórcio ou o representante do mesmo a oferecer caução garantia do contrato.</text:p>
      <text:p text:style-name="P27"/>
      <text:p text:style-name="P27"><text:span text:style-name="T264">15.5- </text:span><text:span text:style-name="T266">A</text:span><text:span text:style-name="T264"> </text:span><text:span text:style-name="T265">garantia</text:span><text:span text:style-name="T264"> </text:span><text:span text:style-name="T265">prestada</text:span><text:span text:style-name="T264"> </text:span><text:span text:style-name="T265">pela</text:span><text:span text:style-name="T264"> </text:span><text:span text:style-name="T265">CONTRATADA,</text:span><text:span text:style-name="T264"> </text:span><text:span text:style-name="T265">será</text:span><text:span text:style-name="T264"> </text:span><text:span text:style-name="T265">liberada</text:span><text:span text:style-name="T264"> </text:span><text:span text:style-name="T265">pelo</text:span><text:span text:style-name="T264"> </text:span><text:span text:style-name="T265">5.0.11.00/GFIN,</text:span><text:span text:style-name="T264"> </text:span><text:span text:style-name="T265">após</text:span><text:span text:style-name="T264"> </text:span><text:span text:style-name="T265">emissão</text:span><text:span text:style-name="T264"> </text:span><text:span text:style-name="T265">do</text:span><text:span text:style-name="T264"> “</text:span><text:span text:style-name="T265">TERMO</text:span><text:span text:style-name="T264"> </text:span><text:span text:style-name="T265">DE</text:span><text:span text:style-name="T264"> </text:span><text:span text:style-name="T265">RECEBIMENTO</text:span><text:span text:style-name="T264"> DEFINITIVO </text:span><text:span text:style-name="T265">DOS</text:span><text:span text:style-name="T264"> </text:span><text:span text:style-name="T265">SERVIÇOS</text:span><text:span text:style-name="T264">”</text:span><text:span text:style-name="T265">.</text:span></text:p>
      <text:p text:style-name="P27"/>
      <text:p text:style-name="P27"><text:span text:style-name="T264">15.6- <text:s/></text:span><text:span text:style-name="T266">A</text:span><text:span text:style-name="T264"> </text:span><text:span text:style-name="T265">Garantia</text:span><text:span text:style-name="T264"> </text:span><text:span text:style-name="T265">prestada</text:span><text:span text:style-name="T264"> </text:span><text:span text:style-name="T265">em</text:span><text:span text:style-name="T264"> </text:span><text:span text:style-name="T265">dinheiro</text:span><text:span text:style-name="T264"> </text:span><text:span text:style-name="T265">será</text:span><text:span text:style-name="T264"> </text:span><text:span text:style-name="T265">atualizada</text:span><text:span text:style-name="T264"> </text:span><text:span text:style-name="T265">monetariamente,</text:span><text:span text:style-name="T264"> pelo INPC, </text:span><text:span text:style-name="T265">quando</text:span><text:span text:style-name="T264"> </text:span><text:span text:style-name="T265">da</text:span><text:span text:style-name="T264"> </text:span><text:span text:style-name="T265">sua</text:span><text:span text:style-name="T264"> </text:span><text:span text:style-name="T265">restituição.</text:span></text:p>
      <text:p text:style-name="P27"/>
      <text:p text:style-name="P27"><text:span text:style-name="T264">15.7- </text:span><text:span text:style-name="T266">A</text:span><text:span text:style-name="T264"> </text:span><text:span text:style-name="T265">Caução</text:span><text:span text:style-name="T264"> </text:span><text:span text:style-name="T265">responderá</text:span><text:span text:style-name="T264"> </text:span><text:span text:style-name="T265">pelo</text:span><text:span text:style-name="T264"> </text:span><text:span text:style-name="T265">inadimplemento</text:span><text:span text:style-name="T264"> </text:span><text:span text:style-name="T265">das</text:span><text:span text:style-name="T264"> </text:span><text:span text:style-name="T265">condições</text:span><text:span text:style-name="T264"> </text:span><text:span text:style-name="T265">contratuais,</text:span><text:span text:style-name="T264"> </text:span><text:span text:style-name="T265">pela</text:span><text:span text:style-name="T264"> </text:span><text:span text:style-name="T265">não</text:span><text:span text:style-name="T264"> </text:span><text:span text:style-name="T265">entrega</text:span><text:span text:style-name="T264"> </text:span><text:span text:style-name="T265">ou</text:span><text:span text:style-name="T264"> </text:span><text:span text:style-name="T265">entrega</text:span><text:span text:style-name="T264"> </text:span><text:span text:style-name="T265">incompleta</text:span><text:span text:style-name="T264"> </text:span><text:span text:style-name="T265">d</text:span><text:span text:style-name="T266">os</text:span><text:span text:style-name="T264"> </text:span><text:span text:style-name="T265">serviços</text:span><text:span text:style-name="T264"> </text:span><text:span text:style-name="T266">e</text:span><text:span text:style-name="T264"> </text:span><text:span text:style-name="T265">pelas</text:span><text:span text:style-name="T264"> </text:span><text:span text:style-name="T265">eventuais</text:span><text:span text:style-name="T264"> </text:span><text:span text:style-name="T265">multas</text:span><text:span text:style-name="T264"> </text:span><text:span text:style-name="T265">aplicadas,</text:span><text:span text:style-name="T264"> </text:span><text:span text:style-name="T265">independentemente</text:span><text:span text:style-name="T264"> </text:span><text:span text:style-name="T265">de</text:span><text:span text:style-name="T264"> </text:span><text:span text:style-name="T265">outras</text:span><text:span text:style-name="T264"> </text:span><text:span text:style-name="T265">cominações</text:span><text:span text:style-name="T264"> </text:span><text:span text:style-name="T265">legais,</text:span><text:span text:style-name="T264"> </text:span><text:span text:style-name="T265">quando</text:span><text:span text:style-name="T264"> </text:span><text:span text:style-name="T265">for</text:span><text:span text:style-name="T264"> </text:span><text:span text:style-name="T265">o</text:span><text:span text:style-name="T264"> </text:span><text:span text:style-name="T265">caso.</text:span></text:p>
      <text:p text:style-name="P27"/>
      <text:p text:style-name="P27">15.8- Para<text:span text:style-name="T101"> </text:span>o<text:span text:style-name="T101"> </text:span>eventual<text:span text:style-name="T101"> </text:span>descumprimento<text:span text:style-name="T101"> </text:span>contratual<text:span text:style-name="T101"> </text:span>e/ou<text:span text:style-name="T101"> </text:span>porventura,<text:span text:style-name="T101"> </text:span>de<text:span text:style-name="T101"> </text:span>conduta<text:span text:style-name="T101"> </text:span>ilícita,<text:span text:style-name="T101"> </text:span>a<text:span text:style-name="T101"> </text:span>fim<text:span text:style-name="T101"> </text:span>de<text:span text:style-name="T101"> </text:span>se<text:span text:style-name="T101"> </text:span>identificar<text:span text:style-name="T101"> </text:span>os<text:span text:style-name="T101"> </text:span>pressupostos<text:span text:style-name="T101"> </text:span>caracterizadores<text:span text:style-name="T101"> </text:span>da<text:span text:style-name="T101"> </text:span>infração<text:span text:style-name="T101"> </text:span>e<text:span text:style-name="T101"> </text:span>a<text:span text:style-name="T101"> </text:span>precisa<text:span text:style-name="T101"> </text:span>extensão<text:span text:style-name="T101"> </text:span>da<text:span text:style-name="T101"> </text:span>penalidade<text:span text:style-name="T101"> </text:span>cabível,<text:span text:style-name="T101"> </text:span>são<text:span text:style-name="T101"> </text:span>incluídas<text:span text:style-name="T101"> </text:span>ao<text:span text:style-name="T101"> </text:span>Contrato<text:span text:style-name="T101"> </text:span>as<text:span text:style-name="T101"> </text:span>Sanções<text:span text:style-name="T101"> </text:span>do<text:span text:style-name="T101"> </text:span>Edital<text:span text:style-name="T101"> </text:span>da<text:span text:style-name="T101"> </text:span>DESO.</text:p>
      <text:p text:style-name="P152">ED</text:p>
      <text:p text:style-name="P156"><text:span text:style-name="T34">16.</text:span><text:span text:style-name="T36"> <text:s/></text:span><text:span text:style-name="T35">LOCAL/PRAZO</text:span><text:span text:style-name="T36"> </text:span><text:span text:style-name="T35">DE</text:span><text:span text:style-name="T36"> </text:span><text:span text:style-name="T35">VIGÊNCIA</text:span><text:span text:style-name="T36"> </text:span><text:span text:style-name="T35">DO</text:span><text:span text:style-name="T36"> </text:span><text:span text:style-name="T35">CONTRATO</text:span><text:span text:style-name="T36"> </text:span><text:span text:style-name="T35">E</text:span><text:span text:style-name="T36"> </text:span><text:span text:style-name="T35">EXECUÇÃO</text:span><text:span text:style-name="T36"> </text:span><text:span text:style-name="T35">DO</text:span><text:span text:style-name="T36"> </text:span><text:span text:style-name="T35">OBJETO</text:span></text:p>
      <text:p text:style-name="P64"/>
      <text:p text:style-name="P25"><text:span text:style-name="T64">16.1</text:span><text:span text:style-name="T42">- Local</text:span><text:span text:style-name="T63">:</text:span><text:span text:style-name="T75"> </text:span><text:span text:style-name="T276"><text:s/></text:span><text:span text:style-name="T149">Zona</text:span><text:span text:style-name="T156"> </text:span><text:span text:style-name="T149">Norte</text:span><text:span text:style-name="T156"> </text:span><text:span text:style-name="T149">-</text:span><text:span text:style-name="T156"> </text:span><text:span text:style-name="T149">Subsistema</text:span><text:span text:style-name="T156"> </text:span><text:span text:style-name="T149">ERQ-Norte/1ª</text:span><text:span text:style-name="T156"> </text:span><text:span text:style-name="T149">Etapa,</text:span><text:span text:style-name="T156"> </text:span><text:span text:style-name="T149">que</text:span><text:span text:style-name="T156"> </text:span><text:span text:style-name="T149">abrange</text:span><text:span text:style-name="T156"> </text:span><text:span text:style-name="T149">os</text:span><text:span text:style-name="T156"> </text:span><text:span text:style-name="T149">Bairros:</text:span><text:span text:style-name="T156"> </text:span><text:span text:style-name="T149">Soledade,</text:span><text:span text:style-name="T156"> </text:span><text:span text:style-name="T149">Lamarão,</text:span><text:span text:style-name="T156"> </text:span><text:span text:style-name="T149">Jardim</text:span><text:span text:style-name="T156"> </text:span><text:span text:style-name="T149">Centenário,</text:span><text:span text:style-name="T156"> </text:span><text:span text:style-name="T149">Bugio,</text:span><text:span text:style-name="T156"> </text:span><text:span text:style-name="T149">São</text:span><text:span text:style-name="T156"> </text:span><text:span text:style-name="T149">Carlos,</text:span><text:span text:style-name="T156"> </text:span><text:span text:style-name="T149">Olaria,</text:span><text:span text:style-name="T156"> </text:span><text:span text:style-name="T149">José</text:span><text:span text:style-name="T156"> </text:span><text:span text:style-name="T149">Conrado</text:span><text:span text:style-name="T156"> </text:span><text:span text:style-name="T149">de</text:span><text:span text:style-name="T156"> </text:span><text:span text:style-name="T149">Araújo,</text:span><text:span text:style-name="T156"> </text:span><text:span text:style-name="T149">Japãozinho,</text:span><text:span text:style-name="T156"> </text:span><text:span text:style-name="T149">Alto</text:span><text:span text:style-name="T156"> </text:span><text:span text:style-name="T149">da</text:span><text:span text:style-name="T156"> </text:span><text:span text:style-name="T149">Jaqueira</text:span><text:span text:style-name="T156"> </text:span><text:span text:style-name="T149">e</text:span><text:span text:style-name="T156"> </text:span><text:span text:style-name="T149">Cidade</text:span><text:span text:style-name="T156"> </text:span><text:span text:style-name="T149">Nova</text:span><text:span text:style-name="T156"> </text:span><text:span text:style-name="T149">e</text:span><text:span text:style-name="T156"> </text:span><text:span text:style-name="T149">da</text:span><text:span text:style-name="T156"> </text:span><text:span text:style-name="T149">Zona</text:span><text:span text:style-name="T156"> </text:span><text:span text:style-name="T149">Oeste</text:span><text:span text:style-name="T156"> </text:span><text:span text:style-name="T149">-</text:span><text:span text:style-name="T156"> </text:span><text:span text:style-name="T149">Subsistema</text:span><text:span text:style-name="T156"> </text:span><text:span text:style-name="T149">Jabotiana,</text:span><text:span text:style-name="T156"> </text:span><text:span text:style-name="T149">que</text:span><text:span text:style-name="T156"> </text:span><text:soft-page-break/><text:span text:style-name="T149">abrange</text:span><text:span text:style-name="T156"> </text:span><text:span text:style-name="T149">os</text:span><text:span text:style-name="T156"> </text:span><text:span text:style-name="T149">Bairros:</text:span><text:span text:style-name="T156"> </text:span><text:span text:style-name="T149">Jabotiana,</text:span><text:span text:style-name="T156"> </text:span><text:span text:style-name="T149">Ponto</text:span><text:span text:style-name="T156"> </text:span><text:span text:style-name="T149">Novo,</text:span><text:span text:style-name="T156"> </text:span><text:span text:style-name="T149">Siqueira</text:span><text:span text:style-name="T156"> </text:span><text:span text:style-name="T149">Campos</text:span><text:span text:style-name="T156"> </text:span><text:span text:style-name="T149">e</text:span><text:span text:style-name="T156"> </text:span><text:span text:style-name="T149">América</text:span><text:span text:style-name="T156"> </text:span><text:span text:style-name="T149">e</text:span><text:span text:style-name="T156"> </text:span><text:span text:style-name="T149">os</text:span><text:span text:style-name="T156"> </text:span><text:span text:style-name="T149">Conjuntos:</text:span><text:span text:style-name="T156"> </text:span><text:span text:style-name="T149">Costa</text:span><text:span text:style-name="T156"> </text:span><text:span text:style-name="T149">e</text:span><text:span text:style-name="T156"> </text:span><text:span text:style-name="T149">Silva,</text:span><text:span text:style-name="T156"> </text:span><text:span text:style-name="T149">Castelo</text:span><text:span text:style-name="T156"> </text:span><text:span text:style-name="T149">Branco,</text:span><text:span text:style-name="T156"> </text:span><text:span text:style-name="T149">Santa</text:span><text:span text:style-name="T156"> </text:span><text:span text:style-name="T149">Lúcia</text:span><text:span text:style-name="T156"> </text:span><text:span text:style-name="T149">e</text:span><text:span text:style-name="T156"> </text:span><text:span text:style-name="T149">Sol</text:span><text:span text:style-name="T156"> </text:span><text:span text:style-name="T149">Nascente</text:span><text:span text:style-name="T156"> </text:span><text:span text:style-name="T149">em</text:span><text:span text:style-name="T156"> </text:span><text:span text:style-name="T149">Aracaju.</text:span></text:p>
      <text:p text:style-name="P64"/>
      <text:p text:style-name="P25"><text:span text:style-name="T76">16.2- </text:span><text:span text:style-name="T33">Na forma do artigo 42 da Lei nº. 12.462/2011, o contrato terá a vigência </text:span><text:span text:style-name="T76">de</text:span><text:span text:style-name="T277"> </text:span><text:span text:style-name="T113">44</text:span><text:span text:style-name="T120"> </text:span><text:span text:style-name="T113">(quarenta</text:span><text:span text:style-name="T120"> </text:span><text:span text:style-name="T113">e</text:span><text:span text:style-name="T120"> </text:span><text:span text:style-name="T113">quatro)</text:span><text:span text:style-name="T120"> </text:span><text:span text:style-name="T113">meses</text:span><text:span text:style-name="T158">.</text:span><text:span text:style-name="T223"> </text:span></text:p>
      <text:p text:style-name="P64"/>
      <text:p text:style-name="P25"><text:span text:style-name="T76">16.3- O</text:span><text:span text:style-name="T102"> </text:span><text:span text:style-name="T76">prazo</text:span><text:span text:style-name="T102"> </text:span><text:span text:style-name="T76">para</text:span><text:span text:style-name="T102"> </text:span><text:span text:style-name="T76">execução</text:span><text:span text:style-name="T102"> </text:span><text:span text:style-name="T76">dos</text:span><text:span text:style-name="T102"> </text:span><text:span text:style-name="T76">projetos</text:span><text:span text:style-name="T102"> </text:span><text:span text:style-name="T76">básico</text:span><text:span text:style-name="T102"> </text:span><text:span text:style-name="T76">e</text:span><text:span text:style-name="T102"> </text:span><text:span text:style-name="T76">executivos</text:span><text:span text:style-name="T102"> </text:span><text:span text:style-name="T76">e</text:span><text:span text:style-name="T102"> </text:span><text:span text:style-name="T76">das</text:span><text:span text:style-name="T102"> </text:span><text:span text:style-name="T76">obras</text:span><text:span text:style-name="T102"> </text:span><text:span text:style-name="T76">necessárias</text:span><text:span text:style-name="T102"> </text:span><text:span text:style-name="T76">para</text:span><text:span text:style-name="T102"> </text:span><text:span text:style-name="T76">implantação</text:span><text:span text:style-name="T102"> </text:span><text:span text:style-name="T76">do</text:span><text:span text:style-name="T102"> sistema de esgotamento sanitário</text:span><text:span text:style-name="T76">,</text:span><text:span text:style-name="T102"> </text:span><text:span text:style-name="T76">a</text:span><text:span text:style-name="T102"> </text:span><text:span text:style-name="T76">contar</text:span><text:span text:style-name="T102"> </text:span><text:span text:style-name="T76">da</text:span><text:span text:style-name="T102"> </text:span><text:span text:style-name="T76">emissão</text:span><text:span text:style-name="T102"> </text:span><text:span text:style-name="T76">da</text:span><text:span text:style-name="T102"> </text:span><text:span text:style-name="T76">respectiva</text:span><text:span text:style-name="T102"> </text:span><text:span text:style-name="T76">Ordem</text:span><text:span text:style-name="T102"> </text:span><text:span text:style-name="T76">de</text:span><text:span text:style-name="T102"> </text:span><text:span text:style-name="T76">Serviço</text:span><text:span text:style-name="T102"> </text:span><text:span text:style-name="T76">pela</text:span><text:span text:style-name="T102"> </text:span><text:span text:style-name="T76">DESO,</text:span><text:span text:style-name="T102"> </text:span><text:span text:style-name="T76">é</text:span><text:span text:style-name="T102"> </text:span><text:span text:style-name="T76">de</text:span><text:span text:style-name="T223"> </text:span><text:span text:style-name="T231">42</text:span><text:span text:style-name="T235"> </text:span><text:span text:style-name="T231">(quarenta</text:span><text:span text:style-name="T235"> </text:span><text:span text:style-name="T231">e</text:span><text:span text:style-name="T235"> </text:span><text:span text:style-name="T231">dois)</text:span><text:span text:style-name="T235"> </text:span><text:span text:style-name="T231">meses</text:span><text:span text:style-name="T265">.</text:span><text:span text:style-name="T223"> </text:span></text:p>
      <text:p text:style-name="P27"><text:span text:style-name="T304">AL Nº. 002/2013 - </text:span><text:span text:style-name="T305">Processo: 2013/3055/2541</text:span></text:p>
      <text:p text:style-name="P64">16.3.1- Considerando<text:span text:style-name="T101"> </text:span>esse<text:span text:style-name="T101"> </text:span>prazo,<text:span text:style-name="T101"> </text:span>deverá<text:span text:style-name="T101"> </text:span>ser<text:span text:style-name="T101"> </text:span>elaborado<text:span text:style-name="T101"> </text:span>e<text:span text:style-name="T101"> </text:span>submetido<text:span text:style-name="T101"> </text:span>à<text:span text:style-name="T101"> </text:span>aprovação<text:span text:style-name="T101"> </text:span>da<text:span text:style-name="T101"> </text:span>DESO<text:span text:style-name="T101"> </text:span>pela<text:span text:style-name="T101"> </text:span>Contratada<text:span text:style-name="T101"> </text:span>o<text:span text:style-name="T101"> </text:span>planejamento<text:span text:style-name="T101"> </text:span>das<text:span text:style-name="T101"> </text:span>obras<text:span text:style-name="T101"> </text:span>e<text:span text:style-name="T101"> </text:span>serviços,<text:span text:style-name="T101"> </text:span>inclusive<text:span text:style-name="T101"> </text:span>seus<text:span text:style-name="T101"> </text:span>cronogramas<text:span text:style-name="T101"> </text:span>de<text:span text:style-name="T101"> </text:span>execução.<text:span text:style-name="T101"> </text:span></text:p>
      <text:p text:style-name="P64"/>
      <text:p text:style-name="P111">16.3.2- A<text:span text:style-name="T101"> </text:span>Contratada<text:span text:style-name="T101"> </text:span>deverá,<text:span text:style-name="T101"> </text:span>ainda,<text:span text:style-name="T101"> </text:span>apresentar<text:span text:style-name="T101"> </text:span>cronograma<text:span text:style-name="T101"> </text:span>detalhado<text:span text:style-name="T101"> </text:span>à<text:span text:style-name="T101"> </text:span>DESO<text:span text:style-name="T101"> </text:span>relativo<text:span text:style-name="T101"> </text:span>aos<text:span text:style-name="T101"> </text:span>projetos<text:span text:style-name="T101"> </text:span>básico<text:span text:style-name="T101"> </text:span>e<text:span text:style-name="T101"> </text:span>executivo<text:span text:style-name="T101"> </text:span>necessários<text:span text:style-name="T101"> </text:span>à<text:span text:style-name="T101"> </text:span>execução<text:span text:style-name="T101"> </text:span>das<text:span text:style-name="T101"> </text:span>Obras<text:span text:style-name="T101"> </text:span>e<text:span text:style-name="T101"> </text:span>Serviços,<text:span text:style-name="T101"> </text:span>considerando<text:span text:style-name="T101"> </text:span>a<text:span text:style-name="T101"> </text:span>ocorrência<text:span text:style-name="T101"> </text:span>de<text:span text:style-name="T101"> </text:span>períodos<text:span text:style-name="T101"> </text:span>chuvosos<text:span text:style-name="T101"> </text:span>que<text:span text:style-name="T101"> </text:span>possam<text:span text:style-name="T101"> </text:span>interferir<text:span text:style-name="T101"> </text:span>no<text:span text:style-name="T101"> </text:span>andamento<text:span text:style-name="T101"> </text:span>das<text:span text:style-name="T101"> </text:span>referidas<text:span text:style-name="T101"> </text:span>obras<text:span text:style-name="T101"> </text:span>e<text:span text:style-name="T101"> </text:span>serviços.<text:span text:style-name="T101"> </text:span></text:p>
      <text:p text:style-name="P10"/>
      <text:p text:style-name="P27">16.4- O contrato celebrado reger-se-à pelas normas da Lei nº 8.666, de 21 de junho de 1993, com exceção das regras específicas previstas na Lei nº. 12.462/2011, donde será esta aplicada.</text:p>
      <text:p text:style-name="P27"/>
      <text:p text:style-name="P27">16.5- Homologado o RDC, o Adjudicado será convocado de acordo com a necessidade da DESO, para no prazo de 05 (cinco) dias úteis, assinar o contrato, podendo este prazo ser prorrogado, a critério da Administração, desde que ocorra motivo justificado</text:p>
      <text:p text:style-name="P27"/>
      <text:p text:style-name="P27">16.6- <text:s/>Como condição para contratação, o consórcio, caso seja o vencedor, deverá apresentar prova de inscrição ou registro da licitante individual ou das consorciadas e dos seus Responsáveis Técnicos, junto ao Conselho Regional de Engenharia e Agronomia – CREA ou Conselho de Classe competente, da localidade da sede da licitante, em vigor.</text:p>
      <text:p text:style-name="P27"/>
      <text:p text:style-name="P27">16.7- <text:s/>É facultado à DESO, quando o convocado não assinar o termo de contrato no prazo e condições estabelecidos:</text:p>
      <text:p text:style-name="P27"/>
      <text:p text:style-name="P27">a) revogar a licitação, sem prejuízo da aplicação das cominações previstas na Lei no 8.666, de </text:p>
      <text:p text:style-name="P27"/>
      <text:p text:style-name="P27">21 de junho de 1993, e nesta Lei; ou</text:p>
      <text:p text:style-name="P27"/>
      <text:p text:style-name="P27">b) convocar os licitantes remanescentes, na ordem de classificação, para a celebração do contrato nas condições ofertadas pelo licitante vencedor.</text:p>
      <text:p text:style-name="P27"/>
      <text:p text:style-name="P27">c) Na hipótese de nenhum dos licitantes aceitar a contratação nos termos da letra “b” do item acima, a DESO poderá convocar os licitantes remanescentes, na ordem de classificação, para a celebração do contrato nas condições ofertadas por estes, desde que o respectivo valor seja igual ou inferior ao orçamento estimado para a contratação.</text:p>
      <text:p text:style-name="P27"/>
      <text:p text:style-name="P27">16.8- <text:s/>Sem prejuízo do disposto no Capítulo III a IV da Lei n.º 8.666/93, o contrato referente à execução das obras será formalizado e conterá, necessariamente, as condições já especificadas neste instrumento convocatório e seus anexos.</text:p>
      <text:p text:style-name="P27"/>
      <text:p text:style-name="P27"><text:soft-page-break/>16.9- Cometendo a Adjudicada uma das situações previstas acima descritas sem motivo justo e acatado pela DESO ficará caracterizado descumprimento total da obrigação assumida. Neste caso decairá seu direito de contratação com a DESO ou será rescindido o contrato, conforme o caso, estando a empresa sujeita às penalidades previstas em Lei.</text:p>
      <text:p text:style-name="P27"/>
      <text:p text:style-name="P27">16.10- Não se aplicam as sanções previstas em lei, aos licitantes remanescentes que se negarem a aceitar a contratação.</text:p>
      <text:p text:style-name="P27"/>
      <text:p text:style-name="P81">17. DA SUBCONTRATAÇÃO E CELEBRAÇÃO DE TERMO ADITIVO AO CONTRATO</text:p>
      <text:p text:style-name="P27"/>
      <text:p text:style-name="P27">17.1- Fica vedada a subcontratação do objeto do contrato, sem anuência da DESO. Todavia,p<text:span text:style-name="T76">ara</text:span><text:span text:style-name="T102"> </text:span><text:span text:style-name="T76">as</text:span><text:span text:style-name="T102"> </text:span><text:span text:style-name="T76">atividades</text:span><text:span text:style-name="T102"> </text:span><text:span text:style-name="T76">que</text:span><text:span text:style-name="T102"> </text:span><text:span text:style-name="T76">não</text:span><text:span text:style-name="T102"> </text:span><text:span text:style-name="T76">configurem</text:span><text:span text:style-name="T102"> </text:span><text:span text:style-name="T76">serviços</text:span><text:span text:style-name="T102"> </text:span><text:span text:style-name="T76">de</text:span><text:span text:style-name="T102"> </text:span><text:span text:style-name="T76">maior</text:span><text:span text:style-name="T102"> </text:span><text:span text:style-name="T76">relevância,</text:span><text:span text:style-name="T102"> </text:span><text:span text:style-name="T76">entendidos</text:span><text:span text:style-name="T102"> </text:span><text:span text:style-name="T76">como</text:span><text:span text:style-name="T102"> </text:span><text:span text:style-name="T76">sendo</text:span><text:span text:style-name="T102"> </text:span><text:span text:style-name="T76">os</text:span><text:span text:style-name="T102"> </text:span><text:span text:style-name="T76">de</text:span><text:span text:style-name="T102"> </text:span><text:span text:style-name="T76">maior</text:span><text:span text:style-name="T102"> </text:span><text:span text:style-name="T76">relevância,</text:span><text:span text:style-name="T102"> </text:span><text:span text:style-name="T76">aqueles</text:span><text:span text:style-name="T102"> </text:span><text:span text:style-name="T76">que</text:span><text:span text:style-name="T102"> </text:span><text:span text:style-name="T76">constituem</text:span><text:span text:style-name="T102"> </text:span><text:span text:style-name="T76">a</text:span><text:span text:style-name="T102"> </text:span><text:span text:style-name="T76">comprovação</text:span><text:span text:style-name="T102"> </text:span><text:span text:style-name="T76">da</text:span><text:span text:style-name="T102"> </text:span><text:span text:style-name="T76">capacidade</text:span><text:span text:style-name="T102"> </text:span><text:span text:style-name="T76">técnica</text:span><text:span text:style-name="T102"> </text:span><text:span text:style-name="T76">constante</text:span><text:span text:style-name="T102"> </text:span><text:span text:style-name="T76">do</text:span><text:span text:style-name="T102"> </text:span><text:span text:style-name="T76">item</text:span><text:span text:style-name="T102"> </text:span><text:span text:style-name="T76">5.1. do ANTEPROJETO.</text:span><text:span text:style-name="T102"> </text:span><text:span text:style-name="T76">Fica</text:span><text:span text:style-name="T102"> </text:span><text:span text:style-name="T76">limitado</text:span><text:span text:style-name="T102"> </text:span><text:span text:style-name="T76">à</text:span><text:span text:style-name="T102"> </text:span><text:span text:style-name="T76">30%</text:span><text:span text:style-name="T102"> </text:span><text:span text:style-name="T158">do</text:span><text:span text:style-name="T223"> </text:span><text:span text:style-name="T158">orçamento</text:span><text:span text:style-name="T223"> </text:span><text:span text:style-name="T158">os</text:span><text:span text:style-name="T223"> </text:span><text:span text:style-name="T158">serviços</text:span><text:span text:style-name="T223"> </text:span><text:span text:style-name="T158">passíveis</text:span><text:span text:style-name="T223"> </text:span><text:span text:style-name="T158">de</text:span><text:span text:style-name="T223"> </text:span><text:span text:style-name="T158">subcontratação,</text:span><text:span text:style-name="T223"> </text:span><text:span text:style-name="T158">sem</text:span><text:span text:style-name="T223"> </text:span><text:span text:style-name="T158">prejuízo</text:span><text:span text:style-name="T223"> </text:span><text:span text:style-name="T158">das</text:span><text:span text:style-name="T223"> </text:span><text:span text:style-name="T158">responsabilid</text:span><text:span text:style-name="T76">ades</text:span><text:span text:style-name="T102"> </text:span><text:span text:style-name="T76">contratuais</text:span><text:span text:style-name="T102"> </text:span><text:span text:style-name="T76">e</text:span><text:span text:style-name="T102"> </text:span><text:span text:style-name="T76">legais</text:span><text:span text:style-name="T102"> </text:span><text:span text:style-name="T76">do</text:span><text:span text:style-name="T102"> </text:span><text:span text:style-name="T76">contratado</text:span></text:p>
      <text:p text:style-name="P27"/>
      <text:p text:style-name="P27">17.1.1- A subcontratação não exclui a responsabilidade do contratado perante a administração pública quanto à qualidade técnica da obra ou do serviço prestado;</text:p>
      <text:p text:style-name="P27"/>
      <text:p text:style-name="P27">17.1.2- Quando permitida a subcontratação, o contratado deverá apresentar documentação do </text:p>
      <text:p text:style-name="P27">subcontratado que comprove suas condições de habilitação exigida no Edital, e demais documentos que a Contratante julgar necessário;</text:p>
      <text:p text:style-name="P27"/>
      <text:p text:style-name="P27">17.1.3- A Contratada é integral e exclusivamente responsável por todos os riscos relacionados ao objeto.</text:p>
      <text:p text:style-name="P27"/>
      <text:p text:style-name="P27">17.2- <text:s/>É VEDADA a celebração de termos aditivos ao contrato firmado, exceto se verificada uma das seguintes hipóteses:</text:p>
      <text:p text:style-name="P27"/>
      <text:p text:style-name="P27">a) Recomposição do equilíbrio econômico-financeiro, devido a caso fortuito ou força maior;</text:p>
      <text:p text:style-name="P27"/>
      <text:p text:style-name="P27">b) Necessidade de alteração do projeto ou das especificações para melhor adequação técnica aos objetivos da contratação, a pedido da administração pública, desde que não decorrentes de erros ou omissões por parte do contratado, observados os limites previstos no § 1º do art. 65 da Lei nº 8.666, de <text:span text:style-name="T303">1993.</text:span></text:p>
      <text:p text:style-name="P81"/>
      <text:p text:style-name="P81">18. REMUNERAÇÃO OU PRÊMIO, PAGAMENTOS, REAJUSTAMENTO, ATUALIZAÇÃO FINANCEIRA e RECURSOS FINANCEIROS</text:p>
      <text:p text:style-name="P27"/>
      <text:p text:style-name="P10">18.1- REMUNERAÇÃO OU PRÊMIO</text:p>
      <text:p text:style-name="P10"/>
      <text:p text:style-name="P153"><text:span text:style-name="T18">18.1.1</text:span>- <text:span text:style-name="T6">Mensalmente</text:span><text:span text:style-name="T28"> </text:span><text:span text:style-name="T6">será</text:span><text:span text:style-name="T28"> </text:span><text:span text:style-name="T6">verificado</text:span><text:span text:style-name="T28"> </text:span><text:span text:style-name="T6">o</text:span><text:span text:style-name="T28"> </text:span><text:span text:style-name="T6">avanço</text:span><text:span text:style-name="T28"> </text:span><text:span text:style-name="T6">físico</text:span><text:span text:style-name="T28"> </text:span><text:span text:style-name="T6">da</text:span><text:span text:style-name="T28"> </text:span><text:span text:style-name="T6">execução</text:span><text:span text:style-name="T28"> </text:span><text:span text:style-name="T6">dos</text:span><text:span text:style-name="T28"> </text:span><text:span text:style-name="T6">serviços,</text:span><text:span text:style-name="T28"> </text:span><text:span text:style-name="T6">bem</text:span><text:span text:style-name="T28"> </text:span><text:span text:style-name="T6">como</text:span><text:span text:style-name="T28"> </text:span><text:span text:style-name="T6">o</text:span><text:span text:style-name="T28"> </text:span><text:span text:style-name="T6">acompanhamento</text:span><text:span text:style-name="T28"> </text:span><text:span text:style-name="T6">do</text:span><text:span text:style-name="T28"> </text:span><text:span text:style-name="T6">padrão</text:span><text:span text:style-name="T28"> </text:span><text:span text:style-name="T6">de</text:span><text:span text:style-name="T28"> </text:span><text:span text:style-name="T6">qualidade</text:span><text:span text:style-name="T28"> </text:span><text:span text:style-name="T6">dos</text:span><text:span text:style-name="T28"> </text:span><text:span text:style-name="T6">mesmos.</text:span><text:span text:style-name="T28"> </text:span><text:span text:style-name="T6">Desta</text:span><text:span text:style-name="T28"> </text:span><text:span text:style-name="T6">forma,</text:span><text:span text:style-name="T28"> </text:span><text:span text:style-name="T6">os</text:span><text:span text:style-name="T28"> </text:span><text:span text:style-name="T6">pagamentos</text:span><text:span text:style-name="T28"> </text:span><text:span text:style-name="T6">serão</text:span><text:span text:style-name="T28"> </text:span><text:span text:style-name="T6">efetuados</text:span><text:span text:style-name="T28"> </text:span><text:span text:style-name="T6">por</text:span><text:span text:style-name="T28"> </text:span><text:span text:style-name="T6">meio</text:span><text:span text:style-name="T28"> </text:span><text:span text:style-name="T6">de</text:span><text:span text:style-name="T28"> </text:span><text:span text:style-name="T6">medições</text:span><text:span text:style-name="T28"> </text:span><text:span text:style-name="T6">mensais,</text:span><text:span text:style-name="T28"> </text:span><text:span text:style-name="T6">respeitando-se</text:span><text:span text:style-name="T28"> </text:span><text:span text:style-name="T6">a</text:span><text:span text:style-name="T28"> </text:span><text:span text:style-name="T6">fração</text:span><text:span text:style-name="T28"> </text:span><text:span text:style-name="T6">do</text:span><text:span text:style-name="T28"> </text:span><text:span text:style-name="T6">total</text:span><text:span text:style-name="T28"> </text:span><text:span text:style-name="T6">de</text:span><text:span text:style-name="T28"> </text:span><text:span text:style-name="T6">serviço</text:span><text:span text:style-name="T28"> </text:span><text:span text:style-name="T6">executado</text:span><text:span text:style-name="T28"> </text:span><text:span text:style-name="T6">frente</text:span><text:span text:style-name="T28"> </text:span><text:span text:style-name="T6">ao</text:span><text:span text:style-name="T28"> </text:span><text:span text:style-name="T6">planejado</text:span><text:span text:style-name="T28"> </text:span><text:span text:style-name="T6">para</text:span><text:span text:style-name="T28"> </text:span><text:span text:style-name="T6">o</text:span><text:span text:style-name="T28"> </text:span><text:span text:style-name="T6">segmento,</text:span><text:span text:style-name="T28"> </text:span><text:span text:style-name="T6">os</text:span><text:span text:style-name="T28"> </text:span><text:span text:style-name="T6">valores</text:span><text:span text:style-name="T28"> </text:span><text:span text:style-name="T6">unitários</text:span><text:span text:style-name="T28"> </text:span><text:span text:style-name="T6">ofertados</text:span><text:span text:style-name="T28"> </text:span><text:span text:style-name="T6">pela</text:span><text:span text:style-name="T28"> </text:span><text:span text:style-name="T6">contratada</text:span><text:span text:style-name="T28"> </text:span><text:span text:style-name="T6">constante</text:span><text:span text:style-name="T28"> </text:span><text:span text:style-name="T6">do</text:span><text:span text:style-name="T28"> </text:span><text:span text:style-name="T137">Quadro</text:span><text:span text:style-name="T138"> </text:span><text:span text:style-name="T137">01</text:span><text:span text:style-name="T139"> </text:span><text:span text:style-name="T138">–</text:span><text:span text:style-name="T139"> </text:span><text:span text:style-name="T137">Cronograma</text:span><text:span text:style-name="T138"> </text:span><text:span text:style-name="T137">Financeiro</text:span><text:span text:style-name="T127">.</text:span></text:p>
      <text:p text:style-name="P27"/>
      <text:p text:style-name="P27"><text:span text:style-name="T76">18.1.2- De</text:span><text:span text:style-name="T102"> </text:span><text:span text:style-name="T76">acordo</text:span><text:span text:style-name="T102"> </text:span><text:span text:style-name="T76">com</text:span><text:span text:style-name="T102"> </text:span><text:span text:style-name="T76">o</text:span><text:span text:style-name="T102"> </text:span><text:span text:style-name="T76">proposto</text:span><text:span text:style-name="T102"> </text:span><text:span text:style-name="T76">na</text:span><text:span text:style-name="T102"> </text:span><text:span text:style-name="T76">planilha,</text:span><text:span text:style-name="T102"> </text:span><text:span text:style-name="T76">independente</text:span><text:span text:style-name="T102"> </text:span><text:span text:style-name="T76">do</text:span><text:span text:style-name="T102"> </text:span><text:span text:style-name="T76">critério</text:span><text:span text:style-name="T102"> </text:span><text:span text:style-name="T76">de</text:span><text:span text:style-name="T102"> </text:span><text:span text:style-name="T76">elaboração</text:span><text:span text:style-name="T102"> </text:span><text:span text:style-name="T76">da</text:span><text:span text:style-name="T102"> </text:span><text:span text:style-name="T76">proposta</text:span><text:span text:style-name="T102"> </text:span><text:span text:style-name="T76">pelo</text:span><text:span text:style-name="T102"> </text:span><text:span text:style-name="T76">contratado,</text:span><text:span text:style-name="T102"> </text:span><text:span text:style-name="T76">a</text:span><text:span text:style-name="T102"> </text:span><text:span text:style-name="T76">DESO</text:span><text:span text:style-name="T102"> </text:span><text:span text:style-name="T76">se</text:span><text:span text:style-name="T102"> </text:span><text:span text:style-name="T76">propõe</text:span><text:span text:style-name="T102"> </text:span><text:span text:style-name="T76">a</text:span><text:span text:style-name="T102"> </text:span><text:span text:style-name="T76">realizar</text:span><text:span text:style-name="T102"> </text:span><text:span text:style-name="T76">os</text:span><text:span text:style-name="T102"> </text:span><text:span text:style-name="T76">pagamentos,</text:span><text:span text:style-name="T102"> </text:span><text:span text:style-name="T76">em</text:span><text:span text:style-name="T102"> </text:span><text:span text:style-name="T76">cada</text:span><text:span text:style-name="T102"> </text:span><text:span text:style-name="T76">grupo</text:span><text:span text:style-name="T102"> </text:span><text:span text:style-name="T76">de</text:span><text:span text:style-name="T102"> </text:span><text:span text:style-name="T76">serviços,</text:span><text:span text:style-name="T102"> </text:span><text:span text:style-name="T76">limitados</text:span><text:span text:style-name="T102"> </text:span><text:span text:style-name="T76">a</text:span><text:span text:style-name="T102"> </text:span><text:span text:style-name="T76">um</text:span><text:span text:style-name="T102"> </text:span><text:span text:style-name="T76">percentual</text:span><text:span text:style-name="T102"> </text:span><text:span text:style-name="T76">sobre</text:span><text:span text:style-name="T102"> </text:span><text:span text:style-name="T76">o</text:span><text:span text:style-name="T102"> </text:span><text:span text:style-name="T76">preço</text:span><text:span text:style-name="T102"> </text:span><text:span text:style-name="T76">global</text:span><text:span text:style-name="T102"> </text:span><text:span text:style-name="T76">ofertado,</text:span><text:span text:style-name="T102"> </text:span><text:span text:style-name="T76">conforme</text:span><text:span text:style-name="T102"> </text:span><text:span text:style-name="T76">indicado</text:span><text:span text:style-name="T102"> </text:span><text:span text:style-name="T76">no</text:span><text:span text:style-name="T102"> </text:span><text:soft-page-break/><text:span text:style-name="T170">Quadro</text:span><text:span text:style-name="T172"> </text:span><text:span text:style-name="T170">02</text:span><text:span text:style-name="T223"> </text:span><text:span text:style-name="T172">–</text:span><text:span text:style-name="T223"> </text:span><text:span text:style-name="T170">Critérios</text:span><text:span text:style-name="T172"> </text:span><text:span text:style-name="T170">de</text:span><text:span text:style-name="T172"> </text:span><text:span text:style-name="T170">Pagamento</text:span><text:span text:style-name="T163">.</text:span></text:p>
      <text:p text:style-name="P27"/>
      <text:p text:style-name="P27"><text:span text:style-name="T163">18.1.3- O</text:span><text:span text:style-name="T167"> </text:span><text:span text:style-name="T163">fornecimento</text:span><text:span text:style-name="T167"> </text:span><text:span text:style-name="T163">de</text:span><text:span text:style-name="T167"> </text:span><text:span text:style-name="T163">materiais</text:span><text:span text:style-name="T167"> </text:span><text:span text:style-name="T163">será</text:span><text:span text:style-name="T167"> </text:span><text:span text:style-name="T163">medido</text:span><text:span text:style-name="T167"> </text:span><text:span text:style-name="T163">nos</text:span><text:span text:style-name="T167"> </text:span><text:span text:style-name="T163">meses</text:span><text:span text:style-name="T167"> </text:span><text:span text:style-name="T163">previstos</text:span><text:span text:style-name="T167"> </text:span><text:span text:style-name="T163">no</text:span><text:span text:style-name="T167"> </text:span><text:span text:style-name="T170">Quadro</text:span><text:span text:style-name="T172"> </text:span><text:span text:style-name="T170">01</text:span><text:span text:style-name="T167"> </text:span><text:span text:style-name="T172">–</text:span><text:span text:style-name="T167"> </text:span><text:span text:style-name="T170">Cronograma</text:span><text:span text:style-name="T172"> </text:span><text:span text:style-name="T170">Financeiro</text:span><text:span text:style-name="T163">,</text:span><text:span text:style-name="T167"> </text:span><text:span text:style-name="T163">nas</text:span><text:span text:style-name="T167"> </text:span><text:span text:style-name="T163">seguintes</text:span><text:span text:style-name="T167"> </text:span><text:span text:style-name="T163">proporções:</text:span></text:p>
      <text:p text:style-name="P27"/>
      <text:list xml:id="list8124953630743189826" text:style-name="WW8Num8">
        <text:list-item>
          <text:p text:style-name="P337">60%<text:span text:style-name="T101"> </text:span>do<text:span text:style-name="T101"> </text:span>valor<text:span text:style-name="T101"> </text:span>previsto<text:span text:style-name="T101"> </text:span>de<text:span text:style-name="T101"> </text:span>cada<text:span text:style-name="T101"> </text:span>fornecimento<text:span text:style-name="T101"> </text:span>na<text:span text:style-name="T101"> </text:span>entrega<text:span text:style-name="T101"> </text:span>do<text:span text:style-name="T101"> </text:span>material<text:span text:style-name="T101"> </text:span>na<text:span text:style-name="T101"> </text:span>obra,<text:span text:style-name="T101"> </text:span>mediante<text:span text:style-name="T101"> </text:span>comprovação<text:span text:style-name="T101"> </text:span>com<text:span text:style-name="T101"> </text:span>nota<text:span text:style-name="T101"> </text:span>fiscal;</text:p>
        </text:list-item>
        <text:list-item>
          <text:p text:style-name="P337">40%<text:span text:style-name="T101"> </text:span>do<text:span text:style-name="T101"> </text:span>valor<text:span text:style-name="T101"> </text:span>previsto<text:span text:style-name="T101"> </text:span>na<text:span text:style-name="T101"> </text:span>efetiva<text:span text:style-name="T101"> </text:span>aplicação<text:span text:style-name="T101"> </text:span>deste<text:span text:style-name="T101"> </text:span>material<text:span text:style-name="T101"> </text:span>no<text:span text:style-name="T101"> </text:span>empreendimento<text:span text:style-name="T101"> </text:span>conforme<text:span text:style-name="T101"> </text:span>projeto,<text:span text:style-name="T101"> </text:span>a<text:span text:style-name="T101"> </text:span>ser<text:span text:style-name="T101"> </text:span>medido<text:span text:style-name="T101"> </text:span>no<text:span text:style-name="T101"> </text:span>mês<text:span text:style-name="T101"> </text:span>da<text:span text:style-name="T101"> </text:span>conclusão<text:span text:style-name="T101"> </text:span>da<text:span text:style-name="T101"> </text:span>instalação.</text:p>
        </text:list-item>
      </text:list>
      <text:p text:style-name="P27"/>
      <text:p text:style-name="P27">18.1.4- Os<text:span text:style-name="T101"> </text:span>Projetos<text:span text:style-name="T101"> </text:span>Básico<text:span text:style-name="T101"> </text:span>e<text:span text:style-name="T101"> </text:span>Executivo<text:span text:style-name="T101"> </text:span>serão<text:span text:style-name="T101"> </text:span>medidos<text:span text:style-name="T101"> </text:span>conforme<text:span text:style-name="T101"> </text:span>abaixo:</text:p>
      <text:p text:style-name="P27"/>
      <text:p text:style-name="P27"><text:span text:style-name="T117">Primeira</text:span><text:span text:style-name="T121"> </text:span><text:span text:style-name="T123">Parcela</text:span><text:span text:style-name="T121"> </text:span><text:span text:style-name="T160">-</text:span><text:span text:style-name="T224"> </text:span><text:span text:style-name="T161">Referente</text:span><text:span text:style-name="T225"> </text:span><text:span text:style-name="T227">a</text:span><text:span text:style-name="T225"> </text:span><text:span text:style-name="T227">5%</text:span><text:span text:style-name="T225"> </text:span><text:span text:style-name="T227">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225"> </text:span><text:span text:style-name="T227">a</text:span><text:span text:style-name="T224"> </text:span><text:span text:style-name="T226">10</text:span><text:span text:style-name="T224"> </text:span><text:span text:style-name="T226">(dez)</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Plano</text:span><text:span text:style-name="T224"> </text:span><text:span text:style-name="T226">de</text:span><text:span text:style-name="T224"> </text:span><text:span text:style-name="T226">Trabalho</text:span><text:span text:style-name="T224"> </text:span><text:span text:style-name="T226">Consolidado</text:span><text:span text:style-name="T224"> </text:span><text:span text:style-name="T161">-</text:span><text:span text:style-name="T225"> </text:span><text:span text:style-name="T224"><text:s/></text:span><text:span text:style-name="T226">Produto</text:span><text:span text:style-name="T224"> </text:span><text:span text:style-name="T226">Parcial</text:span><text:span text:style-name="T224"> </text:span><text:span text:style-name="T226">1,</text:span><text:span text:style-name="T224"> </text:span><text:span text:style-name="T226">e</text:span><text:span text:style-name="T224"> </text:span><text:span text:style-name="T226">após</text:span><text:span text:style-name="T224"> </text:span><text:span text:style-name="T226">a</text:span><text:span text:style-name="T224"> </text:span><text:span text:style-name="T226">aprovação</text:span><text:span text:style-name="T224"> </text:span><text:span text:style-name="T226">do</text:span><text:span text:style-name="T224"> </text:span><text:span text:style-name="T161">mesmo;</text:span></text:p>
      <text:p text:style-name="P27"/>
      <text:p text:style-name="P27"><text:span text:style-name="T118">Segunda</text:span><text:span text:style-name="T122"> </text:span><text:span text:style-name="T124">Parcela</text:span><text:span text:style-name="T122"> </text:span><text:span text:style-name="T161">-</text:span><text:span text:style-name="T225"> </text:span><text:span text:style-name="T227">A</text:span><text:span text:style-name="T225"> </text:span><text:span text:style-name="T227">30</text:span><text:span text:style-name="T225"> </text:span><text:span text:style-name="T227">(trinta)</text:span><text:span text:style-name="T225"> </text:span><text:span text:style-name="T227">dias</text:span><text:span text:style-name="T225"> </text:span><text:span text:style-name="T227">da</text:span><text:span text:style-name="T225"> </text:span><text:span text:style-name="T227">data</text:span><text:span text:style-name="T225"> </text:span><text:span text:style-name="T227">de</text:span><text:span text:style-name="T225"> </text:span><text:span text:style-name="T227">recebimento</text:span><text:span text:style-name="T225"> </text:span><text:span text:style-name="T227">da</text:span><text:span text:style-name="T225"> </text:span><text:span text:style-name="T227">Ordem</text:span><text:span text:style-name="T225"> </text:span><text:span text:style-name="T227">de</text:span><text:span text:style-name="T225"> </text:span><text:span text:style-name="T227">Serviço</text:span><text:span text:style-name="T225"> </text:span><text:span text:style-name="T227">pela</text:span><text:span text:style-name="T225"> </text:span><text:span text:style-name="T227">contratada,</text:span><text:span text:style-name="T225"> </text:span><text:span text:style-name="T227">quando</text:span><text:span text:style-name="T225"> </text:span><text:span text:style-name="T227">da</text:span><text:span text:style-name="T225"> </text:span><text:span text:style-name="T227">apresentação</text:span><text:span text:style-name="T225"> </text:span><text:span text:style-name="T227">do</text:span><text:span text:style-name="T225"> </text:span><text:span text:style-name="T227">Relatório</text:span><text:span text:style-name="T225"> </text:span><text:span text:style-name="T227">de</text:span><text:span text:style-name="T225"> </text:span><text:span text:style-name="T227">Andamento</text:span><text:span text:style-name="T225"> </text:span><text:span text:style-name="T227">de</text:span><text:span text:style-name="T225"> </text:span><text:span text:style-name="T227">Projeto</text:span><text:span text:style-name="T225"> </text:span><text:span text:style-name="T227">-</text:span><text:span text:style-name="T225"> </text:span><text:span text:style-name="T227">RAP</text:span><text:span text:style-name="T225"> </text:span><text:span text:style-name="T227">1</text:span><text:span text:style-name="T161">,</text:span><text:span text:style-name="T225"> </text:span><text:span text:style-name="T227">r</text:span><text:span text:style-name="T161">eferente</text:span><text:span text:style-name="T225"> </text:span><text:span text:style-name="T227">a</text:span><text:span text:style-name="T225"> </text:span><text:span text:style-name="T227">10%</text:span><text:span text:style-name="T225"> </text:span><text:span text:style-name="T227">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p>
      <text:p text:style-name="P123"/>
      <text:p text:style-name="P27"><text:span text:style-name="T117">Terceira</text:span><text:span text:style-name="T121"> </text:span><text:span text:style-name="T123">Parcela</text:span><text:span text:style-name="T121"> </text:span><text:span text:style-name="T160">-</text:span><text:span text:style-name="T224"> </text:span><text:span text:style-name="T226">A</text:span><text:span text:style-name="T224"> </text:span><text:span text:style-name="T226">60</text:span><text:span text:style-name="T224"> </text:span><text:span text:style-name="T226">(sessenta)</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Relatório</text:span><text:span text:style-name="T224"> </text:span><text:span text:style-name="T226">de</text:span><text:span text:style-name="T224"> </text:span><text:span text:style-name="T226">Andamento</text:span><text:span text:style-name="T224"> </text:span><text:span text:style-name="T226">de</text:span><text:span text:style-name="T224"> </text:span><text:span text:style-name="T226">Projeto</text:span><text:span text:style-name="T224"> </text:span><text:span text:style-name="T226">-</text:span><text:span text:style-name="T224"> </text:span><text:span text:style-name="T226">RAP</text:span><text:span text:style-name="T224"> </text:span><text:span text:style-name="T226">2</text:span><text:span text:style-name="T160">,</text:span><text:span text:style-name="T224"> </text:span><text:span text:style-name="T226">r</text:span><text:span text:style-name="T162">eferente</text:span><text:span text:style-name="T223"> </text:span><text:span text:style-name="T158">a</text:span><text:span text:style-name="T223"> </text:span><text:span text:style-name="T158">10%</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7">Quarta</text:span><text:span text:style-name="T224"> </text:span><text:span text:style-name="T117">Parcela</text:span><text:span text:style-name="T224"> </text:span><text:span text:style-name="T226">-</text:span><text:span text:style-name="T224"> </text:span><text:span text:style-name="T226">A</text:span><text:span text:style-name="T224"> </text:span><text:span text:style-name="T226">90</text:span><text:span text:style-name="T224"> </text:span><text:span text:style-name="T226">(noventa)</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Relatório</text:span><text:span text:style-name="T224"> </text:span><text:span text:style-name="T226">de</text:span><text:span text:style-name="T224"> </text:span><text:span text:style-name="T226">Andamento</text:span><text:span text:style-name="T224"> </text:span><text:span text:style-name="T226">de</text:span><text:span text:style-name="T224"> </text:span><text:span text:style-name="T226">Projeto</text:span><text:span text:style-name="T224"> </text:span><text:span text:style-name="T226">-</text:span><text:span text:style-name="T224"> </text:span><text:span text:style-name="T226">RAP</text:span><text:span text:style-name="T224"> </text:span><text:span text:style-name="T226">3</text:span><text:span text:style-name="T224"> </text:span><text:span text:style-name="T226">e</text:span><text:span text:style-name="T224"> </text:span><text:span text:style-name="T226">do</text:span><text:span text:style-name="T224"> </text:span><text:span text:style-name="T226">Estudo</text:span><text:span text:style-name="T224"> </text:span><text:span text:style-name="T226">de</text:span><text:span text:style-name="T224"> </text:span><text:span text:style-name="T226">Concepção</text:span><text:span text:style-name="T160">,</text:span><text:span text:style-name="T224"> </text:span><text:span text:style-name="T160">r</text:span><text:span text:style-name="T162">eferente</text:span><text:span text:style-name="T223"> </text:span><text:span text:style-name="T158">a</text:span><text:span text:style-name="T223"> </text:span><text:span text:style-name="T158">10%</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Quint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20</text:span><text:span text:style-name="T223"> </text:span><text:span text:style-name="T158">(cento</text:span><text:span text:style-name="T223"> </text:span><text:span text:style-name="T158">e</text:span><text:span text:style-name="T223"> </text:span><text:span text:style-name="T158">vinte)</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4</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Sext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50</text:span><text:span text:style-name="T223"> </text:span><text:span text:style-name="T158">(cento</text:span><text:span text:style-name="T223"> </text:span><text:span text:style-name="T158">e</text:span><text:span text:style-name="T223"> </text:span><text:span text:style-name="T158">cinqu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162">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5</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Sétim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80</text:span><text:span text:style-name="T223"> </text:span><text:span text:style-name="T158">(cento</text:span><text:span text:style-name="T223"> </text:span><text:span text:style-name="T158">e</text:span><text:span text:style-name="T223"> </text:span><text:span text:style-name="T158">oit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6</text:span><text:span text:style-name="T223"> </text:span><text:span text:style-name="T158">e</text:span><text:span text:style-name="T223"> </text:span><text:span text:style-name="T158">Licença</text:span><text:span text:style-name="T223"> </text:span><text:span text:style-name="T158">de</text:span><text:span text:style-name="T223"> </text:span><text:span text:style-name="T158">Instalação,</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Oitav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10</text:span><text:span text:style-name="T223"> </text:span><text:span text:style-name="T158">(duzentos</text:span><text:span text:style-name="T223"> </text:span><text:span text:style-name="T158">e</text:span><text:span text:style-name="T223"> </text:span><text:span text:style-name="T158">dez)</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7</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Non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40</text:span><text:span text:style-name="T223"> </text:span><text:span text:style-name="T158">(duzentos</text:span><text:span text:style-name="T223"> </text:span><text:span text:style-name="T158">e</text:span><text:span text:style-name="T223"> </text:span><text:span text:style-name="T158">quar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8</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Décim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70</text:span><text:span text:style-name="T223"> </text:span><text:span text:style-name="T158">(duzentos</text:span><text:span text:style-name="T223"> </text:span><text:span text:style-name="T158">e</text:span><text:span text:style-name="T223"> </text:span><text:span text:style-name="T158">set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oft-page-break/><text:span text:style-name="T158">9</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20">Décima</text:span><text:span text:style-name="T120"> </text:span><text:span text:style-name="T113">Primeir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300</text:span><text:span text:style-name="T223"> </text:span><text:span text:style-name="T158">(trezentos)</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10</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20">Décima</text:span><text:span text:style-name="T120"> </text:span><text:span text:style-name="T113">Segund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330</text:span><text:span text:style-name="T223"> </text:span><text:span text:style-name="T158">(trezentos</text:span><text:span text:style-name="T223"> </text:span><text:span text:style-name="T158">e</text:span><text:span text:style-name="T223"> </text:span><text:span text:style-name="T158">tri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11</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Décima</text:span><text:span text:style-name="T120"> </text:span><text:span text:style-name="T113">Terceira</text:span><text:span text:style-name="T120"> </text:span><text:span text:style-name="T113">Parcela</text:span><text:span text:style-name="T120"> </text:span><text:span text:style-name="T162">-</text:span><text:span text:style-name="T223"> </text:span><text:span text:style-name="T158">Esta</text:span><text:span text:style-name="T223"> </text:span><text:span text:style-name="T158">parcela</text:span><text:span text:style-name="T223"> </text:span><text:span text:style-name="T158">será</text:span><text:span text:style-name="T223"> </text:span><text:span text:style-name="T158">paga</text:span><text:span text:style-name="T223"> </text:span><text:span text:style-name="T158">após</text:span><text:span text:style-name="T223"> </text:span><text:span text:style-name="T158">a</text:span><text:span text:style-name="T223"> </text:span><text:span text:style-name="T158">entrega</text:span><text:span text:style-name="T223"> </text:span><text:span text:style-name="T158">final</text:span><text:span text:style-name="T223"> </text:span><text:span text:style-name="T158">dos</text:span><text:span text:style-name="T223"> </text:span><text:span text:style-name="T158">projetos</text:span><text:span text:style-name="T223"> </text:span><text:span text:style-name="T158">prevista</text:span><text:span text:style-name="T223"> </text:span><text:span text:style-name="T158">para</text:span><text:span text:style-name="T223"> </text:span><text:span text:style-name="T158">360</text:span><text:span text:style-name="T223"> </text:span><text:span text:style-name="T158">(trezentos</text:span><text:span text:style-name="T223"> </text:span><text:span text:style-name="T158">e</text:span><text:span text:style-name="T223"> </text:span><text:span text:style-name="T158">sess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mediante</text:span><text:span text:style-name="T224"> </text:span><text:span text:style-name="T226">aprovação</text:span><text:span text:style-name="T224"> </text:span><text:span text:style-name="T226">do</text:span><text:span text:style-name="T224"> </text:span><text:span text:style-name="T226">projeto,</text:span><text:span text:style-name="T224"> </text:span><text:span text:style-name="T226">sem</text:span><text:span text:style-name="T224"> </text:span><text:span text:style-name="T226">restrições,</text:span><text:span text:style-name="T224"> </text:span><text:span text:style-name="T226">referente</text:span><text:span text:style-name="T224"> </text:span><text:span text:style-name="T226">a</text:span><text:span text:style-name="T224"> </text:span><text:span text:style-name="T226">10</text:span><text:span text:style-name="T162">%</text:span><text:span text:style-name="T223"> </text:span><text:span text:style-name="T225">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223">.</text:span><text:span text:style-name="T223"> </text:span></text:p>
      <text:p text:style-name="P27"/>
      <text:p text:style-name="P10">18.2- PAGAMENTOS</text:p>
      <text:p text:style-name="P27"/>
      <text:p text:style-name="P27"><text:span text:style-name="T76">18.2.1- A</text:span><text:span text:style-name="T102"> </text:span><text:span text:style-name="T76">DESO</text:span><text:span text:style-name="T102"> </text:span><text:span text:style-name="T76">pagará</text:span><text:span text:style-name="T102"> </text:span><text:span text:style-name="T76">à</text:span><text:span text:style-name="T102"> </text:span><text:span text:style-name="T76">contratada</text:span><text:span text:style-name="T102"> </text:span><text:span text:style-name="T76">pelos</text:span><text:span text:style-name="T102"> </text:span><text:span text:style-name="T76">serviços</text:span><text:span text:style-name="T102"> </text:span><text:span text:style-name="T76">contratados</text:span><text:span text:style-name="T102"> </text:span><text:span text:style-name="T76">e</text:span><text:span text:style-name="T102"> </text:span><text:span text:style-name="T76">executados,</text:span><text:span text:style-name="T102"> </text:span><text:span text:style-name="T76">de</text:span><text:span text:style-name="T102"> </text:span><text:span text:style-name="T76">acordo</text:span><text:span text:style-name="T102"> </text:span><text:span text:style-name="T76">com</text:span><text:span text:style-name="T102"> </text:span><text:span text:style-name="T76">o</text:span><text:span text:style-name="T102"> </text:span><text:span text:style-name="T164">Quadro</text:span><text:span text:style-name="T168"> </text:span><text:span text:style-name="T164">02</text:span><text:span text:style-name="T168"> </text:span><text:span text:style-name="T164">(Anexo</text:span><text:span text:style-name="T168"> </text:span><text:span text:style-name="T164">I)</text:span><text:span text:style-name="T163">,</text:span><text:span text:style-name="T167"> </text:span><text:span text:style-name="T93">que</text:span><text:span text:style-name="T95"> </text:span><text:span text:style-name="T93">após</text:span><text:span text:style-name="T95"> </text:span><text:span text:style-name="T93">a</text:span><text:span text:style-name="T95"> </text:span><text:span text:style-name="T93">aprovação</text:span><text:span text:style-name="T95"> </text:span><text:span text:style-name="T93">do</text:span><text:span text:style-name="T95"> </text:span><text:span text:style-name="T93">Projeto</text:span><text:span text:style-name="T95"> </text:span><text:span text:style-name="T93">Básico</text:span><text:span text:style-name="T95"> </text:span><text:span text:style-name="T93">poderá</text:span><text:span text:style-name="T95"> </text:span><text:span text:style-name="T93">ser</text:span><text:span text:style-name="T95"> </text:span><text:span text:style-name="T93">ajustado</text:span><text:span text:style-name="T95"> </text:span><text:span text:style-name="T93">mediante</text:span><text:span text:style-name="T95"> </text:span><text:span text:style-name="T93">aprovação</text:span><text:span text:style-name="T87"> </text:span><text:span text:style-name="T93">da</text:span><text:span text:style-name="T95"> </text:span><text:span text:style-name="T93">DESO,</text:span><text:span text:style-name="T95"> </text:span><text:span text:style-name="T93">ressalvada</text:span><text:span text:style-name="T95"> </text:span><text:span text:style-name="T93">a</text:span><text:span text:style-name="T95"> </text:span><text:span text:style-name="T93">incidência</text:span><text:span text:style-name="T95"> </text:span><text:span text:style-name="T93">de</text:span><text:span text:style-name="T95"> </text:span><text:span text:style-name="T93">reajustamento</text:span><text:span text:style-name="T95"> </text:span><text:span text:style-name="T93">e</text:span><text:span text:style-name="T95"> </text:span><text:span text:style-name="T93">a</text:span><text:span text:style-name="T95"> </text:span><text:span text:style-name="T93">ocorrência</text:span><text:span text:style-name="T95"> </text:span><text:span text:style-name="T93">de</text:span><text:span text:style-name="T95"> </text:span><text:span text:style-name="T93">imprevistos,</text:span><text:span text:style-name="T95"> </text:span></text:p>
      <text:p text:style-name="P27"><text:span text:style-name="T93">conforme</text:span><text:span text:style-name="T95"> </text:span><text:span text:style-name="T93">Art.</text:span><text:span text:style-name="T95"> </text:span><text:span text:style-name="T93">9,</text:span><text:span text:style-name="T95"> </text:span><text:span text:style-name="T93">parágrafo</text:span><text:span text:style-name="T95"> </text:span><text:span text:style-name="T93">4°,</text:span><text:span text:style-name="T95"> </text:span><text:span text:style-name="T93">itens</text:span><text:span text:style-name="T95"> </text:span><text:span text:style-name="T93">I</text:span><text:span text:style-name="T95"> </text:span><text:span text:style-name="T93">e</text:span><text:span text:style-name="T95"> </text:span><text:span text:style-name="T93">II</text:span><text:span text:style-name="T95"> </text:span><text:span text:style-name="T93">da</text:span><text:span text:style-name="T95"> </text:span><text:span text:style-name="T93">Lei</text:span><text:span text:style-name="T95"> </text:span><text:span text:style-name="T93">12.462,</text:span><text:span text:style-name="T95"> </text:span><text:span text:style-name="T93">de</text:span><text:span text:style-name="T95"> </text:span><text:span text:style-name="T93">05/08/11.</text:span><text:span text:style-name="T95"> </text:span><text:span text:style-name="T93">Fica</text:span><text:span text:style-name="T95"> </text:span><text:span text:style-name="T93">expressamente</text:span><text:span text:style-name="T95"> </text:span><text:span text:style-name="T93">estabelecido</text:span><text:span text:style-name="T95"> </text:span><text:span text:style-name="T93">que</text:span><text:span text:style-name="T95"> </text:span><text:span text:style-name="T93">os</text:span><text:span text:style-name="T95"> </text:span><text:span text:style-name="T93">preços</text:span><text:span text:style-name="T95"> </text:span><text:span text:style-name="T93">por</text:span><text:span text:style-name="T95"> </text:span><text:span text:style-name="T93">solução</text:span><text:span text:style-name="T95"> </text:span><text:span text:style-name="T93">globalizada</text:span><text:span text:style-name="T95"> </text:span><text:span text:style-name="T93">incluam</text:span><text:span text:style-name="T95"> </text:span><text:span text:style-name="T93">todos</text:span><text:span text:style-name="T95"> </text:span><text:span text:style-name="T93">os</text:span><text:span text:style-name="T95"> </text:span><text:span text:style-name="T93">insumos</text:span><text:span text:style-name="T95"> </text:span><text:span text:style-name="T93">e</text:span><text:span text:style-name="T95"> </text:span><text:span text:style-name="T93">transportes,</text:span><text:span text:style-name="T95"> </text:span><text:span text:style-name="T93">bem</text:span><text:span text:style-name="T95"> </text:span><text:span text:style-name="T93">com</text:span><text:span text:style-name="T95"> </text:span><text:span text:style-name="T93">os</text:span><text:span text:style-name="T95"> </text:span><text:span text:style-name="T93">impostos,</text:span><text:span text:style-name="T95"> </text:span><text:span text:style-name="T93">taxas,</text:span><text:span text:style-name="T95"> </text:span><text:span text:style-name="T93">custos</text:span><text:span text:style-name="T95"> </text:span><text:span text:style-name="T93">financeiros,</text:span><text:span text:style-name="T95"> </text:span><text:span text:style-name="T93">lucros</text:span><text:span text:style-name="T95"> </text:span><text:span text:style-name="T93">e</text:span><text:span text:style-name="T95"> </text:span><text:span text:style-name="T93">bonificações,</text:span><text:span text:style-name="T95"> </text:span><text:span text:style-name="T93">de</text:span><text:span text:style-name="T95"> </text:span><text:span text:style-name="T93">acordo</text:span><text:span text:style-name="T95"> </text:span><text:span text:style-name="T93">com</text:span><text:span text:style-name="T95"> </text:span><text:span text:style-name="T93">as</text:span><text:span text:style-name="T95"> </text:span><text:span text:style-name="T93">condições</text:span><text:span text:style-name="T95"> </text:span><text:span text:style-name="T93">previstas</text:span><text:span text:style-name="T95"> </text:span><text:span text:style-name="T93">nas</text:span><text:span text:style-name="T95"> </text:span><text:span text:style-name="T93">Especificações,</text:span><text:span text:style-name="T95"> </text:span><text:span text:style-name="T93">no</text:span><text:span text:style-name="T95"> </text:span><text:span text:style-name="T93">Edital</text:span><text:span text:style-name="T95"> </text:span><text:span text:style-name="T93">e</text:span><text:span text:style-name="T95"> </text:span><text:span text:style-name="T93">demais</text:span><text:span text:style-name="T95"> </text:span><text:span text:style-name="T93">documentos</text:span><text:span text:style-name="T95"> </text:span><text:span text:style-name="T93">da</text:span><text:span text:style-name="T95"> </text:span><text:span text:style-name="T93">licitação,</text:span><text:span text:style-name="T95"> </text:span><text:span text:style-name="T93">constituindo</text:span><text:span text:style-name="T95"> </text:span><text:span text:style-name="T93">assim</text:span><text:span text:style-name="T95"> </text:span><text:span text:style-name="T93">sua</text:span><text:span text:style-name="T95"> </text:span><text:span text:style-name="T93">única</text:span><text:span text:style-name="T95"> </text:span><text:span text:style-name="T93">remuneração</text:span><text:span text:style-name="T95"> </text:span><text:span text:style-name="T93">pelos</text:span><text:span text:style-name="T95"> </text:span><text:span text:style-name="T93">trabalhos</text:span><text:span text:style-name="T95"> </text:span><text:span text:style-name="T93">contratados</text:span><text:span text:style-name="T95"> </text:span><text:span text:style-name="T93">e</text:span><text:span text:style-name="T95"> </text:span><text:span text:style-name="T93">executados.</text:span></text:p>
      <text:p text:style-name="P27"/>
      <text:p text:style-name="P27">18.2.2- Obedecendo<text:span text:style-name="T101"> </text:span>ao<text:span text:style-name="T101"> </text:span>Cronograma<text:span text:style-name="T101"> </text:span>Físico-Financeiro<text:span text:style-name="T101"> </text:span>apresentado,<text:span text:style-name="T101"> </text:span>será<text:span text:style-name="T101"> </text:span>procedida<text:span text:style-name="T101"> </text:span>a<text:span text:style-name="T101"> </text:span>medição<text:span text:style-name="T101"> </text:span>dos<text:span text:style-name="T101"> </text:span>serviços.<text:span text:style-name="T101"> </text:span>O<text:span text:style-name="T101"> </text:span>contratado<text:span text:style-name="T101"> </text:span>deverá<text:span text:style-name="T101"> </text:span>apresentar<text:span text:style-name="T101"> </text:span>na<text:span text:style-name="T101"> </text:span>sede<text:span text:style-name="T101"> </text:span>da<text:span text:style-name="T101"> </text:span>DESO,<text:span text:style-name="T101"> </text:span>as<text:span text:style-name="T101"> </text:span>notas<text:span text:style-name="T101"> </text:span>fiscais<text:span text:style-name="T101"> </text:span>corres-pondentes<text:span text:style-name="T101"> </text:span>à<text:span text:style-name="T101"> </text:span>medição,<text:span text:style-name="T101"> </text:span>que<text:span text:style-name="T101"> </text:span>será<text:span text:style-name="T101"> </text:span>encaminhada<text:span text:style-name="T101"> </text:span>à<text:span text:style-name="T101"> </text:span>Fiscalização<text:span text:style-name="T101"> </text:span>e<text:span text:style-name="T101"> </text:span>após<text:span text:style-name="T101"> </text:span>devidamente<text:span text:style-name="T101"> </text:span>atestada<text:span text:style-name="T101"> </text:span>encaminhada<text:span text:style-name="T101"> </text:span>para<text:span text:style-name="T101"> </text:span>a<text:span text:style-name="T101"> </text:span>Diretoria<text:span text:style-name="T101"> </text:span>de<text:span text:style-name="T101"> </text:span>Meio<text:span text:style-name="T101"> </text:span>Ambiente<text:span text:style-name="T101"> </text:span>e<text:span text:style-name="T101"> </text:span>Engenharia.</text:p>
      <text:p text:style-name="P27"/>
      <text:p text:style-name="P27"><text:span text:style-name="T158">18.2.3 - Será</text:span><text:span text:style-name="T223"> </text:span><text:span text:style-name="T158">observado</text:span><text:span text:style-name="T223"> </text:span><text:span text:style-name="T158">o</text:span><text:span text:style-name="T223"> </text:span><text:span text:style-name="T158">prazo</text:span><text:span text:style-name="T223"> </text:span><text:span text:style-name="T158">de</text:span><text:span text:style-name="T223"> </text:span><text:span text:style-name="T113">até</text:span><text:span text:style-name="T120"> </text:span><text:span text:style-name="T113">30</text:span><text:span text:style-name="T120"> </text:span><text:span text:style-name="T113">(trinta)</text:span><text:span text:style-name="T120"> </text:span><text:span text:style-name="T113">dias</text:span><text:span text:style-name="T223"> </text:span><text:span text:style-name="T158">para</text:span><text:span text:style-name="T223"> </text:span><text:span text:style-name="T158">pagamento,</text:span><text:span text:style-name="T223"> </text:span><text:span text:style-name="T158">contados</text:span><text:span text:style-name="T223"> </text:span><text:span text:style-name="T158">a</text:span><text:span text:style-name="T223"> </text:span><text:span text:style-name="T158">partir</text:span><text:span text:style-name="T223"> </text:span><text:span text:style-name="T158">da</text:span><text:span text:style-name="T223"> </text:span><text:span text:style-name="T158">data</text:span><text:span text:style-name="T223"> </text:span><text:span text:style-name="T158">de entrada da fatura no Protocolo da</text:span><text:span text:style-name="T223"> </text:span><text:span text:style-name="T158">DESO.</text:span></text:p>
      <text:p text:style-name="P27"/>
      <text:list xml:id="list2837924060573330814" text:style-name="L25">
        <text:list-item>
          <text:p text:style-name="P338">As faturas só serão liberadas para pagamento após aprovadas pela Fiscalização da DESO.</text:p>
        </text:list-item>
      </text:list>
      <text:p text:style-name="P27"/>
      <text:list xml:id="list6066654023532422406" text:style-name="L26">
        <text:list-item>
          <text:p text:style-name="P339">Qualquer erro detectado no documento de cobrança acarretará a devolução do mesmo à licitante vencedora para correções e acertos, iniciando-se, após nova apresentação, a contagem de novos prazos para pagamento.</text:p>
        </text:list-item>
      </text:list>
      <text:p text:style-name="P27"/>
      <text:p text:style-name="P27">18.2.4 -<text:span text:style-name="T242"> Nenhum pagamento será efetuado ao Contratado na pendência de qualquer uma das situações </text:span>abaixo especificadas, sem que isso gere direito a alteração de preços ou compensação financeira:</text:p>
      <text:p text:style-name="P27"/>
      <text:p text:style-name="P191"><text:span text:style-name="T201">a-</text:span><text:span text:style-name="T191"> </text:span><text:span text:style-name="T201">Nota Fiscal e Fatura/Recibo com o mesmo CNPJ constante do processo licitatório e do preâmbulo deste instrumento, constando nos seus anversos, o número do Contrato e da Ordem de Serviço;</text:span></text:p>
      <text:list xml:id="list2503625443226575711" text:style-name="L27">
        <text:list-item>
          <text:p text:style-name="P467"><text:span text:style-name="T317">Quando houver emissão de nota fiscal eletrônica, informamos que a DESO disponibiliza o seguinte endereço eletrônico: </text:span><text:a xlink:type="simple" xlink:href="mailto:nfse@deso-se.com.br"><text:span text:style-name="T316">nfse@deso-se.com.br</text:span></text:a><text:span text:style-name="T317">, para recepcionar as notas fiscais eletrônicas emitidas pelas empresas contratadas.</text:span><text:span text:style-name="T307"> </text:span></text:p>
        </text:list-item>
      </text:list>
      <text:p text:style-name="P27"><text:soft-page-break/>b - Atestação de conformidade do serviço/obra executado;</text:p>
      <text:p text:style-name="P27">c - Apresentação da Certidão Negativa de Débito da Previdência Social – CND;</text:p>
      <text:p text:style-name="P27">d - Apresentação de Certidão Negativa de Débitos Estadual e Municipal;</text:p>
      <text:p text:style-name="P27">e - Apresentação de Certificado de Regularidade do FGTS – CRF;</text:p>
      <text:p text:style-name="P27">f - Garantia contratual vigente;</text:p>
      <text:p text:style-name="P27">g- Apresentação de Certidão Conjunta Negativa de Débitos relativos a Tributos Federais e à Dívida Ativa da União, bem como a CNDT (Certidão Negativa de Débitos Trbalhistas).</text:p>
      <text:p text:style-name="P189"><text:span text:style-name="T69">h)</text:span><text:span text:style-name="T41"> </text:span>Cópia da matrícula da obra no CEI – Cadastro de Empresa Individual, junto ao Instituto Nacional de Seguridade Social – INSS; </text:p>
      <text:p text:style-name="P170"><text:span text:style-name="T64">i)</text:span><text:span text:style-name="T76"> Cópia da Anotação de Responsabilidade Técnica – ART junto ao Conselho Regional de Engenharia, Arquitetura e Agronomia de Sergipe <text:s/>- CREA/SE.</text:span></text:p>
      <text:p text:style-name="P68"/>
      <text:p text:style-name="P27">18.2.5- O<text:span text:style-name="T101"> </text:span>pagamento<text:span text:style-name="T101"> </text:span>referente<text:span text:style-name="T101"> </text:span>a<text:span text:style-name="T101"> </text:span>cada<text:span text:style-name="T101"> </text:span>medição<text:span text:style-name="T101"> </text:span>será<text:span text:style-name="T101"> </text:span>liberado<text:span text:style-name="T101"> </text:span>mediante<text:span text:style-name="T101"> </text:span>comprovação,<text:span text:style-name="T101"> </text:span>pela<text:span text:style-name="T101"> </text:span>contratada,<text:span text:style-name="T101"> </text:span>da<text:span text:style-name="T101"> </text:span>Regularidade<text:span text:style-name="T101"> </text:span>Fiscal<text:span text:style-name="T101"> </text:span>nos<text:span text:style-name="T101"> </text:span>termos<text:span text:style-name="T101"> </text:span>do<text:span text:style-name="T101"> </text:span>Edital.</text:p>
      <text:p text:style-name="P27"/>
      <text:p text:style-name="P27">18.2.6- Sendo<text:span text:style-name="T101"> </text:span>constatada<text:span text:style-name="T101"> </text:span>qualquer<text:span text:style-name="T101"> </text:span>irregularidade<text:span text:style-name="T101"> </text:span>em<text:span text:style-name="T101"> </text:span>relação<text:span text:style-name="T101"> </text:span>à<text:span text:style-name="T101"> </text:span>situação<text:span text:style-name="T101"> </text:span>cadastral<text:span text:style-name="T101"> </text:span>da<text:span text:style-name="T101"> </text:span>Contra-tada,<text:span text:style-name="T101"> </text:span>esta<text:span text:style-name="T101"> </text:span>será<text:span text:style-name="T101"> </text:span>formalmente<text:span text:style-name="T101"> </text:span>comunicada<text:span text:style-name="T101"> </text:span>de<text:span text:style-name="T101"> </text:span>sua<text:span text:style-name="T101"> </text:span>situação<text:span text:style-name="T101"> </text:span>irregular,<text:span text:style-name="T101"> </text:span>para<text:span text:style-name="T101"> </text:span>que<text:span text:style-name="T101"> </text:span>apresente<text:span text:style-name="T101"> </text:span>justifi-cativa<text:span text:style-name="T101"> </text:span>e<text:span text:style-name="T101"> </text:span>comprovação<text:span text:style-name="T101"> </text:span>de<text:span text:style-name="T101"> </text:span>regularidade.<text:span text:style-name="T101"> </text:span>Caso<text:span text:style-name="T101"> </text:span>não<text:span text:style-name="T101"> </text:span>se<text:span text:style-name="T101"> </text:span>verifique<text:span text:style-name="T101"> </text:span>que<text:span text:style-name="T101"> </text:span>a<text:span text:style-name="T101"> </text:span>empresa<text:span text:style-name="T101"> </text:span>regularizou<text:span text:style-name="T101"> </text:span>sua<text:span text:style-name="T101"> </text:span>situação,<text:span text:style-name="T101"> </text:span>estará<text:span text:style-name="T101"> </text:span>sujeita<text:span text:style-name="T101"> </text:span>ao<text:span text:style-name="T101"> </text:span>enquadramento<text:span text:style-name="T101"> </text:span>nos<text:span text:style-name="T101"> </text:span>motivos<text:span text:style-name="T101"> </text:span>do<text:span text:style-name="T101"> </text:span>Art.<text:span text:style-name="T101"> </text:span>78,<text:span text:style-name="T101"> </text:span>da<text:span text:style-name="T101"> </text:span>Lei<text:span text:style-name="T101"> </text:span>nº.<text:span text:style-name="T101"> </text:span>8.666/93<text:span text:style-name="T101"> </text:span>e<text:span text:style-name="T101"> </text:span>alterações<text:span text:style-name="T101"> </text:span>posteriores.</text:p>
      <text:p text:style-name="P27"/>
      <text:p text:style-name="P27">18.2.7- <text:s/>O Contratante pode deduzir do montante a pagar os valores correspondentes a mul-tas, ressarcimentos ou indenizações devidas pelo Contratado, nos termos deste contrato.</text:p>
      <text:p text:style-name="P27"/>
      <text:p text:style-name="P27">18.2.8- <text:s/>Ocorrendo fatos impeditivos da liquidação da despesa, provocados pela Contratada, o pagamento não será efetuado até que este providencie as medidas saneadoras necessárias, não se sujeitando a DESO a quaisquer ônus decorrentes dessa suspensão do pagamento.</text:p>
      <text:p text:style-name="P27"/>
      <text:p text:style-name="P27">18.2.9- <text:s/>A DESO fará a retenção, com repasse ao Órgão Arrecadador, de qualquer tributo ou contribuição determinada por legislação específica, sendo que se reserva no direito de efetuá-la ou não nos casos em que for facultativo.</text:p>
      <text:p text:style-name="P27"/>
      <text:p text:style-name="P27">18.2.10- As empresas dispensadas de retenções, deverão entregar a declaração, anexa ao documento de cobrança, a que se refere à IN SRF 480/2004 e IN SRF 539/2005, em duas vias, assinadas pelo representante legal, além de informar sua condição no documento fiscal, inclusive o enquadramento legal, sob pena de se não o fizerem, se sujeitarão à retenção do imposto de renda e das contribuições sobre o valor total do documento fiscal.</text:p>
      <text:p text:style-name="P141"/>
      <text:p text:style-name="P142"><text:span text:style-name="T81">18</text:span><text:span text:style-name="T77">.</text:span><text:span text:style-name="T81">2</text:span><text:span text:style-name="T77">.</text:span><text:span text:style-name="T81">11</text:span><text:span text:style-name="T77">- De acordo com a Instrução Normativa RFB nº 971, de 13/11/09, a DESO </text:span><text:span text:style-name="T78">adotará como base para apuração dos cálculos de retenção d</text:span><text:span text:style-name="T79">e 11% (onze por cento) </text:span><text:span text:style-name="T80">do valor da fatura</text:span><text:span text:style-name="T79">, </text:span><text:span text:style-name="T80">observando-se </text:span><text:span text:style-name="T78">os critérios abaixo transcritos, </text:span><text:span text:style-name="T79">recolhendo para o INSS, o valor retido </text:span><text:span text:style-name="T311">em documento de arrecadação identificado com a Matrícula CEI da obra de construção civil e a denominação social da Contratada.</text:span></text:p>
      <text:p text:style-name="P324"/>
      <text:p text:style-name="P324">a) os valores de materiais ou de equipamentos, próprios ou de terceiros, exceto os equipamentos manuais, fornecidos pela Contratada, discriminados no Contrato e na Nota Fiscal, na Fatura ou no Recibo de prestação de serviços, não integram a base de cálculo da retenção, desde que comprovados;</text:p>
      <text:p text:style-name="P142"/>
      <text:p text:style-name="P326"><text:span text:style-name="T308">b) os valores de materiais ou de equipamentos, próprios ou de terceiros, exceto os equipamentos manuais, cujo fornecimento esteja previsto em Contrato, sem a </text:span><text:soft-page-break/><text:span text:style-name="T308">respectiva discriminação de valores, desde que discriminados na Nota Fiscal, na Fatura ou no Recibo de prestação de serviços, não integram a base de cálculo da retenção, </text:span><text:span text:style-name="T309">devendo o valor desta corresponder no mínimo a:</text:span></text:p>
      <text:p text:style-name="P322"/>
      <text:list xml:id="list1110473316404162693" text:style-name="L28">
        <text:list-item>
          <text:p text:style-name="P469">50% (cinquenta por cento) do valor bruto da nota fiscal, da fatura ou do recibo de prestação de serviços.</text:p>
        </text:list-item>
      </text:list>
      <text:p text:style-name="P130"/>
      <text:p text:style-name="P142"><text:span text:style-name="T312">1</text:span><text:span text:style-name="T313">8</text:span><text:span text:style-name="T312">.</text:span><text:span text:style-name="T313">2</text:span><text:span text:style-name="T312">.</text:span><text:span text:style-name="T313">12</text:span><text:span text:style-name="T310">- As empresas dispensadas de retenções, deverão entregar a declaração, anexa ao documento de cobrança, a que se refere à IN SRF 480/2004 e IN SRF 539/2005, em duas vias, assinadas pelo representante legal, além de informar sua condição no documento fiscal, inclusive o enquadramento legal, sob pena de se não o fizerem, se sujeitarão à retenção do imposto de renda e das contribuições sobre o valor total do documento fiscal.</text:span></text:p>
      <text:p text:style-name="P132"/>
      <text:p text:style-name="P294"><text:span text:style-name="T217">18.2.1</text:span><text:span text:style-name="T218">3</text:span><text:span text:style-name="T217"> -</text:span><text:span text:style-name="T219"> Cópia da folha de pagamento dos empregados encarregados das obras, no período de execução do objeto contratado, devidamente assinada pelos empregados e pelo respon-sável da Contratada</text:span><text:span text:style-name="T222">.</text:span></text:p>
      <text:p text:style-name="P71"/>
      <text:p text:style-name="P27"><text:span text:style-name="T64">18.2.1</text:span><text:span text:style-name="T65">4</text:span><text:span text:style-name="T64"> -</text:span><text:span text:style-name="T42"> </text:span><text:span text:style-name="T76">Quando do último faturamento, a Contratada deverá apresentar ao Gestor do Con-trato, além dos documentos exigidos acima, a baixa da obra junto à respectiva Prefeitura Municipal e junto ao Instituto Nacional do Seguro Social – INSS.</text:span><text:span text:style-name="T42"> </text:span></text:p>
      <text:p text:style-name="P71"/>
      <text:p text:style-name="P27"><text:span text:style-name="T64">18.2.1</text:span><text:span text:style-name="T65">5</text:span><text:span text:style-name="T42">- </text:span><text:span text:style-name="T76">Todo e qualquer pagamento será efetuado através da Rede Bancária de <text:s/>Aracaju, sob pena de incidência das taxas de serviços para pagamentos por Ordem Bancária em outras Praças.</text:span></text:p>
      <text:p text:style-name="P7"/>
      <text:p text:style-name="P287"><text:span text:style-name="T202">18.2.1</text:span><text:span text:style-name="T203">6</text:span><text:span text:style-name="T202">- <text:s/>Os pagamentos poderão ser sustados nos seguintes casos:</text:span><text:span text:style-name="T188"> </text:span></text:p>
      <text:p text:style-name="P27"/>
      <text:p text:style-name="P27">a)Quando a Contratada deixar de apresentar os documentos acima mencionados; <text:s/></text:p>
      <text:p text:style-name="P27"/>
      <text:p text:style-name="P27">b) Quando a Fiscalização solicitar, por escrito, a suspensão de pagamento de quaisquer faturas emitidas pela Contratada, em razão da inobservância de exigências amparadas em disposições contidas no Contrato;</text:p>
      <text:p text:style-name="P27"><text:tab/></text:p>
      <text:p text:style-name="P27">c) <text:s text:c="2"/>Não cumprimento dos prazos, em desobediência às condições estabelecidas no Contrato;</text:p>
      <text:p text:style-name="P27"/>
      <text:p text:style-name="P27">d) <text:s text:c="2"/>Erro ou vício das faturas.</text:p>
      <text:p text:style-name="P27"/>
      <text:p text:style-name="P27">18.2.1<text:span text:style-name="T324">6</text:span>.1- Na ocorrência da hipótese prevista na alínea 'd' acima mencionada, as faturas serão devolvidas para respectiva correção, contando-se o prazo de seu vencimento a partir da data da sua nova apresentação.</text:p>
      <text:p text:style-name="P101"/>
      <text:p text:style-name="P27"><text:span text:style-name="T188">18.2.1</text:span><text:span text:style-name="T189">6</text:span><text:span text:style-name="T188">.2 -Fica vedado à </text:span><text:span text:style-name="T253">DESO</text:span><text:span text:style-name="T188"> pagar, sob quaisquer títulos, indenizações ou ressarcimentos devidos pela Contratada em face da legislação fiscal, previdenciária, social ou trabalhista.</text:span></text:p>
      <text:p text:style-name="P7"/>
      <text:p text:style-name="P6">1<text:span text:style-name="T324">8</text:span>.3- REAJUSTAMENTO</text:p>
      <text:p text:style-name="P72"/>
      <text:p text:style-name="P27"><text:span text:style-name="T162">18.3.1- Os</text:span><text:span text:style-name="T223"> </text:span><text:span text:style-name="T158">preços</text:span><text:span text:style-name="T223"> </text:span><text:span text:style-name="T158">contratuais</text:span><text:span text:style-name="T223"> </text:span><text:span text:style-name="T158">referentes</text:span><text:span text:style-name="T223"> </text:span><text:span text:style-name="T158">aos</text:span><text:span text:style-name="T223"> </text:span><text:span text:style-name="T158">serviços</text:span><text:span text:style-name="T223"> </text:span><text:span text:style-name="T158">serão</text:span><text:span text:style-name="T223"> </text:span><text:span text:style-name="T158">reajustados</text:span><text:span text:style-name="T223"> </text:span><text:span text:style-name="T158">após</text:span><text:span text:style-name="T223"> </text:span><text:span text:style-name="T158">um</text:span><text:span text:style-name="T223"> </text:span><text:span text:style-name="T158">ano</text:span><text:span text:style-name="T223"> </text:span><text:span text:style-name="T158">do</text:span><text:span text:style-name="T223"> </text:span><text:span text:style-name="T158">mês</text:span><text:span text:style-name="T223"> </text:span><text:span text:style-name="T158">de</text:span><text:span text:style-name="T223"> </text:span><text:span text:style-name="T158">referência</text:span><text:span text:style-name="T223"> </text:span><text:span text:style-name="T158">do</text:span><text:span text:style-name="T223"> </text:span><text:span text:style-name="T158">orçamento</text:span><text:span text:style-name="T223"> </text:span><text:span text:style-name="T158">da</text:span><text:span text:style-name="T223"> </text:span><text:span text:style-name="T158">DESO,</text:span><text:span text:style-name="T223"> </text:span><text:span text:style-name="T158">de</text:span><text:span text:style-name="T223"> </text:span><text:span text:style-name="T158">acordo</text:span><text:span text:style-name="T223"> </text:span><text:span text:style-name="T158">com</text:span><text:span text:style-name="T223"> </text:span><text:span text:style-name="T158">a</text:span><text:span text:style-name="T223"> </text:span><text:span text:style-name="T158">variação</text:span><text:span text:style-name="T223"> </text:span><text:span text:style-name="T158">do</text:span><text:span text:style-name="T223"> </text:span><text:span text:style-name="T158">índice</text:span><text:span text:style-name="T223"> </text:span><text:span text:style-name="T158">setorial</text:span><text:span text:style-name="T223"> </text:span><text:span text:style-name="T158">publicado</text:span><text:span text:style-name="T223"> </text:span><text:span text:style-name="T158">na</text:span><text:span text:style-name="T223"> </text:span><text:span text:style-name="T158">revista</text:span><text:span text:style-name="T223"> “</text:span><text:span text:style-name="T158">Conjuntura</text:span><text:span text:style-name="T223"> </text:span><text:span text:style-name="T158">Econômica</text:span><text:span text:style-name="T223">” </text:span><text:span text:style-name="T158">da</text:span><text:span text:style-name="T223"> </text:span><text:span text:style-name="T158">Fundação</text:span><text:span text:style-name="T223"> </text:span><text:span text:style-name="T158">Getúlio</text:span><text:span text:style-name="T223"> </text:span><text:span text:style-name="T158">Vargas</text:span><text:span text:style-name="T223">:</text:span></text:p>
      <text:p text:style-name="P126"/>
      <text:list xml:id="list29469044" text:continue-list="list7623946377325828038" text:style-name="WW8Num7">
        <text:list-item>
          <text:p text:style-name="P366"><text:span text:style-name="T127">coluna</text:span><text:span text:style-name="T139"> </text:span><text:span text:style-name="T127">39</text:span><text:span text:style-name="T139"> </text:span><text:span text:style-name="T127">(Custo</text:span><text:span text:style-name="T139"> </text:span><text:span text:style-name="T127">Nacional</text:span><text:span text:style-name="T139"> </text:span><text:span text:style-name="T127">da</text:span><text:span text:style-name="T139"> </text:span><text:span text:style-name="T127">Construção</text:span><text:span text:style-name="T139"> </text:span><text:span text:style-name="T127">Civil)</text:span><text:span text:style-name="T139"> </text:span><text:span text:style-name="T127">-</text:span><text:span text:style-name="T139"> </text:span><text:span text:style-name="T127">Serviços</text:span><text:span text:style-name="T139"> </text:span><text:span text:style-name="T127">de</text:span><text:span text:style-name="T139"> </text:span><text:span text:style-name="T127">Consultoria,</text:span><text:span text:style-name="T139"> </text:span><text:span text:style-name="T127">supervisão</text:span><text:span text:style-name="T139"> </text:span><text:span text:style-name="T127">e</text:span><text:span text:style-name="T139"> </text:span><text:soft-page-break/><text:span text:style-name="T127">projetos</text:span><text:span text:style-name="T139"> </text:span><text:span text:style-name="T127">série</text:span><text:span text:style-name="T139"> </text:span><text:span text:style-name="T127">157980</text:span></text:p>
          <text:p text:style-name="P365"/>
        </text:list-item>
        <text:list-item>
          <text:p text:style-name="P340">IPA<text:span text:style-name="T101"> </text:span>Coluna<text:span text:style-name="T101"> </text:span>30:<text:span text:style-name="T101"> </text:span>(1.006.823)<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 </text:span>Metalurgia<text:span text:style-name="T101"> </text:span>Básica;</text:p>
          <text:p text:style-name="P361"><text:s/></text:p>
        </text:list-item>
        <text:list-item>
          <text:p text:style-name="P340">INCC<text:span text:style-name="T101"> </text:span>Coluna<text:span text:style-name="T101"> </text:span>33:<text:span text:style-name="T101"> </text:span>(10003309)<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pan>-<text:span text:style-name="T101"> </text:span>Produtos<text:span text:style-name="T101"> </text:span>de<text:span text:style-name="T101"> </text:span>PVC.</text:p>
          <text:p text:style-name="P340"/>
        </text:list-item>
        <text:list-item>
          <text:p text:style-name="P340">INCC<text:span text:style-name="T101"> </text:span>Coluna<text:span text:style-name="T101"> </text:span>35:<text:span text:style-name="T101"> </text:span>(155.428)<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pan></text:p>
        </text:list-item>
      </text:list>
      <text:p text:style-name="P27"/>
      <text:p text:style-name="P117"/>
      <text:p text:style-name="P30"><text:span text:style-name="T158">Aplicando-se</text:span><text:span text:style-name="T223"> </text:span><text:span text:style-name="T158">a</text:span><text:span text:style-name="T223"> </text:span><text:span text:style-name="T158">seguinte</text:span><text:span text:style-name="T223"> </text:span><text:span text:style-name="T158">fórmula:</text:span></text:p>
      <text:p text:style-name="P27"/>
      <text:p text:style-name="P30"><text:span text:style-name="T158"><text:s text:c="4"/>R</text:span><text:span text:style-name="T223"> </text:span><text:span text:style-name="T158">=</text:span><text:span text:style-name="T223"> </text:span><text:span text:style-name="T158">V</text:span><text:span text:style-name="T223"> </text:span><text:span text:style-name="T158">.</text:span><text:span text:style-name="T223"> </text:span><text:span text:style-name="T109">I1</text:span><text:span text:style-name="T110"> – </text:span><text:span text:style-name="T111">I0</text:span><text:span text:style-name="T110"> <text:s/></text:span><text:span text:style-name="T162">,</text:span><text:span text:style-name="T223"> <text:s text:c="3"/></text:span><text:span text:style-name="T158">onde:</text:span></text:p>
      <text:p text:style-name="P30"><text:span text:style-name="T223"><text:s/></text:span><text:span text:style-name="T158">I0</text:span></text:p>
      <text:p text:style-name="P30"/>
      <text:p text:style-name="P30"><text:span text:style-name="T158">R</text:span><text:span text:style-name="T223"> </text:span><text:span text:style-name="T158">=</text:span><text:span text:style-name="T223"> </text:span><text:span text:style-name="T158">é</text:span><text:span text:style-name="T223"> </text:span><text:span text:style-name="T158">o</text:span><text:span text:style-name="T223"> </text:span><text:span text:style-name="T158">valor</text:span><text:span text:style-name="T223"> </text:span><text:span text:style-name="T158">do</text:span><text:span text:style-name="T223"> </text:span><text:span text:style-name="T158">reajustamento</text:span><text:span text:style-name="T223"> </text:span><text:span text:style-name="T158">procurado;</text:span></text:p>
      <text:p text:style-name="P30"><text:span text:style-name="T158"><text:s text:c="5"/>V</text:span><text:span text:style-name="T223"> </text:span><text:span text:style-name="T158">=</text:span><text:span text:style-name="T223"> </text:span><text:span text:style-name="T158">é</text:span><text:span text:style-name="T223"> </text:span><text:span text:style-name="T158">o</text:span><text:span text:style-name="T223"> </text:span><text:span text:style-name="T158">saldo</text:span><text:span text:style-name="T223"> </text:span><text:span text:style-name="T158">do</text:span><text:span text:style-name="T223"> </text:span><text:span text:style-name="T158">preço</text:span><text:span text:style-name="T223"> </text:span><text:span text:style-name="T158">inicial</text:span><text:span text:style-name="T223"> </text:span><text:span text:style-name="T158">a</text:span><text:span text:style-name="T223"> </text:span><text:span text:style-name="T158">ser</text:span><text:span text:style-name="T223"> </text:span><text:span text:style-name="T158">reajustado;</text:span></text:p>
      <text:p text:style-name="P30"><text:span text:style-name="T158"><text:s text:c="36"/>Io</text:span><text:span text:style-name="T223"> </text:span><text:span text:style-name="T158">=</text:span><text:span text:style-name="T223"> </text:span><text:span text:style-name="T158">é</text:span><text:span text:style-name="T223"> </text:span><text:span text:style-name="T158">o</text:span><text:span text:style-name="T223"> </text:span><text:span text:style-name="T158">índice</text:span><text:span text:style-name="T223"> </text:span><text:span text:style-name="T158">setorial</text:span><text:span text:style-name="T223"> </text:span><text:span text:style-name="T158">de</text:span><text:span text:style-name="T223"> </text:span><text:span text:style-name="T158">preços</text:span><text:span text:style-name="T223"> </text:span><text:span text:style-name="T158">constantes</text:span><text:span text:style-name="T223"> </text:span><text:span text:style-name="T158">correspondente</text:span><text:span text:style-name="T223"> </text:span><text:span text:style-name="T158">ao</text:span><text:span text:style-name="T223"> </text:span><text:span text:style-name="T158">mês</text:span><text:span text:style-name="T223"> </text:span><text:span text:style-name="T158">de</text:span><text:span text:style-name="T223"> </text:span><text:span text:style-name="T158">referência</text:span><text:span text:style-name="T223"> </text:span><text:span text:style-name="T158">do</text:span><text:span text:style-name="T223"> </text:span><text:span text:style-name="T158">orçamento</text:span><text:span text:style-name="T223"> </text:span><text:span text:style-name="T158">da</text:span><text:span text:style-name="T223"> </text:span><text:span text:style-name="T158">DESO;</text:span></text:p>
      <text:p text:style-name="P30"><text:span text:style-name="T158"><text:s text:c="36"/>I1</text:span><text:span text:style-name="T223"> </text:span><text:span text:style-name="T158">=</text:span><text:span text:style-name="T223"> </text:span><text:span text:style-name="T158">é</text:span><text:span text:style-name="T223"> </text:span><text:span text:style-name="T158">o</text:span><text:span text:style-name="T223"> </text:span><text:span text:style-name="T158">índice</text:span><text:span text:style-name="T223"> </text:span><text:span text:style-name="T158">setorial</text:span><text:span text:style-name="T223"> </text:span><text:span text:style-name="T158">de</text:span><text:span text:style-name="T223"> </text:span><text:span text:style-name="T158">preços</text:span><text:span text:style-name="T223"> </text:span><text:span text:style-name="T158">constantes</text:span><text:span text:style-name="T223"> </text:span><text:span text:style-name="T158">correspondente</text:span><text:span text:style-name="T223"> </text:span><text:span text:style-name="T158">ao</text:span><text:span text:style-name="T223"> </text:span><text:span text:style-name="T158">mês</text:span><text:span text:style-name="T223"> </text:span><text:span text:style-name="T158">em</text:span><text:span text:style-name="T223"> </text:span><text:span text:style-name="T158">que</text:span><text:span text:style-name="T223"> </text:span><text:span text:style-name="T158">é</text:span><text:span text:style-name="T223"> </text:span><text:span text:style-name="T158">devido</text:span><text:span text:style-name="T223"> </text:span><text:span text:style-name="T158">o</text:span><text:span text:style-name="T223"> </text:span><text:span text:style-name="T158">reajuste.</text:span></text:p>
      <text:p text:style-name="P30"/>
      <text:p text:style-name="P27">18.3.2- Não<text:span text:style-name="T101"> </text:span>se<text:span text:style-name="T101"> </text:span>admitirá<text:span text:style-name="T101"> </text:span>como<text:span text:style-name="T101"> </text:span>encargo<text:span text:style-name="T101"> </text:span>financeiro<text:span text:style-name="T101"> </text:span>juros,<text:span text:style-name="T101"> </text:span>despesas<text:span text:style-name="T101"> </text:span>bancárias<text:span text:style-name="T101"> </text:span>e<text:span text:style-name="T101"> </text:span>ônus<text:span text:style-name="T101"> </text:span>semelhantes.</text:p>
      <text:p text:style-name="P27"/>
      <text:p text:style-name="P10">18.4- ATUALIZAÇÃO FINANCEIRA</text:p>
      <text:p text:style-name="P72"/>
      <text:p text:style-name="P27"><text:span text:style-name="T64">18.4.1-</text:span><text:span text:style-name="T76"> </text:span><text:span text:style-name="T64">A DESO incorrerá em mora caso não efetue</text:span><text:span text:style-name="T207"> o pagamento das faturas até o 30º (trigésimo) dia de sua apresentação no protocolo da DESO, conforme disposto no item 18.2.3, desde que a Contratada não tenha concorrido de alguma forma para tanto. Passado este prazo, estará obrigada a efetuar a compensação financeira, ou seja, correção monetária por atraso de pagamento, calculada com base no INPC ou outro índice substitutivo, calculando-se o período compreendido entre a data de apresentação da fatura no protocolo da DESO até a data do seu efetivo pagamento.</text:span></text:p>
      <text:p text:style-name="P104"/>
      <text:p text:style-name="P27"><text:span text:style-name="T283">19.</text:span><text:span text:style-name="T287"> <text:s text:c="2"/></text:span><text:span text:style-name="T283">CRITÉRIO</text:span><text:span text:style-name="T287"> </text:span><text:span text:style-name="T283">DE</text:span><text:span text:style-name="T287"> </text:span><text:span text:style-name="T283">ACEITABILIDADE e</text:span><text:span text:style-name="T287"> </text:span><text:span text:style-name="T283">MEDIÇÃO</text:span><text:span text:style-name="T287"> </text:span><text:span text:style-name="T283">DOS</text:span><text:span text:style-name="T287"> </text:span><text:span text:style-name="T283">SERVIÇOS</text:span><text:span text:style-name="T101"> <text:s/></text:span></text:p>
      <text:p text:style-name="P27"/>
      <text:p text:style-name="P27"><text:span text:style-name="T55">19.1</text:span><text:span text:style-name="T60"> </text:span><text:span text:style-name="T43">-</text:span><text:span text:style-name="T60"> </text:span><text:span text:style-name="T43">CRITÉRIO</text:span><text:span text:style-name="T60"> </text:span><text:span text:style-name="T43">DE</text:span><text:span text:style-name="T60"> </text:span><text:span text:style-name="T43">ACEITABILIDADE</text:span><text:span text:style-name="T60"> </text:span></text:p>
      <text:p text:style-name="P27"/>
      <text:p text:style-name="P27">19.1.1 A<text:span text:style-name="T101"> </text:span>aceitabilidade<text:span text:style-name="T101"> </text:span>dos<text:span text:style-name="T101"> </text:span>serviços<text:span text:style-name="T101"> </text:span>está<text:span text:style-name="T101"> </text:span>condicionada<text:span text:style-name="T101"> </text:span>à<text:span text:style-name="T101"> </text:span>correta<text:span text:style-name="T101"> </text:span>execução<text:span text:style-name="T101"> </text:span>do<text:span text:style-name="T101"> </text:span>Projeto,<text:span text:style-name="T101"> </text:span>ao<text:span text:style-name="T101"> </text:span>acompanhamento<text:span text:style-name="T101"> </text:span>e<text:span text:style-name="T101"> </text:span>atestado<text:span text:style-name="T101"> </text:span>dos<text:span text:style-name="T101"> </text:span>serviços<text:span text:style-name="T101"> </text:span>pela<text:span text:style-name="T101"> </text:span>fiscalização.</text:p>
      <text:p text:style-name="P27"/>
      <text:p text:style-name="P10"><text:span text:style-name="T101">19.2 – </text:span>MEDIÇÕES<text:span text:style-name="T101"> </text:span>DOS<text:span text:style-name="T101"> </text:span>SERVIÇOS</text:p>
      <text:p text:style-name="P27"/>
      <text:p text:style-name="P27">19.2.1 A<text:span text:style-name="T101"> </text:span>empresa<text:span text:style-name="T101"> </text:span>poderá,<text:span text:style-name="T101"> </text:span>à<text:span text:style-name="T101"> </text:span>medida<text:span text:style-name="T101"> </text:span>que<text:span text:style-name="T101"> </text:span>vai<text:span text:style-name="T101"> </text:span>concluindo<text:span text:style-name="T101"> </text:span>os<text:span text:style-name="T101"> </text:span>projetos,<text:span text:style-name="T101"> </text:span>submeter<text:span text:style-name="T101"> </text:span>à<text:span text:style-name="T101"> </text:span>análise<text:span text:style-name="T101"> </text:span>da<text:span text:style-name="T101"> </text:span>DESO<text:span text:style-name="T101"> </text:span>que<text:span text:style-name="T101"> </text:span>promoverá<text:span text:style-name="T101"> </text:span>a<text:span text:style-name="T101"> </text:span>sua<text:span text:style-name="T101"> </text:span>aceitação<text:span text:style-name="T101"> </text:span>ou<text:span text:style-name="T101"> </text:span>rejeição,<text:span text:style-name="T101"> </text:span>fazendo<text:span text:style-name="T101"> </text:span>o<text:span text:style-name="T101"> </text:span>apontamento<text:span text:style-name="T101"> </text:span>das<text:span text:style-name="T101"> </text:span>críticas.</text:p>
      <text:p text:style-name="P27"/>
      <text:p text:style-name="P27"><text:span text:style-name="T76">19.2.2 As</text:span><text:span text:style-name="T102"> </text:span><text:span text:style-name="T76">medições</text:span><text:span text:style-name="T102"> </text:span><text:span text:style-name="T76">mensais</text:span><text:span text:style-name="T102"> </text:span><text:span text:style-name="T76">deverão</text:span><text:span text:style-name="T102"> </text:span><text:span text:style-name="T76">seguir</text:span><text:span text:style-name="T102"> </text:span><text:span text:style-name="T76">o</text:span><text:span text:style-name="T102"> </text:span><text:span text:style-name="T76">preconizado</text:span><text:span text:style-name="T102"> </text:span><text:span text:style-name="T76">no</text:span><text:span text:style-name="T102"> </text:span><text:span text:style-name="T76">item</text:span><text:span text:style-name="T102"> </text:span><text:span text:style-name="T275">3.2.2</text:span><text:span text:style-name="T102"> do AnteProjeto </text:span><text:span text:style-name="T76">e</text:span><text:span text:style-name="T102"> </text:span><text:span text:style-name="T76">nas</text:span><text:span text:style-name="T102"> </text:span><text:span text:style-name="T76">especificações</text:span><text:span text:style-name="T102"> </text:span><text:span text:style-name="T76">de</text:span><text:span text:style-name="T102"> </text:span><text:span text:style-name="T76">serviço</text:span><text:span text:style-name="T102"> </text:span><text:span text:style-name="T76">da</text:span><text:span text:style-name="T102"> </text:span><text:span text:style-name="T76">DESO,</text:span><text:span text:style-name="T102"> </text:span><text:span text:style-name="T76">sendo</text:span><text:span text:style-name="T102"> </text:span><text:span text:style-name="T76">posteriormente</text:span><text:span text:style-name="T102"> </text:span><text:span text:style-name="T76">atestadas</text:span><text:span text:style-name="T102"> </text:span><text:span text:style-name="T76">pelo</text:span><text:span text:style-name="T102"> </text:span><text:span text:style-name="T76">Engenheiro</text:span><text:span text:style-name="T102"> </text:span><text:span text:style-name="T76">Fiscal</text:span><text:span text:style-name="T102"> </text:span><text:span text:style-name="T76">do</text:span><text:span text:style-name="T102"> </text:span><text:span text:style-name="T76">Contrato.</text:span><text:span text:style-name="T102"> </text:span></text:p>
      <text:p text:style-name="P116"><text:soft-page-break/></text:p>
      <text:p text:style-name="P27"><text:span text:style-name="T158">19.2.3 Nas</text:span><text:span text:style-name="T223"> </text:span><text:span text:style-name="T158">medições</text:span><text:span text:style-name="T223"> </text:span><text:span text:style-name="T158">deve</text:span><text:span text:style-name="T223"> </text:span><text:span text:style-name="T158">constar</text:span><text:span text:style-name="T223"> </text:span><text:span text:style-name="T158">Folhas</text:span><text:span text:style-name="T223"> </text:span><text:span text:style-name="T158">Resumo</text:span><text:span text:style-name="T223"> </text:span><text:span text:style-name="T158">com</text:span><text:span text:style-name="T223"> </text:span><text:span text:style-name="T158">a</text:span><text:span text:style-name="T223"> </text:span><text:span text:style-name="T158">relação</text:span><text:span text:style-name="T223"> </text:span><text:span text:style-name="T158">de</text:span><text:span text:style-name="T223"> </text:span><text:span text:style-name="T158">serviços,</text:span><text:span text:style-name="T223"> </text:span><text:span text:style-name="T158">quantidades</text:span><text:span text:style-name="T223"> </text:span><text:span text:style-name="T158">parciais</text:span><text:span text:style-name="T223"> </text:span><text:span text:style-name="T158">e</text:span><text:span text:style-name="T223"> </text:span><text:span text:style-name="T158">totais,</text:span><text:span text:style-name="T223"> </text:span><text:span text:style-name="T158">conforme</text:span><text:span text:style-name="T223"> </text:span><text:span text:style-name="T164">Quadro</text:span><text:span text:style-name="T168"> </text:span><text:span text:style-name="T164">01-Cronograma</text:span><text:span text:style-name="T168"> </text:span><text:span text:style-name="T164">Físico-Financeiro</text:span><text:span text:style-name="T168"> </text:span><text:span text:style-name="T164">(Anexo</text:span><text:span text:style-name="T168"> </text:span><text:span text:style-name="T164">I).</text:span></text:p>
      <text:p text:style-name="P27"/>
      <text:p text:style-name="P81">20.<text:span text:style-name="T101"> <text:s/></text:span>OBRIGAÇÕES<text:span text:style-name="T101"> </text:span>DA<text:span text:style-name="T101"> </text:span>LICITANTE<text:span text:style-name="T101"> </text:span>VENCEDORA</text:p>
      <text:p text:style-name="P27"/>
      <text:p text:style-name="P27">20.1 - Do<text:span text:style-name="T101"> </text:span>contrato,<text:span text:style-name="T101"> </text:span>regulado<text:span text:style-name="T101"> </text:span>pelas<text:span text:style-name="T101"> </text:span>instruções<text:span text:style-name="T101"> </text:span>constantes<text:span text:style-name="T101"> </text:span>deste<text:span text:style-name="T101"> </text:span>Edital<text:span text:style-name="T101"> </text:span>e<text:span text:style-name="T101"> </text:span>seu(s)<text:span text:style-name="T101"> </text:span>anexo(s),<text:span text:style-name="T101"> </text:span>decorrem<text:span text:style-name="T101"> </text:span>as<text:span text:style-name="T101"> </text:span>obrigações,<text:span text:style-name="T101"> </text:span>direitos<text:span text:style-name="T101"> </text:span>e<text:span text:style-name="T101"> </text:span>responsabilidades<text:span text:style-name="T101"> </text:span>das<text:span text:style-name="T101"> </text:span>partes<text:span text:style-name="T101"> </text:span>relativas<text:span text:style-name="T101"> </text:span>aos<text:span text:style-name="T101"> </text:span>serviços<text:span text:style-name="T101"> </text:span>objeto<text:span text:style-name="T101"> </text:span>desta<text:span text:style-name="T101"> </text:span>licitação.</text:p>
      <text:p text:style-name="P27"/>
      <text:p text:style-name="P27">20.2 - A<text:span text:style-name="T101"> Licitante Vencedora </text:span>deverá<text:span text:style-name="T101"> </text:span>executar<text:span text:style-name="T101"> </text:span>obras<text:span text:style-name="T101"> </text:span>e<text:span text:style-name="T101"> </text:span>serviços<text:span text:style-name="T101"> </text:span>em<text:span text:style-name="T101"> </text:span>conformidade<text:span text:style-name="T101"> </text:span>com<text:span text:style-name="T101"> </text:span>os<text:span text:style-name="T101"> </text:span>projetos<text:span text:style-name="T101"> </text:span>aprovados<text:span text:style-name="T101"> </text:span>pela<text:span text:style-name="T101"> </text:span>DESO<text:span text:style-name="T101"> </text:span>e<text:span text:style-name="T101"> </text:span>observar<text:span text:style-name="T101"> </text:span>as<text:span text:style-name="T101"> </text:span>especificações<text:span text:style-name="T101"> </text:span>de<text:span text:style-name="T101"> </text:span>serviços<text:span text:style-name="T101"> </text:span>e<text:span text:style-name="T101"> </text:span>materiais.</text:p>
      <text:p text:style-name="P27"/>
      <text:p text:style-name="P27"><text:span text:style-name="T76">20.3 - Nenhuma</text:span><text:span text:style-name="T102"> </text:span><text:span text:style-name="T76">aquisição</text:span><text:span text:style-name="T102"> </text:span><text:span text:style-name="T76">poderá</text:span><text:span text:style-name="T102"> </text:span><text:span text:style-name="T76">ser</text:span><text:span text:style-name="T102"> </text:span><text:span text:style-name="T76">efetuada</text:span><text:span text:style-name="T102"> </text:span><text:span text:style-name="T76">sem</text:span><text:span text:style-name="T102"> </text:span><text:span text:style-name="T76">a</text:span><text:span text:style-name="T102"> </text:span><text:span text:style-name="T76">referida</text:span><text:span text:style-name="T102"> </text:span><text:span text:style-name="T76">aprovação</text:span><text:span text:style-name="T102"> </text:span><text:span text:style-name="T76">DESO,</text:span><text:span text:style-name="T102"> </text:span><text:span text:style-name="T76">devendo</text:span><text:span text:style-name="T102"> </text:span><text:span text:style-name="T76">os</text:span><text:span text:style-name="T102"> </text:span><text:span text:style-name="T76">materiais</text:span><text:span text:style-name="T102"> </text:span><text:span text:style-name="T76">e</text:span><text:span text:style-name="T102"> </text:span><text:span text:style-name="T76">equipamento</text:span><text:span text:style-name="T102"> </text:span><text:span text:style-name="T76">a</text:span><text:span text:style-name="T102"> </text:span><text:span text:style-name="T76">serem</text:span><text:span text:style-name="T102"> </text:span><text:span text:style-name="T76">adquiridos</text:span><text:span text:style-name="T102"> </text:span><text:span text:style-name="T76">atender</text:span><text:span text:style-name="T102"> </text:span><text:span text:style-name="T76">as</text:span><text:span text:style-name="T102"> </text:span><text:span text:style-name="T76">normas</text:span><text:span text:style-name="T102"> </text:span><text:span text:style-name="T76">técnicas</text:span><text:span text:style-name="T102"> </text:span><text:span text:style-name="T76">constantes</text:span><text:span text:style-name="T102"> </text:span><text:span text:style-name="T76">no</text:span><text:span text:style-name="T102"> </text:span><text:span text:style-name="T113">Volume</text:span><text:span text:style-name="T120"> </text:span><text:span text:style-name="T113">3/8</text:span><text:span text:style-name="T120"> – </text:span><text:span text:style-name="T113">Especificações</text:span><text:span text:style-name="T120"> </text:span><text:span text:style-name="T113">técnicas</text:span><text:span text:style-name="T120"> </text:span><text:span text:style-name="T113">para</text:span><text:span text:style-name="T120"> </text:span><text:span text:style-name="T113">fornecimento</text:span><text:span text:style-name="T120"> </text:span><text:span text:style-name="T113">e</text:span><text:span text:style-name="T120"> </text:span><text:span text:style-name="T113">fabricação</text:span><text:span text:style-name="T120"> </text:span><text:span text:style-name="T113">de</text:span><text:span text:style-name="T120"> </text:span><text:span text:style-name="T113">materiais</text:span><text:span text:style-name="T120"> </text:span><text:span text:style-name="T113">e</text:span><text:span text:style-name="T120"> </text:span><text:span text:style-name="T113">equipamentos</text:span><text:span text:style-name="T120"> </text:span><text:span text:style-name="T113">do</text:span><text:span text:style-name="T120"> </text:span><text:span text:style-name="T113">ANEXO</text:span><text:span text:style-name="T120"> </text:span><text:span text:style-name="T113">IV</text:span></text:p>
      <text:p text:style-name="P27"/>
      <text:p text:style-name="P27">20.4 - Manter<text:span text:style-name="T101"> </text:span>instalações<text:span text:style-name="T101"> </text:span>administrativo<text:span text:style-name="T101"> </text:span>operacionais<text:span text:style-name="T101"> </text:span>que<text:span text:style-name="T101"> </text:span>atendam<text:span text:style-name="T101"> </text:span>ao<text:span text:style-name="T101"> </text:span>dimensionamento<text:span text:style-name="T101"> </text:span>de<text:span text:style-name="T101"> </text:span>efetivo<text:span text:style-name="T101"> </text:span>próprio<text:span text:style-name="T101"> </text:span>e<text:span text:style-name="T101"> </text:span>de<text:span text:style-name="T101"> </text:span>terceiros,<text:span text:style-name="T101"> </text:span>equipamentos<text:span text:style-name="T101"> </text:span>e<text:span text:style-name="T101"> </text:span>materiais<text:span text:style-name="T101"> </text:span>previstos<text:span text:style-name="T101"> </text:span>para<text:span text:style-name="T101"> </text:span>a<text:span text:style-name="T101"> </text:span>realização<text:span text:style-name="T101"> </text:span>dos<text:span text:style-name="T101"> </text:span>serviços.</text:p>
      <text:p text:style-name="P27"/>
      <text:p text:style-name="P27">20.5 - Solicitar<text:span text:style-name="T101"> </text:span>todas<text:span text:style-name="T101"> </text:span>as<text:span text:style-name="T101"> </text:span>licenças<text:span text:style-name="T101"> </text:span>e/ou<text:span text:style-name="T101"> </text:span>autorizações<text:span text:style-name="T101"> aos Órgãos Públicos </text:span>necessárias<text:span text:style-name="T101"> ao </text:span>início e conclusão dos<text:span text:style-name="T101"> </text:span>trabalhos.<text:span text:style-name="T101"> </text:span></text:p>
      <text:p text:style-name="P27"/>
      <text:p text:style-name="P27">20.6 - Realizar<text:span text:style-name="T101"> </text:span>todos<text:span text:style-name="T101"> </text:span>os<text:span text:style-name="T101"> </text:span>recolhimentos<text:span text:style-name="T101"> </text:span>bancários<text:span text:style-name="T101"> </text:span>referentes<text:span text:style-name="T101"> </text:span>a<text:span text:style-name="T101"> </text:span>taxas,<text:span text:style-name="T101"> </text:span>impostos,<text:span text:style-name="T101"> </text:span>licenças<text:span text:style-name="T101"> </text:span>e<text:span text:style-name="T101"> </text:span>demais<text:span text:style-name="T101"> </text:span>encargos<text:span text:style-name="T101"> </text:span>junto<text:span text:style-name="T101"> </text:span>aos<text:span text:style-name="T101"> </text:span>Órgãos<text:span text:style-name="T101"> </text:span>Públicos<text:span text:style-name="T101"> </text:span>e/ou<text:span text:style-name="T101"> </text:span>Privados.<text:span text:style-name="T101"> </text:span></text:p>
      <text:p text:style-name="P27"/>
      <text:p text:style-name="P27">20.7 - Providenciar<text:span text:style-name="T101"> </text:span>o<text:span text:style-name="T101"> </text:span>Diário<text:span text:style-name="T101"> </text:span>de<text:span text:style-name="T101"> </text:span>Obras<text:span text:style-name="T101"> </text:span>para<text:span text:style-name="T101"> </text:span>que<text:span text:style-name="T101"> </text:span>as<text:span text:style-name="T101"> </text:span>partes<text:span text:style-name="T101"> </text:span>registrem<text:span text:style-name="T101"> </text:span>os<text:span text:style-name="T101"> </text:span>serviços<text:span text:style-name="T101"> </text:span>diários,<text:span text:style-name="T101"> </text:span>as<text:span text:style-name="T101"> </text:span>alterações<text:span text:style-name="T101"> </text:span>ocorridas<text:span text:style-name="T101"> </text:span>e<text:span text:style-name="T101"> </text:span>os<text:span text:style-name="T101"> </text:span>fatos<text:span text:style-name="T101"> </text:span>relevantes.<text:span text:style-name="T101"> </text:span></text:p>
      <text:p text:style-name="P27"/>
      <text:p text:style-name="P27">20.8 - Os<text:span text:style-name="T101"> </text:span>profissionais<text:span text:style-name="T101"> </text:span>de<text:span text:style-name="T101"> </text:span>segurança<text:span text:style-name="T101"> </text:span>no<text:span text:style-name="T101"> </text:span>trabalho,<text:span text:style-name="T101"> </text:span>sejam<text:span text:style-name="T101"> </text:span>técnicos<text:span text:style-name="T101"> </text:span>ou<text:span text:style-name="T101"> </text:span>engenheiros,<text:span text:style-name="T101"> </text:span>de<text:span text:style-name="T101"> </text:span>acordo<text:span text:style-name="T101"> </text:span>com<text:span text:style-name="T101"> </text:span>o<text:span text:style-name="T101"> </text:span>que<text:span text:style-name="T101"> </text:span>dispõe<text:span text:style-name="T101"> </text:span>a<text:span text:style-name="T101"> </text:span>legislação,<text:span text:style-name="T101"> </text:span>deverão<text:span text:style-name="T101"> </text:span>estar<text:span text:style-name="T101"> </text:span>registrados<text:span text:style-name="T101"> </text:span>no<text:span text:style-name="T101"> </text:span>Ministério<text:span text:style-name="T101"> </text:span>do<text:span text:style-name="T101"> </text:span>Trabalho,<text:span text:style-name="T101"> </text:span>no<text:span text:style-name="T101"> </text:span>caso<text:span text:style-name="T101"> </text:span>de<text:span text:style-name="T101"> </text:span>técnicos,<text:span text:style-name="T101"> </text:span>e<text:span text:style-name="T101"> </text:span>no<text:span text:style-name="T101"> </text:span>CREA,<text:span text:style-name="T101"> </text:span>no<text:span text:style-name="T101"> </text:span>caso<text:span text:style-name="T101"> </text:span>de<text:span text:style-name="T101"> </text:span>engenheiros.</text:p>
      <text:p text:style-name="P27"/>
      <text:p text:style-name="P27">20.9 - Fica<text:span text:style-name="T101"> </text:span>estabelecido<text:span text:style-name="T101"> </text:span>que<text:span text:style-name="T101"> </text:span>nos<text:span text:style-name="T101"> </text:span>projetos,<text:span text:style-name="T101"> </text:span>nas<text:span text:style-name="T101"> </text:span>especificações<text:span text:style-name="T101"> </text:span>e<text:span text:style-name="T101"> </text:span>em<text:span text:style-name="T101"> </text:span>toda<text:span text:style-name="T101"> </text:span>a<text:span text:style-name="T101"> </text:span>documentação<text:span text:style-name="T101"> </text:span>relativa<text:span text:style-name="T101"> </text:span>aos<text:span text:style-name="T101"> </text:span>serviços,<text:span text:style-name="T101"> </text:span>que<text:span text:style-name="T101"> </text:span>estas<text:span text:style-name="T101"> </text:span>são<text:span text:style-name="T101"> </text:span>complementares<text:span text:style-name="T101"> </text:span>entre<text:span text:style-name="T101"> </text:span>si,<text:span text:style-name="T101"> </text:span>de<text:span text:style-name="T101"> </text:span>modo<text:span text:style-name="T101"> </text:span>que<text:span text:style-name="T101"> </text:span>qualquer<text:span text:style-name="T101"> </text:span>detalhe<text:span text:style-name="T101"> </text:span>mencionado<text:span text:style-name="T101"> </text:span>em<text:span text:style-name="T101"> </text:span>um<text:span text:style-name="T101"> </text:span>documento<text:span text:style-name="T101"> </text:span>e<text:span text:style-name="T101"> </text:span>omitido<text:span text:style-name="T101"> </text:span>em<text:span text:style-name="T101"> </text:span>outro,<text:span text:style-name="T101"> </text:span>será<text:span text:style-name="T101"> </text:span>considerado<text:span text:style-name="T101"> </text:span>especificado<text:span text:style-name="T101"> </text:span>e<text:span text:style-name="T101"> </text:span>válido.</text:p>
      <text:p text:style-name="P27"/>
      <text:p text:style-name="P27">20.10 - A<text:span text:style-name="T101"> Licitante Vencedora </text:span>deverá<text:span text:style-name="T101"> </text:span>manter<text:span text:style-name="T101"> </text:span>as<text:span text:style-name="T101"> </text:span>condições<text:span text:style-name="T101"> </text:span>de<text:span text:style-name="T101"> </text:span>habilitação<text:span text:style-name="T101"> </text:span>durante<text:span text:style-name="T101"> </text:span>toda<text:span text:style-name="T101"> </text:span>a<text:span text:style-name="T101"> </text:span>execução<text:span text:style-name="T101"> </text:span>do<text:span text:style-name="T101"> </text:span>contrato.</text:p>
      <text:p text:style-name="P27"/>
      <text:p text:style-name="P27">20.11 - O<text:span text:style-name="T101"> </text:span>preço<text:span text:style-name="T101"> </text:span>global<text:span text:style-name="T101"> </text:span>proposto<text:span text:style-name="T101"> </text:span>pela<text:span text:style-name="T101"> Licitante Vencedora </text:span>deverá<text:span text:style-name="T101"> </text:span>contemplar<text:span text:style-name="T101"> </text:span>a<text:span text:style-name="T101"> </text:span>totalidade<text:span text:style-name="T101"> </text:span>dos<text:span text:style-name="T101"> </text:span>serviços<text:span text:style-name="T101"> </text:span>objeto<text:span text:style-name="T101"> </text:span>do<text:span text:style-name="T101"> </text:span>contrato,<text:span text:style-name="T101"> </text:span>compreendendo<text:span text:style-name="T101"> </text:span>todos<text:span text:style-name="T101"> </text:span>os<text:span text:style-name="T101"> </text:span>custos,<text:span text:style-name="T101"> </text:span>como<text:span text:style-name="T101"> </text:span>encargos,<text:span text:style-name="T101"> </text:span>taxas<text:span text:style-name="T101"> </text:span>e<text:span text:style-name="T101"> </text:span>bonificações.</text:p>
      <text:p text:style-name="P27"/>
      <text:p text:style-name="P27">20.12 - A<text:span text:style-name="T101"> Licitante Vencedora </text:span>deverá<text:span text:style-name="T101"> </text:span>informar<text:span text:style-name="T101"> </text:span>à<text:span text:style-name="T101"> </text:span>unidade<text:span text:style-name="T101"> </text:span>de<text:span text:style-name="T101"> </text:span>fiscalização<text:span text:style-name="T101"> </text:span>o<text:span text:style-name="T101"> </text:span>endereço<text:span text:style-name="T101"> </text:span>e<text:span text:style-name="T101"> </text:span>o<text:span text:style-name="T101"> </text:span>telefone<text:span text:style-name="T101"> </text:span>do<text:span text:style-name="T101"> </text:span>escritório.<text:span text:style-name="T101"> </text:span>Havendo<text:span text:style-name="T101"> </text:span>qualquer<text:span text:style-name="T101"> </text:span>modificação,<text:span text:style-name="T101"> </text:span>a<text:span text:style-name="T101"> </text:span>unidade<text:span text:style-name="T101"> </text:span>de<text:span text:style-name="T101"> </text:span>fiscalização<text:span text:style-name="T101"> </text:span>deverá<text:span text:style-name="T101"> </text:span>ser<text:span text:style-name="T101"> </text:span>sempre<text:span text:style-name="T101"> </text:span>informada.</text:p>
      <text:p text:style-name="P27"/>
      <text:p text:style-name="P27">20.13 - No<text:span text:style-name="T101"> </text:span>escritório<text:span text:style-name="T101"> </text:span>deverá<text:span text:style-name="T101"> </text:span>constar<text:span text:style-name="T101"> </text:span>uma<text:span text:style-name="T101"> </text:span>cópia<text:span text:style-name="T101"> </text:span>do<text:span text:style-name="T101"> </text:span>Projeto<text:span text:style-name="T101"> </text:span>Executivo<text:span text:style-name="T101"> </text:span>e<text:span text:style-name="T101"> </text:span>a<text:span text:style-name="T101"> </text:span>Anotação<text:span text:style-name="T101"> </text:span>de<text:span text:style-name="T101"> </text:span><text:soft-page-break/>Responsabilidade<text:span text:style-name="T101"> </text:span>Técnica<text:span text:style-name="T101"> </text:span>do<text:span text:style-name="T101"> </text:span>Projeto<text:span text:style-name="T101"> </text:span>e<text:span text:style-name="T101"> </text:span>dos<text:span text:style-name="T101"> </text:span>Serviços.</text:p>
      <text:p text:style-name="P27"/>
      <text:p text:style-name="P27">20.14 - Os<text:span text:style-name="T101"> </text:span>empregados<text:span text:style-name="T101"> </text:span>e/ou<text:span text:style-name="T101"> </text:span>prestadores<text:span text:style-name="T101"> </text:span>de<text:span text:style-name="T101"> </text:span>serviços<text:span text:style-name="T101"> </text:span>que<text:span text:style-name="T101"> </text:span>atuarão<text:span text:style-name="T101"> </text:span>na<text:span text:style-name="T101"> </text:span>execução<text:span text:style-name="T101"> </text:span>dos<text:span text:style-name="T101"> </text:span>serviços,<text:span text:style-name="T101"> </text:span>deverão<text:span text:style-name="T101"> </text:span>estar<text:span text:style-name="T101"> </text:span>devidamente<text:span text:style-name="T101"> </text:span>uniformizados<text:span text:style-name="T101"> </text:span>e<text:span text:style-name="T101"> </text:span>munidos<text:span text:style-name="T101"> </text:span>dos<text:span text:style-name="T101"> </text:span>dispositivos<text:span text:style-name="T101"> </text:span>de<text:span text:style-name="T101"> </text:span>segurança<text:span text:style-name="T101"> </text:span>aplicáveis.</text:p>
      <text:p text:style-name="P27">Nos<text:span text:style-name="T101"> </text:span>uniformes<text:span text:style-name="T101"> </text:span>deverá<text:span text:style-name="T101"> </text:span>constar<text:span text:style-name="T101"> </text:span>da<text:span text:style-name="T101"> </text:span>informação:<text:span text:style-name="T101"> “</text:span>A<text:span text:style-name="T101"> </text:span>SERVIÇO<text:span text:style-name="T101"> </text:span>DA<text:span text:style-name="T101"> </text:span>DESO<text:span text:style-name="T101">”</text:span>.</text:p>
      <text:p text:style-name="P27"/>
      <text:p text:style-name="P27">20.15 - Durante<text:span text:style-name="T101"> </text:span>a<text:span text:style-name="T101"> </text:span>execução<text:span text:style-name="T101"> </text:span>dos<text:span text:style-name="T101"> </text:span>serviços,<text:span text:style-name="T101"> a Licitante Vencedora </text:span>deverá<text:span text:style-name="T101"> </text:span>utilizar<text:span text:style-name="T101"> </text:span>sinalização<text:span text:style-name="T101"> </text:span>diurna<text:span text:style-name="T101"> </text:span>e<text:span text:style-name="T101"> </text:span>noturna<text:span text:style-name="T101"> </text:span>de<text:span text:style-name="T101"> </text:span>acordo<text:span text:style-name="T101"> </text:span>com<text:span text:style-name="T101"> </text:span>as<text:span text:style-name="T101"> </text:span>Normas<text:span text:style-name="T101"> </text:span>da<text:span text:style-name="T101"> </text:span>ABNT,<text:span text:style-name="T101"> </text:span>visando<text:span text:style-name="T101"> </text:span>garantir<text:span text:style-name="T101"> </text:span>segurança<text:span text:style-name="T101"> </text:span>aos<text:span text:style-name="T101"> </text:span>usuários<text:span text:style-name="T101"> </text:span>das<text:span text:style-name="T101"> </text:span>vias<text:span text:style-name="T101"> </text:span>públicas<text:span text:style-name="T101"> </text:span>e<text:span text:style-name="T101"> </text:span>do<text:span text:style-name="T101"> </text:span>seu<text:span text:style-name="T101"> </text:span>próprio<text:span text:style-name="T101"> </text:span>pessoal.</text:p>
      <text:p text:style-name="P27"/>
      <text:p text:style-name="P27">20.16 - A<text:span text:style-name="T101"> </text:span>produção<text:span text:style-name="T101"> </text:span>ou<text:span text:style-name="T101"> </text:span>aquisição<text:span text:style-name="T101"> </text:span>de<text:span text:style-name="T101"> </text:span>todos<text:span text:style-name="T101"> </text:span>os<text:span text:style-name="T101"> </text:span>materiais<text:span text:style-name="T101"> </text:span>envolvidos<text:span text:style-name="T101"> </text:span>nos<text:span text:style-name="T101"> </text:span>serviços<text:span text:style-name="T101"> </text:span>e<text:span text:style-name="T101"> </text:span>respectivo<text:span text:style-name="T101"> </text:span>transporte<text:span text:style-name="T101"> </text:span>são<text:span text:style-name="T101"> </text:span>de<text:span text:style-name="T101"> </text:span>inteira<text:span text:style-name="T101"> </text:span>responsabilidade<text:span text:style-name="T101"> </text:span>do<text:span text:style-name="T101"> </text:span>contratado.</text:p>
      <text:p text:style-name="P27"/>
      <text:p text:style-name="P27">20.17 - Após<text:span text:style-name="T101"> </text:span>a<text:span text:style-name="T101"> </text:span>Homologação<text:span text:style-name="T101"> </text:span>do<text:span text:style-name="T101"> </text:span>resultado<text:span text:style-name="T101"> </text:span>desta<text:span text:style-name="T101"> </text:span>licitação,<text:span text:style-name="T101"> </text:span>antes<text:span text:style-name="T101"> </text:span>da<text:span text:style-name="T101"> </text:span>assinatura<text:span text:style-name="T101"> </text:span>do(s)<text:span text:style-name="T101"> </text:span>contrato(s)<text:span text:style-name="T101"> </text:span>decorrente(s)<text:span text:style-name="T101"> </text:span>ou<text:span text:style-name="T101"> </text:span>durante<text:span text:style-name="T101"> </text:span>a<text:span text:style-name="T101"> </text:span>execução<text:span text:style-name="T101"> </text:span>deste(s),<text:span text:style-name="T101"> </text:span>poderá<text:span text:style-name="T101"> </text:span>ser<text:span text:style-name="T101"> </text:span>permitida<text:span text:style-name="T101"> </text:span>que<text:span text:style-name="T101"> </text:span>a(s)<text:span text:style-name="T101"> </text:span>licitante(s)<text:span text:style-name="T101"> </text:span>vencedora(s)<text:span text:style-name="T101"> </text:span>ou<text:span text:style-name="T101"> </text:span>contratada(s)<text:span text:style-name="T101"> </text:span>sofram<text:span text:style-name="T101"> </text:span>processo<text:span text:style-name="T101"> </text:span>de<text:span text:style-name="T101"> </text:span>Fusão,<text:span text:style-name="T101"> </text:span>Incorporação<text:span text:style-name="T101"> </text:span>ou<text:span text:style-name="T101"> </text:span>Cisão,<text:span text:style-name="T101"> </text:span>desde<text:span text:style-name="T101"> </text:span>que<text:span text:style-name="T101"> </text:span>sejam<text:span text:style-name="T101"> </text:span>observados<text:span text:style-name="T101"> </text:span>pela(s)<text:span text:style-name="T101"> </text:span>nova(s)<text:span text:style-name="T101"> </text:span>empresa(s)<text:span text:style-name="T101"> </text:span>os<text:span text:style-name="T101"> </text:span>requisitos<text:span text:style-name="T101"> </text:span>de<text:span text:style-name="T101"> </text:span>Habilitação<text:span text:style-name="T101"> </text:span>previstos<text:span text:style-name="T101"> </text:span>neste<text:span text:style-name="T101"> </text:span>Edital<text:span text:style-name="T101"> </text:span>e<text:span text:style-name="T101"> </text:span>que<text:span text:style-name="T101"> </text:span>sejam<text:span text:style-name="T101"> </text:span>mantidas<text:span text:style-name="T101"> </text:span>as<text:span text:style-name="T101"> </text:span>condições<text:span text:style-name="T101"> </text:span>estabelecidas<text:span text:style-name="T101"> </text:span>no(s)<text:span text:style-name="T101"> </text:span>contrato(s)<text:span text:style-name="T101"> </text:span>original(is),<text:span text:style-name="T101"> </text:span>quando<text:span text:style-name="T101"> </text:span>já<text:span text:style-name="T101"> </text:span>contratado,<text:span text:style-name="T101"> </text:span>sendo<text:span text:style-name="T101"> </text:span>que,<text:span text:style-name="T101"> </text:span>em<text:span text:style-name="T101"> </text:span>qualquer<text:span text:style-name="T101"> </text:span>uma<text:span text:style-name="T101"> </text:span>das<text:span text:style-name="T101"> </text:span>hipóteses,<text:span text:style-name="T101"> </text:span>a<text:span text:style-name="T101"> </text:span>DESO<text:span text:style-name="T101"> </text:span>deverá<text:span text:style-name="T101"> </text:span>ser<text:span text:style-name="T101"> </text:span>notificada<text:span text:style-name="T101"> </text:span>do<text:span text:style-name="T101"> </text:span>processo<text:span text:style-name="T101"> </text:span>e<text:span text:style-name="T101"> </text:span>deliberará<text:span text:style-name="T101"> </text:span>sobre<text:span text:style-name="T101"> </text:span>a<text:span text:style-name="T101"> </text:span>sua<text:span text:style-name="T101"> </text:span>aceitação,<text:span text:style-name="T101"> </text:span>ou<text:span text:style-name="T101"> </text:span>não,<text:span text:style-name="T101"> </text:span>condicionada<text:span text:style-name="T101"> </text:span>à<text:span text:style-name="T101"> </text:span>análise<text:span text:style-name="T101"> </text:span>por<text:span text:style-name="T101"> </text:span>parte<text:span text:style-name="T101"> </text:span>da<text:span text:style-name="T101"> </text:span>Administração<text:span text:style-name="T101"> </text:span>quanto<text:span text:style-name="T101"> </text:span>à<text:span text:style-name="T101"> </text:span>possibilidade<text:span text:style-name="T101"> </text:span>de<text:span text:style-name="T101"> </text:span>riscos<text:span text:style-name="T101"> </text:span>de<text:span text:style-name="T101"> </text:span>insucesso<text:span text:style-name="T101"> </text:span>na<text:span text:style-name="T101"> </text:span>execução<text:span text:style-name="T101"> </text:span>do<text:span text:style-name="T101"> </text:span>objeto<text:span text:style-name="T101"> </text:span>contratado,<text:span text:style-name="T101"> </text:span>ficando<text:span text:style-name="T101"> </text:span>vedada<text:span text:style-name="T101"> </text:span>a<text:span text:style-name="T101"> </text:span>sub-rogação<text:span text:style-name="T101"> </text:span>contratual,<text:span text:style-name="T101"> </text:span>além<text:span text:style-name="T101"> </text:span>da<text:span text:style-name="T101"> </text:span>comprovação<text:span text:style-name="T101"> </text:span>dos<text:span text:style-name="T101"> </text:span>requisitos<text:span text:style-name="T101"> </text:span>contidos<text:span text:style-name="T101"> </text:span>no<text:span text:style-name="T101"> </text:span>Edital.</text:p>
      <text:p text:style-name="P27"/>
      <text:p text:style-name="P27">20.18 - Após<text:span text:style-name="T101"> </text:span>o<text:span text:style-name="T101"> </text:span>julgamento<text:span text:style-name="T101"> </text:span>das<text:span text:style-name="T101"> </text:span>propostas<text:span text:style-name="T101"> a Licitante Vencedora </text:span>deverá<text:span text:style-name="T101"> </text:span>reelaborar<text:span text:style-name="T101"> </text:span>e<text:span text:style-name="T101"> </text:span>apresentar<text:span text:style-name="T101"> </text:span>à<text:span text:style-name="T101"> </text:span>administração<text:span text:style-name="T101"> </text:span>pública,<text:span text:style-name="T101"> </text:span>impresso<text:span text:style-name="T101"> </text:span>e<text:span text:style-name="T101"> </text:span>por<text:span text:style-name="T101"> </text:span>meio<text:span text:style-name="T101"> </text:span>eletrônico<text:span text:style-name="T101"> </text:span>os<text:span text:style-name="T101"> </text:span>Quadros<text:span text:style-name="T101"> </text:span>01<text:span text:style-name="T101"> </text:span>e<text:span text:style-name="T101"> </text:span>02,<text:span text:style-name="T101"> </text:span>referentes<text:span text:style-name="T101"> </text:span>ao<text:span text:style-name="T101"> </text:span>Cronograma<text:span text:style-name="T101"> </text:span>Físico-Financeiro<text:span text:style-name="T101"> </text:span>e<text:span text:style-name="T101"> </text:span>Critérios<text:span text:style-name="T101"> </text:span>de<text:span text:style-name="T101"> </text:span>Pagamento<text:span text:style-name="T101"> </text:span>(Anexo<text:span text:style-name="T101"> </text:span>I).</text:p>
      <text:p text:style-name="P27"/>
      <text:p text:style-name="P27">20.19 - O<text:span text:style-name="T101"> </text:span>prazo<text:span text:style-name="T101"> </text:span>estabelecido<text:span text:style-name="T101"> </text:span>para<text:span text:style-name="T101"> </text:span>a<text:span text:style-name="T101"> </text:span>apresentação<text:span text:style-name="T101"> </text:span>das<text:span text:style-name="T101"> </text:span>planilhas<text:span text:style-name="T101"> </text:span>adequadas<text:span text:style-name="T101"> </text:span>à<text:span text:style-name="T101"> </text:span>proposta<text:span text:style-name="T101"> </text:span>vencedora<text:span text:style-name="T101"> </text:span>à<text:span text:style-name="T101"> </text:span>administração<text:span text:style-name="T101"> </text:span>pública,<text:span text:style-name="T101"> </text:span>deverá<text:span text:style-name="T101"> </text:span>ser<text:span text:style-name="T101"> </text:span>de<text:span text:style-name="T101"> </text:span>no<text:span text:style-name="T101"> </text:span>máximo<text:span text:style-name="T101"> </text:span>dois<text:span text:style-name="T101"> </text:span>dias<text:span text:style-name="T101"> </text:span>úteis.</text:p>
      <text:p text:style-name="P27"/>
      <text:p text:style-name="P80">20.20 - Apresentar, ao término dos serviços, antes da sua aceitação definitiva pela DESO, os projetos “<text:span text:style-name="T88">as built</text:span>” (como construído), devidamente acompanhados de memorial descritivo e detalhamento executado, em cd-rom e uma cópia em original.</text:p>
      <text:p text:style-name="P81"/>
      <text:p text:style-name="P27">20.21- A garantia da obra será de <text:span text:style-name="T47">05 (cinco) anos</text:span>, a contar de seu recebimento definitivo, conforme previsto no art. 618 do Código Civil Brasileiro.</text:p>
      <text:p text:style-name="P81"/>
      <text:p text:style-name="P81">21. DAS SANÇÕES ADMINISTRATIVAS</text:p>
      <text:p text:style-name="P10"/>
      <text:p text:style-name="P27">21.1. Ficará impedido de licitar e contratar com a União, Estados, Distrito Federal ou Municípios, pelo prazo de até cinco anos, sem prejuízo das multas previstas neste Edital e Anexos, bem como das demais cominações legais, garantida prévia e fundamentada defesa, o licitante que:</text:p>
      <text:p text:style-name="P27"/>
      <text:p text:style-name="P27">21.1.1. Convocado dentro do prazo de validade da sua proposta não celebrar o Contrato, inclusive nas hipóteses previstas no parágrafo único do Art. 40 e no Art. 41 da Lei 12.462/2011;</text:p>
      <text:p text:style-name="P27"/>
      <text:p text:style-name="P27">21.1.2. Deixar de entregar a documentação exigida para o certame ou apresentar documento falso;</text:p>
      <text:p text:style-name="P27"><text:soft-page-break/></text:p>
      <text:p text:style-name="P27">21.1.3. Ensejar o retardamento da execução ou da entrega do objeto da licitação sem motivo justificado;</text:p>
      <text:p text:style-name="P27"/>
      <text:p text:style-name="P27">21.1.4. Não mantiver a proposta, salvo se em decorrência de fato superveniente, devidamente</text:p>
      <text:p text:style-name="P27">justificado;</text:p>
      <text:p text:style-name="P27"/>
      <text:p text:style-name="P27">21.1.5. Fraudar a licitação ou praticar atos fraudulentos na execução do Contrato;</text:p>
      <text:p text:style-name="P27"/>
      <text:p text:style-name="P27">21.1.6. Comportar-se de modo inidôneo ou cometer fraude fiscal, ou</text:p>
      <text:p text:style-name="P27"/>
      <text:p text:style-name="P27">21.1.7. Der causa à inexecução total ou parcial do Contrato.</text:p>
      <text:p text:style-name="P27"/>
      <text:p text:style-name="P27">21.1.8. As sanções administrativas, criminais e demais regras previstas no Capítulo IV da Lei nº 8.666/93, aplicam-se subsidiariamente a esta licitação e ao Contrato decorrente.</text:p>
      <text:p text:style-name="P27"/>
      <text:p text:style-name="P27">21.2. Aplicam-se, subsidiariamente, as sanções previstas na minuta do Termo de Contrato e demais anexos do Edital.</text:p>
      <text:p text:style-name="P27"/>
      <text:p text:style-name="P27">21.3. A Contratada terá o prazo de 05 (cinco) dias úteis para interpor recurso, contados a partir da data de intimação ou da lavratura da ata, em face:</text:p>
      <text:p text:style-name="P27"/>
      <text:p text:style-name="P295">21.3.1. Da rescisão do contrato, nas hipóteses previstas no inciso I do art. 79 da Lei nº 8.666, de 21 de junho de 1993;</text:p>
      <text:p text:style-name="P27"/>
      <text:p text:style-name="P296">21.3.2. Da aplicação das penas de advertência, multa, declaração de inidoneidade, suspensão temporária de participação em licitação e impedimento de contratar com a administração pública.</text:p>
      <text:p text:style-name="P27"/>
      <text:p text:style-name="P81">22. DAS DISPOSIÇÕES FINAIS</text:p>
      <text:p text:style-name="P10"/>
      <text:p text:style-name="P27">22.1. Os casos omissos serão objeto de análise acurada e criteriosa, lastreada em elementos técnicos, por intermédio de processo administrativo para apurar o caso concreto.</text:p>
      <text:p text:style-name="P27"/>
      <text:p text:style-name="P27">22.2. O valor máximo (preço global) que a DESO admite pagar para a execução dos serviços objeto desta licitação, é o global por ele estimado e a ser divulgado no encerramento deste certame.</text:p>
      <text:p text:style-name="P27"/>
      <text:p text:style-name="P27">22.3. Lavrar-se-ão atas das sessões realizadas que, depois de lidas e aprovadas, serão assinadas pela COMISSÃO e pelos representantes das licitantes presentes;</text:p>
      <text:p text:style-name="P27"/>
      <text:p text:style-name="P27">22.3.1. Nas atas das sessões públicas deverá constar o registro das licitantes participantes, das propostas apresentadas, da análise da documentação de habilitação, da(s) vencedora(s) e da manifestação da intenção de interposição de recurso(s), se for o caso;</text:p>
      <text:p text:style-name="P27"/>
      <text:p text:style-name="P27">22.3.2. Os demais atos licitatórios serão registrados no processo da licitação.</text:p>
      <text:p text:style-name="P27"/>
      <text:p text:style-name="P27">22.4. A licitante deverá examinar detidamente as disposições contidas neste Edital e seus Anexos, pois a simples apresentação da PROPOSTA DE PREÇOS submete a licitante à aceitação incondicional de seus termos, independente de transcrição, bem como representa o conhecimento do objeto em licitação, não sendo aceita alegação de desconhecimento de <text:soft-page-break/>qualquer pormenor;</text:p>
      <text:p text:style-name="P155"><text:s/>2013/3055/2541</text:p>
      <text:p text:style-name="P27">22.4.1. No caso de eventual divergência entre o Edital de licitação e seus Anexos, prevalecerão as disposições do primeiro.</text:p>
      <text:p text:style-name="P27"/>
      <text:p text:style-name="P27">22.5. A licitante é responsável pela fidelidade e legitimidade das informações prestadas e dos documentos apresentados em qualquer fase da licitação. A falsidade de qualquer documento apresentado ou a inverdade das informações nele contidas implicará a imediata desclassificação da licitante que o tiver apresentado, ou, caso tenha sido a adjudicatária, a rescisão do instrumento contratual, sem prejuízos das demais sanções cabíveis;</text:p>
      <text:p text:style-name="P27"/>
      <text:p text:style-name="P27">22.6. A DESO reserva a si o direito de revogar, a presente licitação por razões de interesse público ou anulá-la, no todo ou em parte por vício ou ilegalidade, bem como adiar “sine die” ou prorrogar o prazo para recebimento e/ou abertura da PROPOSTA DE PREÇOS ou da DOCUMENTAÇÃO DE HABILITAÇÃO, desclassificar qualquer proposta ou desqualificar qualquer licitante, caso tome conhecimento de fato que afete a capacidade financeira, técnica ou comercial da licitante, sem que isto gere direito à indenização ou ressarcimento de qualquer natureza;</text:p>
      <text:p text:style-name="P27"/>
      <text:p text:style-name="P27">22.7. É facultado à COMISSÃO, em qualquer fase da licitação, desde que não seja alterada a substância da proposta, adotar medidas de saneamento destinadas a esclarecer informações, corrigir impropriedades na documentação de habilitação ou complementar a instrução do processo;</text:p>
      <text:p text:style-name="P27"/>
      <text:p text:style-name="P27">22.8. Na hipótese de não conclusão do processo licitatório dentro do prazo de validade da proposta, deverá a licitante, independente de comunicação formal da DESO, revalidar, por igual período, o documento, sob pena de ser declarada desistente do feito licitatório;</text:p>
      <text:p text:style-name="P27"/>
      <text:p text:style-name="P27">22.9. O CONTRATADO deverá conceder livre acesso aos seus documentos e registros contábeis, referentes ao objeto da licitação, para os servidores ou empregados do órgão ou entidade contratante e dos órgãos de controle interno e externo;</text:p>
      <text:p text:style-name="P27"/>
      <text:p text:style-name="P27">22.10. Para dirimir quaisquer dúvidas ou questões relacionadas com este Edital ou o Contrato vinculado a esta licitação, a empresa licitante deve se subordinar ao foro desta Capital do estado do Sergipe.</text:p>
      <text:p text:style-name="P27"/>
      <text:p text:style-name="P27">22.11. Ao Presidente desta Companhia compete anular este RDC por ilegalidade de ofício, ou por provocação de qualquer pessoa, ou revogá-lo por considerá-lo inoportuno, inconsistente ou inconveniente diante de fato superveniente, mediante ato escrito e fundamentado.</text:p>
      <text:p text:style-name="P27"/>
      <text:p text:style-name="P27">22.12. Os licitantes não terão direito à indenização em decorrência de revogação ou anulação do procedimento licitatório, ressalvado o direito a ampla defesa e o contraditório.</text:p>
      <text:p text:style-name="P27"/>
      <text:p text:style-name="P27">22.13. É facultado a Comissão Especial de Licitação ou à autoridade superior, em qualquer fase deste RDC, promover diligência destinada a esclarecer ou completar a instrução do processo, vedada a inclusão posterior de informação ou de documentos que deveriam ter sido apresentados para fins de classificação e habilitação.</text:p>
      <text:p text:style-name="P27"/>
      <text:p text:style-name="P27">22.14. No julgamento das propostas e na fase de habilitação, a Comissão Especial de Licitação poderá sanar erros ou falhas que não alterem a substância das propostas e dos documentos e a sua validade jurídica, mediante despacho fundamentado, registrado em ata e acessível a <text:soft-page-break/>todos, atribuindo<text:span text:style-name="T325">-</text:span>lhes validade e eficácia para fins de classificação e habilitação.</text:p>
      <text:p text:style-name="P27"/>
      <text:p text:style-name="P27">22.15. Caso os prazos definidos neste edital não estejam expressamente indicados na proposta, eles serão considerados como aceitos para efeito de julgamento deste RDC.</text:p>
      <text:p text:style-name="P27"/>
      <text:p text:style-name="P27">22.16. Os documentos eletrônicos produzidos com a utilização de processo de certificação disponibilizada pela ICP-Brasil, nos termos da Medida Provisória nº 2.200-2, de 24 de agosto de 2001, serão recebidos e presumidos verdadeiros em relação aos signatários, dispensando-se o envio de documentos originais e cópias autenticadas em papel.</text:p>
      <text:p text:style-name="P155">: 2013/3055/2541</text:p>
      <text:p text:style-name="P27">22.17. Aplicam-se às cooperativas enquadradas na situação do art. 34 da Lei nº 11.488, de 15 de junho de 2007, todas as disposições relativas às microempresas e empresas de pequeno porte.</text:p>
      <text:p text:style-name="P27"/>
      <text:p text:style-name="P27">22.18. Em caso de divergência entre normas infralegais e as contidas neste edital, prevalecerão às últimas, exceto em caso de normas editadas pelo Governo do Estado e Federais.</text:p>
      <text:p text:style-name="P27"/>
      <text:p text:style-name="P27">22.19. A participação neste RDC implica, automaticamente, na aceitação integral dos termos deste Edital e seus Anexos e leis aplicáveis;</text:p>
      <text:p text:style-name="P27"/>
      <text:p text:style-name="P27">22.20. Este edital é instrumento de adesão, donde todos que participem estão automaticamente de acordo com suas condições; sua interpretação será sempre no sentido de ampliação da disputa.</text:p>
      <text:p text:style-name="P27"/>
      <text:p text:style-name="P27">22.21. Aplica-se a este Edital e seus anexos inclusive ao Contrato as normas e exigências da Lei Federal nº 12.462/2011, Decreto Federal nº 7.581/2011 e Decreto Federal nº 8.080/2013, independentemente de transcrição.</text:p>
      <text:p text:style-name="P27"/>
      <text:p text:style-name="P27">22.22. Para dirimir as questões relativas ao presente Edital, elege-se como foro competente o de Aracaju/SE<text:span text:style-name="T241">, com exclusão de qualquer outro.</text:span></text:p>
      <text:p text:style-name="P27"/>
      <text:p text:style-name="P27"/>
      <text:p text:style-name="P27">Aracaju, <text:span text:style-name="T326">23</text:span> de <text:span text:style-name="T326">dezembro</text:span> de 2013.</text:p>
      <text:p text:style-name="P27"/>
      <text:p text:style-name="P27"/>
      <text:p text:style-name="P27"/>
      <text:p text:style-name="P27"><text:s text:c="12"/><text:span text:style-name="T83"><text:s/>Pedro Gilmar de Gois</text:span></text:p>
      <text:p text:style-name="P27">Presidente da Comissão Especial de Licitação</text:p>
      <text:p text:style-name="P27"/>
      <text:p text:style-name="P91"><text:s text:c="10"/>Rosângela Resende Silva</text:p>
      <text:p text:style-name="P91"><text:s text:c="22"/><text:span text:style-name="T91"><text:s/>Membro</text:span></text:p>
      <text:p text:style-name="P90"/>
      <text:p text:style-name="P91"><text:s text:c="11"/>Nancy Santana Barretto</text:p>
      <text:p text:style-name="P91"><text:s text:c="22"/><text:span text:style-name="T91"><text:s/>Membro</text:span></text:p>
      <text:p text:style-name="P90"/>
      <text:p text:style-name="P91"><text:s text:c="9"/>José Edson Leite Barreto</text:p>
      <text:p text:style-name="P91"><text:s text:c="21"/><text:span text:style-name="T91">Membro</text:span></text:p>
      <text:p text:style-name="P27"/>
      <text:p text:style-name="P27"/>
      <text:p text:style-name="P37"/>
      <text:p text:style-name="P37"/>
      <text:p text:style-name="P95"><text:soft-page-break/></text:p>
      <text:p text:style-name="P94">ANEXO I </text:p>
      <text:p text:style-name="P94"/>
      <text:p text:style-name="P25"/>
      <text:p text:style-name="P25"><text:span text:style-name="T112">ANTEPROJETO</text:span><text:span text:style-name="T119"> </text:span><text:span text:style-name="T112">DE</text:span><text:span text:style-name="T119"> </text:span><text:span text:style-name="T112">ENGENHARIA</text:span><text:span text:style-name="T119"> </text:span><text:span text:style-name="T112">DO</text:span><text:span text:style-name="T119"> </text:span><text:span text:style-name="T112">SISTEMA</text:span><text:span text:style-name="T119"> </text:span><text:span text:style-name="T112">DE</text:span><text:span text:style-name="T119"> </text:span><text:span text:style-name="T112">ESGOTAMENTO</text:span><text:span text:style-name="T119"> </text:span><text:span text:style-name="T112">SANITÁRIO</text:span><text:span text:style-name="T119"> </text:span><text:span text:style-name="T112">DA</text:span><text:span text:style-name="T119"> </text:span><text:span text:style-name="T112">ZONA</text:span><text:span text:style-name="T119"> </text:span><text:span text:style-name="T112">NORTE</text:span><text:span text:style-name="T119"> </text:span><text:span text:style-name="T112">1ª</text:span><text:span text:style-name="T119"> </text:span><text:span text:style-name="T112">ETAPA</text:span><text:span text:style-name="T119"> </text:span><text:span text:style-name="T112">E</text:span><text:span text:style-name="T119"> </text:span><text:span text:style-name="T112">ZONA</text:span><text:span text:style-name="T119"> </text:span><text:span text:style-name="T112">OESTE</text:span><text:span text:style-name="T119"> </text:span><text:span text:style-name="T112">EM</text:span><text:span text:style-name="T119"> </text:span><text:span text:style-name="T112">ARACAJU</text:span></text:p>
      <text:p text:style-name="P134"/>
      <text:p text:style-name="P36"/>
      <text:p text:style-name="P149"/>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50"/>
      <text:p text:style-name="P249"><text:soft-page-break/><text:span text:style-name="T229">ANEXO</text:span><text:span text:style-name="T232"> </text:span><text:span text:style-name="T229">II</text:span><text:span text:style-name="T274"> </text:span><text:span text:style-name="T45">-</text:span><text:span text:style-name="T51"> </text:span><text:span text:style-name="T45">DECLARAÇÃO</text:span><text:span text:style-name="T51"> </text:span><text:span text:style-name="T45">CUMPRIMENTO</text:span><text:span text:style-name="T51"> </text:span><text:span text:style-name="T45">REQUISITOS</text:span><text:span text:style-name="T51"> </text:span><text:span text:style-name="T45">DE</text:span><text:span text:style-name="T51"> </text:span><text:span text:style-name="T45">HABILITAÇÃO</text:span><text:span text:style-name="T51"> </text:span><text:span text:style-name="T45">E</text:span><text:span text:style-name="T51"> </text:span><text:span text:style-name="T45">INEXISTÊNCIA</text:span><text:span text:style-name="T51"> </text:span><text:span text:style-name="T45">DE</text:span><text:span text:style-name="T51"> </text:span><text:span text:style-name="T45">FATOS</text:span><text:span text:style-name="T51"> </text:span><text:span text:style-name="T45">IMPEDITIVOS</text:span><text:span text:style-name="T51"> </text:span><text:span text:style-name="T45">DE</text:span><text:span text:style-name="T51"> </text:span><text:span text:style-name="T45">HABILITAÇÃO</text:span><text:span text:style-name="T51"> </text:span><text:span text:style-name="T45">(MODELO)</text:span></text:p>
      <text:p text:style-name="P40"/>
      <text:p text:style-name="P43"/>
      <text:p text:style-name="P252">PAPEL<text:span text:style-name="T97"> </text:span>TIMBRADO<text:span text:style-name="T97"> </text:span>DA<text:span text:style-name="T97"> </text:span>LICITANTE</text:p>
      <text:p text:style-name="P40"/>
      <text:p text:style-name="P45"/>
      <text:p text:style-name="P44">A</text:p>
      <text:p text:style-name="P44">COMPANHIA<text:span text:style-name="T97"> </text:span>DE<text:span text:style-name="T97"> </text:span>SANEAMENTO<text:span text:style-name="T97"> </text:span>DE<text:span text:style-name="T97"> </text:span>SERGIPE<text:span text:style-name="T97"> </text:span>-<text:span text:style-name="T97"> </text:span>DESO</text:p>
      <text:p text:style-name="P46"/>
      <text:p text:style-name="P46"/>
      <text:p text:style-name="P253">RDC<text:span text:style-name="T97"> </text:span>PRESENCIAL<text:span text:style-name="T97"> </text:span>Nº<text:span text:style-name="T97"> 001</text:span>/2013</text:p>
      <text:p text:style-name="P40"/>
      <text:p text:style-name="P254"/>
      <text:p text:style-name="P254"><text:s text:c="3"/>DECLARAÇÃO<text:span text:style-name="T97"> </text:span>CUMPRIMENTO<text:span text:style-name="T97"> </text:span>REQUISITOS<text:span text:style-name="T97"> </text:span>DE<text:span text:style-name="T97"> </text:span>HABILITAÇÃO<text:span text:style-name="T97"> </text:span>E<text:span text:style-name="T97"> </text:span>INEXIS-TÊNCIA<text:span text:style-name="T97"> </text:span>DE<text:span text:style-name="T97"> </text:span>FATOS<text:span text:style-name="T97"> </text:span>IMPEDITIVOS<text:span text:style-name="T97"> </text:span>DE<text:span text:style-name="T97"> </text:span>HABILITAÇÃO</text:p>
      <text:p text:style-name="P40"/>
      <text:p text:style-name="P40"/>
      <text:p text:style-name="P47"/>
      <text:p text:style-name="P216"><text:span text:style-name="T45">_______________________</text:span><text:span text:style-name="T51"> </text:span><text:span text:style-name="T67">(</text:span><text:span text:style-name="T82">Razão</text:span><text:span text:style-name="T84"> </text:span><text:span text:style-name="T82">Social</text:span><text:span text:style-name="T84"> </text:span><text:span text:style-name="T82">da</text:span><text:span text:style-name="T84"> </text:span><text:span text:style-name="T82">licitante</text:span><text:span text:style-name="T67">)</text:span><text:span text:style-name="T51"> </text:span><text:span text:style-name="T45">__________________</text:span><text:span text:style-name="T51"> </text:span><text:span text:style-name="T67">(</text:span><text:span text:style-name="T82">CNPJ</text:span><text:span text:style-name="T51"> </text:span><text:span text:style-name="T82">Nº</text:span><text:span text:style-name="T90">),</text:span><text:span text:style-name="T92"> </text:span><text:span text:style-name="T90">sediada</text:span><text:span text:style-name="T92"> </text:span><text:span text:style-name="T90">no</text:span><text:span text:style-name="T92"> </text:span><text:span text:style-name="T90">(a)</text:span><text:span text:style-name="T84"> </text:span><text:span text:style-name="T89">___________________</text:span><text:span text:style-name="T84"> </text:span><text:span text:style-name="T90">(</text:span><text:span text:style-name="T82">endereço</text:span><text:span text:style-name="T84"> </text:span><text:span text:style-name="T82">completo</text:span><text:span text:style-name="T90">),</text:span><text:span text:style-name="T92"> </text:span><text:span text:style-name="T90">declara,</text:span><text:span text:style-name="T92"> </text:span><text:span text:style-name="T90">sob</text:span><text:span text:style-name="T92"> </text:span><text:span text:style-name="T90">as</text:span><text:span text:style-name="T92"> </text:span><text:span text:style-name="T90">penas</text:span><text:span text:style-name="T84"> </text:span><text:span text:style-name="T90">da</text:span><text:span text:style-name="T92"> </text:span><text:span text:style-name="T90">lei,</text:span><text:span text:style-name="T92"> </text:span><text:span text:style-name="T90">que</text:span><text:span text:style-name="T92"> </text:span><text:span text:style-name="T90">cumpre,</text:span><text:span text:style-name="T92"> </text:span><text:span text:style-name="T90">plenamente,</text:span><text:span text:style-name="T92"> </text:span><text:span text:style-name="T90">os</text:span><text:span text:style-name="T92"> </text:span><text:span text:style-name="T90">requisitos</text:span><text:span text:style-name="T92"> </text:span><text:span text:style-name="T90">de</text:span><text:span text:style-name="T92"> </text:span><text:span text:style-name="T90">habilitação</text:span><text:span text:style-name="T92"> </text:span><text:span text:style-name="T90">exigidos</text:span><text:span text:style-name="T92"> </text:span><text:span text:style-name="T90">no</text:span><text:span text:style-name="T92"> </text:span><text:span text:style-name="T90">procedimento</text:span><text:span text:style-name="T92"> </text:span><text:span text:style-name="T90">licitatório</text:span><text:span text:style-name="T92"> </text:span><text:span text:style-name="T90">referenciado.</text:span></text:p>
      <text:p text:style-name="P48"/>
      <text:p text:style-name="P217"><text:span text:style-name="T100">Igualmente,</text:span><text:span text:style-name="T98"> </text:span><text:span text:style-name="T100">declaramos</text:span><text:span text:style-name="T98"> </text:span><text:span text:style-name="T100">sob</text:span><text:span text:style-name="T98"> </text:span><text:span text:style-name="T100">as</text:span><text:span text:style-name="T98"> </text:span><text:span text:style-name="T100">penas</text:span><text:span text:style-name="T98"> </text:span><text:span text:style-name="T100">da</text:span><text:span text:style-name="T98"> </text:span><text:span text:style-name="T100">lei,</text:span><text:span text:style-name="T98"> </text:span><text:span text:style-name="T100">em</text:span><text:span text:style-name="T98"> </text:span><text:span text:style-name="T100">especial</text:span><text:span text:style-name="T98"> </text:span><text:span text:style-name="T100">do</text:span><text:span text:style-name="T98"> </text:span><text:span text:style-name="T100">Art.</text:span><text:span text:style-name="T98"> </text:span><text:span text:style-name="T100">36</text:span><text:span text:style-name="T98"> </text:span><text:span text:style-name="T100">da</text:span><text:span text:style-name="T98"> </text:span><text:span text:style-name="T100">Lei</text:span><text:span text:style-name="T98"> </text:span><text:span text:style-name="T100">12.462/2011,</text:span><text:span text:style-name="T98"> </text:span><text:span text:style-name="T100">que</text:span><text:span text:style-name="T98"> </text:span><text:span text:style-name="T100">nossos</text:span><text:span text:style-name="T98"> </text:span><text:span text:style-name="T100">diretores,</text:span><text:span text:style-name="T98"> </text:span><text:span text:style-name="T100">responsáveis</text:span><text:span text:style-name="T98"> </text:span><text:span text:style-name="T100">legais</text:span><text:span text:style-name="T98"> </text:span><text:span text:style-name="T100">ou</text:span><text:span text:style-name="T98"> </text:span><text:span text:style-name="T100">técnicos,</text:span><text:span text:style-name="T98"> </text:span><text:span text:style-name="T100">membros</text:span><text:span text:style-name="T98"> </text:span><text:span text:style-name="T100">de</text:span><text:span text:style-name="T98"> </text:span><text:span text:style-name="T100">conselho</text:span><text:span text:style-name="T98"> </text:span><text:span text:style-name="T100">técnico,</text:span><text:span text:style-name="T98"> </text:span><text:span text:style-name="T100">consultivo,</text:span><text:span text:style-name="T98"> </text:span><text:span text:style-name="T100">deliberativo</text:span><text:span text:style-name="T98"> </text:span><text:span text:style-name="T100">ou</text:span><text:span text:style-name="T98"> </text:span><text:span text:style-name="T100">administrativo</text:span><text:span text:style-name="T98"> </text:span><text:span text:style-name="T100">ou</text:span><text:span text:style-name="T98"> </text:span><text:span text:style-name="T100">sócio,</text:span><text:span text:style-name="T98"> </text:span><text:span text:style-name="T100">não</text:span><text:span text:style-name="T98"> </text:span><text:span text:style-name="T100">são</text:span><text:span text:style-name="T98"> </text:span><text:span text:style-name="T100">empregados</text:span><text:span text:style-name="T98"> </text:span><text:span text:style-name="T100">ou</text:span><text:span text:style-name="T98"> </text:span><text:span text:style-name="T100">ocupantes</text:span><text:span text:style-name="T98"> </text:span><text:span text:style-name="T100">de</text:span><text:span text:style-name="T98"> </text:span><text:span text:style-name="T100">cargo</text:span><text:span text:style-name="T98"> </text:span><text:span text:style-name="T100">comissionado</text:span><text:span text:style-name="T98"> </text:span><text:span text:style-name="T100">na</text:span><text:span text:style-name="T98"> </text:span><text:span text:style-name="T100">DESO,</text:span><text:span text:style-name="T98"> </text:span><text:span text:style-name="T100">bem</text:span><text:span text:style-name="T98"> </text:span><text:span text:style-name="T100">como</text:span><text:span text:style-name="T98"> </text:span><text:span text:style-name="T100">nossa</text:span><text:span text:style-name="T98"> </text:span><text:span text:style-name="T100">Empresa</text:span><text:span text:style-name="T98"> </text:span><text:span text:style-name="T100">não</text:span><text:span text:style-name="T98"> </text:span><text:span text:style-name="T100">está</text:span><text:span text:style-name="T98"> </text:span><text:span text:style-name="T100">incursa</text:span><text:span text:style-name="T98"> </text:span><text:span text:style-name="T100">em</text:span><text:span text:style-name="T98"> </text:span><text:span text:style-name="T100">nenhum</text:span><text:span text:style-name="T98"> </text:span><text:span text:style-name="T100">dos</text:span><text:span text:style-name="T98"> </text:span><text:span text:style-name="T100">impedimentos</text:span><text:span text:style-name="T98"> </text:span><text:span text:style-name="T100">elencados</text:span><text:span text:style-name="T98"> </text:span><text:span text:style-name="T100">no</text:span><text:span text:style-name="T272"> </text:span><text:span text:style-name="T239">subitem</text:span><text:span text:style-name="T240"> 5</text:span><text:span text:style-name="T239">.2</text:span><text:span text:style-name="T272"> </text:span><text:span text:style-name="T100">do</text:span><text:span text:style-name="T98"> </text:span><text:span text:style-name="T100">Edital</text:span><text:span text:style-name="T98"> </text:span><text:span text:style-name="T100">da</text:span><text:span text:style-name="T98"> </text:span><text:span text:style-name="T100">licitação</text:span><text:span text:style-name="T98"> </text:span><text:span text:style-name="T100">referenciada.</text:span></text:p>
      <text:p text:style-name="P49"/>
      <text:p text:style-name="P220">Finalizando,<text:span text:style-name="T97"> </text:span>declaramos<text:span text:style-name="T97"> </text:span>que<text:span text:style-name="T97"> </text:span>temos<text:span text:style-name="T97"> </text:span>pleno<text:span text:style-name="T97"> </text:span>conhecimento<text:span text:style-name="T97"> </text:span>de<text:span text:style-name="T97"> </text:span>todos<text:span text:style-name="T97"> </text:span>os<text:span text:style-name="T97"> </text:span>aspectos<text:span text:style-name="T97"> </text:span>relativos<text:span text:style-name="T97"> </text:span>à<text:span text:style-name="T97"> </text:span>licitação<text:span text:style-name="T97"> </text:span>em<text:span text:style-name="T97"> </text:span>causa<text:span text:style-name="T97"> </text:span>e<text:span text:style-name="T97"> </text:span>nossa<text:span text:style-name="T97"> </text:span>plena<text:span text:style-name="T97"> </text:span>concordância<text:span text:style-name="T97"> </text:span>com<text:span text:style-name="T97"> </text:span>as<text:span text:style-name="T97"> </text:span>condições<text:span text:style-name="T97"> </text:span>estabelecidas<text:span text:style-name="T97"> </text:span>no<text:span text:style-name="T97"> </text:span>Edital<text:span text:style-name="T97"> </text:span>da<text:span text:style-name="T97"> </text:span>licitação<text:span text:style-name="T97"> </text:span>e<text:span text:style-name="T97"> </text:span>seus<text:span text:style-name="T97"> </text:span>anexos.</text:p>
      <text:p text:style-name="P50"/>
      <text:p text:style-name="P255">Local<text:span text:style-name="T97"> </text:span>e<text:span text:style-name="T97"> </text:span>Data</text:p>
      <text:p text:style-name="P51"/>
      <text:p text:style-name="P44">Atenciosamente,</text:p>
      <text:p text:style-name="P39"/>
      <text:p text:style-name="P256">____________________________________________</text:p>
      <text:p text:style-name="P51"/>
      <text:p text:style-name="P257"><text:span text:style-name="T97">EMPRESA </text:span>LICITANTE/CNPJ</text:p>
      <text:p text:style-name="P51"/>
      <text:p text:style-name="P259"><text:s text:c="4"/>ASSINATURA<text:span text:style-name="T97"> </text:span>DO<text:span text:style-name="T97"> </text:span>REPRESENTANTE<text:span text:style-name="T97"> </text:span>LEGAL</text:p>
      <text:p text:style-name="P36"/>
      <text:p text:style-name="P36"/>
      <text:p text:style-name="P36"/>
      <text:p text:style-name="P36"/>
      <text:p text:style-name="P36"/>
      <text:p text:style-name="P36"/>
      <text:p text:style-name="P63"/>
      <text:p text:style-name="P261"/>
      <text:p text:style-name="P261"/>
      <text:p text:style-name="P260"><text:soft-page-break/><text:span text:style-name="T229">ANEXO</text:span><text:span text:style-name="T232"> </text:span><text:span text:style-name="T229">III</text:span><text:span text:style-name="T274"> </text:span><text:span text:style-name="T51">– </text:span><text:span text:style-name="T45">CARTA</text:span><text:span text:style-name="T51"> </text:span><text:span text:style-name="T45">DE</text:span><text:span text:style-name="T51"> </text:span><text:span text:style-name="T45">APRESENTAÇÃO</text:span><text:span text:style-name="T51"> </text:span><text:span text:style-name="T45">DA</text:span><text:span text:style-name="T51"> </text:span><text:span text:style-name="T45">PROPOSTA</text:span><text:span text:style-name="T51"> </text:span><text:span text:style-name="T45">DE</text:span><text:span text:style-name="T51"> </text:span><text:span text:style-name="T45">PREÇOS</text:span><text:span text:style-name="T51"> </text:span><text:span text:style-name="T45">(MODELO)</text:span></text:p>
      <text:p text:style-name="P52"/>
      <text:p text:style-name="P251">PAPEL<text:span text:style-name="T97"> </text:span>TIMBRADO<text:span text:style-name="T97"> </text:span>DA<text:span text:style-name="T97"> </text:span>LICITANTE</text:p>
      <text:p text:style-name="P53"/>
      <text:p text:style-name="P262"/>
      <text:p text:style-name="P262"/>
      <text:p text:style-name="P262">CARTA<text:span text:style-name="T97"> </text:span>DE<text:span text:style-name="T97"> </text:span>APRESENTAÇÃO<text:span text:style-name="T97"> </text:span>DA<text:span text:style-name="T97"> </text:span>PROPOSTA<text:span text:style-name="T97"> </text:span>DE<text:span text:style-name="T97"> </text:span>PREÇOS</text:p>
      <text:p text:style-name="P38"/>
      <text:p text:style-name="P44">A</text:p>
      <text:p text:style-name="P54"/>
      <text:p text:style-name="P35">COMPANHIA<text:span text:style-name="T97"> </text:span>DE<text:span text:style-name="T97"> </text:span>SANEAMENTO<text:span text:style-name="T97"> </text:span>DE<text:span text:style-name="T97"> </text:span>SERGIPE<text:span text:style-name="T97"> – </text:span>DESO</text:p>
      <text:p text:style-name="P35"/>
      <text:p text:style-name="P35"/>
      <text:p text:style-name="P278">RDC<text:span text:style-name="T97"> </text:span>PRESENCIAL<text:span text:style-name="T97"> </text:span>Nº<text:span text:style-name="T97"> 001</text:span>/2013</text:p>
      <text:p text:style-name="P55"/>
      <text:p text:style-name="P221"/>
      <text:p text:style-name="P221">Apresentamos<text:span text:style-name="T97"> </text:span>a<text:span text:style-name="T97"> </text:span>V.Sas.<text:span text:style-name="T97"> </text:span>nossa<text:span text:style-name="T97"> </text:span>proposta<text:span text:style-name="T97"> </text:span>para<text:span text:style-name="T97"> </text:span>execução<text:span text:style-name="T97"> </text:span>dos<text:span text:style-name="T97"> </text:span>serviços<text:span text:style-name="T97"> </text:span>de<text:span text:style-name="T97"> </text:span>.....,<text:span text:style-name="T97"> </text:span>pelo<text:span text:style-name="T97"> </text:span>preço<text:span text:style-name="T97"> </text:span>global<text:span text:style-name="T97"> </text:span>de<text:span text:style-name="T97"> </text:span>R$<text:span text:style-name="T97"> </text:span>___<text:span text:style-name="T97"> </text:span>(___),<text:span text:style-name="T97"> </text:span>para<text:span text:style-name="T97"> </text:span>execução<text:span text:style-name="T97"> </text:span>em<text:span text:style-name="T97"> </text:span>___<text:span text:style-name="T97"> </text:span>(__)<text:span text:style-name="T97"> </text:span>dias<text:span text:style-name="T97"> </text:span>consecutivos,<text:span text:style-name="T97"> </text:span>conforme<text:span text:style-name="T97"> </text:span>Planilha<text:span text:style-name="T97"> </text:span>de<text:span text:style-name="T97"> </text:span>Preços<text:span text:style-name="T97"> </text:span>anexa.</text:p>
      <text:p text:style-name="P56"/>
      <text:p text:style-name="P222">Declaramos<text:span text:style-name="T97"> </text:span>que<text:span text:style-name="T97"> </text:span>em<text:span text:style-name="T97"> </text:span>nossa<text:span text:style-name="T97"> </text:span>proposta<text:span text:style-name="T97"> </text:span>estão<text:span text:style-name="T97"> </text:span>incluídos<text:span text:style-name="T97"> </text:span>todas<text:span text:style-name="T97"> </text:span>as<text:span text:style-name="T97"> </text:span>despesas,<text:span text:style-name="T97"> </text:span>inclusive<text:span text:style-name="T97"> </text:span>aquelas<text:span text:style-name="T97"> </text:span>relativas<text:span text:style-name="T97"> </text:span>a<text:span text:style-name="T97"> </text:span>taxas,<text:span text:style-name="T97"> </text:span>tributos,<text:span text:style-name="T97"> </text:span>encargos<text:span text:style-name="T97"> </text:span>sociais,<text:span text:style-name="T97"> </text:span>ensaios,<text:span text:style-name="T97"> </text:span>testes<text:span text:style-name="T97"> </text:span>e<text:span text:style-name="T97"> </text:span>demais<text:span text:style-name="T97"> </text:span>provas<text:span text:style-name="T97"> </text:span>exigidas<text:span text:style-name="T97"> </text:span>por<text:span text:style-name="T97"> </text:span>normas<text:span text:style-name="T97"> </text:span>técnicas<text:span text:style-name="T97"> </text:span>oficiais,<text:span text:style-name="T97"> </text:span>que<text:span text:style-name="T97"> </text:span>possam<text:span text:style-name="T97"> </text:span>influir<text:span text:style-name="T97"> </text:span>direta<text:span text:style-name="T97"> </text:span>ou<text:span text:style-name="T97"> </text:span>indiretamente<text:span text:style-name="T97"> </text:span>no<text:span text:style-name="T97"> </text:span>custo<text:span text:style-name="T97"> </text:span>de<text:span text:style-name="T97"> </text:span>execução<text:span text:style-name="T97"> </text:span>dos<text:span text:style-name="T97"> </text:span>serviços,<text:span text:style-name="T97"> </text:span>e,<text:span text:style-name="T97"> </text:span>ainda,<text:span text:style-name="T97"> </text:span>as<text:span text:style-name="T97"> </text:span>despesas<text:span text:style-name="T97"> </text:span>relativas<text:span text:style-name="T97"> </text:span>à<text:span text:style-name="T97"> </text:span>mobilização<text:span text:style-name="T97"> </text:span>e<text:span text:style-name="T97"> </text:span>desmobilização<text:span text:style-name="T97"> </text:span>de<text:span text:style-name="T97"> </text:span>pessoal,<text:span text:style-name="T97"> </text:span>máquinas<text:span text:style-name="T97"> </text:span>e<text:span text:style-name="T97"> </text:span>equipamentos,<text:span text:style-name="T97"> </text:span>sem<text:span text:style-name="T97"> </text:span>que<text:span text:style-name="T97"> </text:span>nos<text:span text:style-name="T97"> </text:span>caiba,<text:span text:style-name="T97"> </text:span>em<text:span text:style-name="T97"> </text:span>qualquer<text:span text:style-name="T97"> </text:span>caso,<text:span text:style-name="T97"> </text:span>direito<text:span text:style-name="T97"> </text:span>regressivo<text:span text:style-name="T97"> </text:span>em<text:span text:style-name="T97"> </text:span>relação<text:span text:style-name="T97"> </text:span>ao<text:span text:style-name="T97"> </text:span>DNIT.</text:p>
      <text:p text:style-name="P57"/>
      <text:p text:style-name="P222">Na<text:span text:style-name="T97"> </text:span>execução<text:span text:style-name="T97"> </text:span>dos<text:span text:style-name="T97"> </text:span>serviços,<text:span text:style-name="T97"> </text:span>observaremos<text:span text:style-name="T97"> </text:span>rigorosamente<text:span text:style-name="T97"> </text:span>as<text:span text:style-name="T97"> </text:span>especificações<text:span text:style-name="T97"> </text:span>das<text:span text:style-name="T97"> </text:span>normas<text:span text:style-name="T97"> </text:span>técnicas<text:span text:style-name="T97"> </text:span>brasileiras<text:span text:style-name="T97"> </text:span>ou<text:span text:style-name="T97"> </text:span>qualquer<text:span text:style-name="T97"> </text:span>outra<text:span text:style-name="T97"> </text:span>norma<text:span text:style-name="T97"> </text:span>que<text:span text:style-name="T97"> </text:span>garanta<text:span text:style-name="T97"> </text:span>a<text:span text:style-name="T97"> </text:span>qualidade<text:span text:style-name="T97"> </text:span>igual<text:span text:style-name="T97"> </text:span>ou<text:span text:style-name="T97"> </text:span>superior,<text:span text:style-name="T97"> </text:span>bem<text:span text:style-name="T97"> </text:span>como<text:span text:style-name="T97"> </text:span>as<text:span text:style-name="T97"> </text:span>recomendações<text:span text:style-name="T97"> </text:span>e<text:span text:style-name="T97"> </text:span>instruções<text:span text:style-name="T97"> </text:span>da<text:span text:style-name="T97"> </text:span>Fiscalização<text:span text:style-name="T97"> </text:span>da<text:span text:style-name="T97"> </text:span>DESO,<text:span text:style-name="T97"> </text:span>assumindo,<text:span text:style-name="T97"> </text:span>desde<text:span text:style-name="T97"> </text:span>já,<text:span text:style-name="T97"> </text:span>a<text:span text:style-name="T97"> </text:span>integral<text:span text:style-name="T97"> </text:span>responsabilidade<text:span text:style-name="T97"> </text:span>pela<text:span text:style-name="T97"> </text:span>perfeita<text:span text:style-name="T97"> </text:span>realização<text:span text:style-name="T97"> </text:span>dos<text:span text:style-name="T97"> </text:span>trabalhos,<text:span text:style-name="T97"> </text:span>de<text:span text:style-name="T97"> </text:span>conformidade<text:span text:style-name="T97"> </text:span>com<text:span text:style-name="T97"> </text:span>as<text:span text:style-name="T97"> </text:span>especificações.</text:p>
      <text:p text:style-name="P58"/>
      <text:p text:style-name="P219">Informamos<text:span text:style-name="T97"> </text:span>que<text:span text:style-name="T97"> </text:span>o<text:span text:style-name="T97"> </text:span>prazo<text:span text:style-name="T97"> </text:span>de<text:span text:style-name="T97"> </text:span>validade<text:span text:style-name="T97"> </text:span>de<text:span text:style-name="T97"> </text:span>nossa<text:span text:style-name="T97"> </text:span>PROPOSTA<text:span text:style-name="T97"> </text:span>DE<text:span text:style-name="T97"> </text:span>PREÇOS<text:span text:style-name="T97"> </text:span>é<text:span text:style-name="T97"> </text:span>de<text:span text:style-name="T97"> </text:span>___<text:span text:style-name="T97"> </text:span>(___)<text:span text:style-name="T97"> </text:span>dias<text:span text:style-name="T97"> </text:span>corridos,<text:span text:style-name="T97"> </text:span>a<text:span text:style-name="T97"> </text:span>contar<text:span text:style-name="T97"> </text:span>da<text:span text:style-name="T97"> </text:span>data<text:span text:style-name="T97"> </text:span>de<text:span text:style-name="T97"> </text:span>abertura<text:span text:style-name="T97"> </text:span>da<text:span text:style-name="T97"> </text:span>licitação.</text:p>
      <text:p text:style-name="P59"/>
      <text:p text:style-name="P221">Foram<text:span text:style-name="T97"> </text:span>utilizados<text:span text:style-name="T97"> </text:span>em<text:span text:style-name="T97"> </text:span>nosso<text:span text:style-name="T97"> </text:span>orçamento<text:span text:style-name="T97"> </text:span>a<text:span text:style-name="T97"> </text:span>Taxa<text:span text:style-name="T97"> </text:span>de<text:span text:style-name="T97"> </text:span>BDI<text:span text:style-name="T97"> </text:span>de<text:span text:style-name="T97"> </text:span>...xx,xx%<text:span text:style-name="T97"> </text:span>e<text:span text:style-name="T97"> </text:span>Encargos<text:span text:style-name="T97"> </text:span>Sociais<text:span text:style-name="T97"> </text:span>de<text:span text:style-name="T97"> </text:span>...xx,xx%.<text:span text:style-name="T97"> </text:span>O<text:span text:style-name="T97"> </text:span>Regime<text:span text:style-name="T97"> </text:span>Tributário<text:span text:style-name="T97"> </text:span>a<text:span text:style-name="T97"> </text:span>que<text:span text:style-name="T97"> </text:span>estamos<text:span text:style-name="T97"> </text:span>sujeitos<text:span text:style-name="T97"> </text:span>é<text:span text:style-name="T97"> </text:span>o<text:span text:style-name="T97"> </text:span>de<text:span text:style-name="T97"> </text:span>(Lucro<text:span text:style-name="T97"> </text:span>Real)<text:span text:style-name="T97"> </text:span>ou<text:span text:style-name="T97"> </text:span>(Lucro<text:span text:style-name="T97"> </text:span>Presumido).</text:p>
      <text:p text:style-name="P60"/>
      <text:p text:style-name="P223">Caso<text:span text:style-name="T97"> </text:span>nos<text:span text:style-name="T97"> </text:span>seja<text:span text:style-name="T97"> </text:span>adjudicado<text:span text:style-name="T97"> </text:span>o<text:span text:style-name="T97"> </text:span>objeto<text:span text:style-name="T97"> </text:span>da<text:span text:style-name="T97"> </text:span>presente<text:span text:style-name="T97"> </text:span>licitação,<text:span text:style-name="T97"> </text:span>nos<text:span text:style-name="T97"> </text:span>comprometemos<text:span text:style-name="T97"> </text:span>a<text:span text:style-name="T97"> </text:span>assinar<text:span text:style-name="T97"> </text:span>o<text:span text:style-name="T97"> </text:span>Contrato<text:span text:style-name="T97"> </text:span>no<text:span text:style-name="T97"> </text:span>prazo<text:span text:style-name="T97"> </text:span>determinado<text:span text:style-name="T97"> </text:span>no<text:span text:style-name="T97"> </text:span>documento<text:span text:style-name="T97"> </text:span>de<text:span text:style-name="T97"> </text:span>convocação,<text:span text:style-name="T97"> </text:span>indicando<text:span text:style-name="T97"> </text:span>para<text:span text:style-name="T97"> </text:span>esse<text:span text:style-name="T97"> </text:span>fim<text:span text:style-name="T97"> </text:span>o<text:span text:style-name="T97"> </text:span>Sr.<text:span text:style-name="T97"> </text:span>_______,<text:span text:style-name="T97"> </text:span>Carteira<text:span text:style-name="T97"> </text:span>de<text:span text:style-name="T97"> </text:span>Identidade<text:span text:style-name="T97"> </text:span>nº.<text:span text:style-name="T97"> </text:span>_______<text:span text:style-name="T97"> </text:span>expedida<text:span text:style-name="T97"> </text:span>em<text:span text:style-name="T97"> </text:span>__/__/____,<text:span text:style-name="T97"> </text:span>Órgão<text:span text:style-name="T97"> </text:span>Expedidor<text:span text:style-name="T97"> </text:span>_______,<text:span text:style-name="T97"> </text:span>e<text:span text:style-name="T97"> </text:span>CPF<text:span text:style-name="T97"> </text:span>nº<text:span text:style-name="T97"> </text:span>___,<text:span text:style-name="T97"> </text:span>como<text:span text:style-name="T97"> </text:span>representante<text:span text:style-name="T97"> </text:span>desta<text:span text:style-name="T97"> </text:span>Empresa.</text:p>
      <text:p text:style-name="P59"/>
      <text:p text:style-name="P221">Finalizando,<text:span text:style-name="T97"> </text:span>declaramos<text:span text:style-name="T97"> </text:span>que<text:span text:style-name="T97"> </text:span>temos<text:span text:style-name="T97"> </text:span>pleno<text:span text:style-name="T97"> </text:span>conhecimento<text:span text:style-name="T97"> </text:span>de<text:span text:style-name="T97"> </text:span>todos<text:span text:style-name="T97"> </text:span>os<text:span text:style-name="T97"> </text:span>aspectos<text:span text:style-name="T97"> </text:span>relativos<text:span text:style-name="T97"> </text:span>à<text:span text:style-name="T97"> </text:span>licitação<text:span text:style-name="T97"> </text:span>em<text:span text:style-name="T97"> </text:span>causa<text:span text:style-name="T97"> </text:span>e<text:span text:style-name="T97"> </text:span>nossa<text:span text:style-name="T97"> </text:span>plena<text:span text:style-name="T97"> </text:span>concordância<text:span text:style-name="T97"> </text:span>com<text:span text:style-name="T97"> </text:span>as<text:span text:style-name="T97"> </text:span>condições<text:span text:style-name="T97"> </text:span>estabelecidas<text:span text:style-name="T97"> </text:span>no<text:span text:style-name="T97"> </text:span>Edital<text:span text:style-name="T97"> </text:span>da<text:span text:style-name="T97"> </text:span>licitação<text:span text:style-name="T97"> </text:span>e<text:span text:style-name="T97"> </text:span>seus<text:span text:style-name="T97"> </text:span>anexos.</text:p>
      <text:p text:style-name="P61"/>
      <text:p text:style-name="P263">________________________________________</text:p>
      <text:p text:style-name="P258"><text:span text:style-name="T97">EMPRESA </text:span>LICITANTE/CNPJ</text:p>
      <text:p text:style-name="P259">ASSINATURA<text:span text:style-name="T97"> </text:span>DO<text:span text:style-name="T97"> </text:span>REPRESENTANTE<text:span text:style-name="T97"> </text:span>LEGAL</text:p>
      <text:p text:style-name="P62"/>
      <text:p text:style-name="P275"/>
      <text:p text:style-name="P179"/>
      <text:p text:style-name="P172">ANEXO IV - CARTA DE APRESENTAÇÃO DA PROPOSTA TÉCNICA (MODELO)</text:p>
      <text:p text:style-name="P171"/>
      <text:p text:style-name="P174">PAPEL TIMBRADO DA LICITANTE</text:p>
      <text:p text:style-name="P173"/>
      <text:p text:style-name="P173"/>
      <text:p text:style-name="P173">Local e data</text:p>
      <text:p text:style-name="P173"/>
      <text:p text:style-name="P173"/>
      <text:p text:style-name="P173">A</text:p>
      <text:p text:style-name="P173"/>
      <text:p text:style-name="P173">COMPANHIA DE SANEAMENTO DE SERGIPE - DESO</text:p>
      <text:p text:style-name="P173"/>
      <text:p text:style-name="P173"/>
      <text:p text:style-name="P173"/>
      <text:p text:style-name="P171">RDC PRESENCIAL Nº 001/2013</text:p>
      <text:p text:style-name="P173"/>
      <text:p text:style-name="P173">Prezados Senhores:</text:p>
      <text:p text:style-name="P173"/>
      <text:p text:style-name="P173">O abaixo-assinado, na qualidade de responsável legal por esta empresa, submete à apreciação da DESO Proposta Técnica para (DESCREVER O OBJETO DA LICITAÇÃO), conforme abaixo:</text:p>
      <text:p text:style-name="P173"/>
      <text:p text:style-name="P173"/>
      <text:p text:style-name="P173">Para atendimento do item 7 e seus subitens<text:span text:style-name="T323"> </text:span>do Edital:</text:p>
      <text:p text:style-name="P173"/>
      <text:p text:style-name="P173"/>
      <text:p text:style-name="P173">Declara o signatário da presente que esta empresa conferiu todas as informações existentes em sua Proposta Técnica e que assume integral responsabilidade por eventuais erros ou omissões existentes na referida proposta e, ainda, que está de pleno acordo com todas as condições estabelecidas no Edital de licitação e seus anexos.</text:p>
      <text:p text:style-name="P173"/>
      <text:p text:style-name="P173"/>
      <text:p text:style-name="P173">Atenciosamente,</text:p>
      <text:p text:style-name="P173"/>
      <text:p text:style-name="P173"/>
      <text:p text:style-name="P173"/>
      <text:p text:style-name="P173"><text:span text:style-name="T98">EMPRESA</text:span> LICITANTE/CNPJ</text:p>
      <text:p text:style-name="P173">ASSINATURA DO REPRESENTANTE LEGAL</text:p>
      <text:p text:style-name="P173"/>
      <text:p text:style-name="P173"/>
      <text:p text:style-name="P180"/>
      <text:p text:style-name="P171">ANEXO V - TERMO DE COMPROMISSO DE EXECUÇÃO DOS SERVIÇOS E DE CESSÃO DE DIREITOS AUTORAIS PATRIMONIAIS (MODELO)</text:p>
      <text:p text:style-name="P173"/>
      <text:p text:style-name="P171">RDC PRESENCIAL Nº 001/2013</text:p>
      <text:p text:style-name="P173"/>
      <text:p text:style-name="P173">Em conformidade com o disposto no Edital, declaramos que executaremos os serviços objeto desta licitação a serviço da [RAZÃO SOCIAL DA EMPRESA LICITANTE], inscrita no CNPJ / MF sob o nº.........................</text:p>
      <text:p text:style-name="P173"/>
      <text:p text:style-name="P173">Outrossim, declaramos que, em obediência ao art. 111 da Lei n.º 8.666/93, cedemos a DESO, por este Instrumento, sem qualquer ônus adicional, todos os direitos autorais de natureza patrimonial referentes aos serviços que viermos a realizar no âmbito do contrato decorrente desta licitação, incluindo os direitos de divulgação em qualquer tipo de mídia, existente ou que venha a existir, desde que, na divulgação, conste o crédito aos profissionais responsáveis pela elaboração dos mesmos.</text:p>
      <text:p text:style-name="P173"/>
      <text:p text:style-name="P173">Declaramos, também, estarmos de acordo com as seguintes prerrogativas da DESO em relação aos citados serviços:</text:p>
      <text:p text:style-name="P173"/>
      <text:p text:style-name="P173">1 – A DESO poderá proceder quaisquer alterações que considerar necessárias, a seu exclusivo critério, nos nossos planos ou projetos, a qualquer tempo, sem ônus adicional, independentemente de autorização específica, na forma prevista no art. 29 da Lei n° 9.610/1998 c/c art. 18 da Lei nº 5.194/1966 e art. 16 da Lei nº 12.378/2010.</text:p>
      <text:p text:style-name="P173"/>
      <text:p text:style-name="P173">2 – A DESO poderá indicar ou anunciar o nome dos autores dos planos ou projetos da forma que considerar mais adequada, na divulgação do empreendimento ou dos planos ou projetos, em cada evento deste tipo, ou mesmo não indicá-los ou anunciá-los se houver limitação de espaço ou tempo na mídia de divulgação, inclusive nas hipóteses de alteração dos planos ou projetos e de elaboração de planos ou projetos derivados – estes, conforme conceito da Lei nº 9.610/1998, art. 5º, inc. VIII, alínea “g”</text:p>
      <text:p text:style-name="P173"/>
      <text:p text:style-name="P173">3 – A DESO poderá reutilizar os planos ou projetos originais para outras áreas ou localidades além daquela para a qual foram originalmente feitos, com as adaptações técnicas que considerar necessárias, sendo que a DESO não nos remunerará por essa reutilização.</text:p>
      <text:p text:style-name="P173"/>
      <text:p text:style-name="P173">Declaramos ainda, que faremos constar em todos os documentos que venham a compor os planos ou projetos, ou em parte deles, a critério da DESO :</text:p>
      <text:p text:style-name="P173"/>
      <text:p text:style-name="P173">5.2.8. o teor da cessão de direitos autorais e autorizações desta cláusula e, com destaque, a inscrição “PROPRIEDADE DA <text:s/>DESO; e </text:p>
      <text:p text:style-name="P173"/>
      <text:p text:style-name="P173">5.2.9. se for o caso, os nomes de títulos e registros profissionais dos autores dos estudos anteriores aos planos ou projetos objeto do contrato, se tais estudos definirem a concepção dos trabalhos a serem feitos pelo CONTRATADO, sejam tais autores empregados da DESO ou não. Finalmente, comprometemo-nos a não fazer o aproveitamento substancial dos nossos projetos em outros projetos que venhamos a elaborar, de modo a preservar a originalidade das obras. <text:s/>.........................................,........de......................... de 2013</text:p>
      <text:p text:style-name="P174">--------------------------------------------------------------------------</text:p>
      <text:p text:style-name="P174">[NOME COMPLETO DO PROFISSIONAL]</text:p>
      <text:p text:style-name="P174">[IDENTIDADE] – [CPF / MF]</text:p>
      <text:p text:style-name="P174"><text:soft-page-break/></text:p>
      <text:p text:style-name="P172">ANEXO VI - CARTA DE APRESENTAÇÃO DOS DOCUMENTOS DE</text:p>
      <text:p text:style-name="P172">HABILITAÇÃO (MODELO)</text:p>
      <text:p text:style-name="P172"/>
      <text:p text:style-name="P174">PAPEL TIMBRADO DA LICITANTE</text:p>
      <text:p text:style-name="P173"/>
      <text:p text:style-name="P172">CARTA DE APRESENTAÇÃO DOS DOCUMENTOS DE HABILITAÇÃO</text:p>
      <text:p text:style-name="P173"/>
      <text:p text:style-name="P173">Local e data</text:p>
      <text:p text:style-name="P173"/>
      <text:p text:style-name="P173">A</text:p>
      <text:p text:style-name="P173">COMPANHIA DE SANEAMENTO DE SERGIPE - DESO</text:p>
      <text:p text:style-name="P173"/>
      <text:p text:style-name="P173"/>
      <text:p text:style-name="P173">Ref.: <text:span text:style-name="T47">RDC PRESENCIAL Nº 001/2013</text:span></text:p>
      <text:p text:style-name="P173"/>
      <text:p text:style-name="P173">Prezados Senhores:</text:p>
      <text:p text:style-name="P173"/>
      <text:p text:style-name="P173"/>
      <text:p text:style-name="P173">Em cumprimento aos ditames editalícios utilizamo-nos da presente para submeter à apreciação de V.Sas. os documentos abaixo discriminados, necessários para a licitação referenciada:</text:p>
      <text:p text:style-name="P173"/>
      <text:p text:style-name="P173">(DESCREVER OS DOCUMENTOS)</text:p>
      <text:p text:style-name="P173"/>
      <text:p text:style-name="P173"/>
      <text:p text:style-name="P173">Declaramos não possuir em nosso quadro de pessoal empregado menores de 18 (dezoito) anos em trabalho noturno, perigoso ou insalubre, e menores de 16 (dezesseis) anos em qualquer trabalho, salvo na condição de aprendizes, a partir de 14 (quatorze) anos, nos termos do inciso XXXIII do art. 7º da Constituição Federal (Emenda Constitucional nº 20, de 1998);</text:p>
      <text:p text:style-name="P173"/>
      <text:p text:style-name="P173">Caso nos seja adjudicado o objeto da presente licitação, nos comprometemos a assinar o Contrato no prazo determinado no documento de convocação, indicando para esse fim o Sr. ___________________, Carteira de Identidade nº. ___________ expedida em __/__/____, Órgão Expedidor ____________, e CPF nº ________, Fone (___)</text:p>
      <text:p text:style-name="P173"/>
      <text:p text:style-name="P173">________, Fax (___) _________, E-mail ____________________ como representante desta Empresa.</text:p>
      <text:p text:style-name="P173"/>
      <text:p text:style-name="P173"/>
      <text:p text:style-name="P173">Atenciosamente,</text:p>
      <text:p text:style-name="P173"/>
      <text:p text:style-name="P173">Local e data</text:p>
      <text:p text:style-name="P173"/>
      <text:p text:style-name="P173">____________________________________________</text:p>
      <text:p text:style-name="P173"/>
      <text:p text:style-name="P173"><text:span text:style-name="T98">EMPRESA</text:span> LICITANTE/CNPJ</text:p>
      <text:p text:style-name="P173"/>
      <text:p text:style-name="P173"/>
      <text:p text:style-name="P171">ASSINATURA DO REPRESENTANTE LEGAL</text:p>
      <text:p text:style-name="P173"/>
      <text:p text:style-name="P179">ANEXO VII - QUADRO DE PESSOAL TÉCNICO (MODELO)</text:p>
      <text:p text:style-name="P173"/>
      <text:p text:style-name="P172">QUADRO DE PESSOAL TÉCNICO <text:span text:style-name="T69">(MODELO)</text:span></text:p>
      <text:p text:style-name="P172">TERMO DE INDICAÇÃO DE PESSOAL TÉCNICO QUALIFICADO</text:p>
      <table:table table:name="Tabela4" table:style-name="Tabela4">
        <table:table-column table:style-name="Tabela4.A"/>
        <table:table-column table:style-name="Tabela4.B"/>
        <table:table-column table:style-name="Tabela4.C"/>
        <table:table-column table:style-name="Tabela4.D"/>
        <table:table-column table:style-name="Tabela4.E"/>
        <table:table-row table:style-name="Tabela4.1">
          <table:table-cell table:style-name="Tabela4.A1" office:value-type="string">
            <text:p text:style-name="P264">REFERÊNCIA:</text:p>
          </table:table-cell>
          <table:table-cell table:style-name="Tabela4.B1" office:value-type="string">
            <text:p text:style-name="P265"/>
          </table:table-cell>
          <table:table-cell table:style-name="Tabela4.C1" table:number-columns-spanned="3" office:value-type="string">
            <text:p text:style-name="P162">INDICAÇÃO<text:span text:style-name="T97"> </text:span>DE<text:span text:style-name="T97"> </text:span>PESSOAL<text:span text:style-name="T97"> </text:span>TÉCNICO<text:span text:style-name="T97"> </text:span>A</text:p>
          </table:table-cell>
          <table:covered-table-cell/>
          <table:covered-table-cell/>
        </table:table-row>
        <table:table-row table:style-name="Tabela4.2">
          <table:table-cell table:style-name="Tabela4.A2" table:number-columns-spanned="2" office:value-type="string">
            <text:p text:style-name="P265">RDC<text:span text:style-name="T97"> </text:span>PRESENCIAL<text:span text:style-name="T97"> </text:span>____/____-____</text:p>
          </table:table-cell>
          <table:covered-table-cell/>
          <table:table-cell table:style-name="Tabela4.C2" table:number-columns-spanned="3" office:value-type="string">
            <text:p text:style-name="P162">SER<text:span text:style-name="T97"> </text:span>UTILIZADO<text:span text:style-name="T97"> </text:span>NAS<text:span text:style-name="T97"> </text:span>OBRAS/SERVIÇOS</text:p>
          </table:table-cell>
          <table:covered-table-cell/>
          <table:covered-table-cell/>
        </table:table-row>
        <table:table-row table:style-name="Tabela4.3">
          <table:table-cell table:style-name="Tabela4.A3" office:value-type="string">
            <text:p text:style-name="P162"/>
          </table:table-cell>
          <table:table-cell table:style-name="Tabela4.B3" office:value-type="string">
            <text:p text:style-name="P162"/>
          </table:table-cell>
          <table:table-cell table:style-name="Tabela4.A3" office:value-type="string">
            <text:p text:style-name="P162"/>
          </table:table-cell>
          <table:table-cell table:style-name="Tabela4.B3" office:value-type="string">
            <text:p text:style-name="P162"/>
          </table:table-cell>
          <table:table-cell table:style-name="Tabela4.E3" office:value-type="string">
            <text:p text:style-name="P162"/>
          </table:table-cell>
        </table:table-row>
        <table:table-row table:style-name="Tabela4.4">
          <table:table-cell table:style-name="Tabela4.C2" table:number-columns-spanned="5" office:value-type="string">
            <text:p text:style-name="P264">RAZÃO<text:span text:style-name="T97"> </text:span>SOCIAL<text:span text:style-name="T97"> </text:span>DA<text:span text:style-name="T97"> </text:span>LICITANTE:______________________________________</text:p>
          </table:table-cell>
          <table:covered-table-cell/>
          <table:covered-table-cell/>
          <table:covered-table-cell/>
          <table:covered-table-cell/>
        </table:table-row>
        <table:table-row table:style-name="Tabela4.5">
          <table:table-cell table:style-name="Tabela4.A3" office:value-type="string">
            <text:p text:style-name="P265"/>
          </table:table-cell>
          <table:table-cell table:style-name="Tabela4.B3" office:value-type="string">
            <text:p text:style-name="P265"/>
          </table:table-cell>
          <table:table-cell table:style-name="Tabela4.B3" office:value-type="string">
            <text:p text:style-name="P265"/>
          </table:table-cell>
          <table:table-cell table:style-name="Tabela4.B3" office:value-type="string">
            <text:p text:style-name="P265"/>
          </table:table-cell>
          <table:table-cell table:style-name="Tabela4.E3" office:value-type="string">
            <text:p text:style-name="P265"/>
          </table:table-cell>
        </table:table-row>
      </table:table>
      <text:p text:style-name="P173"/>
      <text:p text:style-name="P173"/>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office:value-type="string">
            <text:p text:style-name="P266">NOME</text:p>
          </table:table-cell>
          <table:table-cell table:style-name="Tabela5.A1" office:value-type="string">
            <text:p text:style-name="P267">FUNÇÃO</text:p>
          </table:table-cell>
          <table:table-cell table:style-name="Tabela5.C1" office:value-type="string">
            <text:p text:style-name="P268"/>
          </table:table-cell>
          <table:table-cell table:style-name="Tabela5.A1" office:value-type="string">
            <text:p text:style-name="P160">ESPECIALIZAÇÃO</text:p>
          </table:table-cell>
          <table:table-cell table:style-name="Tabela5.E1" office:value-type="string">
            <text:p text:style-name="P160">TEMPO<text:span text:style-name="T97"> </text:span>DE</text:p>
          </table:table-cell>
        </table:table-row>
        <table:table-row table:style-name="Tabela5.2">
          <table:table-cell table:style-name="Tabela5.A2" office:value-type="string">
            <text:p text:style-name="P163"/>
          </table:table-cell>
          <table:table-cell table:style-name="Tabela5.A2" office:value-type="string">
            <text:p text:style-name="P163"/>
          </table:table-cell>
          <table:table-cell table:style-name="Tabela5.C2" office:value-type="string">
            <text:p text:style-name="P163"/>
          </table:table-cell>
          <table:table-cell table:style-name="Tabela5.A2" office:value-type="string">
            <text:p text:style-name="P163"/>
          </table:table-cell>
          <table:table-cell table:style-name="Tabela5.E2" office:value-type="string">
            <text:p text:style-name="P161">EXPERIÊNCIA</text:p>
          </table:table-cell>
        </table:table-row>
        <table:table-row table:style-name="Tabela5.3">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4">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5">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4">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5">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5">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row table:style-name="Tabela5.4">
          <table:table-cell table:style-name="Tabela5.A3" office:value-type="string">
            <text:p text:style-name="P164"/>
          </table:table-cell>
          <table:table-cell table:style-name="Tabela5.A3" office:value-type="string">
            <text:p text:style-name="P164"/>
          </table:table-cell>
          <table:table-cell table:style-name="Tabela5.C3" office:value-type="string">
            <text:p text:style-name="P164"/>
          </table:table-cell>
          <table:table-cell table:style-name="Tabela5.A3" office:value-type="string">
            <text:p text:style-name="P164"/>
          </table:table-cell>
          <table:table-cell table:style-name="Tabela5.E3" office:value-type="string">
            <text:p text:style-name="P164"/>
          </table:table-cell>
        </table:table-row>
      </table:table>
      <text:p text:style-name="P173"/>
      <text:p text:style-name="P173">Comprometemo-nos a exercer atividades nos serviços objeto da licitação em referência.</text:p>
      <text:p text:style-name="P173"/>
      <text:p text:style-name="P173">Cientes:</text:p>
      <text:p text:style-name="P173"/>
      <text:p text:style-name="P173">__________________________<text:tab/>__________________________</text:p>
      <text:p text:style-name="P173"/>
      <text:p text:style-name="P171">Assinatura<text:tab/>Assinatura</text:p>
      <text:p text:style-name="P171">Nome:<text:tab/>Nome:</text:p>
      <text:p text:style-name="P171">Cargo:<text:tab/>Cargo:</text:p>
      <text:p text:style-name="P171"/>
      <text:p text:style-name="P173">____________________________<text:tab/>___________________________</text:p>
      <text:p text:style-name="P173"/>
      <text:p text:style-name="P171">Assinatura<text:tab/>Assinatura</text:p>
      <text:p text:style-name="P171">Nome:<text:tab/>Nome:</text:p>
      <text:p text:style-name="P171">Cargo:<text:tab/>Cargo:</text:p>
      <text:p text:style-name="P171"/>
      <text:p text:style-name="P174">_______________________________________</text:p>
      <text:p text:style-name="P174"><text:span text:style-name="T98">EMPRESA</text:span> LICITANTE/CNPJ</text:p>
      <text:p text:style-name="P174"/>
      <text:p text:style-name="P174">______________________________________________________________</text:p>
      <text:p text:style-name="P174">CARIMBO E ASSINATURA DO REPRESENTANTE LEGAL</text:p>
      <text:p text:style-name="P174">CARGO:</text:p>
      <text:p text:style-name="P172">OBS: As declarações poderão ser apresentadas individualmente.</text:p>
      <text:p text:style-name="P171"/>
      <text:p text:style-name="P179">ANEXO VIII- PLANILHA DE COMPOSIÇÃO DAS TAXAS DE BONIFICAÇÃO</text:p>
      <text:p text:style-name="P172">E DESPESAS INDIRETAS - BDI - SERVIÇOS (MODELO)</text:p>
      <text:p text:style-name="P172"/>
      <text:p text:style-name="P174">PAPEL TIMBRADO DA LICITANTE</text:p>
      <text:p text:style-name="P172"/>
      <text:p text:style-name="P172"><text:span text:style-name="T69">Ref.:</text:span> RDC PRESENCIAL Nº 001/2013</text:p>
      <text:p text:style-name="P174"/>
      <text:p text:style-name="P173"/>
      <table:table table:name="Tabela6" table:style-name="Tabela6">
        <table:table-column table:style-name="Tabela6.A"/>
        <table:table-column table:style-name="Tabela6.B"/>
        <table:table-row table:style-name="Tabela6.1">
          <table:table-cell table:style-name="Tabela6.A1" office:value-type="string">
            <text:p text:style-name="P269">Bonificação<text:span text:style-name="T97"> </text:span>e<text:span text:style-name="T97"> </text:span>Despesas<text:span text:style-name="T97"> </text:span>Indiretas</text:p>
          </table:table-cell>
          <table:table-cell table:style-name="Tabela6.B1" office:value-type="string">
            <text:p text:style-name="P269"/>
          </table:table-cell>
        </table:table-row>
        <table:table-row table:style-name="Tabela6.2">
          <table:table-cell table:style-name="Tabela6.A2" office:value-type="string">
            <text:p text:style-name="P270">GRUPO<text:span text:style-name="T97"> </text:span>A</text:p>
          </table:table-cell>
          <table:table-cell table:style-name="Tabela6.B2" office:value-type="string">
            <text:p text:style-name="P270"/>
          </table:table-cell>
        </table:table-row>
        <table:table-row table:style-name="Tabela6.2">
          <table:table-cell table:style-name="Tabela6.A3" office:value-type="string">
            <text:p text:style-name="P271">Administração<text:span text:style-name="T97"> </text:span>Central<text:span text:style-name="T97"> ………………………………………………………</text:span></text:p>
          </table:table-cell>
          <table:table-cell table:style-name="Tabela6.B3" office:value-type="string">
            <text:p text:style-name="P272">__%</text:p>
          </table:table-cell>
        </table:table-row>
        <table:table-row table:style-name="Tabela6.2">
          <table:table-cell table:style-name="Tabela6.A4" office:value-type="string">
            <text:p text:style-name="P272">Risco<text:span text:style-name="T97"> ………………………………………………………………………</text:span></text:p>
          </table:table-cell>
          <table:table-cell table:style-name="Tabela6.B4" office:value-type="string">
            <text:p text:style-name="P272">__%</text:p>
          </table:table-cell>
        </table:table-row>
        <table:table-row table:style-name="Tabela6.2">
          <table:table-cell table:style-name="Tabela6.A5" office:value-type="string">
            <text:p text:style-name="P272">Total</text:p>
          </table:table-cell>
          <table:table-cell table:style-name="Tabela6.B5" office:value-type="string">
            <text:p text:style-name="P272">__%</text:p>
          </table:table-cell>
        </table:table-row>
        <table:table-row table:style-name="Tabela6.2">
          <table:table-cell table:style-name="Tabela6.A6" office:value-type="string">
            <text:p text:style-name="P274">GRUPO<text:span text:style-name="T97"> </text:span>B</text:p>
          </table:table-cell>
          <table:table-cell table:style-name="Tabela6.B6" office:value-type="string">
            <text:p text:style-name="P274"/>
          </table:table-cell>
        </table:table-row>
        <table:table-row table:style-name="Tabela6.2">
          <table:table-cell table:style-name="Tabela6.A7" office:value-type="string">
            <text:p text:style-name="P272">Garantia<text:span text:style-name="T97"> ……………………………………</text:span>.<text:span text:style-name="T97">………………………………</text:span>..</text:p>
          </table:table-cell>
          <table:table-cell table:style-name="Tabela6.B7" office:value-type="string">
            <text:p text:style-name="P272">__%</text:p>
          </table:table-cell>
        </table:table-row>
        <table:table-row table:style-name="Tabela6.2">
          <table:table-cell table:style-name="Tabela6.A8" office:value-type="string">
            <text:p text:style-name="P272">Lucro<text:span text:style-name="T97"> </text:span>Bruto<text:span text:style-name="T97"> ……………………………………</text:span>.<text:span text:style-name="T97">……………………………</text:span></text:p>
          </table:table-cell>
          <table:table-cell table:style-name="Tabela6.B8" office:value-type="string">
            <text:p text:style-name="P272">__%</text:p>
          </table:table-cell>
        </table:table-row>
        <table:table-row table:style-name="Tabela6.2">
          <table:table-cell table:style-name="Tabela6.A9" office:value-type="string">
            <text:p text:style-name="P272">Despesas<text:span text:style-name="T97"> </text:span>financeiras<text:span text:style-name="T97"> ……………………………………</text:span>.<text:span text:style-name="T97">…………………</text:span>..</text:p>
          </table:table-cell>
          <table:table-cell table:style-name="Tabela6.B9" office:value-type="string">
            <text:p text:style-name="P272">__%</text:p>
          </table:table-cell>
        </table:table-row>
        <table:table-row table:style-name="Tabela6.2">
          <table:table-cell table:style-name="Tabela6.A10" office:value-type="string">
            <text:p text:style-name="P272">Total</text:p>
          </table:table-cell>
          <table:table-cell table:style-name="Tabela6.B10" office:value-type="string">
            <text:p text:style-name="P272">__%</text:p>
          </table:table-cell>
        </table:table-row>
        <table:table-row table:style-name="Tabela6.2">
          <table:table-cell table:style-name="Tabela6.A11" office:value-type="string">
            <text:p text:style-name="P274">GRUPO<text:span text:style-name="T97"> </text:span>C</text:p>
          </table:table-cell>
          <table:table-cell table:style-name="Tabela6.B11" office:value-type="string">
            <text:p text:style-name="P274"/>
          </table:table-cell>
        </table:table-row>
        <table:table-row table:style-name="Tabela6.12">
          <table:table-cell table:style-name="Tabela6.A12" office:value-type="string">
            <text:p text:style-name="P273">ISS<text:span text:style-name="T97"> </text:span>(Observar<text:span text:style-name="T97"> </text:span>Percentual<text:span text:style-name="T97"> </text:span>da<text:span text:style-name="T97"> </text:span>Localidade)<text:span text:style-name="T97"> …………………………………</text:span>.</text:p>
          </table:table-cell>
          <table:table-cell table:style-name="Tabela6.B12" office:value-type="string">
            <text:p text:style-name="P273">__%</text:p>
          </table:table-cell>
        </table:table-row>
        <table:table-row table:style-name="Tabela6.2">
          <table:table-cell table:style-name="Tabela6.A13" office:value-type="string">
            <text:p text:style-name="P272">PIS<text:span text:style-name="T97"> ……………………………………</text:span>.<text:span text:style-name="T97">……………………………………</text:span></text:p>
          </table:table-cell>
          <table:table-cell table:style-name="Tabela6.B13" office:value-type="string">
            <text:p text:style-name="P272">__%</text:p>
          </table:table-cell>
        </table:table-row>
        <table:table-row table:style-name="Tabela6.2">
          <table:table-cell table:style-name="Tabela6.A14" office:value-type="string">
            <text:p text:style-name="P272">COFINS<text:span text:style-name="T97"> ……………………………………</text:span>.<text:span text:style-name="T97">………………………………</text:span></text:p>
          </table:table-cell>
          <table:table-cell table:style-name="Tabela6.B14" office:value-type="string">
            <text:p text:style-name="P272">__%</text:p>
          </table:table-cell>
        </table:table-row>
        <table:table-row table:style-name="Tabela6.2">
          <table:table-cell table:style-name="Tabela6.A15" office:value-type="string">
            <text:p text:style-name="P272">Total</text:p>
          </table:table-cell>
          <table:table-cell table:style-name="Tabela6.B15" office:value-type="string">
            <text:p text:style-name="P272">__%</text:p>
          </table:table-cell>
        </table:table-row>
        <table:table-row table:style-name="Tabela6.2">
          <table:table-cell table:style-name="Tabela6.A16" office:value-type="string">
            <text:p text:style-name="P272">BDI<text:span text:style-name="T97"> </text:span>%</text:p>
          </table:table-cell>
          <table:table-cell table:style-name="Tabela6.B16" office:value-type="string">
            <text:p text:style-name="P272">__%</text:p>
          </table:table-cell>
        </table:table-row>
      </table:table>
      <text:p text:style-name="P173"/>
      <text:p text:style-name="P173">Fórmula para o cálculo do BDI:</text:p>
      <text:p text:style-name="P173"/>
      <text:p text:style-name="P172">BDI = { [ ( (1 + A) x (1 + B) ) / (1 – C) ] – 1 } x 100</text:p>
      <text:p text:style-name="P176"/>
      <text:p text:style-name="P177">NOTAS:</text:p>
      <text:p text:style-name="P173">Alíquota do ISS é determinada pela “Relação de Serviços” do município onde se prestará o serviço conforme art. 1º da Lei Complementar nº 116/2003. Ressalta-se, que conforme o art. 8º desta Lei Complementar a alíquota máxima admitida é de 5%. Além disso, registra-se, ainda, que se deve verificar a legislação municipal, se esta possibilita a redução da base de cálculo deste tributo, pois conforme o §2º, inciso I, art. 7º desta mesma lei complementar, a base de cálculo do ISS é o preço do serviço, excluindo-se o valor dos materiais;</text:p>
      <text:p text:style-name="P173"/>
      <text:p text:style-name="P173">Alíquota máxima do PIS é de 0,65%, conforme inciso V do art. 15 da Lei nº 10.833/03.</text:p>
      <text:p text:style-name="P173"/>
      <text:p text:style-name="P173">Alíquota máxima do COFINS é de 3%, conforme inciso XX do art. 10 da Lei nº 10.833/03.</text:p>
      <text:p text:style-name="P173"/>
      <text:p text:style-name="P173"/>
      <text:p text:style-name="P178"/>
      <text:p text:style-name="P178"/>
      <text:p text:style-name="P178"/>
      <text:p text:style-name="P178"/>
      <text:p text:style-name="P178"/>
      <text:p text:style-name="P178"/>
      <text:p text:style-name="P178"/>
      <text:p text:style-name="P178"/>
      <text:p text:style-name="P178"><text:soft-page-break/></text:p>
      <text:h text:style-name="P473" text:outline-level="2"><text:span text:style-name="T280">ANEXO IX</text:span><text:span text:style-name="T212"> – MINUTA DO CONTRATO</text:span></text:h>
      <text:p text:style-name="P303"/>
      <text:p text:style-name="P99"><text:s text:c="54"/>CONTRATO Nº........./201<text:span text:style-name="T327">4</text:span></text:p>
      <text:p text:style-name="P307"/>
      <text:p text:style-name="P307"/>
      <text:p text:style-name="P308"><text:span text:style-name="T47">TERMO DE CONTRATO CELEBRADO ENTRE A COMPANHIA DE SANEAMENTO DE SERGIPE - DESO, E A EMPRESA …..... REFERENTE À </text:span><text:span text:style-name="T38">ELABORAÇÃO</text:span><text:span text:style-name="T40"> </text:span><text:span text:style-name="T38">DE </text:span><text:span text:style-name="T37">PROJETO</text:span><text:span text:style-name="T39"> </text:span><text:span text:style-name="T37">BÁSICO</text:span><text:span text:style-name="T39"> </text:span><text:span text:style-name="T37">E</text:span><text:span text:style-name="T39"> </text:span><text:span text:style-name="T37">EXECUTIVO</text:span><text:span text:style-name="T39"> </text:span><text:span text:style-name="T37">DE </text:span><text:span text:style-name="T37">ENGENHARIA</text:span><text:span text:style-name="T39"> </text:span><text:span text:style-name="T37">E</text:span><text:span text:style-name="T39"> </text:span><text:span text:style-name="T37">EXECUÇÃO DOS</text:span><text:span text:style-name="T39"> </text:span><text:span text:style-name="T37">SERVIÇOS</text:span><text:span text:style-name="T39"> </text:span><text:span text:style-name="T37">DE</text:span><text:span text:style-name="T39"> </text:span><text:span text:style-name="T37">IMPLANTAÇÃO</text:span><text:span text:style-name="T39"> </text:span><text:span text:style-name="T37">DO</text:span><text:span text:style-name="T39"> </text:span><text:span text:style-name="T37">SISTE-MA</text:span><text:span text:style-name="T39"> </text:span><text:span text:style-name="T37">DE</text:span><text:span text:style-name="T39"> </text:span><text:span text:style-name="T37">ESGOTAMENTO</text:span><text:span text:style-name="T39"> </text:span><text:span text:style-name="T37">SANITÁRIO</text:span><text:span text:style-name="T39"> </text:span><text:span text:style-name="T37">NAS</text:span><text:span text:style-name="T39"> </text:span><text:span text:style-name="T37">ZONAS</text:span><text:span text:style-name="T39"> </text:span><text:span text:style-name="T37">NORTE</text:span><text:span text:style-name="T39"> </text:span><text:span text:style-name="T37">(SUBSISTEMA</text:span><text:span text:style-name="T39"> <text:s/></text:span><text:span text:style-name="T37">ERQ-NORTE</text:span><text:span text:style-name="T39"> </text:span><text:span text:style-name="T37">1ª</text:span><text:span text:style-name="T39"> </text:span><text:span text:style-name="T37">ETAPA)</text:span><text:span text:style-name="T39"> </text:span><text:span text:style-name="T37">E</text:span><text:span text:style-name="T39"> </text:span><text:span text:style-name="T37">OESTE</text:span><text:span text:style-name="T39"> </text:span><text:span text:style-name="T37">(SUBSISTEMA</text:span><text:span text:style-name="T39"> </text:span><text:span text:style-name="T37">JABOTIANA)</text:span><text:span text:style-name="T39"> </text:span><text:span text:style-name="T37">DE</text:span><text:span text:style-name="T39"> </text:span><text:span text:style-name="T37">ARACAJU/SE.</text:span></text:p>
      <text:p text:style-name="P313"/>
      <text:p text:style-name="P306"/>
      <text:p text:style-name="P297">PREÂMBULO</text:p>
      <text:p text:style-name="P298"/>
      <text:p text:style-name="P298">1. DAS PARTES E SEUS REPRESENTANTES</text:p>
      <text:p text:style-name="P299"/>
      <text:p text:style-name="P302"><text:span text:style-name="T256">Pelo presente instrumento particular a </text:span><text:span text:style-name="T259">COMPANHIA DE SANEAMENTO DE SERGIPE - DESO</text:span><text:span text:style-name="T256">, pessoa jurídica de direito privado organizada sob a forma de Sociedade de Economia Mista, nos termos do Decreto-Lei nº 109 de 25 de agosto de 1969, com as alterações e acréscimos do Decreto-Lei nº 268 de 16 de janeiro de 1970 e da Lei Estadual nº 4.898 de 10 de julho de 2003, inscrita no CGC/MF sob o nº 13.018.171/ 0001-90 e no Cadastro Estadual sob o nº 27.051.036-2, com sede à Rua Campo do Brito, nº 331 - Bairro Praia 13 de Julho – Aracaju/SE, doravante denominada </text:span><text:span text:style-name="T259">CONTRATANTE</text:span><text:span text:style-name="T256">, representada neste ato por seu Presidente </text:span><text:span text:style-name="T260">Antônio Sérgio Ferrari Vargas</text:span><text:span text:style-name="T256">, brasileiro, casado, engº de minas, CPF/MF nº 114.353.481-68 e pelo Diretor de Meio Ambiente e Engenharia</text:span><text:span text:style-name="T259"> </text:span><text:span text:style-name="T260">Carlos Fernandes de Melo Neto</text:span><text:span text:style-name="T256">, brasileiro, casado, engº civil, CPF/MF nº 661.828.835-53 e a firma.</text:span><text:span text:style-name="T260">................................................................................</text:span><text:span text:style-name="T256">, com sede à Rua ............., nº ........ – Bairro................, em ..................., inscrita no CNPJ/MF sob o nº ......................................., doravante denominada </text:span><text:span text:style-name="T259">CONTRATADA</text:span><text:span text:style-name="T256">, por seu Representante Legal o Sr..</text:span><text:span text:style-name="T260">.............................</text:span><text:span text:style-name="T256"> inscrito no CNPF sob o nº .........................., resolvem celebrar o presente </text:span><text:span text:style-name="T259">CONTRATO </text:span><text:span text:style-name="T256">que se regerá pelas seguintes </text:span><text:span text:style-name="T259">CLÁUSULAS E CONDIÇÕES</text:span><text:span text:style-name="T256">:</text:span></text:p>
      <text:p text:style-name="P299"/>
      <text:p text:style-name="P301"><text:span text:style-name="T259">2. DA FINALIDADE – </text:span><text:span text:style-name="T256">O presente Contrato tem por finalidade formalizar e disciplinar o relacionamento contratual com vistas a execução dos serviços e obras definid</text:span><text:span text:style-name="T257">o</text:span><text:span text:style-name="T256">s e especificad</text:span><text:span text:style-name="T258">o</text:span><text:span text:style-name="T256">s na </text:span><text:span text:style-name="T259">CLÁUSULA PRIMEIRA – OBJETO</text:span><text:span text:style-name="T256">, sendo que sua lavratura foi regularmente autorizada em despacho datado de 22/10/13 do Senhor Presidente da DESO, no Processo Administrativo nº 79570/2013.</text:span></text:p>
      <text:p text:style-name="P300"/>
      <text:p text:style-name="P304"><text:span text:style-name="T198">3. DO FUNDAMENTO LEGAL</text:span><text:span text:style-name="T214"> – O </text:span><text:span text:style-name="T215">presente contrato </text:span><text:span text:style-name="T147">é decorrente do </text:span><text:span text:style-name="T199">RDC Presencial nº 001/2013</text:span><text:span text:style-name="T147">,</text:span><text:span text:style-name="T214"> </text:span><text:span text:style-name="T147">realizado pela Comissão Especial de Licitação da DESO, </text:span><text:span text:style-name="T214">cujo resultado foi homologado em data de .................. pelo Presidente desta Companhia, conforme consta do Processo Administrativo acima mencionado, </text:span><text:span text:style-name="T147">ficando vinculado o contrato ao procedimento licitatório epigrafado. Reger-se-á </text:span><text:span text:style-name="T215">pelo disposto na Lei nº 12.462, de 05/08/2011, exceto nos casos expressamente previstos na Lei e Decreto que regem o Regime Diferenciado de Contratações Públicas – RDC.</text:span></text:p>
      <text:p text:style-name="P10"><text:soft-page-break/></text:p>
      <text:p text:style-name="P10">CLÁUSULA PRIMEIRA – DO OBJETO/DESCRIÇÃO DETALHADA DO OBJETO</text:p>
      <text:p text:style-name="P27"/>
      <text:p text:style-name="P27"><text:span text:style-name="T47">1.1-</text:span> <text:s/>O presente instrumento tem como objeto a contratação integrada de empresa especia-lizada em <text:span text:style-name="T31">elaboração</text:span><text:span text:style-name="T32"> </text:span><text:span text:style-name="T31">de Projeto</text:span><text:span text:style-name="T32"> B</text:span><text:span text:style-name="T31">ásico</text:span><text:span text:style-name="T32"> </text:span><text:span text:style-name="T31">e</text:span><text:span text:style-name="T32"> E</text:span><text:span text:style-name="T31">xecutivo</text:span><text:span text:style-name="T32"> </text:span><text:span text:style-name="T31">de </text:span><text:span text:style-name="T32"><text:s/>E</text:span><text:span text:style-name="T31">ngenharia</text:span><text:span text:style-name="T32"> </text:span><text:span text:style-name="T31">e</text:span><text:span text:style-name="T32"> </text:span><text:span text:style-name="T31">execução dos</text:span><text:span text:style-name="T32"> </text:span><text:span text:style-name="T31">serviços</text:span><text:span text:style-name="T32"> </text:span><text:span text:style-name="T31">de</text:span><text:span text:style-name="T32"> I</text:span><text:span text:style-name="T31">mplantação</text:span><text:span text:style-name="T32"> </text:span><text:span text:style-name="T31">do</text:span><text:span text:style-name="T32"> S</text:span><text:span text:style-name="T31">istema</text:span><text:span text:style-name="T32"> </text:span><text:span text:style-name="T31">de</text:span><text:span text:style-name="T32"> E</text:span><text:span text:style-name="T31">sgotamento</text:span><text:span text:style-name="T32"> S</text:span><text:span text:style-name="T31">anitário</text:span><text:span text:style-name="T32"> </text:span><text:span text:style-name="T31">nas</text:span><text:span text:style-name="T32"> Z</text:span><text:span text:style-name="T31">onas</text:span><text:span text:style-name="T32"> N</text:span><text:span text:style-name="T31">orte</text:span><text:span text:style-name="T32"> </text:span><text:span text:style-name="T31">(Subsistema</text:span><text:span text:style-name="T32"> <text:s/></text:span><text:span text:style-name="T31">ERQ-NORTE</text:span><text:span text:style-name="T32"> </text:span><text:span text:style-name="T31">1ª</text:span><text:span text:style-name="T32"> </text:span><text:span text:style-name="T31">etapa)</text:span><text:span text:style-name="T32"> </text:span><text:span text:style-name="T31">e</text:span><text:span text:style-name="T32"> O</text:span><text:span text:style-name="T31">este</text:span><text:span text:style-name="T32"> </text:span><text:span text:style-name="T31">(Subsistema</text:span><text:span text:style-name="T32"> J</text:span><text:span text:style-name="T31">abotiana)</text:span><text:span text:style-name="T32"> </text:span><text:span text:style-name="T31">de</text:span><text:span text:style-name="T32"> A</text:span><text:span text:style-name="T31">racaju/SE.</text:span></text:p>
      <text:p text:style-name="P74"/>
      <text:p text:style-name="P27"><text:span text:style-name="T47">1.2- </text:span>Contratação Integrada de empresa para implantação do Sistema de Esgotamento Sanitário<text:span text:style-name="T102"> </text:span><text:span text:style-name="T76">da</text:span><text:span text:style-name="T102"> </text:span><text:span text:style-name="T76">Zona</text:span><text:span text:style-name="T102"> </text:span><text:span text:style-name="T76">Norte</text:span><text:span text:style-name="T102"> </text:span><text:span text:style-name="T76">-</text:span><text:span text:style-name="T102"> </text:span><text:span text:style-name="T76">Subsistema</text:span><text:span text:style-name="T102"> </text:span><text:span text:style-name="T76">ERQ-Norte/1ª</text:span><text:span text:style-name="T102"> </text:span><text:span text:style-name="T76">Etapa,</text:span><text:span text:style-name="T102"> </text:span><text:span text:style-name="T76">que</text:span><text:span text:style-name="T102"> </text:span><text:span text:style-name="T76">abrange</text:span><text:span text:style-name="T102"> </text:span><text:span text:style-name="T76">os</text:span><text:span text:style-name="T102"> </text:span><text:span text:style-name="T76">Bairros:</text:span><text:span text:style-name="T102"> </text:span><text:span text:style-name="T76">Soledade,</text:span><text:span text:style-name="T102"> </text:span><text:span text:style-name="T76">Lamarão,</text:span><text:span text:style-name="T102"> </text:span><text:span text:style-name="T76">Jardim</text:span><text:span text:style-name="T102"> </text:span><text:span text:style-name="T76">Centenário,</text:span><text:span text:style-name="T102"> </text:span><text:span text:style-name="T76">Bugio,</text:span><text:span text:style-name="T102"> </text:span><text:span text:style-name="T76">São</text:span><text:span text:style-name="T102"> </text:span><text:span text:style-name="T76">Carlos,</text:span><text:span text:style-name="T102"> </text:span><text:span text:style-name="T76">Olaria,</text:span><text:span text:style-name="T102"> </text:span><text:span text:style-name="T76">José</text:span><text:span text:style-name="T102"> </text:span><text:span text:style-name="T76">Conrado</text:span><text:span text:style-name="T102"> </text:span><text:span text:style-name="T76">de</text:span><text:span text:style-name="T102"> </text:span><text:span text:style-name="T76">Araújo,</text:span><text:span text:style-name="T102"> </text:span><text:span text:style-name="T76">Japãozinho,</text:span><text:span text:style-name="T102"> </text:span><text:span text:style-name="T76">Alto</text:span><text:span text:style-name="T102"> </text:span><text:span text:style-name="T76">da</text:span><text:span text:style-name="T102"> </text:span><text:span text:style-name="T76">Jaqueira</text:span><text:span text:style-name="T102"> </text:span><text:span text:style-name="T76">e</text:span><text:span text:style-name="T102"> </text:span><text:span text:style-name="T76">Cidade</text:span><text:span text:style-name="T102"> </text:span><text:span text:style-name="T76">Nova</text:span><text:span text:style-name="T102"> </text:span><text:span text:style-name="T76">e</text:span><text:span text:style-name="T102"> </text:span><text:span text:style-name="T76">da</text:span><text:span text:style-name="T102"> </text:span><text:span text:style-name="T76">Zona</text:span><text:span text:style-name="T102"> </text:span><text:span text:style-name="T76">Oeste</text:span><text:span text:style-name="T102"> </text:span><text:span text:style-name="T76">-</text:span><text:span text:style-name="T102"> </text:span><text:span text:style-name="T76">Subsistema</text:span><text:span text:style-name="T102"> </text:span><text:span text:style-name="T76">Jabotiana,</text:span><text:span text:style-name="T102"> </text:span><text:span text:style-name="T76">que</text:span><text:span text:style-name="T102"> </text:span><text:span text:style-name="T76">abrange</text:span><text:span text:style-name="T102"> </text:span><text:span text:style-name="T76">os</text:span><text:span text:style-name="T102"> </text:span><text:span text:style-name="T76">Bairros:</text:span><text:span text:style-name="T102"> </text:span><text:span text:style-name="T76">Jabotiana,</text:span><text:span text:style-name="T102"> </text:span><text:span text:style-name="T76">Ponto</text:span><text:span text:style-name="T102"> </text:span><text:span text:style-name="T76">Novo,</text:span><text:span text:style-name="T102"> </text:span><text:span text:style-name="T76">Siqueira</text:span><text:span text:style-name="T102"> </text:span><text:span text:style-name="T76">Campos</text:span><text:span text:style-name="T102"> </text:span><text:span text:style-name="T76">e</text:span><text:span text:style-name="T102"> </text:span><text:span text:style-name="T76">América</text:span><text:span text:style-name="T102"> </text:span><text:span text:style-name="T76">e</text:span><text:span text:style-name="T102"> </text:span><text:span text:style-name="T76">os</text:span><text:span text:style-name="T102"> </text:span><text:span text:style-name="T76">Conjuntos:</text:span><text:span text:style-name="T102"> </text:span><text:span text:style-name="T76">Costa</text:span><text:span text:style-name="T102"> </text:span><text:span text:style-name="T76">e</text:span><text:span text:style-name="T102"> </text:span><text:span text:style-name="T76">Silva,</text:span><text:span text:style-name="T102"> </text:span><text:span text:style-name="T76">Castelo</text:span><text:span text:style-name="T102"> </text:span><text:span text:style-name="T76">Branco,</text:span><text:span text:style-name="T102"> </text:span><text:span text:style-name="T76">Santa</text:span><text:span text:style-name="T102"> </text:span><text:span text:style-name="T76">Lúcia</text:span><text:span text:style-name="T102"> </text:span><text:span text:style-name="T76">e</text:span><text:span text:style-name="T102"> </text:span><text:span text:style-name="T76">Sol</text:span><text:span text:style-name="T102"> </text:span><text:span text:style-name="T76">Nascente</text:span><text:span text:style-name="T102"> </text:span><text:span text:style-name="T76">em</text:span><text:span text:style-name="T102"> </text:span><text:span text:style-name="T76">Aracaju</text:span><text:span text:style-name="T63">,</text:span><text:span text:style-name="T75"> </text:span><text:span text:style-name="T63">que</text:span><text:span text:style-name="T75"> </text:span><text:span text:style-name="T63">contempla</text:span><text:span text:style-name="T75"> </text:span><text:span text:style-name="T63">os</text:span><text:span text:style-name="T75"> </text:span><text:span text:style-name="T63">serviços</text:span><text:span text:style-name="T75"> </text:span><text:span text:style-name="T63">de</text:span><text:span text:style-name="T59"> </text:span><text:span text:style-name="T63">projeto</text:span><text:span text:style-name="T75"> </text:span><text:span text:style-name="T63">básico</text:span><text:span text:style-name="T75"> </text:span><text:span text:style-name="T63">e</text:span><text:span text:style-name="T75"> </text:span><text:span text:style-name="T63">executivo,</text:span><text:span text:style-name="T75"> </text:span><text:span text:style-name="T63">execução</text:span><text:span text:style-name="T75"> </text:span><text:span text:style-name="T63">das</text:span><text:span text:style-name="T75"> </text:span><text:span text:style-name="T63">obras</text:span><text:span text:style-name="T75"> </text:span><text:span text:style-name="T63">e</text:span><text:span text:style-name="T75"> </text:span><text:span text:style-name="T63">serviços</text:span><text:span text:style-name="T75"> </text:span><text:span text:style-name="T63">de</text:span><text:span text:style-name="T75"> </text:span><text:span text:style-name="T63">engenharia,</text:span><text:span text:style-name="T75"> </text:span><text:span text:style-name="T63">montagem,</text:span><text:span text:style-name="T75"> </text:span><text:span text:style-name="T63">a</text:span><text:span text:style-name="T75"> </text:span><text:span text:style-name="T63">realização</text:span><text:span text:style-name="T75"> </text:span><text:span text:style-name="T63">de</text:span><text:span text:style-name="T75"> </text:span><text:span text:style-name="T63">testes</text:span><text:span text:style-name="T75"> </text:span><text:span text:style-name="T63">e</text:span><text:span text:style-name="T75"> </text:span><text:span text:style-name="T63">todas</text:span><text:span text:style-name="T75"> </text:span><text:span text:style-name="T63">as</text:span><text:span text:style-name="T75"> </text:span><text:span text:style-name="T63">demais</text:span><text:span text:style-name="T75"> </text:span><text:span text:style-name="T63">operações</text:span><text:span text:style-name="T75"> </text:span><text:span text:style-name="T63">necessárias</text:span><text:span text:style-name="T75"> </text:span><text:span text:style-name="T63">e</text:span><text:span text:style-name="T75"> </text:span><text:span text:style-name="T63">suficientes</text:span><text:span text:style-name="T75"> </text:span><text:span text:style-name="T63">para</text:span><text:span text:style-name="T75"> </text:span><text:span text:style-name="T63">a</text:span><text:span text:style-name="T75"> </text:span><text:span text:style-name="T63">implantação</text:span><text:span text:style-name="T75"> </text:span><text:span text:style-name="T63">dos</text:span><text:span text:style-name="T75"> </text:span><text:span text:style-name="T63">referidos</text:span><text:span text:style-name="T75"> </text:span><text:span text:style-name="T63">Sistemas,</text:span><text:span text:style-name="T75"> </text:span><text:span text:style-name="T63">com</text:span><text:span text:style-name="T75"> </text:span><text:span text:style-name="T63">fundamento</text:span><text:span text:style-name="T75"> </text:span><text:span text:style-name="T63">na</text:span><text:span text:style-name="T75"> </text:span><text:span text:style-name="T63">Lei</text:span><text:span text:style-name="T75"> </text:span><text:span text:style-name="T63">nº.</text:span><text:span text:style-name="T75"> </text:span><text:span text:style-name="T63">12.462,</text:span><text:span text:style-name="T75"> </text:span><text:span text:style-name="T63">de</text:span><text:span text:style-name="T75"> </text:span><text:span text:style-name="T63">05</text:span><text:span text:style-name="T75"> </text:span><text:span text:style-name="T63">de</text:span><text:span text:style-name="T75"> </text:span><text:span text:style-name="T63">agosto</text:span><text:span text:style-name="T75"> </text:span><text:span text:style-name="T63">de</text:span><text:span text:style-name="T75"> </text:span><text:span text:style-name="T63">2011</text:span><text:span text:style-name="T75"> </text:span><text:span text:style-name="T63">e</text:span><text:span text:style-name="T75"> </text:span><text:span text:style-name="T63">Decreto</text:span><text:span text:style-name="T75"> </text:span><text:span text:style-name="T63">nº.</text:span><text:span text:style-name="T75"> </text:span><text:span text:style-name="T63">7.581,</text:span><text:span text:style-name="T75"> </text:span><text:span text:style-name="T63">de</text:span><text:span text:style-name="T75"> </text:span><text:span text:style-name="T63">11</text:span><text:span text:style-name="T75"> </text:span><text:span text:style-name="T63">de</text:span><text:span text:style-name="T75"> </text:span><text:span text:style-name="T63">outubro</text:span><text:span text:style-name="T75"> </text:span><text:span text:style-name="T63">de</text:span><text:span text:style-name="T75"> </text:span><text:span text:style-name="T63">2011,</text:span><text:span text:style-name="T75"> </text:span><text:span text:style-name="T63">de</text:span><text:span text:style-name="T75"> </text:span><text:span text:style-name="T63">acordo</text:span><text:span text:style-name="T75"> </text:span><text:span text:style-name="T63">com</text:span><text:span text:style-name="T75"> </text:span><text:span text:style-name="T63">as</text:span><text:span text:style-name="T75"> </text:span><text:span text:style-name="T63">normas</text:span><text:span text:style-name="T75"> </text:span><text:span text:style-name="T63">pertinentes</text:span><text:span text:style-name="T75"> </text:span><text:span text:style-name="T63">da</text:span><text:span text:style-name="T75"> </text:span><text:span text:style-name="T63">Companhia</text:span><text:span text:style-name="T75"> </text:span><text:span text:style-name="T63">de</text:span><text:span text:style-name="T75"> </text:span><text:span text:style-name="T63">Saneamento</text:span><text:span text:style-name="T75"> </text:span><text:span text:style-name="T63">de</text:span><text:span text:style-name="T75"> </text:span><text:span text:style-name="T63">Sergipe</text:span><text:span text:style-name="T75"> – </text:span><text:span text:style-name="T63">DESO</text:span><text:span text:style-name="T75"> </text:span><text:span text:style-name="T63">e</text:span><text:span text:style-name="T75"> </text:span><text:span text:style-name="T63">da</text:span><text:span text:style-name="T75"> </text:span><text:span text:style-name="T63">Associação</text:span><text:span text:style-name="T75"> </text:span><text:span text:style-name="T63">Brasileira</text:span><text:span text:style-name="T75"> </text:span><text:span text:style-name="T63">de</text:span><text:span text:style-name="T75"> </text:span><text:span text:style-name="T63">Normas</text:span><text:span text:style-name="T75"> </text:span><text:span text:style-name="T63">Técnicas</text:span><text:span text:style-name="T75"> – </text:span><text:span text:style-name="T63">ABNT,</text:span><text:span text:style-name="T75"> </text:span><text:span text:style-name="T63">exigências</text:span><text:span text:style-name="T75"> </text:span><text:span text:style-name="T63">e</text:span><text:span text:style-name="T75"> </text:span><text:span text:style-name="T63">demais</text:span><text:span text:style-name="T75"> </text:span><text:span text:style-name="T63">condições</text:span><text:span text:style-name="T75"> </text:span><text:span text:style-name="T63">e</text:span><text:span text:style-name="T75"> </text:span><text:span text:style-name="T63">especificações</text:span><text:span text:style-name="T75"> </text:span><text:span text:style-name="T63">dispostas</text:span><text:span text:style-name="T75"> </text:span><text:span text:style-name="T63">no</text:span><text:span text:style-name="T75"> </text:span><text:span text:style-name="T63">Edital</text:span><text:span text:style-name="T75"> </text:span><text:span text:style-name="T63">e</text:span><text:span text:style-name="T75"> </text:span><text:span text:style-name="T63">seus</text:span><text:span text:style-name="T75"> </text:span><text:span text:style-name="T63">anexos.</text:span></text:p>
      <text:p text:style-name="P27"/>
      <text:p text:style-name="P82">CLÁUSULA II – DA DOCUMENTAÇÃO</text:p>
      <text:p text:style-name="P305"/>
      <text:p text:style-name="P309"><text:span text:style-name="T211">2.1 - </text:span><text:span text:style-name="T209">Quando da assinatura deste instrumento, a</text:span><text:span text:style-name="T190"> Contratada deverá apresentar a Certidão Negativa Conjunta de Débitos Relativos aos Tributos Federais e à Dívida Ativa da União, </text:span>a <text:span text:style-name="T190">Certidão de Débitos Relativos às Contribuições Previdenciárias e às de Terceiros (INSS), o CRF (FGTS) e a Certidão de Tributos Estaduais e Municipais (ICMS/ISSQN), dentro do prazo de validade, sob pena de decair o seu direito à contratação.</text:span></text:p>
      <text:p text:style-name="P226"/>
      <text:p text:style-name="P106">CLÁUSULA III – DOS ELEMENTOS INTEGRANTES</text:p>
      <text:p text:style-name="P102"/>
      <text:p text:style-name="P102"><text:span text:style-name="T47">3.1 - </text:span>Integram este Contrato:</text:p>
      <text:p text:style-name="P103"/>
      <text:p text:style-name="P310"><text:span text:style-name="T47">a)</text:span><text:span text:style-name="T69"> RDC Presencial</text:span> nº 001/2013 – DMAE de <text:span text:style-name="T328">11</text:span>/0<text:span text:style-name="T328">2</text:span>/2014;</text:p>
      <text:p text:style-name="P311"><text:span text:style-name="T47">b) </text:span><text:span text:style-name="T69">Anteprojeto</text:span> e Anexos;</text:p>
      <text:p text:style-name="P312"><text:span text:style-name="T47">c) </text:span>Proposta da Contratada datada de ….........201<text:span text:style-name="T334">4</text:span>;</text:p>
      <text:p text:style-name="P310"><text:span text:style-name="T47">d) </text:span>Relatório de Análise de Propostas datado de …..........<text:span text:style-name="T334">2014</text:span>;</text:p>
      <text:p text:style-name="P310"><text:span text:style-name="T47">e)</text:span> Homologação do Presidente de datada de ….......201<text:span text:style-name="T334">4</text:span>.</text:p>
      <text:p text:style-name="P155">: 2013/3055/2541</text:p>
      <text:p text:style-name="P106">CLÁUSULA IV – DA SUBCONTRATAÇÃO</text:p>
      <text:p text:style-name="P27"/>
      <text:p text:style-name="P27"><text:span text:style-name="T47">4.1</text:span>- Fica vedada a subcontratação do objeto deste contrato, sem anuência da DESO. Todavia, p<text:span text:style-name="T76">ara</text:span><text:span text:style-name="T102"> </text:span><text:span text:style-name="T76">as</text:span><text:span text:style-name="T102"> </text:span><text:span text:style-name="T76">atividades</text:span><text:span text:style-name="T102"> </text:span><text:span text:style-name="T76">que</text:span><text:span text:style-name="T102"> </text:span><text:span text:style-name="T76">não</text:span><text:span text:style-name="T102"> </text:span><text:span text:style-name="T76">configurem</text:span><text:span text:style-name="T102"> </text:span><text:span text:style-name="T76">serviços</text:span><text:span text:style-name="T102"> </text:span><text:span text:style-name="T76">de</text:span><text:span text:style-name="T102"> </text:span><text:span text:style-name="T76">maior</text:span><text:span text:style-name="T102"> </text:span><text:span text:style-name="T76">relevância,</text:span><text:span text:style-name="T102"> </text:span><text:span text:style-name="T76">entendidos</text:span><text:span text:style-name="T102"> </text:span><text:span text:style-name="T76">como</text:span><text:span text:style-name="T102"> </text:span><text:span text:style-name="T76">sendo</text:span><text:span text:style-name="T102"> </text:span><text:span text:style-name="T76">os</text:span><text:span text:style-name="T102"> </text:span><text:span text:style-name="T76">de</text:span><text:span text:style-name="T102"> </text:span><text:span text:style-name="T76">maior</text:span><text:span text:style-name="T102"> </text:span><text:span text:style-name="T76">relevância,</text:span><text:span text:style-name="T102"> </text:span><text:span text:style-name="T76">aqueles</text:span><text:span text:style-name="T102"> </text:span><text:span text:style-name="T76">que</text:span><text:span text:style-name="T102"> </text:span><text:span text:style-name="T76">constituem</text:span><text:span text:style-name="T102"> </text:span><text:span text:style-name="T76">a</text:span><text:span text:style-name="T102"> </text:span><text:span text:style-name="T76">comprovação</text:span><text:span text:style-name="T102"> </text:span><text:span text:style-name="T76">da</text:span><text:span text:style-name="T102"> </text:span><text:span text:style-name="T76">capacidade</text:span><text:span text:style-name="T102"> </text:span><text:span text:style-name="T76">técnica</text:span><text:span text:style-name="T102"> </text:span><text:span text:style-name="T76">constante</text:span><text:span text:style-name="T102"> </text:span><text:span text:style-name="T76">do</text:span><text:span text:style-name="T102"> </text:span><text:span text:style-name="T76">item</text:span><text:span text:style-name="T102"> </text:span><text:span text:style-name="T76">5.1. do ANTEPROJETO.</text:span><text:span text:style-name="T102"> </text:span><text:span text:style-name="T76">Fica</text:span><text:span text:style-name="T102"> </text:span><text:span text:style-name="T76">limitado</text:span><text:span text:style-name="T102"> </text:span><text:span text:style-name="T76">à</text:span><text:span text:style-name="T102"> </text:span><text:span text:style-name="T76">30%</text:span><text:span text:style-name="T102"> </text:span><text:span text:style-name="T158">do</text:span><text:span text:style-name="T223"> </text:span><text:span text:style-name="T158">orçamento</text:span><text:span text:style-name="T223"> </text:span><text:span text:style-name="T158">os</text:span><text:span text:style-name="T223"> </text:span><text:span text:style-name="T158">serviços</text:span><text:span text:style-name="T223"> </text:span><text:span text:style-name="T158">passíveis</text:span><text:span text:style-name="T223"> </text:span><text:span text:style-name="T158">de</text:span><text:span text:style-name="T223"> </text:span><text:span text:style-name="T158">subcontratação,</text:span><text:span text:style-name="T223"> </text:span><text:span text:style-name="T158">sem</text:span><text:span text:style-name="T223"> </text:span><text:span text:style-name="T158">prejuízo</text:span><text:span text:style-name="T223"> </text:span><text:span text:style-name="T158">das</text:span><text:span text:style-name="T223"> </text:span><text:span text:style-name="T158">responsabilid</text:span><text:span text:style-name="T76">ades</text:span><text:span text:style-name="T102"> </text:span><text:span text:style-name="T76">contratuais</text:span><text:span text:style-name="T102"> </text:span><text:span text:style-name="T76">e</text:span><text:span text:style-name="T102"> </text:span><text:span text:style-name="T76">legais</text:span><text:span text:style-name="T102"> </text:span><text:span text:style-name="T76">do</text:span><text:span text:style-name="T102"> </text:span><text:span text:style-name="T76">contratado.</text:span></text:p>
      <text:p text:style-name="P10"/>
      <text:p text:style-name="P27"><text:span text:style-name="T47">4.2</text:span>- A subcontratação não exclui a responsabilidade do contratado perante a administração pública quanto à qualidade técnica da obra ou do serviço prestado.</text:p>
      <text:p text:style-name="P27"/>
      <text:p text:style-name="P10"><text:soft-page-break/></text:p>
      <text:p text:style-name="P27"><text:span text:style-name="T47">4.3</text:span>- Quando permitida a subcontratação, o contratado deverá apresentar documentação do subcontratado que comprove suas condições de habilitação exigida no Edital do RDC Presenci<text:span text:style-name="T329">al</text:span> nº 001/2013 e, demais documentos que a Contratante julgar necessário.</text:p>
      <text:p text:style-name="P27"/>
      <text:p text:style-name="P27"><text:span text:style-name="T47">4.4</text:span>- A Contratada é integral e exclusivamente responsável por todos os riscos relacionados ao objeto.</text:p>
      <text:p text:style-name="P27"/>
      <text:p text:style-name="P27"><text:span text:style-name="T47">4.5</text:span>- <text:s/>É VEDADA a celebração de termos aditivos ao contrato firmado, exceto se verificada uma das seguintes hipóteses:</text:p>
      <text:p text:style-name="P27"/>
      <text:p text:style-name="P27">a) Recomposição do equilíbrio econômico-financeiro, devido a caso fortuito ou força maior;</text:p>
      <text:p text:style-name="P27"/>
      <text:p text:style-name="P27">b) Necessidade de alteração do projeto ou das especificações para melhor adequação técnica aos objetivos da contratação, a pedido da administração pública, desde que não decorrentes de erros ou omissões por parte do contratado, observados os limites previstos no § 1º do art. 65 da Lei nº 8.666, de <text:span text:style-name="T303">1993.</text:span></text:p>
      <text:p text:style-name="P27"/>
      <text:p text:style-name="P106">CLÁUSULA V – DO LOCAL DE EXECUÇÃO DAS OBRAS</text:p>
      <text:p text:style-name="P106"/>
      <text:p text:style-name="P79"><text:span text:style-name="T191">5.1-</text:span><text:span text:style-name="T278"> </text:span><text:span text:style-name="T255">Após a execução dos projetos, as obras serão realizadas nos seguintes locais: </text:span><text:span text:style-name="T200">Zona</text:span><text:span text:style-name="T204"> </text:span><text:span text:style-name="T200">Norte</text:span><text:span text:style-name="T204"> </text:span><text:span text:style-name="T200">-</text:span><text:span text:style-name="T204"> </text:span><text:span text:style-name="T200">Subsistema</text:span><text:span text:style-name="T204"> </text:span><text:span text:style-name="T200">ERQ-Norte/1ª</text:span><text:span text:style-name="T204"> </text:span><text:span text:style-name="T200">Etapa,</text:span><text:span text:style-name="T204"> </text:span><text:span text:style-name="T200">que</text:span><text:span text:style-name="T204"> </text:span><text:span text:style-name="T200">abrange</text:span><text:span text:style-name="T204"> </text:span><text:span text:style-name="T200">os</text:span><text:span text:style-name="T204"> </text:span><text:span text:style-name="T200">Bairros:</text:span><text:span text:style-name="T204"> </text:span><text:span text:style-name="T200">Soledade,</text:span><text:span text:style-name="T204"> </text:span><text:span text:style-name="T200">Lamarão,</text:span><text:span text:style-name="T204"> </text:span><text:span text:style-name="T200">Jardim</text:span><text:span text:style-name="T204"> </text:span><text:span text:style-name="T200">Centenário,</text:span><text:span text:style-name="T204"> </text:span><text:span text:style-name="T200">Bugio,</text:span><text:span text:style-name="T204"> </text:span><text:span text:style-name="T200">São</text:span><text:span text:style-name="T204"> </text:span><text:span text:style-name="T200">Carlos,</text:span><text:span text:style-name="T204"> </text:span><text:span text:style-name="T200">Olaria,</text:span><text:span text:style-name="T204"> </text:span><text:span text:style-name="T200">José</text:span><text:span text:style-name="T204"> </text:span><text:span text:style-name="T200">Conrado</text:span><text:span text:style-name="T204"> </text:span><text:span text:style-name="T200">de</text:span><text:span text:style-name="T204"> </text:span><text:span text:style-name="T200">Araújo,</text:span><text:span text:style-name="T204"> </text:span><text:span text:style-name="T200">Japãozinho,</text:span><text:span text:style-name="T204"> </text:span><text:span text:style-name="T200">Alto</text:span><text:span text:style-name="T204"> </text:span><text:span text:style-name="T200">da</text:span><text:span text:style-name="T204"> </text:span><text:span text:style-name="T200">Jaqueira</text:span><text:span text:style-name="T204"> </text:span><text:span text:style-name="T200">e</text:span><text:span text:style-name="T204"> </text:span><text:span text:style-name="T200">Cidade</text:span><text:span text:style-name="T204"> </text:span><text:span text:style-name="T200">Nova</text:span><text:span text:style-name="T204"> </text:span><text:span text:style-name="T200">e</text:span><text:span text:style-name="T204"> </text:span><text:span text:style-name="T200">da</text:span><text:span text:style-name="T204"> </text:span><text:span text:style-name="T200">Zona</text:span><text:span text:style-name="T204"> </text:span><text:span text:style-name="T200">Oeste</text:span><text:span text:style-name="T204"> </text:span><text:span text:style-name="T200">-</text:span><text:span text:style-name="T204"> </text:span><text:span text:style-name="T200">Subsistema</text:span><text:span text:style-name="T204"> </text:span><text:span text:style-name="T200">Jabotiana,</text:span><text:span text:style-name="T204"> </text:span><text:span text:style-name="T200">que</text:span><text:span text:style-name="T204"> </text:span><text:span text:style-name="T200">abrange</text:span><text:span text:style-name="T204"> </text:span><text:span text:style-name="T200">os</text:span><text:span text:style-name="T204"> </text:span><text:span text:style-name="T200">Bairros:</text:span><text:span text:style-name="T204"> </text:span><text:span text:style-name="T200">Jabotiana,</text:span><text:span text:style-name="T204"> </text:span><text:span text:style-name="T200">Ponto</text:span><text:span text:style-name="T204"> </text:span><text:span text:style-name="T200">Novo,</text:span><text:span text:style-name="T204"> </text:span><text:span text:style-name="T200">Siqueira</text:span><text:span text:style-name="T204"> </text:span><text:span text:style-name="T200">Campos</text:span><text:span text:style-name="T204"> </text:span><text:span text:style-name="T200">e</text:span><text:span text:style-name="T204"> </text:span><text:span text:style-name="T200">América</text:span><text:span text:style-name="T204"> </text:span><text:span text:style-name="T200">e</text:span><text:span text:style-name="T204"> </text:span><text:span text:style-name="T200">os</text:span><text:span text:style-name="T204"> </text:span><text:span text:style-name="T200">Conjuntos:</text:span><text:span text:style-name="T204"> </text:span><text:span text:style-name="T200">Costa</text:span><text:span text:style-name="T204"> </text:span><text:span text:style-name="T200">e</text:span><text:span text:style-name="T204"> </text:span><text:span text:style-name="T200">Silva,</text:span><text:span text:style-name="T204"> </text:span><text:span text:style-name="T200">Castelo</text:span><text:span text:style-name="T204"> </text:span><text:span text:style-name="T200">Branco,</text:span><text:span text:style-name="T204"> </text:span><text:span text:style-name="T200">Santa</text:span><text:span text:style-name="T204"> </text:span><text:span text:style-name="T200">Lúcia</text:span><text:span text:style-name="T204"> </text:span><text:span text:style-name="T200">e</text:span><text:span text:style-name="T204"> </text:span><text:span text:style-name="T200">Sol</text:span><text:span text:style-name="T204"> </text:span><text:span text:style-name="T200">Nascente</text:span><text:span text:style-name="T204"> </text:span><text:span text:style-name="T200">em</text:span><text:span text:style-name="T204"> </text:span><text:span text:style-name="T200">Aracaju.</text:span></text:p>
      <text:p text:style-name="P79"/>
      <text:p text:style-name="P106">CLÁUSULA VI – DA VIGÊNCIA E PUBLICAÇÃO DO CONTRATO</text:p>
      <text:p text:style-name="P27"/>
      <text:p text:style-name="P27"><text:span text:style-name="T47">6.1</text:span>- Na forma do artigo 42 da Lei nº 12.462/2011 e no artigo 57 da Lei Federal nº 8.666/1993, o presente contrato tem a vigência de <text:span text:style-name="T47">44 (quarenta e quatro) meses</text:span>, contados da data de recebimento, pela Contratada, da Ordem de Serviço emitida pela DESO, excluído o dia do começo e incluído o do vencimento, com eficácia após a publicação do seu extrato no Diário Oficial do Estado.</text:p>
      <text:p text:style-name="P27"/>
      <text:p text:style-name="P25"><text:span text:style-name="T43">6.2</text:span><text:span text:style-name="T76">- O</text:span><text:span text:style-name="T102"> </text:span><text:span text:style-name="T76">prazo</text:span><text:span text:style-name="T102"> </text:span><text:span text:style-name="T76">para</text:span><text:span text:style-name="T102"> </text:span><text:span text:style-name="T76">execução</text:span><text:span text:style-name="T102"> </text:span><text:span text:style-name="T76">dos</text:span><text:span text:style-name="T102"> </text:span><text:span text:style-name="T76">projetos</text:span><text:span text:style-name="T102"> </text:span><text:span text:style-name="T76">básico</text:span><text:span text:style-name="T102"> </text:span><text:span text:style-name="T76">e</text:span><text:span text:style-name="T102"> </text:span><text:span text:style-name="T76">executivos</text:span><text:span text:style-name="T102"> </text:span><text:span text:style-name="T76">e</text:span><text:span text:style-name="T102"> </text:span><text:span text:style-name="T76">das</text:span><text:span text:style-name="T102"> </text:span><text:span text:style-name="T76">obras</text:span><text:span text:style-name="T102"> </text:span><text:span text:style-name="T76">necessárias</text:span><text:span text:style-name="T102"> </text:span><text:span text:style-name="T76">para</text:span><text:span text:style-name="T102"> </text:span><text:span text:style-name="T76">implantação</text:span><text:span text:style-name="T102"> </text:span><text:span text:style-name="T76">do</text:span><text:span text:style-name="T102"> sistema de esgotamento sanitário</text:span><text:span text:style-name="T76">,</text:span><text:span text:style-name="T102"> </text:span><text:span text:style-name="T76">é</text:span><text:span text:style-name="T102"> </text:span><text:span text:style-name="T76">de</text:span><text:span text:style-name="T223"> </text:span><text:span text:style-name="T231">42</text:span><text:span text:style-name="T235"> </text:span><text:span text:style-name="T231">(quarenta</text:span><text:span text:style-name="T235"> </text:span><text:span text:style-name="T231">e</text:span><text:span text:style-name="T235"> </text:span><text:span text:style-name="T231">dois)</text:span><text:span text:style-name="T235"> </text:span><text:span text:style-name="T231">meses</text:span><text:span text:style-name="T265">. </text:span><text:span text:style-name="T252">contados da data de recebimento, pela Contratada, da Ordem de Serviço emitida pela DESO, excluído o dia do começo e incluído o do vencimento, com eficácia após a publicação do seu extrato no Diário Oficial do Estado</text:span><text:span text:style-name="T223"> </text:span></text:p>
      <text:p text:style-name="P152"/>
      <text:p text:style-name="P27"><text:span text:style-name="T212">CLÁUSULA VII – DA </text:span><text:span text:style-name="T283"><text:s/>PUBLICAÇÃO DO CONTRATO</text:span></text:p>
      <text:p text:style-name="P27"/>
      <text:p text:style-name="P27"><text:span text:style-name="T47">7.1</text:span>- <text:s/>A publicação resumida deste instrumento de contrato na Imprensa Oficial, que é condição indispensável para sua eficácia, será providenciada pela Administração até o quinto dia útil do mês seguinte ao de sua assinatura, para ocorrer no prazo de vinte dias daquela data, nos termos do Artigo 61 da Lei Federal 8.666/93.</text:p>
      <text:p text:style-name="P27"/>
      <text:p text:style-name="P27"><text:span text:style-name="T212">CLÁUSULA VIII – </text:span><text:span text:style-name="T283">DO DO PRAZO DE GARANTIA DA OBRA</text:span></text:p>
      <text:p text:style-name="P27"/>
      <text:p text:style-name="P27"><text:span text:style-name="T47">8.1</text:span> - A garantia da <text:s/>obra será de <text:s/><text:span text:style-name="T47">05 <text:s/>(cinco) <text:s/>anos</text:span>, a contar de seu recebimento definitivo, </text:p>
      <text:p text:style-name="P27"><text:soft-page-break/></text:p>
      <text:p text:style-name="P27">conforme previsto no art. 618 do Código Civil Brasileiro.</text:p>
      <text:p text:style-name="P27"/>
      <text:p text:style-name="P81"><text:span text:style-name="T187">CLÁUSULA IX -</text:span> DA GARANTIA CONTRATUAL</text:p>
      <text:p text:style-name="P286"/>
      <text:p text:style-name="P27"><text:span text:style-name="T47">9.1</text:span>- <text:span text:style-name="T264"><text:s/></text:span><text:span text:style-name="T265">A</text:span><text:span text:style-name="T264"> </text:span><text:span text:style-name="T265">Contratada,</text:span><text:span text:style-name="T264"> </text:span><text:span text:style-name="T265">para</text:span><text:span text:style-name="T264"> </text:span><text:span text:style-name="T265">garantia</text:span><text:span text:style-name="T264"> </text:span><text:span text:style-name="T265">da</text:span><text:span text:style-name="T264"> </text:span><text:span text:style-name="T265">execução</text:span><text:span text:style-name="T264"> </text:span><text:span text:style-name="T265">deste</text:span><text:span text:style-name="T264"> </text:span><text:span text:style-name="T265">Contrato,</text:span><text:span text:style-name="T264"> deverá apresentar na Diretoria de Meio Ambiente e Engenharia, </text:span><text:span text:style-name="T268">no prazo máximo de 30 (trinta) </text:span><text:span text:style-name="T269">dias corridos,</text:span><text:span text:style-name="T242"> contados da data do protocolo de entrega da via do Contrato assinada, o comprovante de recolhimento </text:span><text:span text:style-name="T265">na</text:span><text:span text:style-name="T264"> </text:span><text:span text:style-name="T265">5.0.11.00/GFIN</text:span><text:span text:style-name="T264"> – </text:span><text:span text:style-name="T265">Gerência</text:span><text:span text:style-name="T264"> </text:span><text:span text:style-name="T265">Financeira</text:span><text:span text:style-name="T264"> </text:span><text:span text:style-name="T265">desta</text:span><text:span text:style-name="T264"> </text:span><text:span text:style-name="T265">Companhia, da garantia prestada </text:span><text:span text:style-name="T242">correspondente ao percentual de </text:span><text:span text:style-name="T234">5,00% (cinco por cento) do valor total do contrato</text:span><text:span text:style-name="T242">, podendo optar por caução em dinheiro ou títulos da dívida pública, seguro-garantia ou fiança </text:span><text:span text:style-name="T264">bancária.</text:span></text:p>
      <text:p text:style-name="P27"/>
      <text:p text:style-name="P27"><text:span text:style-name="T47">9.2</text:span>- O<text:span text:style-name="T101"> </text:span>prazo<text:span text:style-name="T101"> </text:span>de<text:span text:style-name="T101"> </text:span>vigência<text:span text:style-name="T101"> </text:span>da<text:span text:style-name="T101"> </text:span>garantia<text:span text:style-name="T101"> </text:span>contratual<text:span text:style-name="T101"> </text:span>será<text:span text:style-name="T101"> </text:span>igual<text:span text:style-name="T101"> </text:span>ao<text:span text:style-name="T101"> </text:span>período<text:span text:style-name="T101"> </text:span>de<text:span text:style-name="T101"> </text:span>vigência<text:span text:style-name="T101"> </text:span>do<text:span text:style-name="T101"> </text:span>contrato.<text:span text:style-name="T101"> </text:span></text:p>
      <text:p text:style-name="P27"/>
      <text:p text:style-name="P27"><text:span text:style-name="T47">9.3</text:span>- No caso de consórcio, fica obrigada a empresa líder do consórcio ou o representante do mesmo a oferecer caução garantia do contrato.</text:p>
      <text:p text:style-name="P27"/>
      <text:p text:style-name="P139"><text:span text:style-name="T47">9.4</text:span>- Quando se tratar de consórcio, as garantias de Cumprimento do Contrato e Risco de Engenharia poderão ser apresentadas integralmente pela empresa líder do consórcio, ou por cada uma das empresas integrantes deste, com os valores proporcionais à sua participação no consórcio.</text:p>
      <text:p text:style-name="P28"/>
      <text:p text:style-name="P27"><text:span text:style-name="T235">9.5</text:span><text:span text:style-name="T264">- <text:s/></text:span><text:span text:style-name="T266">A</text:span><text:span text:style-name="T264"> </text:span><text:span text:style-name="T265">garantia</text:span><text:span text:style-name="T264"> </text:span><text:span text:style-name="T265">prestada</text:span><text:span text:style-name="T264"> </text:span><text:span text:style-name="T265">pela</text:span><text:span text:style-name="T264"> </text:span><text:span text:style-name="T265">CONTRATADA,</text:span><text:span text:style-name="T264"> </text:span><text:span text:style-name="T265">será</text:span><text:span text:style-name="T264"> </text:span><text:span text:style-name="T265">liberada</text:span><text:span text:style-name="T264"> </text:span><text:span text:style-name="T265">pelo</text:span><text:span text:style-name="T264"> </text:span><text:span text:style-name="T265">5.0.11.00/GFIN,</text:span><text:span text:style-name="T264"> </text:span><text:span text:style-name="T265">após</text:span><text:span text:style-name="T264"> </text:span><text:span text:style-name="T265">emissão</text:span><text:span text:style-name="T264"> </text:span><text:span text:style-name="T265">do</text:span><text:span text:style-name="T264"> “</text:span><text:span text:style-name="T265">TERMO</text:span><text:span text:style-name="T264"> </text:span><text:span text:style-name="T265">DE</text:span><text:span text:style-name="T264"> </text:span><text:span text:style-name="T265">RECEBIMENTO</text:span><text:span text:style-name="T264"> DEFINITIVO </text:span><text:span text:style-name="T265">DOS</text:span><text:span text:style-name="T264"> </text:span><text:span text:style-name="T265">SERVIÇOS</text:span><text:span text:style-name="T264">”</text:span><text:span text:style-name="T265">.</text:span></text:p>
      <text:p text:style-name="P27"/>
      <text:p text:style-name="P27"><text:span text:style-name="T235">9.6</text:span><text:span text:style-name="T264">- <text:s/></text:span><text:span text:style-name="T266">A</text:span><text:span text:style-name="T264"> </text:span><text:span text:style-name="T265">Garantia</text:span><text:span text:style-name="T264"> </text:span><text:span text:style-name="T265">prestada</text:span><text:span text:style-name="T264"> </text:span><text:span text:style-name="T265">em</text:span><text:span text:style-name="T264"> </text:span><text:span text:style-name="T265">dinheiro</text:span><text:span text:style-name="T264"> </text:span><text:span text:style-name="T265">será</text:span><text:span text:style-name="T264"> </text:span><text:span text:style-name="T265">atualizada</text:span><text:span text:style-name="T264"> </text:span><text:span text:style-name="T265">monetariamente,</text:span><text:span text:style-name="T264"> pelo INPC, </text:span><text:span text:style-name="T265">quando</text:span><text:span text:style-name="T264"> </text:span><text:span text:style-name="T265">da</text:span><text:span text:style-name="T264"> </text:span><text:span text:style-name="T265">sua</text:span><text:span text:style-name="T264"> </text:span><text:span text:style-name="T265">restituição.</text:span></text:p>
      <text:p text:style-name="P27"/>
      <text:p text:style-name="P27"><text:span text:style-name="T235">9.7</text:span><text:span text:style-name="T264">- </text:span><text:span text:style-name="T266">A</text:span><text:span text:style-name="T264"> </text:span><text:span text:style-name="T265">Caução</text:span><text:span text:style-name="T264"> </text:span><text:span text:style-name="T265">responderá</text:span><text:span text:style-name="T264"> </text:span><text:span text:style-name="T265">pelo</text:span><text:span text:style-name="T264"> </text:span><text:span text:style-name="T265">inadimplemento</text:span><text:span text:style-name="T264"> </text:span><text:span text:style-name="T265">das</text:span><text:span text:style-name="T264"> </text:span><text:span text:style-name="T265">condições</text:span><text:span text:style-name="T264"> </text:span><text:span text:style-name="T265">contratuais,</text:span><text:span text:style-name="T264"> </text:span><text:span text:style-name="T265">pela</text:span><text:span text:style-name="T264"> </text:span><text:span text:style-name="T265">não</text:span><text:span text:style-name="T264"> </text:span><text:span text:style-name="T265">entrega</text:span><text:span text:style-name="T264"> </text:span><text:span text:style-name="T265">ou</text:span><text:span text:style-name="T264"> </text:span><text:span text:style-name="T265">entrega</text:span><text:span text:style-name="T264"> </text:span><text:span text:style-name="T265">incompleta</text:span><text:span text:style-name="T264"> </text:span><text:span text:style-name="T265">d</text:span><text:span text:style-name="T266">os</text:span><text:span text:style-name="T264"> </text:span><text:span text:style-name="T265">serviços</text:span><text:span text:style-name="T264"> </text:span><text:span text:style-name="T266">e</text:span><text:span text:style-name="T264"> </text:span><text:span text:style-name="T265">pelas</text:span><text:span text:style-name="T264"> </text:span><text:span text:style-name="T265">eventuais</text:span><text:span text:style-name="T264"> </text:span><text:span text:style-name="T265">multas</text:span><text:span text:style-name="T264"> </text:span><text:span text:style-name="T265">aplicadas,</text:span><text:span text:style-name="T264"> </text:span><text:span text:style-name="T265">independentemente</text:span><text:span text:style-name="T264"> </text:span><text:span text:style-name="T265">de</text:span><text:span text:style-name="T264"> </text:span></text:p>
      <text:p text:style-name="P27"><text:span text:style-name="T265">outras</text:span><text:span text:style-name="T264"> </text:span><text:span text:style-name="T265">cominações</text:span><text:span text:style-name="T264"> </text:span><text:span text:style-name="T265">legais,</text:span><text:span text:style-name="T264"> </text:span><text:span text:style-name="T265">quando</text:span><text:span text:style-name="T264"> </text:span><text:span text:style-name="T265">for</text:span><text:span text:style-name="T264"> </text:span><text:span text:style-name="T265">o</text:span><text:span text:style-name="T264"> </text:span><text:span text:style-name="T265">caso.</text:span></text:p>
      <text:p text:style-name="P27"/>
      <text:p text:style-name="P27"><text:span text:style-name="T47">9.8</text:span>- A garantia assegurará, qualquer que seja a modalidade escolhida, o pagamento de:</text:p>
      <text:list xml:id="list6381214890109133331" text:style-name="L29">
        <text:list-item>
          <text:p text:style-name="P341">prejuízo advindo do não cumprimento do objeto do contrato e do não adimplemento das demais obrigações nele previstas;</text:p>
        </text:list-item>
      </text:list>
      <text:list xml:id="list8979247850978301494" text:style-name="L30">
        <text:list-item>
          <text:p text:style-name="P342">prejuízos causados à Administração ou a terceiro, decorrentes de culpa ou dolo durante a execução do contrato;</text:p>
        </text:list-item>
      </text:list>
      <text:list xml:id="list5664780480229850651" text:style-name="L31">
        <text:list-item>
          <text:p text:style-name="P343">as multas moratórias e punitivas aplicadas pela Administração ao Contratado; e</text:p>
        </text:list-item>
      </text:list>
      <text:list xml:id="list8988525757364268993" text:style-name="L32">
        <text:list-item>
          <text:p text:style-name="P344">obrigações trabalhistas, fiscais e previdenciárias de qualquer natureza, não honradas pelo Contratado.</text:p>
        </text:list-item>
      </text:list>
      <text:p text:style-name="P27"/>
      <text:p text:style-name="P27"><text:span text:style-name="T47">9.9</text:span>- A inobservância do prazo fixado para apresentação da garantia acarretará a aplicação de multa de 0,2% (dois décimos por cento) do valor do contrato por dia de atraso, até o máximo de 5% (cinco por cento).</text:p>
      <text:p text:style-name="P27"/>
      <text:p text:style-name="P27"><text:span text:style-name="T47">9.10</text:span>- O atraso superior a 25 (vinte e cinco) dias autoriza a Administração a promover a rescisão do contrato, por descumprimento ou cumprimento irregular das cláusulas deste contrato, conforme dispõem os incisos I e II do art. 78 da Lei n.º 8.666/93, sem prejuízo da execução das multas.</text:p>
      <text:p text:style-name="P27"/>
      <text:p text:style-name="P81"><text:span text:style-name="T187">CLÁUSULA X -</text:span> DAS OBRIGAÇÕES<text:span text:style-name="T101"> </text:span>DAS<text:span text:style-name="T101"> PARTES</text:span></text:p>
      <text:p text:style-name="P27"><text:soft-page-break/></text:p>
      <text:p text:style-name="P27"><text:span text:style-name="T47">10.1- A CONTRATADA DEVERÁ</text:span>:</text:p>
      <text:p text:style-name="P10"/>
      <text:p text:style-name="P27"><text:span text:style-name="T47">10.1.1</text:span>- Designar por escrito, no ato do recebimento da Ordem de Serviços, preposto(s) que tenha(m) poderes para resolução de possíveis ocorrências durante a execução do contrato.</text:p>
      <text:p text:style-name="P10"/>
      <text:p text:style-name="P27"><text:span text:style-name="T47">10.1.2</text:span>- Executar<text:span text:style-name="T101"> </text:span>obras<text:span text:style-name="T101"> </text:span>e<text:span text:style-name="T101"> </text:span>serviços<text:span text:style-name="T101"> </text:span>em<text:span text:style-name="T101"> </text:span>conformidade<text:span text:style-name="T101"> </text:span>com<text:span text:style-name="T101"> </text:span>os<text:span text:style-name="T101"> </text:span>projetos<text:span text:style-name="T101"> </text:span>aprovados<text:span text:style-name="T101"> </text:span>pela<text:span text:style-name="T101"> </text:span>DESO<text:span text:style-name="T101"> </text:span>e<text:span text:style-name="T101"> </text:span>observar<text:span text:style-name="T101"> </text:span>as<text:span text:style-name="T101"> </text:span>especificações<text:span text:style-name="T101"> </text:span>de<text:span text:style-name="T101"> </text:span>serviços<text:span text:style-name="T101"> </text:span>e<text:span text:style-name="T101"> </text:span>materiais.</text:p>
      <text:p text:style-name="P27"/>
      <text:p text:style-name="P27"><text:span text:style-name="T43">10.1.3</text:span><text:span text:style-name="T76">- Nenhuma</text:span><text:span text:style-name="T102"> </text:span><text:span text:style-name="T76">aquisição</text:span><text:span text:style-name="T102"> </text:span><text:span text:style-name="T76">poderá</text:span><text:span text:style-name="T102"> </text:span><text:span text:style-name="T76">ser</text:span><text:span text:style-name="T102"> </text:span><text:span text:style-name="T76">efetuada</text:span><text:span text:style-name="T102"> </text:span><text:span text:style-name="T76">sem</text:span><text:span text:style-name="T102"> </text:span><text:span text:style-name="T76">a</text:span><text:span text:style-name="T102"> </text:span><text:span text:style-name="T76">referida</text:span><text:span text:style-name="T102"> </text:span><text:span text:style-name="T76">aprovação</text:span><text:span text:style-name="T102"> </text:span><text:span text:style-name="T76">DESO,</text:span><text:span text:style-name="T102"> </text:span><text:span text:style-name="T76">devendo</text:span><text:span text:style-name="T102"> </text:span><text:span text:style-name="T76">os</text:span><text:span text:style-name="T102"> </text:span><text:span text:style-name="T76">materiais</text:span><text:span text:style-name="T102"> </text:span><text:span text:style-name="T76">e</text:span><text:span text:style-name="T102"> </text:span><text:span text:style-name="T76">equipamento</text:span><text:span text:style-name="T102"> </text:span><text:span text:style-name="T76">a</text:span><text:span text:style-name="T102"> </text:span><text:span text:style-name="T76">serem</text:span><text:span text:style-name="T102"> </text:span><text:span text:style-name="T76">adquiridos</text:span><text:span text:style-name="T102"> </text:span><text:span text:style-name="T76">atender</text:span><text:span text:style-name="T102"> </text:span><text:span text:style-name="T76">as</text:span><text:span text:style-name="T102"> </text:span><text:span text:style-name="T76">normas</text:span><text:span text:style-name="T102"> </text:span><text:span text:style-name="T76">técnicas</text:span><text:span text:style-name="T102"> </text:span><text:span text:style-name="T76">constantes</text:span><text:span text:style-name="T102"> </text:span><text:span text:style-name="T76">no</text:span><text:span text:style-name="T102"> </text:span><text:span text:style-name="T151">Volume</text:span><text:span text:style-name="T157"> </text:span><text:span text:style-name="T151">3/8</text:span><text:span text:style-name="T157"> – </text:span><text:span text:style-name="T151">Especificações</text:span><text:span text:style-name="T157"> </text:span><text:span text:style-name="T151">técnicas</text:span><text:span text:style-name="T157"> </text:span><text:span text:style-name="T151">para</text:span><text:span text:style-name="T157"> </text:span><text:span text:style-name="T151">fornecimento</text:span><text:span text:style-name="T157"> </text:span><text:span text:style-name="T151">e</text:span><text:span text:style-name="T157"> </text:span><text:span text:style-name="T151">fabricação</text:span><text:span text:style-name="T157"> </text:span><text:span text:style-name="T151">de</text:span><text:span text:style-name="T157"> </text:span><text:span text:style-name="T151">materiais</text:span><text:span text:style-name="T157"> </text:span><text:span text:style-name="T151">e</text:span><text:span text:style-name="T157"> </text:span><text:span text:style-name="T151">equipamentos</text:span><text:span text:style-name="T157"> </text:span><text:span text:style-name="T151">do</text:span><text:span text:style-name="T157"> </text:span><text:span text:style-name="T151">ANEXO</text:span><text:span text:style-name="T157"> </text:span><text:span text:style-name="T151">IV.</text:span></text:p>
      <text:p text:style-name="P72"/>
      <text:p text:style-name="P27"><text:span text:style-name="T47">10.1.4</text:span>- Manter<text:span text:style-name="T101"> </text:span>instalações<text:span text:style-name="T101"> </text:span>administrativ<text:span text:style-name="T330">as</text:span><text:span text:style-name="T101"> </text:span>operacionais<text:span text:style-name="T101"> </text:span>que<text:span text:style-name="T101"> </text:span>atendam<text:span text:style-name="T101"> </text:span>ao<text:span text:style-name="T101"> </text:span>dimensionamento<text:span text:style-name="T101"> </text:span>de<text:span text:style-name="T101"> </text:span>efetivo<text:span text:style-name="T101"> </text:span>próprio<text:span text:style-name="T101"> </text:span>e<text:span text:style-name="T101"> </text:span>de<text:span text:style-name="T101"> </text:span>terceiros,<text:span text:style-name="T101"> </text:span>equipamentos<text:span text:style-name="T101"> </text:span>e<text:span text:style-name="T101"> </text:span>materiais<text:span text:style-name="T101"> </text:span>previstos<text:span text:style-name="T101"> </text:span>para<text:span text:style-name="T101"> </text:span>a<text:span text:style-name="T101"> </text:span>realização<text:span text:style-name="T101"> </text:span>dos<text:span text:style-name="T101"> </text:span>serviços.</text:p>
      <text:p text:style-name="P27"/>
      <text:p text:style-name="P27"><text:span text:style-name="T47">10.1.5-</text:span> D<text:span text:style-name="T101">everá s</text:span>olicitar<text:span text:style-name="T101"> </text:span>todas<text:span text:style-name="T101"> </text:span>as<text:span text:style-name="T101"> </text:span>licenças<text:span text:style-name="T101"> </text:span>e/ou<text:span text:style-name="T101"> </text:span>autorizações<text:span text:style-name="T101"> </text:span>necessárias<text:span text:style-name="T101"> </text:span>para<text:span text:style-name="T101"> </text:span>início<text:span text:style-name="T101"> </text:span>dos<text:span text:style-name="T101"> </text:span>trabalhos.<text:span text:style-name="T101"> </text:span></text:p>
      <text:p text:style-name="P27"/>
      <text:p text:style-name="P27"><text:span text:style-name="T47">10.1.6</text:span>- Realizar<text:span text:style-name="T101"> </text:span>todos<text:span text:style-name="T101"> </text:span>os<text:span text:style-name="T101"> </text:span>recolhimentos<text:span text:style-name="T101"> </text:span>bancários<text:span text:style-name="T101"> </text:span>referentes<text:span text:style-name="T101"> </text:span>a<text:span text:style-name="T101"> </text:span>taxas,<text:span text:style-name="T101"> </text:span>impostos,<text:span text:style-name="T101"> </text:span>licenças<text:span text:style-name="T101"> </text:span>e<text:span text:style-name="T101"> </text:span>demais<text:span text:style-name="T101"> </text:span>encargos<text:span text:style-name="T101"> </text:span>junto<text:span text:style-name="T101"> </text:span>aos<text:span text:style-name="T101"> </text:span>Órgãos<text:span text:style-name="T101"> </text:span>Públicos<text:span text:style-name="T101"> </text:span>e/ou<text:span text:style-name="T101"> </text:span>Privados.<text:span text:style-name="T101"> </text:span></text:p>
      <text:p text:style-name="P27"/>
      <text:p text:style-name="P27"><text:span text:style-name="T47">10.1.7</text:span> <text:s/>D<text:span text:style-name="T101">everá p</text:span>rovidenciar<text:span text:style-name="T101"> </text:span>o<text:span text:style-name="T101"> </text:span>Diário<text:span text:style-name="T101"> </text:span>de<text:span text:style-name="T101"> </text:span>Obras<text:span text:style-name="T101"> </text:span>para<text:span text:style-name="T101"> </text:span>que<text:span text:style-name="T101"> </text:span>as<text:span text:style-name="T101"> </text:span>partes<text:span text:style-name="T101"> </text:span>registrem<text:span text:style-name="T101"> </text:span>os<text:span text:style-name="T101"> </text:span>serviços<text:span text:style-name="T101"> </text:span>diários,<text:span text:style-name="T101"> </text:span>as<text:span text:style-name="T101"> </text:span>alterações<text:span text:style-name="T101"> </text:span>ocorridas<text:span text:style-name="T101"> </text:span>e<text:span text:style-name="T101"> </text:span>os<text:span text:style-name="T101"> </text:span>fatos<text:span text:style-name="T101"> </text:span>relevantes.<text:span text:style-name="T101"> </text:span></text:p>
      <text:p text:style-name="P27"/>
      <text:p text:style-name="P27"><text:span text:style-name="T47">10.1.8</text:span> - Os<text:span text:style-name="T101"> </text:span>profissionais<text:span text:style-name="T101"> </text:span>de<text:span text:style-name="T101"> </text:span>segurança<text:span text:style-name="T101"> </text:span>no<text:span text:style-name="T101"> </text:span>trabalho,<text:span text:style-name="T101"> </text:span>sejam<text:span text:style-name="T101"> </text:span>técnicos<text:span text:style-name="T101"> </text:span>ou<text:span text:style-name="T101"> </text:span>engenheiros,<text:span text:style-name="T101"> </text:span>de<text:span text:style-name="T101"> </text:span>acordo<text:span text:style-name="T101"> </text:span>com<text:span text:style-name="T101"> </text:span>o<text:span text:style-name="T101"> </text:span>que<text:span text:style-name="T101"> </text:span>dispõe<text:span text:style-name="T101"> </text:span>a<text:span text:style-name="T101"> </text:span>legislação,<text:span text:style-name="T101"> </text:span>deverão<text:span text:style-name="T101"> </text:span>estar<text:span text:style-name="T101"> </text:span>registrados<text:span text:style-name="T101"> </text:span>no<text:span text:style-name="T101"> </text:span>Ministério<text:span text:style-name="T101"> </text:span>do<text:span text:style-name="T101"> </text:span>Trabalho,<text:span text:style-name="T101"> </text:span>no<text:span text:style-name="T101"> </text:span>caso<text:span text:style-name="T101"> </text:span>de</text:p>
      <text:p text:style-name="P27">técnicos,<text:span text:style-name="T101"> </text:span>e<text:span text:style-name="T101"> </text:span>no<text:span text:style-name="T101"> </text:span>CREA,<text:span text:style-name="T101"> </text:span>no<text:span text:style-name="T101"> </text:span>caso<text:span text:style-name="T101"> </text:span>de<text:span text:style-name="T101"> </text:span>engenheiros.</text:p>
      <text:p text:style-name="P27"/>
      <text:p text:style-name="P27"><text:span text:style-name="T47">10.1.9</text:span>- Fica<text:span text:style-name="T101"> </text:span>estabelecido<text:span text:style-name="T101"> </text:span>que<text:span text:style-name="T101"> </text:span>nos<text:span text:style-name="T101"> </text:span>projetos,<text:span text:style-name="T101"> </text:span>nas<text:span text:style-name="T101"> </text:span>especificações<text:span text:style-name="T101"> </text:span>e<text:span text:style-name="T101"> </text:span>em<text:span text:style-name="T101"> </text:span>toda<text:span text:style-name="T101"> </text:span>a<text:span text:style-name="T101"> </text:span>documentação<text:span text:style-name="T101"> </text:span>relativa<text:span text:style-name="T101"> </text:span>aos<text:span text:style-name="T101"> </text:span>serviços,<text:span text:style-name="T101"> </text:span>que<text:span text:style-name="T101"> </text:span>estas<text:span text:style-name="T101"> </text:span>são<text:span text:style-name="T101"> </text:span>complementares<text:span text:style-name="T101"> </text:span>entre<text:span text:style-name="T101"> </text:span>si,<text:span text:style-name="T101"> </text:span>de<text:span text:style-name="T101"> </text:span>modo<text:span text:style-name="T101"> </text:span>que<text:span text:style-name="T101"> </text:span>qualquer<text:span text:style-name="T101"> </text:span>detalhe<text:span text:style-name="T101"> </text:span>mencionado<text:span text:style-name="T101"> </text:span>em<text:span text:style-name="T101"> </text:span>um<text:span text:style-name="T101"> </text:span>documento<text:span text:style-name="T101"> </text:span>e<text:span text:style-name="T101"> </text:span>omitido<text:span text:style-name="T101"> </text:span>em<text:span text:style-name="T101"> </text:span>outro,<text:span text:style-name="T101"> </text:span>será<text:span text:style-name="T101"> </text:span>considerado<text:span text:style-name="T101"> </text:span>especificado<text:span text:style-name="T101"> </text:span>e<text:span text:style-name="T101"> </text:span>válido.</text:p>
      <text:p text:style-name="P27"/>
      <text:p text:style-name="P27"><text:span text:style-name="T47">10.1.10</text:span>- Deverá<text:span text:style-name="T101"> </text:span>manter<text:span text:style-name="T101"> durante toda a execução do contrato, em compatibilidade com as obrigações assumidas, todas as condições de habilitação e qualificação exigidas na licitação/contratação.</text:span></text:p>
      <text:p text:style-name="P88"/>
      <text:p text:style-name="P27"><text:span text:style-name="T47">10.1.11</text:span>- Deverá<text:span text:style-name="T101"> </text:span>informar<text:span text:style-name="T101"> </text:span>à<text:span text:style-name="T101"> </text:span>unidade<text:span text:style-name="T101"> </text:span>de<text:span text:style-name="T101"> </text:span>fiscalização<text:span text:style-name="T101"> </text:span>o<text:span text:style-name="T101"> </text:span>endereço<text:span text:style-name="T101"> </text:span>e<text:span text:style-name="T101"> </text:span>o<text:span text:style-name="T101"> </text:span>telefone<text:span text:style-name="T101"> </text:span>do<text:span text:style-name="T101"> </text:span>escritório.<text:span text:style-name="T101"> </text:span>Havendo<text:span text:style-name="T101"> </text:span>qualquer<text:span text:style-name="T101"> </text:span>modificação,<text:span text:style-name="T101"> </text:span>a<text:span text:style-name="T101"> </text:span>unidade<text:span text:style-name="T101"> </text:span>de<text:span text:style-name="T101"> </text:span>fiscalização<text:span text:style-name="T101"> </text:span>deverá<text:span text:style-name="T101"> </text:span>ser<text:span text:style-name="T101"> </text:span>sempre<text:span text:style-name="T101"> </text:span>informada.</text:p>
      <text:p text:style-name="P27"/>
      <text:p text:style-name="P27"><text:span text:style-name="T47">10.1.12</text:span>- No<text:span text:style-name="T101"> </text:span>escritório<text:span text:style-name="T101"> </text:span>deverá<text:span text:style-name="T101"> </text:span>constar<text:span text:style-name="T101"> </text:span>uma<text:span text:style-name="T101"> </text:span>cópia<text:span text:style-name="T101"> </text:span>do<text:span text:style-name="T101"> </text:span>Projeto<text:span text:style-name="T101"> </text:span>Executivo<text:span text:style-name="T101"> </text:span>e<text:span text:style-name="T101"> </text:span>a<text:span text:style-name="T101"> </text:span>Anotação<text:span text:style-name="T101"> </text:span>de<text:span text:style-name="T101"> </text:span>Responsabilidade<text:span text:style-name="T101"> </text:span>Técnica<text:span text:style-name="T101"> </text:span>do<text:span text:style-name="T101"> </text:span>Projeto<text:span text:style-name="T101"> </text:span>e<text:span text:style-name="T101"> </text:span>dos<text:span text:style-name="T101"> </text:span>Serviços.</text:p>
      <text:p text:style-name="P27"/>
      <text:p text:style-name="P27"><text:span text:style-name="T47">10.1.13</text:span>- Os<text:span text:style-name="T101"> </text:span>empregados<text:span text:style-name="T101"> </text:span>e/ou<text:span text:style-name="T101"> </text:span>prestadores<text:span text:style-name="T101"> </text:span>de<text:span text:style-name="T101"> </text:span>serviços<text:span text:style-name="T101"> </text:span>que<text:span text:style-name="T101"> </text:span>atuarão<text:span text:style-name="T101"> </text:span>na<text:span text:style-name="T101"> </text:span>execução<text:span text:style-name="T101"> </text:span>dos<text:span text:style-name="T101"> </text:span>serviços,<text:span text:style-name="T101"> </text:span>deverão<text:span text:style-name="T101"> </text:span>estar<text:span text:style-name="T101"> </text:span>devidamente<text:span text:style-name="T101"> </text:span>uniformizados<text:span text:style-name="T101"> </text:span>e<text:span text:style-name="T101"> </text:span>munidos<text:span text:style-name="T101"> </text:span>dos<text:span text:style-name="T101"> </text:span>dispositivos<text:span text:style-name="T101"> </text:span>de<text:span text:style-name="T101"> </text:span>segurança<text:span text:style-name="T101"> </text:span>aplicáveis, e com os devidos equipamentos de higiene e segurança do trabalho, providos dos equipamentos de Proteção Individual - EPI's, obedecendo aos parâmetros da Norma Regulamentadora. Nos<text:span text:style-name="T101"> </text:span>uniformes<text:span text:style-name="T101"> </text:span>deverá<text:span text:style-name="T101"> </text:span>constar<text:span text:style-name="T101"> </text:span>da<text:span text:style-name="T101"> </text:span>informação:<text:span text:style-name="T101"> </text:span><text:span text:style-name="T61">“</text:span><text:span text:style-name="T47">A</text:span><text:span text:style-name="T61"> </text:span><text:span text:style-name="T47">SERVIÇO</text:span><text:span text:style-name="T61"> </text:span><text:span text:style-name="T47">DA</text:span><text:span text:style-name="T61"> </text:span><text:span text:style-name="T47">DESO</text:span><text:span text:style-name="T61">”</text:span>.</text:p>
      <text:p text:style-name="P27"/>
      <text:p text:style-name="P10"><text:soft-page-break/></text:p>
      <text:p text:style-name="P27"><text:span text:style-name="T47">10.1.14</text:span>- Durante<text:span text:style-name="T101"> </text:span>a<text:span text:style-name="T101"> </text:span>execução<text:span text:style-name="T101"> </text:span>dos<text:span text:style-name="T101"> </text:span>serviços,<text:span text:style-name="T101"> a Contratada </text:span>deverá<text:span text:style-name="T101"> </text:span>utilizar<text:span text:style-name="T101"> </text:span>sinalização<text:span text:style-name="T101"> </text:span>diurna<text:span text:style-name="T101"> </text:span>e<text:span text:style-name="T101"> </text:span>noturna<text:span text:style-name="T101"> </text:span>de<text:span text:style-name="T101"> </text:span>acordo<text:span text:style-name="T101"> </text:span>com<text:span text:style-name="T101"> </text:span>as<text:span text:style-name="T101"> </text:span>Normas<text:span text:style-name="T101"> </text:span>da<text:span text:style-name="T101"> </text:span>ABNT,<text:span text:style-name="T101"> </text:span>visando<text:span text:style-name="T101"> </text:span>garantir<text:span text:style-name="T101"> </text:span>segurança<text:span text:style-name="T101"> </text:span>aos<text:span text:style-name="T101"> </text:span>usuários<text:span text:style-name="T101"> </text:span>das<text:span text:style-name="T101"> </text:span>vias<text:span text:style-name="T101"> </text:span>públicas<text:span text:style-name="T101"> </text:span>e<text:span text:style-name="T101"> </text:span>do<text:span text:style-name="T101"> </text:span>seu<text:span text:style-name="T101"> </text:span>próprio<text:span text:style-name="T101"> </text:span>pessoal.</text:p>
      <text:p text:style-name="P27"/>
      <text:p text:style-name="P27"><text:span text:style-name="T47">10.1.15</text:span>- A<text:span text:style-name="T101"> </text:span>produção<text:span text:style-name="T101"> </text:span>ou<text:span text:style-name="T101"> </text:span>aquisição<text:span text:style-name="T101"> </text:span>de<text:span text:style-name="T101"> </text:span>todos<text:span text:style-name="T101"> </text:span>os<text:span text:style-name="T101"> </text:span>materiais<text:span text:style-name="T101"> </text:span>envolvidos<text:span text:style-name="T101"> </text:span>nos<text:span text:style-name="T101"> </text:span>serviços<text:span text:style-name="T101"> </text:span>e<text:span text:style-name="T101"> </text:span>respectivo<text:span text:style-name="T101"> </text:span>transporte<text:span text:style-name="T101"> </text:span>são<text:span text:style-name="T101"> </text:span>de<text:span text:style-name="T101"> </text:span>inteira<text:span text:style-name="T101"> </text:span>responsabilidade<text:span text:style-name="T101"> </text:span>do<text:span text:style-name="T101"> </text:span>contratado.</text:p>
      <text:p text:style-name="P27"/>
      <text:p text:style-name="P27"><text:span text:style-name="T47">10.1.16</text:span>- Deverá refazer, sem ônus para a DESO, os serviços/obras considerados não satisfatórios, sempre que solicitado pela Fiscalização.</text:p>
      <text:p text:style-name="P27"/>
      <text:p text:style-name="P27"><text:span text:style-name="T47">10.1.17</text:span>- Deverá responsabilizar-se integralmente pelos serviços contratados, nos termos da legislação vigente.</text:p>
      <text:p text:style-name="P27"/>
      <text:p text:style-name="P27"><text:span text:style-name="T47">10.1.18-</text:span> Deverá ceder, tendo em vista o que dispõe o art. 111 da Lei 8.666/93, e dar por quitados todos os direitos patrimoniais a ele relativos para que a DESO possa dele se utilizar como bem lhe aprouver, podendo inclusive repeti-lo em outros locais sem que nenhum pagamento extra seja devido ao autor.</text:p>
      <text:p text:style-name="P27"/>
      <text:p text:style-name="P27"><text:span text:style-name="T47">10.1.19</text:span>- Responder, por meio dos responsáveis técnicos, durante as execuções das obras civis, caso haja necessidade de adequações nos projetos solicitados.</text:p>
      <text:p text:style-name="P10"/>
      <text:p text:style-name="P27"><text:span text:style-name="T47">10.1.20</text:span>- Responsabilizar-se exclusiva e integralmente pelo pessoal utilizado na execução dos <text:s/>serviços incluindo os encargos trabalhistas, previdenciários, sociais, fiscais e comerciais, resultantes de vínculo empregatício, cujo ônus e obrigações em nenhuma hipótese poderão ser transferidos para a DESO, utilizando profissionais em número suficiente.</text:p>
      <text:p text:style-name="P27"/>
      <text:p text:style-name="P27"><text:span text:style-name="T47">10.1.21</text:span>- Manter na obra a listagem de todos os profissionais da empresa, contendo nome, RG e função.</text:p>
      <text:p text:style-name="P27"/>
      <text:p text:style-name="P27"><text:span text:style-name="T47">10.1.22</text:span>- Seguir todos os procedimentos de segurança, tanto para os funcionários, transeuntes e demais pessoas envolvidas no processo, bem como, as normas locais, estaduais e federais pertinentes.</text:p>
      <text:p text:style-name="P27"/>
      <text:p text:style-name="P27"><text:span text:style-name="T47">10.1.23</text:span>- Manter obrigatoriamente na obra, no mínimo um conjunto completo dos projetos atualizados, composto de desenhos, caderno de especificações técnicas, planilha orçamentária,</text:p>
      <text:p text:style-name="P27">cronograma físico-financeiro e caderno de obra atualizado.</text:p>
      <text:p text:style-name="P27"/>
      <text:p text:style-name="P27"><text:span text:style-name="T47">10.1.24</text:span>- Providenciar as liberações provisórias, definitivas e necessárias junto a Concessionária de energia local (ENERGISA), inclusive aprovação do projeto elétrico da entrada, Órgãos fiscalizadores e ao CREA, arcando com os custos necessários.</text:p>
      <text:p text:style-name="P27"/>
      <text:p text:style-name="P27"><text:span text:style-name="T47">10.1.25</text:span>- Arcar com as despesas referentes ao consumo de água, energia elétrica, telefone etc. Até o recebimento definitivo da obra.</text:p>
      <text:p text:style-name="P27"/>
      <text:p text:style-name="P27"><text:span text:style-name="T47">10.1.26</text:span>- Manter vigilância 24 horas por dia no canteiro de obras, manter ainda, durante a execução dos serviços, a vigilância da mesma e a proteção e conservação dos serviços executados até sua entrega definitiva à DESO e ainda a colocação de placa nominativa dos serviços, contendo todos os dados dos serviços, inclusive identificação dos profissionais envolvidos, devendo o modelo da mesma será retirado junto a DESO.</text:p>
      <text:p text:style-name="P27"/>
      <text:p text:style-name="P10"><text:soft-page-break/></text:p>
      <text:p text:style-name="P27"><text:span text:style-name="T47">10.1.27</text:span>- Executar sob sua responsabilidade todas as instalações provisórias necessárias, alojamentos, refeitórios, depósitos, escritório para fiscalização e administração, destinadas ao atendimento das necessidades durante a execução dos serviços;</text:p>
      <text:p text:style-name="P27"/>
      <text:p text:style-name="P27"><text:span text:style-name="T47">10.1.28</text:span>- Apresentar, ao término dos serviços, antes da sua aceitação definitiva pela DESO, os projetos “<text:span text:style-name="T88">as built</text:span>” (como construído), devidamente acompanhados de memorial descritivo e detalhamento executado, em cd-rom e uma cópia em original.</text:p>
      <text:p text:style-name="P27"/>
      <text:p text:style-name="P27"><text:span text:style-name="T47">10.1.29</text:span>- Refazer a obra/serviço, no prazo de 15 (quinze) dias corridos, após a entrega de notificação e aceite, que durante o prazo de garantia, venha a apresentar defeitos de fabricação ou quaisquer outros que, reincidentes em número igual ou superior a duas vezes, venham a dificultar ou impossibilitar a sua utilização, desde que, para a sua ocorrência, não tenha contribuído, por ação ou omissão da DESO.</text:p>
      <text:p text:style-name="P27"/>
      <text:p text:style-name="P27"><text:span text:style-name="T47">10.1.30</text:span>- Arcar com a responsabilidade civil, criminal e/ou administrativa por todos e quaisquer danos materiais e pessoais causados por seus funcionários, dolosa ou culposamente, assumindo todo ônus resultantes de quaisquer ações, demandas, custos e despesas decorrentes de danos, ocorridos por culpa sua ou de qualquer de seus funcionários e prepostos, obrigando-se, outrossim, por quaisquer responsabilidades decorrentes de ações judiciais movidas por terceiros, que lhe venham a ser exigidas por força da Lei.</text:p>
      <text:p text:style-name="P27"/>
      <text:p text:style-name="P27"><text:span text:style-name="T47">10.1.31</text:span>- Arcar com todos os custos diretos e indiretos da realização dos serviços, com as despesas decorrentes de estadas e alimentação de pessoal no local de realização da obra, bem como, responsabilizar-se pelos veículos necessários à execução dos serviços.</text:p>
      <text:p text:style-name="P152">EDITAL DO</text:p>
      <text:p text:style-name="P27"><text:span text:style-name="T47">10.1.32</text:span>- Responsabilizar-se pelo transporte de materiais e equipamentos referentes à execução da obra.</text:p>
      <text:p text:style-name="P27"/>
      <text:p text:style-name="P27"><text:span text:style-name="T47">10.1.33</text:span>- Responsabilizar-se pelas despesas decorrentes do transporte de pessoal <text:s/>administrativo e técnico, bem como de operários contratados pela Contratada.</text:p>
      <text:p text:style-name="P27"/>
      <text:p text:style-name="P27"><text:span text:style-name="T47">10.1.34</text:span>- Responsabilizar-se pelas despesas referentes a cópias de documentos e projetos.</text:p>
      <text:p text:style-name="P27"/>
      <text:p text:style-name="P27"><text:span text:style-name="T47">10.1.35</text:span>- Atender a toda intercorrência que eventualmente vier a ocorrer durante a realização dos serviços e com encaminhamentos adequados, sem ônus para a DESO.</text:p>
      <text:p text:style-name="P27"/>
      <text:p text:style-name="P27"><text:span text:style-name="T47">10.1.36</text:span>- Atender no prazo máximo de 24 horas às solicitações quanto a substituições da mão de obra entendida como inadequada para a prestação dos serviços.</text:p>
      <text:p text:style-name="P27"/>
      <text:p text:style-name="P27"><text:span text:style-name="T47">10.1.37</text:span>- Comunicar a DESO a ocorrência de qualquer irregularidade de que tenha conhe-cimento.</text:p>
      <text:p text:style-name="P27"/>
      <text:p text:style-name="P27"><text:span text:style-name="T47">10.1.38</text:span>- Prestar os serviços dentro dos parâmetros e rotinas estabelecidos no Edital e anexos/Contrato e/ou orientações da contratante, observando as condições de segurança e prevenção contra acidentes de trabalho de acordo com as normas emanadas do Ministério do Trabalho<text:span text:style-name="T270">.</text:span></text:p>
      <text:p text:style-name="P147"/>
      <text:p text:style-name="P27"><text:span text:style-name="T47">10.1.39</text:span>- Cumprir as legislações federais, estaduais e municipais, bem como seguir as normas relativas à segurança e medicina do trabalho, diligenciando para que não haja risco de paralisação dos serviços.</text:p>
      <text:p text:style-name="P27"><text:soft-page-break/></text:p>
      <text:p text:style-name="P27"><text:span text:style-name="T47">10.1.40</text:span>- Cumprir os postulados legais vigentes de âmbito federal, estadual ou municipal e as normas estabelecidas pela DESO, órgão Contratante e regulador dos serviços.</text:p>
      <text:p text:style-name="P27"/>
      <text:p text:style-name="P27"><text:span text:style-name="T47">10.1.41</text:span>- Adotar medidas para o adequado tratamento do impacto ambiental de acordo com a legislação vigente.</text:p>
      <text:p text:style-name="P27"/>
      <text:p text:style-name="P27"><text:span text:style-name="T47">10.1.42</text:span>- Dar ciência imediata, no prazo máximo de 24 horas, e por escrito à DESO referente a qualquer anormalidade que verificar na execução dos serviços.</text:p>
      <text:p text:style-name="P27"/>
      <text:p text:style-name="P27"><text:span text:style-name="T47">10.1.43</text:span>- Entregar pelo menos uma via da ART (Anotação de Responsabilidade Técnica) ou RRT (Registro de Responsabilidade Técnica) de cada projeto, memorial ou planilhas elaboradas e da execução da obra devidamente anotada no CREA ou CAU na data da assinatura da ORDEM DE SERVIÇO, bem como manter no local de execução dos serviços a Anotação de Responsabilidade Técnica (ART) de execução de obra devidamente anotada no CREA ou CAU e o ‘DIÁRIO DE OBRA’ com folhas triplas devidamente numeradas e assinadas pelas partes, onde serão feitas as anotações diárias sobre o andamento dos trabalhos tais como: indicações técnicas, início e término das etapas de serviços, causas e datas de início e término de eventuais interrupções dos serviços, assuntos que requeiram providências das partes, recebimento de materiais com quantidade e qualidade de acordo com os projetos, propostas, etc.</text:p>
      <text:p text:style-name="P27"/>
      <text:p text:style-name="P27"><text:span text:style-name="T47">10.1.44</text:span>- Fornecer e instalar os Equipamentos de Proteção Coletiva que se fizerem necessários no decorrer das diversas etapas do serviço, de acordo com o previsto na NR-18 da Portaria nº 3214 do Ministério do Trabalho.</text:p>
      <text:p text:style-name="P27"/>
      <text:p text:style-name="P27"><text:span text:style-name="T47">10.1.45</text:span>- Fornecer todos os Equipamentos de Proteção Individual necessários e adequados ao desenvolvimento de cada tarefa nas diversas etapas dos serviços, conforme previsto na NR-06 e NR-18 da Portaria nº 3214 do Ministério do Trabalho.</text:p>
      <text:p text:style-name="P10"/>
      <text:p text:style-name="P27"><text:span text:style-name="T47">10.1.46</text:span>- Empregar todos os materiais necessários à execução da obra dentro da técnica adequada e das normas pertinentes, responsabilizando-se pela reposição dos materiais danificados em virtude da má execução dos serviços, incluindo aqueles que deverão ser refeitos.</text:p>
      <text:p text:style-name="P27"/>
      <text:p text:style-name="P27"><text:span text:style-name="T47">10.1.47</text:span>- Executar o serviço incluindo o fornecimento de materiais de primeira linha, de acordo com os padrões estabelecidos em projeto e memoriais de especificações, e toda e qualquer mão de obra, inclusive especializada, necessárias à execução dos serviços.</text:p>
      <text:p text:style-name="P27"/>
      <text:p text:style-name="P27"><text:span text:style-name="T47">10.1.48</text:span>- Executar os serviços de acordo com a melhor técnica aplicável, com zelo e diligência, bem como manter as áreas de trabalho continuamente limpas e desimpedidas, observando o disposto na legislação e nas normas relativas à proteção ambiental, fazendo, inclusive, a remoção dos entulhos.</text:p>
      <text:p text:style-name="P27"/>
      <text:p text:style-name="P27"><text:span text:style-name="T47">10.1.49</text:span>- Fornecer todas as ferramentas, equipamentos e materiais usuais na execução dos serviços em quantidade, qualidade e tecnologia adequadas, em perfeitas condições de uso, compatíveis à boa execução dos serviços - com a observância às recomendações aceitas pela boa técnica, manuais, normas e legislação.</text:p>
      <text:p text:style-name="P27"/>
      <text:p text:style-name="P27"><text:span text:style-name="T47">10.1.50</text:span>- Fornecer todos os dispositivos e acessórios, materiais, ferramentas, equipamentos e serviços essenciais ou complementares, eventualmente não mencionados nem especificados </text:p>
      <text:p text:style-name="P27"><text:soft-page-break/></text:p>
      <text:p text:style-name="P27">e/ou não indicados em desenhos e/ou tabelas de acabamento e/ou listas de materiais do projeto, mas imprescindíveis à completa e perfeita realização da obra.</text:p>
      <text:p text:style-name="P27"/>
      <text:p text:style-name="P27"><text:span text:style-name="T47">10.1.51</text:span>- Fornecer, sempre que solicitado pela Secretaria Estadual de Saúde, e obrigatoriamente no ato dos pedidos de medição, comprovantes de pagamentos dos empregados e do recolhimento dos encargos sociais, trabalhistas e fiscais decorrentes da execução deste contrato.</text:p>
      <text:p text:style-name="P27"/>
      <text:p text:style-name="P27"><text:span text:style-name="T47">10.1.52</text:span>- Não divulgar nem fornecer, sob as penas da Lei, dados e informações referentes ao objeto ora contratado, nem os que lhe forem transmitidos pela Contratante, a menos que expressamente autorizada pela DESO.</text:p>
      <text:p text:style-name="P27"/>
      <text:p text:style-name="P27"><text:span text:style-name="T47">10.1.53</text:span>- Prestar esclarecimentos que lhe forem solicitados e atender prontamente às reclamações de seus serviços, sanando-as no menor tempo possível.</text:p>
      <text:p text:style-name="P27"/>
      <text:p text:style-name="P27"><text:span text:style-name="T47">10.1.54</text:span>- Promover o imediato afastamento, no prazo máximo de 24 horas, após o recebimento da notificação, de qualquer dos seus empregados que não corresponder à confiança, demonstrar incapacitação técnica ou perturbar a ação da equipe de fiscalização da DESO.</text:p>
      <text:p text:style-name="P27"/>
      <text:p text:style-name="P27"><text:span text:style-name="T47">10.1.55</text:span>- Providenciar a aprovação, junto aos órgãos competentes, quando couber, de todas as alterações que possam ser feitas nos projetos originais, desde que ouvidos seus autores, arcando com os custos operacionais que der causa a alteração.</text:p>
      <text:p text:style-name="P27"/>
      <text:p text:style-name="P27"><text:span text:style-name="T47">10.1.56</text:span>- Providenciar, às suas custas, o registro do serviço no INSS e nos demais órgãos que exigem.</text:p>
      <text:p text:style-name="P27"/>
      <text:p text:style-name="P27"><text:span text:style-name="T47">10.1.57</text:span>- Reforçar a sua equipe de técnicos no local, se ficar constatada insuficiência da mesma, para permitir a execução dos serviços dentro do prazo previsto.</text:p>
      <text:p text:style-name="P27"/>
      <text:p text:style-name="P27"><text:span text:style-name="T47">10.1.58</text:span>- Reparar, corrigir, remover, refazer ou substituir às suas expensas, no total ou em parte, os serviços prestados em que se verificarem vícios, defeitos ou incorreções resultantes da sua execução. Os serviços deverão ser realizados sob garantia de qualidade, cobrindo o risco de falhas na sua prestação, sob pena de repetição dos mesmos, sem ônus para a DESO devendo ser atendidos dentro dos prazos solicitados.</text:p>
      <text:p text:style-name="P155"/>
      <text:p text:style-name="P27"><text:span text:style-name="T47">10.1.59</text:span>- <text:s/>Responder por quaisquer danos pessoais ou materiais causados por seus empregados nos locais de execução dos serviços, bem como por aqueles provocados em virtude dos serviços executados e equipamentos empregados.</text:p>
      <text:p text:style-name="P27"/>
      <text:p text:style-name="P27"><text:span text:style-name="T47">10.1.60</text:span>- Responsabilizar-se pelo pagamento de eventuais multas aplicadas por quaisquer autoridades federais, estaduais e municipais, em conseq<text:span text:style-name="T331">u</text:span>ência de fato a ela imputável e relacionados com o fornecimento de materiais e serviços contratados.</text:p>
      <text:p text:style-name="P27"/>
      <text:p text:style-name="P27"><text:span text:style-name="T47">10.1.61</text:span>- Responsabilizar-se pelos encargos provenientes de qualquer acidente que venha a vitimar um ou mais dos empregados alocados na execução dos serviços contratados, assim como indenização que porventura daí originarem e por tudo mais quanto às leis sociais, trabalhistas e fiscais estabelecem.</text:p>
      <text:p text:style-name="P27"/>
      <text:p text:style-name="P27"><text:span text:style-name="T47">10.1.62</text:span>- Responsabilizar-se por quaisquer danos pessoais e/ou materiais ocasionados a seus </text:p>
      <text:p text:style-name="P27"><text:soft-page-break/></text:p>
      <text:p text:style-name="P27">funcionários durante a execução dos serviços, com observância às recomendações aceitas pela boa técnica, normas e legislação pertinentes ao objeto do serviço em comento.</text:p>
      <text:p text:style-name="P27"/>
      <text:p text:style-name="P27"><text:span text:style-name="T47">10.1.63</text:span>- Responsabilizar-se por qualquer dano ou destruição que os serviços executados venham a sofrer, até o recebimento definitivo da DESO, bem como por indenizações que possam ser devidas a terceiros, por fatos oriundos dos serviços e fornecimento contratados, mesmo que ocorridos na via pública.</text:p>
      <text:p text:style-name="P27"/>
      <text:p text:style-name="P27"><text:span text:style-name="T47">10.1.64</text:span>- Submeter à aprovação da Fiscalização, amostras de todos os materiais e equipamentos a serem empregados na obra, antes de serem aplicados.</text:p>
      <text:p text:style-name="P27"/>
      <text:p text:style-name="P27"><text:span text:style-name="T47">10.1.65</text:span>- Submeter-se à fiscalização permanente da DESO, ficando sujeito também ao Controle, Regulação, Avaliação e Auditoria.</text:p>
      <text:p text:style-name="P27"/>
      <text:p text:style-name="P27"><text:span text:style-name="T47">10.1.66</text:span>- Proceder, ao final dos serviços, à desmobilização das instalações provisórias dos canteiros, limpeza e remoção do material desnecessário e (ou) indesejável.</text:p>
      <text:p text:style-name="P27"><text:s/></text:p>
      <text:p text:style-name="P27"><text:span text:style-name="T47">10.1.67</text:span>- Apresentar, no final da obra, os comprovantes de pagamento e quitação com as concessionárias de fornecimento de telefone, energia elétrica e água potável de todo o período de execução da obra.</text:p>
      <text:p text:style-name="P27"/>
      <text:p text:style-name="P27"><text:span text:style-name="T47">10.1.68</text:span>- Concluir a obra sem que nenhuma paralisação venha a ocorrer por falta de sincronismo entre atividades sob a responsabilidade da DESO.</text:p>
      <text:p text:style-name="P27"/>
      <text:p text:style-name="P27"><text:span text:style-name="T47">10.1.69</text:span>- Apresentar, ao final da obra, antes da sua entrega definitiva, o Manual de Manutenção e Conservação da obra. Este manual terá como objetivo orientar os responsáveis pela Manutenção das Edificações, com relação aos serviços de manutenção predial a serem realizados rotineiramente, com vistas a garantir as boas condições de funcionamento das instalações.</text:p>
      <text:p text:style-name="P10"/>
      <text:p text:style-name="P27"><text:span text:style-name="T47">10.1.70</text:span>- Alegar desconhecimento, incompreensão, dúvidas ou esquecimento de qualquer detalhe relativo à execução do objeto, responsabilizando-se por qualquer ônus decorrente desses fatos.</text:p>
      <text:p text:style-name="P152">EDITAL DO <text:s/></text:p>
      <text:p text:style-name="P27"><text:span text:style-name="T47">10.1.71</text:span>- A Contratada fica obrigada a conceder livre acesso aos seus documentos e registros contábeis, referentes ao objeto da licitação, para os servidores ou empregados do órgão ou entidade contratante e dos órgãos de controle interno e externo.</text:p>
      <text:p text:style-name="P27"/>
      <text:p text:style-name="P27"><text:span text:style-name="T47">10.1.72</text:span> - São expressamente vedadas à Contratada:</text:p>
      <text:p text:style-name="P27"/>
      <text:list xml:id="list2548084249029509666" text:style-name="L33">
        <text:list-item>
          <text:p text:style-name="P345">A utilização do nome da DESO para fins comerciais ou em campanhas e material de publicidade, salvo com prévia e expressa autorização desta;</text:p>
        </text:list-item>
      </text:list>
      <text:list xml:id="list2098292254958757837" text:style-name="L34">
        <text:list-item>
          <text:p text:style-name="P346">A contratação de servidor pertencente ao quadro de pessoal da Contratante, durante a vigência deste contrato.</text:p>
        </text:list-item>
      </text:list>
      <text:p text:style-name="P27"/>
      <text:p text:style-name="P10">10.2- A CONTRATANTE DEVERÁ:</text:p>
      <text:p text:style-name="P27"/>
      <text:p text:style-name="P27"><text:span text:style-name="T47">10.2.1</text:span>- Expedir Ordem de Serviços.</text:p>
      <text:p text:style-name="P27"/>
      <text:p text:style-name="P27"><text:span text:style-name="T47">10.2.2</text:span>- Possibilitar por todos os seus meios o exercício das funções da Contratada, promoven-</text:p>
      <text:p text:style-name="P27"><text:soft-page-break/></text:p>
      <text:p text:style-name="P27">do o bom entendimento entre seus funcionários e os da Contratada e cumprindo suas obrigações estabelecidas no contrato.</text:p>
      <text:p text:style-name="P27"/>
      <text:p text:style-name="P27"><text:span text:style-name="T47">10.2.3</text:span>- Prestar as informações e os esclarecimentos que venham a ser solicitados pela Contratada, bem como aos seus funcionários, que eventualmente venham a ser solicitados, e que digam respeito à natureza dos serviços que tenham a executar.</text:p>
      <text:p text:style-name="P27"/>
      <text:p text:style-name="P89"><text:span text:style-name="T47">10.2.4</text:span> - Notificar a Contratada, por escrito (por meio de carta, e-mail, diário oficial, ofício, parecer técnico e/ou ordem de serviço), a ocorrência de qualquer irregularidade verificada na execução dos serviços, eventuais imperfeições no curso da execução dos serviços, fixando prazo para sua correção.</text:p>
      <text:p text:style-name="P89"/>
      <text:p text:style-name="P27"><text:span text:style-name="T47">10.2.5</text:span>- Inspecionar a qualidade de todo e qualquer material e equipamentos empregados nos</text:p>
      <text:p text:style-name="P27">serviços, solicitando à Contratada a substituição de quaisquer equipamentos e materiais considerados ineficientes ou obsoletos ou que causem prejuízos aos serviços executados.</text:p>
      <text:p text:style-name="P27"/>
      <text:p text:style-name="P27"><text:span text:style-name="T47">10.2.6</text:span>- Exercer a gestão do contrato, de forma a assegurar o estabelecido nas especificações</text:p>
      <text:p text:style-name="P27">técnicas, com controle das medições e atestados de avaliação dos serviços.</text:p>
      <text:p text:style-name="P27"/>
      <text:p text:style-name="P27"><text:span text:style-name="T47">10.2.7</text:span>- <text:s/>Fiscalizar a elaboração dos projetos e a execução da obra e serviços através de um responsável técnico da DESO na forma prevista na Lei Federal N° 8.666/93.</text:p>
      <text:p text:style-name="P27"/>
      <text:p text:style-name="P27"><text:span text:style-name="T47">10.2.8</text:span> - Fornecer à Contratada o "Formulário de Ocorrências".</text:p>
      <text:p text:style-name="P27"/>
      <text:p text:style-name="P27"><text:span text:style-name="T47">10.2.9</text:span>- Receber da Contratada as comunicações registradas nos “Formulários de Ocorrências”</text:p>
      <text:p text:style-name="P27">devidamente preenchidos, assinados e carimbados, encaminhando-os aos setores competentes para as providências cabíveis.</text:p>
      <text:p text:style-name="P27"/>
      <text:list xml:id="list4669124033708532881" text:style-name="L35">
        <text:list-header>
          <text:p text:style-name="P443"><text:span text:style-name="T47">10.2.10</text:span>- A DESO deverá analisar a documentação e verificar possíveis falhas, omissões ou erros com relação às leis, às normas e à boa técnica e particularmente ao que dispõe o inciso </text:p>
          <text:p text:style-name="P443">IX do art. 6º da Lei 8666/93.</text:p>
          <text:list>
            <text:list-item>
              <text:list>
                <text:list-header>
                  <text:p text:style-name="P368"/>
                  <text:p text:style-name="P474"><text:span text:style-name="T322">10.2.11 - </text:span><text:span text:style-name="T261">Analisar, através do Gestor do Contrato, todas as Faturas/Notas Fiscais/ Recibos, em até 5 (cinco) dias do seu recebimento, providenciando seu encaminhamento para pagamen</text:span></text:p>
                  <text:p text:style-name="P475">to ou devolução à Contratada, em caso de erro ou vício das mesmas;</text:p>
                </text:list-header>
              </text:list>
            </text:list-item>
          </text:list>
        </text:list-header>
      </text:list>
      <text:p text:style-name="P315"/>
      <text:p text:style-name="P27"><text:span text:style-name="T47">10.2.12</text:span>- Efetuar os pagamentos devidos, de acordo com o estabelecido no contrato.</text:p>
      <text:p text:style-name="P27"/>
      <text:p text:style-name="P81"><text:span text:style-name="T187">CLÁUSULA XI –</text:span> DA<text:span text:style-name="T101"> FISCALIZAÇÃO</text:span></text:p>
      <text:p text:style-name="P27"/>
      <text:p text:style-name="P27"><text:span text:style-name="T47">11.1</text:span>- Os serviços/obras serão fiscalizados pela Diretoria de Meio Ambiente e Engenharia, por intermédio de seus Gestores e Prepostos.</text:p>
      <text:p text:style-name="P27"/>
      <text:p text:style-name="P153"><text:span text:style-name="T11">11.2</text:span><text:span text:style-name="T4">- Os técnicos e/ou prepostos indicados efetuarão a fiscalização dos serviços, a qualquer instante, solicitando da Contratada, sempre que julgar conveniente, informações do seu andamento, devendo prestar os esclarecimentos necessários e comunicar à Diretoria de Meio Ambiente e Engenharia, quaisquer fatos ou anormalidades que porventura possam prejudicar o bom andamento ou o resultado final dos serviços.</text:span></text:p>
      <text:p text:style-name="P27"/>
      <text:p text:style-name="P27"><text:span text:style-name="T47">11.3</text:span>- No desempenho de suas atividades, é assegurado à Fiscalização o direito de verificar e exigir a perfeita execução do presente ajuste em todos os termos e condições especificadas </text:p>
      <text:p text:style-name="P27"><text:soft-page-break/></text:p>
      <text:p text:style-name="P27">neste Contrato, inclusive todas as etapas da execução do serviço pela Contratada.</text:p>
      <text:p text:style-name="P27"/>
      <text:p text:style-name="P27"><text:span text:style-name="T47">11.4</text:span>- A ação ou omissão total ou parcial do Órgão Fiscalizador não eximirá a Contratada de total responsabilidade de executar os serviços, com toda cautela e boa técnica.</text:p>
      <text:p text:style-name="P27"/>
      <text:p text:style-name="P27"><text:span text:style-name="T47">11.5</text:span>- Não obstante a Contratada ser a única e exclusiva responsável pela execução de todos os serviços, a DESO é reservado o direito de, sem de qualquer forma restringir a plenitude dessa responsabilidade, exercer a mais ampla e completa fiscalização sobre os serviços, por meio do Gestor/Preposto designados.</text:p>
      <text:p text:style-name="P27"/>
      <text:p text:style-name="P27"><text:span text:style-name="T213">CLÁUSULA XII –</text:span><text:span text:style-name="T283"> DA</text:span><text:span text:style-name="T287"> </text:span><text:span text:style-name="T283">ALTERAÇÃO DO CONTRATO</text:span></text:p>
      <text:p text:style-name="P81"/>
      <text:p text:style-name="P27"><text:span text:style-name="T47">12.1</text:span>- A celebração de termos aditivos somente poderão ocorrer na forma <text:span text:style-name="T267">descrita na Cláusula abaixo </text:span>e em estrita observância ao § 4° do Artigo 9 da Lei 12.462/2011.</text:p>
      <text:p text:style-name="P27"/>
      <text:p text:style-name="P27"><text:span text:style-name="T213">CLÁUSULA XIII –</text:span><text:span text:style-name="T283"> DO</text:span><text:span text:style-name="T287"> </text:span><text:span text:style-name="T283">EQUILÍBRIO ECONÔMICO FINANCEIRO</text:span></text:p>
      <text:p text:style-name="P27"/>
      <text:p text:style-name="P27"><text:span text:style-name="T47">13.1</text:span>- Conforme o § 4° do Artigo 9 da Lei 12.462/2011, por se tratar de Contratação Integrada, fica VEDADA a celebração de termos aditivos, exceto nos seguintes casos:</text:p>
      <text:p text:style-name="P27"><text:span text:style-name="T304">EDITAL DO </text:span><text:span text:style-name="T305">rocesso: 2013/3055/2541</text:span></text:p>
      <text:list xml:id="list8264864254322020500" text:style-name="L36">
        <text:list-item>
          <text:p text:style-name="P347">para recomposição do equilíbrio econômico-financeiro decorrente de caso fortuito ou força maior; e</text:p>
          <text:p text:style-name="P347"/>
        </text:list-item>
      </text:list>
      <text:list xml:id="list8183321899280014873" text:style-name="L37">
        <text:list-item>
          <text:p text:style-name="P348">por necessidade de alteração do projeto ou das especificações para melhor adequação</text:p>
        </text:list-item>
      </text:list>
      <text:p text:style-name="P314">técnica aos objetivos da contratação, a pedido da administração p<text:span text:style-name="T332">ú</text:span>blica, desde que não decorrentes de erros ou omissões por parte do contratado, observados os limites previstos no § 1° do art. 65 da Lei n° 8.666, de 21 de junho de 1.993.</text:p>
      <text:p text:style-name="P27"/>
      <text:p text:style-name="P27"><text:span text:style-name="T213">CLÁUSULA XIV –</text:span><text:span text:style-name="T283"> DA</text:span><text:span text:style-name="T287"> </text:span><text:span text:style-name="T283">RESCISÃO</text:span></text:p>
      <text:p text:style-name="P81"/>
      <text:p text:style-name="P27"><text:span text:style-name="T47">14.1</text:span>- A rescisão deste contrato se dará nos termos dos artigos 77 a 80 da Lei n.º 8.666/93.</text:p>
      <text:p text:style-name="P27"/>
      <text:p text:style-name="P27"><text:span text:style-name="T47">14.2</text:span>- Ocorrendo rescisão administrativa do presente Contrato, às partes serão assegurados os direitos previstos no Artigo 79 § 2º da Lei nº 8.666/93.</text:p>
      <text:p text:style-name="P27"/>
      <text:p text:style-name="P27"><text:span text:style-name="T47">14.3</text:span>- No caso de rescisão provocada por inadimplemento do Contratado, a DESO poderá reter, cautelarmente, os créditos decorrentes do Contrato até o valor dos prejuízos causados, já calculados ou estimados;</text:p>
      <text:p text:style-name="P27"/>
      <text:p text:style-name="P27"><text:span text:style-name="T47">14.4</text:span>- A DESO rescindirá o contrato automática e independentemente de aviso ou notificação judicial ou extrajudicial, nos seguintes casos:</text:p>
      <text:p text:style-name="P27"/>
      <text:list xml:id="list3084849359999071901" text:style-name="L38">
        <text:list-item>
          <text:p text:style-name="P349"><text:s/>concordata, falência ou instalação de insolvência civil da Contratada;</text:p>
        </text:list-item>
        <text:list-item>
          <text:p text:style-name="P349"><text:s/>dissolução de Sociedade.</text:p>
        </text:list-item>
      </text:list>
      <text:p text:style-name="P27"/>
      <text:p text:style-name="P27"><text:span text:style-name="T47">14.5</text:span>- No procedimento que visa à rescisão do contrato, será assegurado o contraditório e a ampla defesa, sendo que, depois de encerrada a instrução inicial, o Contratado terá o prazo de 5 (cinco) dias úteis para se manifestar e produzir provas, sem prejuízo da possibilidade de o Contratante adotar, motivadamente, providências acauteladoras.</text:p>
      <text:p text:style-name="P27"/>
      <text:p text:style-name="P107"><text:soft-page-break/></text:p>
      <text:p text:style-name="P27"><text:span text:style-name="T213">CLÁUSULA XV –</text:span><text:span text:style-name="T283"> DA</text:span><text:span text:style-name="T287"> </text:span><text:span text:style-name="T283">FUNDAMENTAÇÃO LEGAL E DA VINCULAÇÃO DO CONTRATO</text:span></text:p>
      <text:p text:style-name="P27"/>
      <text:p text:style-name="P27"><text:span text:style-name="T47">15.1</text:span>- O presente contrato fundamenta-se na Lei nº 12.462/2011, no Decreto Federal nº 7.851/2011, alterado pelo Decreto nº 8.080/2013 e no que couber na Lei n.º 8.666/1993, se vinculando ainda ao edital e anexos do RDC PRESENCIAL Nº 001/2013, bem como na proposta da Contratada.</text:p>
      <text:p text:style-name="P27"/>
      <text:p text:style-name="P27"><text:span text:style-name="T213">CLÁUSULA XVI –</text:span><text:span text:style-name="T283"> DO</text:span><text:span text:style-name="T287"> </text:span><text:span text:style-name="T283">RECEBIMENTO DA OBRA</text:span></text:p>
      <text:p text:style-name="P81"/>
      <text:p text:style-name="P27"><text:span text:style-name="T47">16.1</text:span>-<text:span text:style-name="T194"> </text:span><text:span text:style-name="T254">O recebimento provisório e/ou definitivo das obras e serviços, será promovido pela DESO, através de uma Comissão especialmente designada pela Diretoria da Empresa, cujos componentes sejam representantes das unidades geradoras e receptoras da obra, serviços e equipamentos hidráulicos e elétricos, a qual verificará e atestará o cumprimento de todas as exigências contratuais, emitindo parecer conclusivo no prazo de 15 (quinze) dias, contados da comunicação por escrito, da Contratada, informando a conclusão dos serviços.</text:span></text:p>
      <text:p text:style-name="P27"/>
      <text:p text:style-name="P153"><text:span text:style-name="T140">CLÁUSULA XVII –</text:span><text:span text:style-name="T29"> <text:s/>DA MEDIÇÃO DOS SERVIÇOS</text:span></text:p>
      <text:p text:style-name="P27"/>
      <text:p text:style-name="P27"><text:span text:style-name="T47">17.1</text:span>- <text:s/>A<text:span text:style-name="T101"> Contratada </text:span>poderá,<text:span text:style-name="T101"> </text:span>à<text:span text:style-name="T101"> </text:span>medida<text:span text:style-name="T101"> </text:span>que<text:span text:style-name="T101"> </text:span>vai<text:span text:style-name="T101"> </text:span>concluindo<text:span text:style-name="T101"> </text:span>os<text:span text:style-name="T101"> </text:span>projetos,<text:span text:style-name="T101"> </text:span>submeter<text:span text:style-name="T101"> </text:span>à<text:span text:style-name="T101"> </text:span>análise<text:span text:style-name="T101"> </text:span>da<text:span text:style-name="T101"> </text:span>DESO<text:span text:style-name="T101"> </text:span>que<text:span text:style-name="T101"> </text:span>promoverá<text:span text:style-name="T101"> </text:span>a<text:span text:style-name="T101"> </text:span>sua<text:span text:style-name="T101"> </text:span>aceitação<text:span text:style-name="T101"> </text:span>ou<text:span text:style-name="T101"> </text:span>rejeição,<text:span text:style-name="T101"> </text:span>fazendo<text:span text:style-name="T101"> </text:span>o<text:span text:style-name="T101"> </text:span>apontamento<text:span text:style-name="T101"> </text:span>das<text:span text:style-name="T101"> </text:span>críticas.</text:p>
      <text:p text:style-name="P27"/>
      <text:p text:style-name="P27"><text:span text:style-name="T43">17.2</text:span><text:span text:style-name="T76">- As</text:span><text:span text:style-name="T102"> </text:span><text:span text:style-name="T76">medições</text:span><text:span text:style-name="T102"> </text:span><text:span text:style-name="T76">mensais</text:span><text:span text:style-name="T102"> </text:span><text:span text:style-name="T76">deverão</text:span><text:span text:style-name="T102"> </text:span><text:span text:style-name="T76">seguir</text:span><text:span text:style-name="T102"> </text:span><text:span text:style-name="T76">o</text:span><text:span text:style-name="T102"> </text:span><text:span text:style-name="T76">preconizado</text:span><text:span text:style-name="T102"> n</text:span><text:span text:style-name="T264">o</text:span><text:span text:style-name="T102"> Ant</text:span><text:span text:style-name="T103">e</text:span><text:span text:style-name="T102">Projeto </text:span><text:span text:style-name="T76">e</text:span><text:span text:style-name="T102"> </text:span><text:span text:style-name="T76">nas</text:span><text:span text:style-name="T102"> </text:span><text:span text:style-name="T76">especificações</text:span><text:span text:style-name="T102"> </text:span><text:span text:style-name="T76">de</text:span><text:span text:style-name="T102"> </text:span><text:span text:style-name="T76">serviço</text:span><text:span text:style-name="T102"> </text:span><text:span text:style-name="T76">da</text:span><text:span text:style-name="T102"> </text:span><text:span text:style-name="T76">DESO,</text:span><text:span text:style-name="T102"> </text:span><text:span text:style-name="T76">sendo</text:span><text:span text:style-name="T102"> </text:span><text:span text:style-name="T76">posteriormente</text:span><text:span text:style-name="T102"> </text:span><text:span text:style-name="T76">atestadas</text:span><text:span text:style-name="T102"> </text:span><text:span text:style-name="T76">pelo</text:span><text:span text:style-name="T102"> </text:span><text:span text:style-name="T76">Engenheiro</text:span><text:span text:style-name="T102"> </text:span><text:span text:style-name="T76">Fiscal</text:span><text:span text:style-name="T102"> </text:span><text:span text:style-name="T76">do</text:span><text:span text:style-name="T102"> </text:span><text:span text:style-name="T76">Contrato.</text:span><text:span text:style-name="T102"> </text:span></text:p>
      <text:p text:style-name="P116"/>
      <text:p text:style-name="P27"><text:span text:style-name="T113">17.3</text:span><text:span text:style-name="T158">- Nas</text:span><text:span text:style-name="T223"> </text:span><text:span text:style-name="T158">medições</text:span><text:span text:style-name="T223"> </text:span><text:span text:style-name="T158">deve</text:span><text:span text:style-name="T223"> </text:span><text:span text:style-name="T158">constar</text:span><text:span text:style-name="T223"> </text:span><text:span text:style-name="T158">Folhas</text:span><text:span text:style-name="T223"> </text:span><text:span text:style-name="T158">Resumo</text:span><text:span text:style-name="T223"> </text:span><text:span text:style-name="T158">com</text:span><text:span text:style-name="T223"> </text:span><text:span text:style-name="T158">a</text:span><text:span text:style-name="T223"> </text:span><text:span text:style-name="T158">relação</text:span><text:span text:style-name="T223"> </text:span><text:span text:style-name="T158">de</text:span><text:span text:style-name="T223"> </text:span><text:span text:style-name="T158">serviços,</text:span><text:span text:style-name="T223"> </text:span><text:span text:style-name="T158">quantidades</text:span><text:span text:style-name="T223"> </text:span><text:span text:style-name="T158">parciais</text:span><text:span text:style-name="T223"> </text:span><text:span text:style-name="T158">e</text:span><text:span text:style-name="T223"> </text:span><text:span text:style-name="T158">totais,</text:span><text:span text:style-name="T223"> </text:span><text:span text:style-name="T158">conforme</text:span><text:span text:style-name="T223"> </text:span><text:span text:style-name="T164">Quadro</text:span><text:span text:style-name="T168"> </text:span><text:span text:style-name="T164">01-Cronograma</text:span><text:span text:style-name="T168"> </text:span><text:span text:style-name="T164">Físico-Financeiro</text:span><text:span text:style-name="T168"> </text:span><text:span text:style-name="T164">(Anexo</text:span><text:span text:style-name="T168"> </text:span><text:span text:style-name="T164">I).</text:span></text:p>
      <text:p text:style-name="P27"/>
      <text:p text:style-name="P27"><text:span text:style-name="T213">CLÁUSULA XVIII –</text:span><text:span text:style-name="T283"> <text:s/>DOS RECUROS FINANCEIROS</text:span></text:p>
      <text:p text:style-name="P81"/>
      <text:p text:style-name="P79"><text:span text:style-name="T47">18.1 - </text:span><text:span text:style-name="T202">Os recursos</text:span><text:span text:style-name="T195"> </text:span><text:span text:style-name="T253">financeiros </text:span><text:span text:style-name="T201">para pagamento das obras e serviços objeto deste Contrato são provenientes do </text:span><text:span text:style-name="T192">PAC 2 – Ministério das Cidades – Termo de Compromisso nº 413181-29/2013</text:span><text:span text:style-name="T201">.</text:span></text:p>
      <text:p text:style-name="P77"/>
      <text:list xml:id="list29457976" text:continue-list="list29480783" text:style-name="WW8Num9">
        <text:list-header>
          <text:p text:style-name="P454"><text:span text:style-name="T213">CLÁUSULA XIX </text:span><text:span text:style-name="T281">– DO VALOR </text:span></text:p>
        </text:list-header>
      </text:list>
      <text:p text:style-name="P76"/>
      <text:p text:style-name="P72"><text:span text:style-name="T295">19.1</text:span><text:span text:style-name="T292">- </text:span><text:span text:style-name="T303">O Valor total deste Contrato é de R$.......(................), conforme proposta de preços vencedora do RDC Presencial nº 001/2013.</text:span></text:p>
      <text:p text:style-name="P27"/>
      <text:p text:style-name="P27"><text:span text:style-name="T213">CLÁUSULA XX </text:span><text:span text:style-name="T283"><text:s/>– REMUNERAÇÃO OU PRÊMIO</text:span></text:p>
      <text:p text:style-name="P10"/>
      <text:p text:style-name="P153"><text:span text:style-name="T11">20.1</text:span>- <text:span text:style-name="T6">Mensalmente</text:span><text:span text:style-name="T28"> </text:span><text:span text:style-name="T6">será</text:span><text:span text:style-name="T28"> </text:span><text:span text:style-name="T6">verificado</text:span><text:span text:style-name="T28"> </text:span><text:span text:style-name="T6">o</text:span><text:span text:style-name="T28"> </text:span><text:span text:style-name="T6">avanço</text:span><text:span text:style-name="T28"> </text:span><text:span text:style-name="T6">físico</text:span><text:span text:style-name="T28"> </text:span><text:span text:style-name="T6">da</text:span><text:span text:style-name="T28"> </text:span><text:span text:style-name="T6">execução</text:span><text:span text:style-name="T28"> </text:span><text:span text:style-name="T6">dos</text:span><text:span text:style-name="T28"> </text:span><text:span text:style-name="T6">serviços,</text:span><text:span text:style-name="T28"> </text:span><text:span text:style-name="T6">bem</text:span><text:span text:style-name="T28"> </text:span><text:span text:style-name="T6">como</text:span><text:span text:style-name="T28"> </text:span><text:span text:style-name="T6">o</text:span><text:span text:style-name="T28"> </text:span><text:span text:style-name="T6">acompanhamento</text:span><text:span text:style-name="T28"> </text:span><text:span text:style-name="T6">do</text:span><text:span text:style-name="T28"> </text:span><text:span text:style-name="T6">padrão</text:span><text:span text:style-name="T28"> </text:span><text:span text:style-name="T6">de</text:span><text:span text:style-name="T28"> </text:span><text:span text:style-name="T6">qualidade</text:span><text:span text:style-name="T28"> </text:span><text:span text:style-name="T6">dos</text:span><text:span text:style-name="T28"> </text:span><text:span text:style-name="T6">mesmos.</text:span><text:span text:style-name="T28"> </text:span><text:span text:style-name="T6">Desta</text:span><text:span text:style-name="T28"> </text:span><text:span text:style-name="T6">forma,</text:span><text:span text:style-name="T28"> </text:span><text:span text:style-name="T6">os</text:span><text:span text:style-name="T28"> </text:span><text:span text:style-name="T6">pagamentos</text:span><text:span text:style-name="T28"> </text:span><text:span text:style-name="T6">serão</text:span><text:span text:style-name="T28"> </text:span><text:span text:style-name="T6">efetuados</text:span><text:span text:style-name="T28"> </text:span><text:span text:style-name="T6">por</text:span><text:span text:style-name="T28"> </text:span><text:span text:style-name="T6">meio</text:span><text:span text:style-name="T28"> </text:span><text:span text:style-name="T6">de</text:span><text:span text:style-name="T28"> </text:span><text:span text:style-name="T6">medições</text:span><text:span text:style-name="T28"> </text:span><text:span text:style-name="T6">mensais,</text:span><text:span text:style-name="T28"> </text:span><text:span text:style-name="T6">respeitando-se</text:span><text:span text:style-name="T28"> </text:span><text:span text:style-name="T6">a</text:span><text:span text:style-name="T28"> </text:span><text:span text:style-name="T6">fração</text:span><text:span text:style-name="T28"> </text:span><text:span text:style-name="T6">do</text:span><text:span text:style-name="T28"> </text:span><text:span text:style-name="T6">total</text:span><text:span text:style-name="T28"> </text:span><text:span text:style-name="T6">de</text:span><text:span text:style-name="T28"> </text:span><text:span text:style-name="T6">serviço</text:span><text:span text:style-name="T28"> </text:span><text:span text:style-name="T6">executado</text:span><text:span text:style-name="T28"> </text:span><text:span text:style-name="T6">frente</text:span><text:span text:style-name="T28"> </text:span><text:span text:style-name="T6">ao</text:span><text:span text:style-name="T28"> </text:span><text:span text:style-name="T6">planejado</text:span><text:span text:style-name="T28"> </text:span><text:span text:style-name="T6">para</text:span><text:span text:style-name="T28"> </text:span><text:span text:style-name="T6">o</text:span><text:span text:style-name="T28"> </text:span><text:span text:style-name="T6">segmento,</text:span><text:span text:style-name="T28"> </text:span><text:span text:style-name="T6">os</text:span><text:span text:style-name="T28"> </text:span><text:span text:style-name="T6">valores</text:span><text:span text:style-name="T28"> </text:span><text:span text:style-name="T6">unitários</text:span><text:span text:style-name="T28"> </text:span><text:span text:style-name="T6">ofertados</text:span><text:span text:style-name="T28"> </text:span><text:span text:style-name="T6">pela</text:span><text:span text:style-name="T28"> </text:span><text:span text:style-name="T6">contratada</text:span><text:span text:style-name="T28"> </text:span><text:span text:style-name="T6">constante</text:span><text:span text:style-name="T28"> </text:span><text:span text:style-name="T6">do</text:span><text:span text:style-name="T28"> </text:span><text:span text:style-name="T137">Quadro</text:span><text:span text:style-name="T138"> </text:span><text:span text:style-name="T137">01</text:span><text:span text:style-name="T139"> </text:span><text:span text:style-name="T138">–</text:span><text:span text:style-name="T139"> </text:span><text:span text:style-name="T137">Cronograma</text:span><text:span text:style-name="T138"> </text:span><text:span text:style-name="T137">Financeiro</text:span><text:span text:style-name="T127">.</text:span></text:p>
      <text:p text:style-name="P27"/>
      <text:p text:style-name="P27"><text:span text:style-name="T43">20.2</text:span><text:span text:style-name="T76">- De</text:span><text:span text:style-name="T102"> </text:span><text:span text:style-name="T76">acordo</text:span><text:span text:style-name="T102"> </text:span><text:span text:style-name="T76">com</text:span><text:span text:style-name="T102"> </text:span><text:span text:style-name="T76">o</text:span><text:span text:style-name="T102"> </text:span><text:span text:style-name="T76">proposto</text:span><text:span text:style-name="T102"> </text:span><text:span text:style-name="T76">na</text:span><text:span text:style-name="T102"> </text:span><text:span text:style-name="T76">planilha,</text:span><text:span text:style-name="T102"> </text:span><text:span text:style-name="T76">independente</text:span><text:span text:style-name="T102"> </text:span><text:span text:style-name="T76">do</text:span><text:span text:style-name="T102"> </text:span><text:span text:style-name="T76">critério</text:span><text:span text:style-name="T102"> </text:span><text:span text:style-name="T76">de</text:span><text:span text:style-name="T102"> </text:span><text:span text:style-name="T76">elaboração</text:span><text:span text:style-name="T102"> </text:span><text:span text:style-name="T76">da</text:span><text:span text:style-name="T102"> </text:span><text:span text:style-name="T76">proposta</text:span><text:span text:style-name="T102"> </text:span><text:span text:style-name="T76">pelo</text:span><text:span text:style-name="T102"> </text:span><text:span text:style-name="T76">contratado,</text:span><text:span text:style-name="T102"> </text:span><text:span text:style-name="T76">a</text:span><text:span text:style-name="T102"> </text:span><text:span text:style-name="T76">DESO</text:span><text:span text:style-name="T102"> </text:span><text:span text:style-name="T76">se</text:span><text:span text:style-name="T102"> </text:span><text:span text:style-name="T76">propõe</text:span><text:span text:style-name="T102"> </text:span><text:span text:style-name="T76">a</text:span><text:span text:style-name="T102"> </text:span><text:span text:style-name="T76">realizar</text:span><text:span text:style-name="T102"> </text:span><text:span text:style-name="T76">os</text:span><text:span text:style-name="T102"> </text:span><text:span text:style-name="T76">pagamentos,</text:span><text:span text:style-name="T102"> </text:span><text:span text:style-name="T76">em</text:span><text:span text:style-name="T102"> </text:span><text:span text:style-name="T76">cada</text:span><text:span text:style-name="T102"> </text:span><text:span text:style-name="T76">grupo</text:span><text:span text:style-name="T102"> </text:span><text:span text:style-name="T76">de</text:span><text:span text:style-name="T102"> </text:span><text:span text:style-name="T76">serviços,</text:span><text:span text:style-name="T102"> </text:span><text:span text:style-name="T76">limitados</text:span><text:span text:style-name="T102"> </text:span><text:span text:style-name="T76">a</text:span><text:span text:style-name="T102"> </text:span><text:span text:style-name="T76">um</text:span><text:span text:style-name="T102"> </text:span><text:span text:style-name="T76">percentual</text:span><text:span text:style-name="T102"> </text:span><text:span text:style-name="T76">sobre</text:span><text:span text:style-name="T102"> </text:span><text:span text:style-name="T76">o</text:span><text:span text:style-name="T102"> </text:span><text:span text:style-name="T76">preço</text:span><text:span text:style-name="T102"> </text:span><text:span text:style-name="T76">global</text:span><text:span text:style-name="T102"> </text:span><text:span text:style-name="T76">ofertado,</text:span><text:span text:style-name="T102"> </text:span><text:span text:style-name="T76">conforme</text:span><text:span text:style-name="T102"> </text:span><text:span text:style-name="T76">indicado</text:span><text:span text:style-name="T102"> </text:span><text:span text:style-name="T76">no</text:span><text:span text:style-name="T102"> </text:span><text:span text:style-name="T170">Quadro</text:span><text:span text:style-name="T172"> </text:span><text:span text:style-name="T170">02</text:span><text:span text:style-name="T223"> </text:span><text:span text:style-name="T172">–</text:span><text:span text:style-name="T223"> </text:span><text:span text:style-name="T170">Critérios</text:span><text:span text:style-name="T172"> </text:span><text:span text:style-name="T170">de</text:span><text:span text:style-name="T172"> </text:span><text:span text:style-name="T170">Pagamento</text:span><text:span text:style-name="T163">.</text:span></text:p>
      <text:p text:style-name="P27"><text:soft-page-break/></text:p>
      <text:p text:style-name="P27"><text:span text:style-name="T169">20.3</text:span><text:span text:style-name="T163">- O</text:span><text:span text:style-name="T167"> </text:span><text:span text:style-name="T163">fornecimento</text:span><text:span text:style-name="T167"> </text:span><text:span text:style-name="T163">de</text:span><text:span text:style-name="T167"> </text:span><text:span text:style-name="T163">materiais</text:span><text:span text:style-name="T167"> </text:span><text:span text:style-name="T163">será</text:span><text:span text:style-name="T167"> </text:span><text:span text:style-name="T163">medido</text:span><text:span text:style-name="T167"> </text:span><text:span text:style-name="T163">nos</text:span><text:span text:style-name="T167"> </text:span><text:span text:style-name="T163">meses</text:span><text:span text:style-name="T167"> </text:span><text:span text:style-name="T163">previstos</text:span><text:span text:style-name="T167"> </text:span><text:span text:style-name="T163">no</text:span><text:span text:style-name="T167"> </text:span><text:span text:style-name="T170">Quadro</text:span><text:span text:style-name="T172"> </text:span><text:span text:style-name="T170">01</text:span><text:span text:style-name="T167"> </text:span><text:span text:style-name="T172">–</text:span><text:span text:style-name="T167"> </text:span><text:span text:style-name="T170">Cronograma</text:span><text:span text:style-name="T172"> </text:span><text:span text:style-name="T170">Financeiro</text:span><text:span text:style-name="T163">,</text:span><text:span text:style-name="T167"> </text:span><text:span text:style-name="T163">nas</text:span><text:span text:style-name="T167"> </text:span><text:span text:style-name="T163">seguintes</text:span><text:span text:style-name="T167"> </text:span><text:span text:style-name="T163">proporções:</text:span></text:p>
      <text:p text:style-name="P27"/>
      <text:list xml:id="list29468596" text:continue-list="list8124953630743189826" text:style-name="WW8Num8">
        <text:list-item>
          <text:p text:style-name="P337">60%<text:span text:style-name="T101"> </text:span>do<text:span text:style-name="T101"> </text:span>valor<text:span text:style-name="T101"> </text:span>previsto<text:span text:style-name="T101"> </text:span>de<text:span text:style-name="T101"> </text:span>cada<text:span text:style-name="T101"> </text:span>fornecimento<text:span text:style-name="T101"> </text:span>na<text:span text:style-name="T101"> </text:span>entrega<text:span text:style-name="T101"> </text:span>do<text:span text:style-name="T101"> </text:span>material<text:span text:style-name="T101"> </text:span>na<text:span text:style-name="T101"> </text:span>obra,<text:span text:style-name="T101"> </text:span>mediante<text:span text:style-name="T101"> </text:span>comprovação<text:span text:style-name="T101"> </text:span>com<text:span text:style-name="T101"> </text:span>nota<text:span text:style-name="T101"> </text:span>fiscal;</text:p>
        </text:list-item>
        <text:list-item>
          <text:p text:style-name="P337">40%<text:span text:style-name="T101"> </text:span>do<text:span text:style-name="T101"> </text:span>valor<text:span text:style-name="T101"> </text:span>previsto<text:span text:style-name="T101"> </text:span>na<text:span text:style-name="T101"> </text:span>efetiva<text:span text:style-name="T101"> </text:span>aplicação<text:span text:style-name="T101"> </text:span>deste<text:span text:style-name="T101"> </text:span>material<text:span text:style-name="T101"> </text:span>no<text:span text:style-name="T101"> </text:span>empreendimento<text:span text:style-name="T101"> </text:span>conforme<text:span text:style-name="T101"> </text:span>projeto,<text:span text:style-name="T101"> </text:span>a<text:span text:style-name="T101"> </text:span>ser<text:span text:style-name="T101"> </text:span>medido<text:span text:style-name="T101"> </text:span>no<text:span text:style-name="T101"> </text:span>mês<text:span text:style-name="T101"> </text:span>da<text:span text:style-name="T101"> </text:span>conclusão<text:span text:style-name="T101"> </text:span>da<text:span text:style-name="T101"> </text:span>instalação.</text:p>
        </text:list-item>
      </text:list>
      <text:p text:style-name="P27"/>
      <text:p text:style-name="P27"><text:span text:style-name="T47">20.4</text:span>- Os<text:span text:style-name="T101"> </text:span>Projetos<text:span text:style-name="T101"> </text:span>Básico<text:span text:style-name="T101"> </text:span>e<text:span text:style-name="T101"> </text:span>Executivo<text:span text:style-name="T101"> </text:span>serão<text:span text:style-name="T101"> </text:span>medidos<text:span text:style-name="T101"> </text:span>conforme<text:span text:style-name="T101"> </text:span>abaixo:</text:p>
      <text:p text:style-name="P27"/>
      <text:p text:style-name="P27"><text:span text:style-name="T117">Primeira</text:span><text:span text:style-name="T121"> </text:span><text:span text:style-name="T123">Parcela</text:span><text:span text:style-name="T121"> </text:span><text:span text:style-name="T160">-</text:span><text:span text:style-name="T224"> </text:span><text:span text:style-name="T161">Referente</text:span><text:span text:style-name="T225"> </text:span><text:span text:style-name="T227">a</text:span><text:span text:style-name="T225"> </text:span><text:span text:style-name="T227">5%</text:span><text:span text:style-name="T225"> </text:span><text:span text:style-name="T227">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225"> </text:span><text:span text:style-name="T227">a</text:span><text:span text:style-name="T224"> </text:span><text:span text:style-name="T226">10</text:span><text:span text:style-name="T224"> </text:span><text:span text:style-name="T226">(dez)</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Plano</text:span><text:span text:style-name="T224"> </text:span><text:span text:style-name="T226">de</text:span><text:span text:style-name="T224"> </text:span><text:span text:style-name="T226">Trabalho</text:span><text:span text:style-name="T224"> </text:span><text:span text:style-name="T226">Consolidado</text:span><text:span text:style-name="T224"> </text:span><text:span text:style-name="T161">-</text:span><text:span text:style-name="T225"> </text:span><text:span text:style-name="T224"><text:s/></text:span><text:span text:style-name="T226">Produto</text:span><text:span text:style-name="T224"> </text:span><text:span text:style-name="T226">Parcial</text:span><text:span text:style-name="T224"> </text:span><text:span text:style-name="T226">1,</text:span><text:span text:style-name="T224"> </text:span><text:span text:style-name="T226">e</text:span><text:span text:style-name="T224"> </text:span><text:span text:style-name="T226">após</text:span><text:span text:style-name="T224"> </text:span><text:span text:style-name="T226">a</text:span><text:span text:style-name="T224"> </text:span><text:span text:style-name="T226">aprovação</text:span><text:span text:style-name="T224"> </text:span><text:span text:style-name="T226">do</text:span><text:span text:style-name="T224"> </text:span><text:span text:style-name="T161">mesmo;</text:span></text:p>
      <text:p text:style-name="P27"/>
      <text:p text:style-name="P27"><text:span text:style-name="T118">Segunda</text:span><text:span text:style-name="T122"> </text:span><text:span text:style-name="T124">Parcela</text:span><text:span text:style-name="T122"> </text:span><text:span text:style-name="T161">-</text:span><text:span text:style-name="T225"> </text:span><text:span text:style-name="T227">A</text:span><text:span text:style-name="T225"> </text:span><text:span text:style-name="T227">30</text:span><text:span text:style-name="T225"> </text:span><text:span text:style-name="T227">(trinta)</text:span><text:span text:style-name="T225"> </text:span><text:span text:style-name="T227">dias</text:span><text:span text:style-name="T225"> </text:span><text:span text:style-name="T227">da</text:span><text:span text:style-name="T225"> </text:span><text:span text:style-name="T227">data</text:span><text:span text:style-name="T225"> </text:span><text:span text:style-name="T227">de</text:span><text:span text:style-name="T225"> </text:span><text:span text:style-name="T227">recebimento</text:span><text:span text:style-name="T225"> </text:span><text:span text:style-name="T227">da</text:span><text:span text:style-name="T225"> </text:span><text:span text:style-name="T227">Ordem</text:span><text:span text:style-name="T225"> </text:span><text:span text:style-name="T227">de</text:span><text:span text:style-name="T225"> </text:span><text:span text:style-name="T227">Serviço</text:span><text:span text:style-name="T225"> </text:span><text:span text:style-name="T227">pela</text:span><text:span text:style-name="T225"> </text:span><text:span text:style-name="T227">contratada,</text:span><text:span text:style-name="T225"> </text:span><text:span text:style-name="T227">quando</text:span><text:span text:style-name="T225"> </text:span><text:span text:style-name="T227">da</text:span><text:span text:style-name="T225"> </text:span><text:span text:style-name="T227">apresentação</text:span><text:span text:style-name="T225"> </text:span><text:span text:style-name="T227">do</text:span><text:span text:style-name="T225"> </text:span><text:span text:style-name="T227">Relatório</text:span><text:span text:style-name="T225"> </text:span><text:span text:style-name="T227">de</text:span><text:span text:style-name="T225"> </text:span><text:span text:style-name="T227">Andamento</text:span><text:span text:style-name="T225"> </text:span><text:span text:style-name="T227">de</text:span><text:span text:style-name="T225"> </text:span><text:span text:style-name="T227">Projeto</text:span><text:span text:style-name="T225"> </text:span><text:span text:style-name="T227">-</text:span><text:span text:style-name="T225"> </text:span><text:span text:style-name="T227">RAP</text:span><text:span text:style-name="T225"> </text:span><text:span text:style-name="T227">1</text:span><text:span text:style-name="T161">,</text:span><text:span text:style-name="T225"> </text:span><text:span text:style-name="T227">r</text:span><text:span text:style-name="T161">eferente</text:span><text:span text:style-name="T225"> </text:span><text:span text:style-name="T227">a</text:span><text:span text:style-name="T225"> </text:span><text:span text:style-name="T227">10%</text:span><text:span text:style-name="T225"> </text:span><text:span text:style-name="T227">do</text:span><text:span text:style-name="T225">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p>
      <text:p text:style-name="P123"/>
      <text:p text:style-name="P27"><text:span text:style-name="T117">Terceira</text:span><text:span text:style-name="T121"> </text:span><text:span text:style-name="T123">Parcela</text:span><text:span text:style-name="T121"> </text:span><text:span text:style-name="T160">-</text:span><text:span text:style-name="T224"> </text:span><text:span text:style-name="T226">A</text:span><text:span text:style-name="T224"> </text:span><text:span text:style-name="T226">60</text:span><text:span text:style-name="T224"> </text:span><text:span text:style-name="T226">(sessenta)</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Relatório</text:span><text:span text:style-name="T224"> </text:span><text:span text:style-name="T226">de</text:span><text:span text:style-name="T224"> </text:span><text:span text:style-name="T226">Andamento</text:span><text:span text:style-name="T224"> </text:span><text:span text:style-name="T226">de</text:span><text:span text:style-name="T224"> </text:span><text:span text:style-name="T226">Projeto</text:span><text:span text:style-name="T224"> </text:span><text:span text:style-name="T226">-</text:span><text:span text:style-name="T224"> </text:span><text:span text:style-name="T226">RAP</text:span><text:span text:style-name="T224"> </text:span><text:span text:style-name="T226">2</text:span><text:span text:style-name="T160">,</text:span><text:span text:style-name="T224"> </text:span><text:span text:style-name="T226">r</text:span><text:span text:style-name="T162">eferente</text:span><text:span text:style-name="T223"> </text:span><text:span text:style-name="T158">a</text:span><text:span text:style-name="T223"> </text:span><text:span text:style-name="T158">10%</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7">Quarta</text:span><text:span text:style-name="T224"> </text:span><text:span text:style-name="T117">Parcela</text:span><text:span text:style-name="T224"> </text:span><text:span text:style-name="T226">-</text:span><text:span text:style-name="T224"> </text:span><text:span text:style-name="T226">A</text:span><text:span text:style-name="T224"> </text:span><text:span text:style-name="T226">90</text:span><text:span text:style-name="T224"> </text:span><text:span text:style-name="T226">(noventa)</text:span><text:span text:style-name="T224"> </text:span><text:span text:style-name="T226">dias</text:span><text:span text:style-name="T224"> </text:span><text:span text:style-name="T226">da</text:span><text:span text:style-name="T224"> </text:span><text:span text:style-name="T226">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quando</text:span><text:span text:style-name="T224"> </text:span><text:span text:style-name="T226">da</text:span><text:span text:style-name="T224"> </text:span><text:span text:style-name="T226">apresentação</text:span><text:span text:style-name="T224"> </text:span><text:span text:style-name="T226">do</text:span><text:span text:style-name="T224"> </text:span><text:span text:style-name="T226">Relatório</text:span><text:span text:style-name="T224"> </text:span><text:span text:style-name="T226">de</text:span><text:span text:style-name="T224"> </text:span><text:span text:style-name="T226">Andamento</text:span><text:span text:style-name="T224"> </text:span><text:span text:style-name="T226">de</text:span><text:span text:style-name="T224"> </text:span><text:span text:style-name="T226">Projeto</text:span><text:span text:style-name="T224"> </text:span><text:span text:style-name="T226">-</text:span><text:span text:style-name="T224"> </text:span><text:span text:style-name="T226">RAP</text:span><text:span text:style-name="T224"> </text:span><text:span text:style-name="T226">3</text:span><text:span text:style-name="T224"> </text:span><text:span text:style-name="T226">e</text:span><text:span text:style-name="T224"> </text:span><text:span text:style-name="T226">do</text:span><text:span text:style-name="T224"> </text:span><text:span text:style-name="T226">Estudo</text:span><text:span text:style-name="T224"> </text:span><text:span text:style-name="T226">de</text:span><text:span text:style-name="T224"> </text:span><text:span text:style-name="T226">Concepção</text:span><text:span text:style-name="T160">,</text:span><text:span text:style-name="T224"> </text:span><text:span text:style-name="T160">r</text:span><text:span text:style-name="T162">eferente</text:span><text:span text:style-name="T223"> </text:span><text:span text:style-name="T158">a</text:span><text:span text:style-name="T223"> </text:span><text:span text:style-name="T158">10%</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Quint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20</text:span><text:span text:style-name="T223"> </text:span><text:span text:style-name="T158">(cento</text:span><text:span text:style-name="T223"> </text:span><text:span text:style-name="T158">e</text:span><text:span text:style-name="T223"> </text:span><text:span text:style-name="T158">vinte)</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4</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Sext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50</text:span><text:span text:style-name="T223"> </text:span><text:span text:style-name="T158">(cento</text:span><text:span text:style-name="T223"> </text:span><text:span text:style-name="T158">e</text:span><text:span text:style-name="T223"> </text:span><text:span text:style-name="T158">cinqu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162">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5</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Sétim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180</text:span><text:span text:style-name="T223"> </text:span><text:span text:style-name="T158">(cento</text:span><text:span text:style-name="T223"> </text:span><text:span text:style-name="T158">e</text:span><text:span text:style-name="T223"> </text:span><text:span text:style-name="T158">oit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6</text:span><text:span text:style-name="T223"> </text:span><text:span text:style-name="T158">e</text:span><text:span text:style-name="T223"> </text:span><text:span text:style-name="T158">Licença</text:span><text:span text:style-name="T223"> </text:span><text:span text:style-name="T158">de</text:span><text:span text:style-name="T223"> </text:span><text:span text:style-name="T158">Instalação,</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Oitav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10</text:span><text:span text:style-name="T223"> </text:span><text:span text:style-name="T158">(duzentos</text:span><text:span text:style-name="T223"> </text:span><text:span text:style-name="T158">e</text:span><text:span text:style-name="T223"> </text:span><text:span text:style-name="T158">dez)</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7</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Non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40</text:span><text:span text:style-name="T223"> </text:span><text:span text:style-name="T158">(duzentos</text:span><text:span text:style-name="T223"> </text:span><text:span text:style-name="T158">e</text:span><text:span text:style-name="T223"> </text:span><text:span text:style-name="T158">quar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8</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Décim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270</text:span><text:span text:style-name="T223"> </text:span><text:span text:style-name="T158">(duzentos</text:span><text:span text:style-name="T223"> </text:span><text:span text:style-name="T158">e</text:span><text:span text:style-name="T223"> </text:span><text:span text:style-name="T158">set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9</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5%</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text:soft-page-break/></text:p>
      <text:p text:style-name="P27"><text:span text:style-name="T120">Décima </text:span><text:span text:style-name="T113">Primeir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300</text:span><text:span text:style-name="T223"> </text:span><text:span text:style-name="T158">(trezentos)</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10</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20">Décima </text:span><text:span text:style-name="T113">Segunda</text:span><text:span text:style-name="T120"> </text:span><text:span text:style-name="T113">Parcela</text:span><text:span text:style-name="T120"> </text:span><text:span text:style-name="T162">-</text:span><text:span text:style-name="T223"> </text:span><text:span text:style-name="T158">A</text:span><text:span text:style-name="T223"> </text:span><text:span text:style-name="T158">330</text:span><text:span text:style-name="T223"> </text:span><text:span text:style-name="T158">(trezentos</text:span><text:span text:style-name="T223"> </text:span><text:span text:style-name="T158">e</text:span><text:span text:style-name="T223"> </text:span><text:span text:style-name="T158">tri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3"> </text:span><text:span text:style-name="T158">quando</text:span><text:span text:style-name="T223"> </text:span><text:span text:style-name="T158">da</text:span><text:span text:style-name="T223"> </text:span><text:span text:style-name="T158">apresentação</text:span><text:span text:style-name="T223"> </text:span><text:span text:style-name="T158">do</text:span><text:span text:style-name="T223"> </text:span><text:span text:style-name="T158">Relatório</text:span><text:span text:style-name="T223"> </text:span><text:span text:style-name="T158">de</text:span><text:span text:style-name="T223"> </text:span><text:span text:style-name="T158">Andamento</text:span><text:span text:style-name="T223"> </text:span><text:span text:style-name="T158">de</text:span><text:span text:style-name="T223"> </text:span><text:span text:style-name="T158">Projeto</text:span><text:span text:style-name="T223"> </text:span><text:span text:style-name="T158">-</text:span><text:span text:style-name="T223"> </text:span><text:span text:style-name="T158">RAP</text:span><text:span text:style-name="T223"> </text:span><text:span text:style-name="T158">11</text:span><text:span text:style-name="T162">,</text:span><text:span text:style-name="T223"> </text:span><text:span text:style-name="T158">r</text:span><text:span text:style-name="T162">eferente</text:span><text:span text:style-name="T223"> </text:span><text:span text:style-name="T158">a</text:span><text:span text:style-name="T223"> </text:span><text:span text:style-name="T158">10%</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158">;</text:span></text:p>
      <text:p text:style-name="P27"/>
      <text:p text:style-name="P27"><text:span text:style-name="T116">Décima</text:span><text:span text:style-name="T120"> </text:span><text:span text:style-name="T113">Terceira</text:span><text:span text:style-name="T120"> </text:span><text:span text:style-name="T113">Parcela</text:span><text:span text:style-name="T120"> </text:span><text:span text:style-name="T162">-</text:span><text:span text:style-name="T223"> </text:span><text:span text:style-name="T158">Esta</text:span><text:span text:style-name="T223"> </text:span><text:span text:style-name="T158">parcela</text:span><text:span text:style-name="T223"> </text:span><text:span text:style-name="T158">será</text:span><text:span text:style-name="T223"> </text:span><text:span text:style-name="T158">paga</text:span><text:span text:style-name="T223"> </text:span><text:span text:style-name="T158">após</text:span><text:span text:style-name="T223"> </text:span><text:span text:style-name="T158">a</text:span><text:span text:style-name="T223"> </text:span><text:span text:style-name="T158">entrega</text:span><text:span text:style-name="T223"> </text:span><text:span text:style-name="T158">final</text:span><text:span text:style-name="T223"> </text:span><text:span text:style-name="T158">dos</text:span><text:span text:style-name="T223"> </text:span><text:span text:style-name="T158">projetos</text:span><text:span text:style-name="T223"> </text:span><text:span text:style-name="T158">prevista</text:span><text:span text:style-name="T223"> </text:span><text:span text:style-name="T158">para</text:span><text:span text:style-name="T223"> </text:span><text:span text:style-name="T158">360</text:span><text:span text:style-name="T223"> </text:span><text:span text:style-name="T158">(trezentos</text:span><text:span text:style-name="T223"> </text:span><text:span text:style-name="T158">e</text:span><text:span text:style-name="T223"> </text:span><text:span text:style-name="T158">sessenta)</text:span><text:span text:style-name="T223"> </text:span><text:span text:style-name="T158">dias</text:span><text:span text:style-name="T223"> </text:span><text:span text:style-name="T158">da</text:span><text:span text:style-name="T223"> </text:span><text:span text:style-name="T160">data</text:span><text:span text:style-name="T224"> </text:span><text:span text:style-name="T226">de</text:span><text:span text:style-name="T224"> </text:span><text:span text:style-name="T226">recebimento</text:span><text:span text:style-name="T224"> </text:span><text:span text:style-name="T226">da</text:span><text:span text:style-name="T224"> </text:span><text:span text:style-name="T226">Ordem</text:span><text:span text:style-name="T224"> </text:span><text:span text:style-name="T226">de</text:span><text:span text:style-name="T224"> </text:span><text:span text:style-name="T226">Serviço</text:span><text:span text:style-name="T224"> </text:span><text:span text:style-name="T226">pela</text:span><text:span text:style-name="T224"> </text:span><text:span text:style-name="T226">contratada,</text:span><text:span text:style-name="T224"> </text:span><text:span text:style-name="T226">mediante</text:span><text:span text:style-name="T224"> </text:span><text:span text:style-name="T226">aprovação</text:span><text:span text:style-name="T224"> </text:span><text:span text:style-name="T226">do</text:span><text:span text:style-name="T224"> </text:span><text:span text:style-name="T226">projeto,</text:span><text:span text:style-name="T224"> </text:span><text:span text:style-name="T226">sem</text:span><text:span text:style-name="T224"> </text:span><text:span text:style-name="T226">restrições,</text:span><text:span text:style-name="T224"> </text:span><text:span text:style-name="T226">referente</text:span><text:span text:style-name="T224"> </text:span><text:span text:style-name="T226">a</text:span><text:span text:style-name="T224"> </text:span><text:span text:style-name="T226">10</text:span><text:span text:style-name="T162">%</text:span><text:span text:style-name="T223"> </text:span><text:span text:style-name="T225">do </text:span><text:span text:style-name="T227">valor</text:span><text:span text:style-name="T225"> </text:span><text:span text:style-name="T227">referente</text:span><text:span text:style-name="T225"> </text:span><text:span text:style-name="T227">ao</text:span><text:span text:style-name="T225"> </text:span><text:span text:style-name="T227">projeto</text:span><text:span text:style-name="T225"> </text:span><text:span text:style-name="T227">constante</text:span><text:span text:style-name="T225"> </text:span><text:span text:style-name="T227">do</text:span><text:span text:style-name="T225"> </text:span><text:span text:style-name="T227">contrato</text:span><text:span text:style-name="T223">. </text:span></text:p>
      <text:p text:style-name="P27"/>
      <text:p text:style-name="P27"><text:span text:style-name="T213">CLÁUSULA XXI </text:span><text:span text:style-name="T283"><text:s/>– DOS PAGAMENTOS</text:span></text:p>
      <text:p text:style-name="P27"/>
      <text:p text:style-name="P27"><text:span text:style-name="T43">21.1</text:span><text:span text:style-name="T76">- A</text:span><text:span text:style-name="T102"> </text:span><text:span text:style-name="T76">DESO</text:span><text:span text:style-name="T102"> </text:span><text:span text:style-name="T76">pagará</text:span><text:span text:style-name="T102"> </text:span><text:span text:style-name="T76">à</text:span><text:span text:style-name="T102"> </text:span><text:span text:style-name="T76">contratada</text:span><text:span text:style-name="T102"> </text:span><text:span text:style-name="T76">pelos</text:span><text:span text:style-name="T102"> </text:span><text:span text:style-name="T76">serviços</text:span><text:span text:style-name="T102"> </text:span><text:span text:style-name="T76">contratados</text:span><text:span text:style-name="T102"> </text:span><text:span text:style-name="T76">e</text:span><text:span text:style-name="T102"> </text:span><text:span text:style-name="T76">executados,</text:span><text:span text:style-name="T102"> </text:span><text:span text:style-name="T76">de</text:span><text:span text:style-name="T102"> </text:span><text:span text:style-name="T76">acordo</text:span><text:span text:style-name="T102"> </text:span><text:span text:style-name="T76">com</text:span><text:span text:style-name="T102"> </text:span><text:span text:style-name="T76">o</text:span><text:span text:style-name="T102"> </text:span><text:span text:style-name="T164">Quadro</text:span><text:span text:style-name="T168"> </text:span><text:span text:style-name="T164">02</text:span><text:span text:style-name="T168"> </text:span><text:span text:style-name="T164">(Anexo</text:span><text:span text:style-name="T168"> </text:span><text:span text:style-name="T164">I)</text:span><text:span text:style-name="T163">,</text:span><text:span text:style-name="T167"> </text:span><text:span text:style-name="T93">que</text:span><text:span text:style-name="T95"> </text:span><text:span text:style-name="T93">após</text:span><text:span text:style-name="T95"> </text:span><text:span text:style-name="T93">a</text:span><text:span text:style-name="T95"> </text:span><text:span text:style-name="T93">aprovação</text:span><text:span text:style-name="T95"> </text:span><text:span text:style-name="T93">do</text:span><text:span text:style-name="T95"> </text:span><text:span text:style-name="T93">Projeto</text:span><text:span text:style-name="T95"> </text:span><text:span text:style-name="T93">Básico</text:span><text:span text:style-name="T95"> </text:span><text:span text:style-name="T93">poderá</text:span><text:span text:style-name="T95"> </text:span><text:span text:style-name="T93">ser</text:span><text:span text:style-name="T95"> </text:span><text:span text:style-name="T93">ajustado</text:span><text:span text:style-name="T95"> </text:span><text:span text:style-name="T93">mediante</text:span><text:span text:style-name="T95"> </text:span><text:span text:style-name="T93">aprovação</text:span><text:span text:style-name="T87"> </text:span><text:span text:style-name="T93">da</text:span><text:span text:style-name="T95"> </text:span><text:span text:style-name="T93">DESO,</text:span><text:span text:style-name="T95"> </text:span><text:span text:style-name="T93">ressalvada</text:span><text:span text:style-name="T95"> </text:span><text:span text:style-name="T93">a</text:span><text:span text:style-name="T95"> </text:span><text:span text:style-name="T93">incidência</text:span><text:span text:style-name="T95"> </text:span><text:span text:style-name="T93">de</text:span><text:span text:style-name="T95"> </text:span><text:span text:style-name="T93">reajustamento</text:span><text:span text:style-name="T95"> </text:span><text:span text:style-name="T93">e</text:span><text:span text:style-name="T95"> </text:span><text:span text:style-name="T93">a</text:span><text:span text:style-name="T95"> </text:span><text:span text:style-name="T93">ocorrência</text:span><text:span text:style-name="T95"> </text:span><text:span text:style-name="T93">de</text:span><text:span text:style-name="T95"> </text:span><text:span text:style-name="T93">imprevistos,</text:span><text:span text:style-name="T95"> </text:span><text:span text:style-name="T93">conforme</text:span><text:span text:style-name="T95"> </text:span><text:span text:style-name="T93">Art.</text:span><text:span text:style-name="T95"> </text:span><text:span text:style-name="T93">9,</text:span><text:span text:style-name="T95"> </text:span><text:span text:style-name="T93">parágrafo</text:span><text:span text:style-name="T95"> </text:span><text:span text:style-name="T93">4°,</text:span><text:span text:style-name="T95"> </text:span><text:span text:style-name="T93">itens</text:span><text:span text:style-name="T95"> </text:span><text:span text:style-name="T93">I</text:span><text:span text:style-name="T95"> </text:span><text:span text:style-name="T93">e</text:span><text:span text:style-name="T95"> </text:span><text:span text:style-name="T93">II</text:span><text:span text:style-name="T95"> </text:span><text:span text:style-name="T93">da</text:span><text:span text:style-name="T95"> </text:span><text:span text:style-name="T93">Lei</text:span><text:span text:style-name="T95"> </text:span><text:span text:style-name="T93">12.462,</text:span><text:span text:style-name="T95"> </text:span><text:span text:style-name="T93">de</text:span><text:span text:style-name="T95"> </text:span><text:span text:style-name="T93">05/08/11.</text:span><text:span text:style-name="T95"> </text:span><text:span text:style-name="T93">Fica</text:span><text:span text:style-name="T95"> </text:span><text:span text:style-name="T93">expressamente</text:span><text:span text:style-name="T95"> </text:span><text:span text:style-name="T93">estabelecido</text:span><text:span text:style-name="T95"> </text:span><text:span text:style-name="T93">que</text:span><text:span text:style-name="T95"> </text:span><text:span text:style-name="T93">os</text:span><text:span text:style-name="T95"> </text:span><text:span text:style-name="T93">preços</text:span><text:span text:style-name="T95"> </text:span><text:span text:style-name="T93">por</text:span><text:span text:style-name="T95"> </text:span><text:span text:style-name="T93">solução</text:span><text:span text:style-name="T95"> </text:span><text:span text:style-name="T93">globalizada</text:span><text:span text:style-name="T95"> </text:span><text:span text:style-name="T93">incluam</text:span><text:span text:style-name="T95"> </text:span><text:span text:style-name="T93">todos</text:span><text:span text:style-name="T95"> </text:span><text:span text:style-name="T93">os</text:span><text:span text:style-name="T95"> </text:span><text:span text:style-name="T93">insumos</text:span><text:span text:style-name="T95"> </text:span><text:span text:style-name="T93">e</text:span><text:span text:style-name="T95"> </text:span><text:span text:style-name="T93">transportes,</text:span><text:span text:style-name="T95"> </text:span><text:span text:style-name="T93">bem</text:span><text:span text:style-name="T95"> </text:span><text:span text:style-name="T93">com</text:span><text:span text:style-name="T95"> </text:span><text:span text:style-name="T93">os</text:span><text:span text:style-name="T95"> </text:span><text:span text:style-name="T93">impostos,</text:span><text:span text:style-name="T95"> </text:span><text:span text:style-name="T93">taxas,</text:span><text:span text:style-name="T95"> </text:span><text:span text:style-name="T93">custos</text:span><text:span text:style-name="T95"> </text:span><text:span text:style-name="T93">financeiros,</text:span><text:span text:style-name="T95"> </text:span><text:span text:style-name="T93">lucros</text:span><text:span text:style-name="T95"> </text:span><text:span text:style-name="T93">e</text:span><text:span text:style-name="T95"> </text:span><text:span text:style-name="T93">bonificações,</text:span><text:span text:style-name="T95"> </text:span><text:span text:style-name="T93">de</text:span><text:span text:style-name="T95"> </text:span><text:span text:style-name="T93">acordo</text:span><text:span text:style-name="T95"> </text:span><text:span text:style-name="T93">com</text:span><text:span text:style-name="T95"> </text:span><text:span text:style-name="T93">as</text:span><text:span text:style-name="T95"> </text:span><text:span text:style-name="T93">condições</text:span><text:span text:style-name="T95"> </text:span><text:span text:style-name="T93">previstas</text:span><text:span text:style-name="T95"> </text:span><text:span text:style-name="T93">nas</text:span><text:span text:style-name="T95"> </text:span><text:span text:style-name="T93">Especificações,</text:span><text:span text:style-name="T95"> </text:span><text:span text:style-name="T93">no</text:span><text:span text:style-name="T95"> </text:span><text:span text:style-name="T93">Edital</text:span><text:span text:style-name="T95"> </text:span><text:span text:style-name="T93">e</text:span><text:span text:style-name="T95"> </text:span><text:span text:style-name="T93">demais</text:span><text:span text:style-name="T95"> </text:span><text:span text:style-name="T93">documentos</text:span><text:span text:style-name="T95"> </text:span><text:span text:style-name="T93">da</text:span><text:span text:style-name="T95"> </text:span><text:span text:style-name="T93">licitação,</text:span><text:span text:style-name="T95"> </text:span><text:span text:style-name="T93">constituindo</text:span><text:span text:style-name="T95"> </text:span><text:span text:style-name="T93">assim</text:span><text:span text:style-name="T95"> </text:span><text:span text:style-name="T93">sua</text:span><text:span text:style-name="T95"> </text:span><text:span text:style-name="T93">única</text:span><text:span text:style-name="T95"> </text:span><text:span text:style-name="T93">remuneração</text:span><text:span text:style-name="T95"> </text:span><text:span text:style-name="T93">pelos</text:span><text:span text:style-name="T95"> </text:span><text:span text:style-name="T93">trabalhos</text:span><text:span text:style-name="T95"> </text:span><text:span text:style-name="T93">contratados</text:span><text:span text:style-name="T95"> </text:span><text:span text:style-name="T93">e</text:span><text:span text:style-name="T95"> </text:span><text:span text:style-name="T93">executados.</text:span></text:p>
      <text:p text:style-name="P27"/>
      <text:p text:style-name="P27"><text:span text:style-name="T43">21.2</text:span>- Obedecendo<text:span text:style-name="T101"> </text:span>ao<text:span text:style-name="T101"> </text:span>Cronograma<text:span text:style-name="T101"> </text:span>Físico-Financeiro<text:span text:style-name="T101"> </text:span>apresentado,<text:span text:style-name="T101"> </text:span>será<text:span text:style-name="T101"> </text:span>procedida<text:span text:style-name="T101"> </text:span>a<text:span text:style-name="T101"> </text:span>medição<text:span text:style-name="T101"> </text:span>dos<text:span text:style-name="T101"> </text:span>serviços.<text:span text:style-name="T101"> </text:span>O<text:span text:style-name="T101"> </text:span>contratado<text:span text:style-name="T101"> </text:span>deverá<text:span text:style-name="T101"> </text:span>apresentar<text:span text:style-name="T101"> </text:span>na<text:span text:style-name="T101"> </text:span>sede<text:span text:style-name="T101"> </text:span>da<text:span text:style-name="T101"> </text:span>DESO,<text:span text:style-name="T101"> </text:span>as<text:span text:style-name="T101"> </text:span>notas<text:span text:style-name="T101"> </text:span>fiscais<text:span text:style-name="T101"> </text:span>corresondentes<text:span text:style-name="T101"> </text:span>à<text:span text:style-name="T101"> </text:span>medição,<text:span text:style-name="T101"> </text:span>que<text:span text:style-name="T101"> </text:span>será<text:span text:style-name="T101"> </text:span>encaminhada<text:span text:style-name="T101"> </text:span>à<text:span text:style-name="T101"> </text:span>Fiscalização<text:span text:style-name="T101"> </text:span>e<text:span text:style-name="T101"> </text:span>após<text:span text:style-name="T101"> </text:span>devidamente<text:span text:style-name="T101"> </text:span>atestada<text:span text:style-name="T101"> </text:span>encaminhada<text:span text:style-name="T101"> </text:span>para<text:span text:style-name="T101"> </text:span>a<text:span text:style-name="T101"> </text:span>Diretoria<text:span text:style-name="T101"> </text:span>de<text:span text:style-name="T101"> </text:span>Meio<text:span text:style-name="T101"> </text:span>Ambiente<text:span text:style-name="T101"> </text:span>e<text:span text:style-name="T101"> </text:span>Engenharia.</text:p>
      <text:p text:style-name="P27"/>
      <text:p text:style-name="P27"><text:span text:style-name="T113">21.3</text:span><text:span text:style-name="T158"> - Será</text:span><text:span text:style-name="T223"> </text:span><text:span text:style-name="T158">observado</text:span><text:span text:style-name="T223"> </text:span><text:span text:style-name="T158">o</text:span><text:span text:style-name="T223"> </text:span><text:span text:style-name="T158">prazo</text:span><text:span text:style-name="T223"> </text:span><text:span text:style-name="T158">de</text:span><text:span text:style-name="T223"> </text:span><text:span text:style-name="T113">até</text:span><text:span text:style-name="T120"> </text:span><text:span text:style-name="T113">30</text:span><text:span text:style-name="T120"> </text:span><text:span text:style-name="T113">(trinta)</text:span><text:span text:style-name="T120"> </text:span><text:span text:style-name="T113">dias</text:span><text:span text:style-name="T223"> </text:span><text:span text:style-name="T158">para</text:span><text:span text:style-name="T223"> </text:span><text:span text:style-name="T158">pagamento,</text:span><text:span text:style-name="T223"> </text:span><text:span text:style-name="T158">contados</text:span><text:span text:style-name="T223"> </text:span><text:span text:style-name="T158">a</text:span><text:span text:style-name="T223"> </text:span><text:span text:style-name="T158">partir</text:span><text:span text:style-name="T223"> </text:span><text:span text:style-name="T158">da</text:span><text:span text:style-name="T223"> </text:span><text:span text:style-name="T158">data</text:span><text:span text:style-name="T223"> </text:span><text:span text:style-name="T158">de entrada da fatura no Protocolo da</text:span><text:span text:style-name="T223"> </text:span><text:span text:style-name="T158">DESO.</text:span></text:p>
      <text:p text:style-name="P27"/>
      <text:list xml:id="list29468417" text:continue-list="list2837924060573330814" text:style-name="L25">
        <text:list-item>
          <text:p text:style-name="P338">As faturas só serão liberadas para pagamento após aprovadas pela Fiscalização da DESO.</text:p>
        </text:list-item>
      </text:list>
      <text:p text:style-name="P27"/>
      <text:list xml:id="list2298668379539079653" text:style-name="L39">
        <text:list-item>
          <text:p text:style-name="P350">Qualquer erro detectado no documento de cobrança acarretará a devolução do mesmo à licitante vencedora para correções e acertos, iniciando-se, após nova apresentação, a contagem de novos prazos para pagamento.</text:p>
        </text:list-item>
      </text:list>
      <text:p text:style-name="P27"/>
      <text:p text:style-name="P27"><text:span text:style-name="T43">21.4</text:span>-<text:span text:style-name="T242"> Nenhum pagamento será efetuado ao Contratado na pendência de qualquer uma das situações </text:span>abaixo especificadas, sem que isso gere direito a alteração de preços ou compensação financeira:</text:p>
      <text:p text:style-name="P27"/>
      <text:p text:style-name="P191"><text:span text:style-name="T201">a-</text:span><text:span text:style-name="T191"> </text:span><text:span text:style-name="T201">Nota Fiscal e Fatura/Recibo com o mesmo CNPJ constante do processo licitatório e do preâmbulo deste instrumento, constando nos seus anversos, o número do Contrato e da Ordem de Serviço;</text:span></text:p>
      <text:list xml:id="list5208360688599435401" text:style-name="L40">
        <text:list-item>
          <text:p text:style-name="P468"><text:span text:style-name="T317">Quando houver emissão de nota fiscal eletrônica, informamos que a DESO disponibiliza o seguinte endereço eletrônico: </text:span><text:a xlink:type="simple" xlink:href="mailto:nfse@deso-se.com.br"><text:span text:style-name="T316">nfse@deso-se.com.br</text:span></text:a><text:span text:style-name="T317">, para recepcionar as notas fiscais eletrônicas emitidas pelas empresas contratadas.</text:span><text:span text:style-name="T307"> </text:span></text:p>
        </text:list-item>
      </text:list>
      <text:p text:style-name="P321"/>
      <text:p text:style-name="P27"><text:soft-page-break/></text:p>
      <text:p text:style-name="P27">b - Atestação de conformidade do serviço/obra executado;</text:p>
      <text:p text:style-name="P27"/>
      <text:p text:style-name="P27">c - Apresentação da Certidão Negativa de Débito da Previdência Social – CND;</text:p>
      <text:p text:style-name="P27"/>
      <text:p text:style-name="P27">d - Apresentação de Certidão Negativa de Débitos Estadual e Municipal;</text:p>
      <text:p text:style-name="P27"/>
      <text:p text:style-name="P27">e - Apresentação de Certificado de Regularidade do FGTS – CRF;</text:p>
      <text:p text:style-name="P27"/>
      <text:p text:style-name="P27">f - Garantia contratual vigente;</text:p>
      <text:p text:style-name="P27"/>
      <text:p text:style-name="P27">g- Apresentação de Certidão Conjunta Negativa de Débitos relativos a Tributos Federais e à Dívida Ativa da União, bem como a CNDT (Certidão Negativa de Débitos Trbalhistas).</text:p>
      <text:p text:style-name="P190"/>
      <text:p text:style-name="P189"><text:span text:style-name="T69">h)</text:span><text:span text:style-name="T41"> </text:span>Cópia da matrícula da obra no CEI – Cadastro de Empresa Individual, junto ao Instituto Nacional de Seguridade Social – INSS; </text:p>
      <text:p text:style-name="P175"/>
      <text:p text:style-name="P170"><text:span text:style-name="T64">i)</text:span><text:span text:style-name="T76"> Cópia da Anotação de Responsabilidade Técnica – ART junto ao Conselho Regional de Engenharia, Arquitetura e Agronomia de Sergipe <text:s/>- CREA/SE.</text:span></text:p>
      <text:p text:style-name="P68"/>
      <text:p text:style-name="P27"><text:span text:style-name="T43">21.5</text:span>- O<text:span text:style-name="T101"> </text:span>pagamento<text:span text:style-name="T101"> </text:span>referente<text:span text:style-name="T101"> </text:span>a<text:span text:style-name="T101"> </text:span>cada<text:span text:style-name="T101"> </text:span>medição<text:span text:style-name="T101"> </text:span>será<text:span text:style-name="T101"> </text:span>liberado<text:span text:style-name="T101"> </text:span>mediante<text:span text:style-name="T101"> </text:span>comprovação,<text:span text:style-name="T101"> </text:span>pela<text:span text:style-name="T101"> </text:span>contratada,<text:span text:style-name="T101"> </text:span>da<text:span text:style-name="T101"> </text:span>Regularidade<text:span text:style-name="T101"> </text:span>Fiscal<text:span text:style-name="T101"> </text:span>nos<text:span text:style-name="T101"> </text:span>termos<text:span text:style-name="T101"> </text:span>do<text:span text:style-name="T101"> </text:span>Edital.</text:p>
      <text:p text:style-name="P27"/>
      <text:p text:style-name="P27"><text:span text:style-name="T43">21.6</text:span>- Sendo<text:span text:style-name="T101"> </text:span>constatada<text:span text:style-name="T101"> </text:span>qualquer<text:span text:style-name="T101"> </text:span>irregularidade<text:span text:style-name="T101"> </text:span>em<text:span text:style-name="T101"> </text:span>relação<text:span text:style-name="T101"> </text:span>à<text:span text:style-name="T101"> </text:span>situação<text:span text:style-name="T101"> </text:span>cadastral<text:span text:style-name="T101"> </text:span>da<text:span text:style-name="T101"> </text:span>Contratada,<text:span text:style-name="T101"> </text:span>esta<text:span text:style-name="T101"> </text:span>será<text:span text:style-name="T101"> </text:span>formalmente<text:span text:style-name="T101"> </text:span>comunicada<text:span text:style-name="T101"> </text:span>de<text:span text:style-name="T101"> </text:span>sua<text:span text:style-name="T101"> </text:span>situação<text:span text:style-name="T101"> </text:span>irregular,<text:span text:style-name="T101"> </text:span>para<text:span text:style-name="T101"> </text:span>que<text:span text:style-name="T101"> </text:span>apresente<text:span text:style-name="T101"> </text:span>justificativa<text:span text:style-name="T101"> </text:span>e<text:span text:style-name="T101"> </text:span>comprovação<text:span text:style-name="T101"> </text:span>de<text:span text:style-name="T101"> </text:span>regularidade.<text:span text:style-name="T101"> </text:span>Caso<text:span text:style-name="T101"> </text:span>não<text:span text:style-name="T101"> </text:span>se<text:span text:style-name="T101"> </text:span>verifique<text:span text:style-name="T101"> </text:span>que<text:span text:style-name="T101"> </text:span>a<text:span text:style-name="T101"> </text:span>empresa<text:span text:style-name="T101"> </text:span>regularizou<text:span text:style-name="T101"> </text:span>sua<text:span text:style-name="T101"> </text:span>situação,<text:span text:style-name="T101"> </text:span>estará<text:span text:style-name="T101"> </text:span>sujeita<text:span text:style-name="T101"> </text:span>ao<text:span text:style-name="T101"> </text:span>enquadramento<text:span text:style-name="T101"> </text:span>nos<text:span text:style-name="T101"> </text:span>motivos<text:span text:style-name="T101"> </text:span>do<text:span text:style-name="T101"> </text:span>Art.<text:span text:style-name="T101"> </text:span>78,<text:span text:style-name="T101"> </text:span>da<text:span text:style-name="T101"> </text:span>Lei<text:span text:style-name="T101"> </text:span>nº.<text:span text:style-name="T101"> </text:span>8.666/93<text:span text:style-name="T101"> </text:span>e<text:span text:style-name="T101"> </text:span></text:p>
      <text:p text:style-name="P27">alterações<text:span text:style-name="T101"> </text:span>posteriores.</text:p>
      <text:p text:style-name="P27"/>
      <text:p text:style-name="P27"><text:span text:style-name="T43">21.7</text:span>- <text:s/>O Contratante pode deduzir do montante a pagar os valores correspondentes a mul-tas, ressarcimentos ou indenizações devidas pelo Contratado, nos termos deste contrato.</text:p>
      <text:p text:style-name="P27"/>
      <text:p text:style-name="P27"><text:span text:style-name="T43">21.8</text:span>- <text:s/>Ocorrendo fatos impeditivos da liquidação da despesa, provocados pela Contratada, o pagamento não será efetuado até que este providencie as medidas saneadoras necessárias, não se sujeitando a DESO a quaisquer ônus decorrentes dessa suspensão do pagamento.</text:p>
      <text:p text:style-name="P27"/>
      <text:p text:style-name="P27"><text:span text:style-name="T43">21.9</text:span>- <text:s/>A DESO fará a retenção, com repasse ao Órgão Arrecadador, de qualquer tributo ou contribuição determinada por legislação específica, sendo que se reserva no direito de efetuá-la ou não nos casos em que for facultativo.</text:p>
      <text:p text:style-name="P27"/>
      <text:p text:style-name="P27"><text:span text:style-name="T43">21.10</text:span>- As empresas dispensadas de retenções, deverão entregar a declaração, anexa ao documento de cobrança, a que se refere à IN SRF 480/2004 e IN SRF 539/2005, em duas vias, assinadas pelo representante legal, além de informar sua condição no documento fiscal, inclusive o enquadramento legal, sob pena de se não o fizerem, se sujeitarão à retenção do <text:s/>imposto de renda e das contribuições sobre o valor total do documento fiscal.</text:p>
      <text:p text:style-name="P71"/>
      <text:p text:style-name="P143"><text:span text:style-name="T44">21.11</text:span><text:span text:style-name="T77">- De acordo com a Instrução Normativa RFB nº 971, de 13/11/09, a DESO </text:span><text:span text:style-name="T78">adotará como base para apuração dos cálculos de retenção d</text:span><text:span text:style-name="T79">e 11% (onze por cento) </text:span><text:span text:style-name="T80">do valor da fatura</text:span><text:span text:style-name="T79">, </text:span><text:span text:style-name="T80">observando-se </text:span><text:span text:style-name="T78">os critérios abaixo transcritos, </text:span><text:span text:style-name="T79">recolhendo para o INSS, o valor retido </text:span><text:span text:style-name="T311">em documento de arrecadação identificado com a Matrícula CEI da obra de construção civil e a denominação social da Contratada.</text:span></text:p>
      <text:p text:style-name="P325"><text:soft-page-break/></text:p>
      <text:p text:style-name="P325">a) os valores de materiais ou de equipamentos, próprios ou de terceiros, exceto os equipamentos manuais, fornecidos pela Contratada, discriminados no Contrato e na Nota Fiscal, na Fatura ou no Recibo de prestação de serviços, não integram a base de cálculo da retenção, desde que comprovados;</text:p>
      <text:p text:style-name="P143"/>
      <text:p text:style-name="P327"><text:span text:style-name="T308">b) os valores de materiais ou de equipamentos, próprios ou de terceiros, exceto os equipamentos manuais, cujo fornecimento esteja previsto em Contrato, sem a respectiva discriminação de valores, desde que discriminados na Nota Fiscal, na Fatura ou no Recibo de prestação de serviços, não integram a base de cálculo da retenção, </text:span><text:span text:style-name="T309">devendo o valor desta corresponder no mínimo a:</text:span></text:p>
      <text:p text:style-name="P323"/>
      <text:list xml:id="list29467303" text:continue-list="list1110473316404162693" text:style-name="L28">
        <text:list-item>
          <text:p text:style-name="P470">50% (cinquenta por cento) do valor bruto da nota fiscal, da fatura ou do recibo de prestação de serviços.</text:p>
        </text:list-item>
      </text:list>
      <text:p text:style-name="P131"/>
      <text:p text:style-name="P294"><text:span text:style-name="T220">21.1</text:span><text:span text:style-name="T221">2</text:span><text:span text:style-name="T217"> -</text:span><text:span text:style-name="T219"> Cópia da folha de pagamento dos empregados encarregados das obras, no período de execução do objeto contratado, devidamente assinada pelos empregados e pelo responsável da Contratada</text:span><text:span text:style-name="T222">.</text:span></text:p>
      <text:p text:style-name="P71"/>
      <text:p text:style-name="P27"><text:span text:style-name="T43">21.1</text:span><text:span text:style-name="T44">3</text:span><text:span text:style-name="T64"> -</text:span><text:span text:style-name="T42"> </text:span><text:span text:style-name="T76">Quando do último faturamento, a Contratada deverá apresentar ao Gestor do Contra-</text:span></text:p>
      <text:p text:style-name="P27"><text:span text:style-name="T76">to, além dos documentos exigidos acima, a baixa da obra junto à respectiva Prefeitura Municipal e junto ao Instituto Nacional do Seguro Social – INSS.</text:span><text:span text:style-name="T42"> </text:span></text:p>
      <text:p text:style-name="P71"/>
      <text:p text:style-name="P27"><text:span text:style-name="T43">21.1</text:span><text:span text:style-name="T44">4</text:span><text:span text:style-name="T42">- </text:span><text:span text:style-name="T76">Todo e qualquer pagamento será efetuado através da Rede Bancária de <text:s/>Aracaju, sob pena de incidência das taxas de serviços para pagamentos por Ordem Bancária em outras Praças.</text:span></text:p>
      <text:p text:style-name="P7"/>
      <text:p text:style-name="P168"><text:span text:style-name="T192">21.1</text:span><text:span text:style-name="T193">5</text:span><text:span text:style-name="T202">- <text:s/>Os pagamentos poderão ser sustados nos seguintes casos:</text:span><text:span text:style-name="T188"> </text:span></text:p>
      <text:p text:style-name="P27"/>
      <text:p text:style-name="P27">a)Quando a Contratada deixar de apresentar os documentos acima mencionados; <text:s/></text:p>
      <text:p text:style-name="P27"/>
      <text:p text:style-name="P27">b) Quando a Fiscalização solicitar, por escrito, a suspensão de pagamento de quaisquer faturas emitidas pela Contratada, em razão da inobservância de exigências amparadas em disposições contidas no Contrato;</text:p>
      <text:p text:style-name="P27"><text:tab/></text:p>
      <text:p text:style-name="P27">c) <text:s text:c="2"/>Não cumprimento dos prazos, em desobediência às condições estabelecidas no Contrato;</text:p>
      <text:p text:style-name="P27"/>
      <text:p text:style-name="P27">d) <text:s text:c="2"/>Erro ou vício das faturas.</text:p>
      <text:p text:style-name="P27"/>
      <text:p text:style-name="P27"><text:span text:style-name="T47">21.1</text:span><text:span text:style-name="T48">5</text:span><text:span text:style-name="T47">.1</text:span>- Na ocorrência da hipótese prevista na alínea 'd' acima mencionada, as faturas serão devolvidas para respectiva correção, contando-se o prazo de seu vencimento a partir da data da sua nova apresentação.</text:p>
      <text:p text:style-name="P101"/>
      <text:p text:style-name="P27"><text:span text:style-name="T195">21.1</text:span><text:span text:style-name="T196">6</text:span><text:span text:style-name="T188"> -Fica vedado à </text:span><text:span text:style-name="T253">DESO</text:span><text:span text:style-name="T188"> pagar, sob quaisquer títulos, indenizações ou ressarcimentos devidos pela Contratada em face da legislação fiscal, previdenciária, social ou trabalhista.</text:span></text:p>
      <text:p text:style-name="P7"/>
      <text:p text:style-name="P27"><text:span text:style-name="T213">CLÁUSULA XXII</text:span><text:span text:style-name="T283"> <text:s/>– DA ATUALIZAÇÃO FINANCEIRA</text:span></text:p>
      <text:p text:style-name="P81"/>
      <text:p text:style-name="P27"><text:span text:style-name="T43">22.1</text:span><text:span text:style-name="T64">-</text:span><text:span text:style-name="T76"> </text:span><text:span text:style-name="T64">A DESO incorrerá em mora caso não efetue</text:span><text:span text:style-name="T207"> o pagamento das faturas até o 30º (trigésimo) dia de sua apresentação no protocolo da DESO, conforme disposto no item 21.3 acima, desde que a Contratada não tenha concorrido de alguma forma para tanto. Passado </text:span><text:soft-page-break/><text:span text:style-name="T207">este prazo, estará obrigada a efetuar a compensação financeira, ou seja, correção monetária por atraso de pagamento, calculada com base no INPC ou outro índice substitutivo, calculando-se o período compreendido entre a data de apresentação da fatura no protocolo da DESO até a data do seu efetivo pagamento.</text:span></text:p>
      <text:p text:style-name="P27"/>
      <text:p text:style-name="P27"><text:span text:style-name="T213">CLÁUSULA XXIII</text:span><text:span text:style-name="T283"> <text:s/>– DO</text:span><text:span text:style-name="T96"> REAJUSTE DE PREÇOS</text:span></text:p>
      <text:p text:style-name="P27"/>
      <text:p text:style-name="P27"><text:span text:style-name="T116">23.1</text:span><text:span text:style-name="T162">- Os</text:span><text:span text:style-name="T223"> </text:span><text:span text:style-name="T158">preços</text:span><text:span text:style-name="T223"> </text:span><text:span text:style-name="T158">contratuais</text:span><text:span text:style-name="T223"> </text:span><text:span text:style-name="T158">referentes</text:span><text:span text:style-name="T223"> </text:span><text:span text:style-name="T158">aos</text:span><text:span text:style-name="T223"> </text:span><text:span text:style-name="T158">serviços</text:span><text:span text:style-name="T223"> </text:span><text:span text:style-name="T158">poderão</text:span><text:span text:style-name="T223"> </text:span><text:span text:style-name="T158">ser</text:span><text:span text:style-name="T223"> </text:span><text:span text:style-name="T158">reajustados</text:span><text:span text:style-name="T223"> </text:span><text:span text:style-name="T158">após</text:span><text:span text:style-name="T223"> </text:span><text:span text:style-name="T158">um</text:span><text:span text:style-name="T223"> </text:span><text:span text:style-name="T158">ano</text:span><text:span text:style-name="T223"> </text:span><text:span text:style-name="T158">do</text:span><text:span text:style-name="T223"> </text:span><text:span text:style-name="T158">mês</text:span><text:span text:style-name="T223"> </text:span><text:span text:style-name="T158">de</text:span><text:span text:style-name="T223"> </text:span><text:span text:style-name="T158">referência</text:span><text:span text:style-name="T223"> </text:span><text:span text:style-name="T158">do</text:span><text:span text:style-name="T223"> </text:span><text:span text:style-name="T158">orçamento</text:span><text:span text:style-name="T223"> </text:span><text:span text:style-name="T158">da</text:span><text:span text:style-name="T223"> </text:span><text:span text:style-name="T158">DESO,</text:span><text:span text:style-name="T223"> </text:span><text:span text:style-name="T158">de</text:span><text:span text:style-name="T223"> </text:span><text:span text:style-name="T158">acordo</text:span><text:span text:style-name="T223"> </text:span><text:span text:style-name="T158">com</text:span><text:span text:style-name="T223"> </text:span><text:span text:style-name="T158">a</text:span><text:span text:style-name="T223"> </text:span><text:span text:style-name="T158">variação</text:span><text:span text:style-name="T223"> </text:span><text:span text:style-name="T158">do</text:span><text:span text:style-name="T223"> </text:span><text:span text:style-name="T158">índice</text:span><text:span text:style-name="T223"> </text:span><text:span text:style-name="T158">setorial</text:span><text:span text:style-name="T223"> </text:span><text:span text:style-name="T158">publicado</text:span><text:span text:style-name="T223"> </text:span><text:span text:style-name="T158">na</text:span><text:span text:style-name="T223"> </text:span><text:span text:style-name="T158">revista</text:span><text:span text:style-name="T223"> “</text:span><text:span text:style-name="T158">Conjuntura</text:span><text:span text:style-name="T223"> </text:span><text:span text:style-name="T158">Econômica</text:span><text:span text:style-name="T223">” </text:span><text:span text:style-name="T158">da</text:span><text:span text:style-name="T223"> </text:span><text:span text:style-name="T158">Fundação</text:span><text:span text:style-name="T223"> </text:span><text:span text:style-name="T158">Getúlio</text:span><text:span text:style-name="T223"> </text:span><text:span text:style-name="T158">Vargas</text:span><text:span text:style-name="T223">:</text:span></text:p>
      <text:p text:style-name="P126"/>
      <text:list xml:id="list29474390" text:continue-list="list29469044" text:style-name="WW8Num7">
        <text:list-item>
          <text:p text:style-name="P366"><text:span text:style-name="T127">coluna</text:span><text:span text:style-name="T139"> </text:span><text:span text:style-name="T127">39</text:span><text:span text:style-name="T139"> </text:span><text:span text:style-name="T127">(Custo</text:span><text:span text:style-name="T139"> </text:span><text:span text:style-name="T127">Nacional</text:span><text:span text:style-name="T139"> </text:span><text:span text:style-name="T127">da</text:span><text:span text:style-name="T139"> </text:span><text:span text:style-name="T127">Construção</text:span><text:span text:style-name="T139"> </text:span><text:span text:style-name="T127">Civil)</text:span><text:span text:style-name="T139"> </text:span><text:span text:style-name="T127">-</text:span><text:span text:style-name="T139"> </text:span><text:span text:style-name="T127">Serviços</text:span><text:span text:style-name="T139"> </text:span><text:span text:style-name="T127">de</text:span><text:span text:style-name="T139"> </text:span><text:span text:style-name="T127">Consultoria,</text:span><text:span text:style-name="T139"> </text:span><text:span text:style-name="T127">supervisão</text:span><text:span text:style-name="T139"> </text:span><text:span text:style-name="T127">e</text:span><text:span text:style-name="T139"> </text:span><text:span text:style-name="T127">projetos</text:span><text:span text:style-name="T139"> </text:span><text:span text:style-name="T127">série</text:span><text:span text:style-name="T139"> </text:span><text:span text:style-name="T127">157980</text:span></text:p>
          <text:p text:style-name="P365"/>
        </text:list-item>
        <text:list-item>
          <text:p text:style-name="P340">IPA<text:span text:style-name="T101"> </text:span>Coluna<text:span text:style-name="T101"> </text:span>30:<text:span text:style-name="T101"> </text:span>(1.006.823)<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 </text:span>Metalurgia<text:span text:style-name="T101"> </text:span>Básica;</text:p>
          <text:p text:style-name="P361"><text:s/></text:p>
        </text:list-item>
        <text:list-item>
          <text:p text:style-name="P340">INCC<text:span text:style-name="T101"> </text:span>Coluna<text:span text:style-name="T101"> </text:span>33:<text:span text:style-name="T101"> </text:span>(10003309)<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pan>-<text:span text:style-name="T101"> </text:span>Produtos<text:span text:style-name="T101"> </text:span>de<text:span text:style-name="T101"> </text:span>PVC.</text:p>
          <text:p text:style-name="P340"/>
        </text:list-item>
        <text:list-item>
          <text:p text:style-name="P340">INCC<text:span text:style-name="T101"> </text:span>Coluna<text:span text:style-name="T101"> </text:span>35:<text:span text:style-name="T101"> </text:span>(155.428)<text:span text:style-name="T101"> </text:span>da<text:span text:style-name="T101"> </text:span>Revista<text:span text:style-name="T101"> </text:span>Conjuntura<text:span text:style-name="T101"> </text:span>Econômica<text:span text:style-name="T101"> </text:span>Editada<text:span text:style-name="T101"> </text:span>pela<text:span text:style-name="T101"> </text:span>F.G.V.<text:span text:style-name="T101"> </text:span></text:p>
        </text:list-item>
      </text:list>
      <text:p text:style-name="P27"/>
      <text:p text:style-name="P30"><text:span text:style-name="T158">Aplicando-se</text:span><text:span text:style-name="T223"> </text:span><text:span text:style-name="T158">a</text:span><text:span text:style-name="T223"> </text:span><text:span text:style-name="T158">seguinte</text:span><text:span text:style-name="T223"> </text:span><text:span text:style-name="T158">fórmula:</text:span></text:p>
      <text:p text:style-name="P27"/>
      <text:p text:style-name="P30"><text:span text:style-name="T158">R</text:span><text:span text:style-name="T223"> </text:span><text:span text:style-name="T158">=</text:span><text:span text:style-name="T223"> </text:span><text:span text:style-name="T158">V</text:span><text:span text:style-name="T223"> </text:span><text:span text:style-name="T158">.</text:span><text:span text:style-name="T223"> </text:span><text:span text:style-name="T109">I1</text:span><text:span text:style-name="T110"> – </text:span><text:span text:style-name="T111">I0</text:span><text:span text:style-name="T110"> <text:s/></text:span><text:span text:style-name="T109"><text:s/></text:span><text:span text:style-name="T158">onde:</text:span></text:p>
      <text:p text:style-name="P30"><text:span text:style-name="T223"><text:s/></text:span><text:span text:style-name="T158">I0</text:span></text:p>
      <text:p text:style-name="P30"/>
      <text:p text:style-name="P30"><text:span text:style-name="T158">R</text:span><text:span text:style-name="T223"> </text:span><text:span text:style-name="T158">=</text:span><text:span text:style-name="T223"> </text:span><text:span text:style-name="T158">é</text:span><text:span text:style-name="T223"> </text:span><text:span text:style-name="T158">o</text:span><text:span text:style-name="T223"> </text:span><text:span text:style-name="T158">valor</text:span><text:span text:style-name="T223"> </text:span><text:span text:style-name="T158">do</text:span><text:span text:style-name="T223"> </text:span><text:span text:style-name="T158">reajustamento</text:span><text:span text:style-name="T223"> </text:span><text:span text:style-name="T158">procurado;</text:span></text:p>
      <text:p text:style-name="P30"><text:span text:style-name="T158"><text:s text:c="5"/>V</text:span><text:span text:style-name="T223"> </text:span><text:span text:style-name="T158">=</text:span><text:span text:style-name="T223"> </text:span><text:span text:style-name="T158">é</text:span><text:span text:style-name="T223"> </text:span><text:span text:style-name="T158">o</text:span><text:span text:style-name="T223"> </text:span><text:span text:style-name="T158">saldo</text:span><text:span text:style-name="T223"> </text:span><text:span text:style-name="T158">do</text:span><text:span text:style-name="T223"> </text:span><text:span text:style-name="T158">preço</text:span><text:span text:style-name="T223"> </text:span><text:span text:style-name="T158">inicial</text:span><text:span text:style-name="T223"> </text:span><text:span text:style-name="T158">a</text:span><text:span text:style-name="T223"> </text:span><text:span text:style-name="T158">ser</text:span><text:span text:style-name="T223"> </text:span><text:span text:style-name="T158">reajustado;</text:span></text:p>
      <text:p text:style-name="P30"><text:span text:style-name="T158"><text:s text:c="36"/>Io</text:span><text:span text:style-name="T223"> </text:span><text:span text:style-name="T158">=</text:span><text:span text:style-name="T223"> </text:span><text:span text:style-name="T158">é</text:span><text:span text:style-name="T223"> </text:span><text:span text:style-name="T158">o</text:span><text:span text:style-name="T223"> </text:span><text:span text:style-name="T158">índice</text:span><text:span text:style-name="T223"> </text:span><text:span text:style-name="T158">setorial</text:span><text:span text:style-name="T223"> </text:span><text:span text:style-name="T158">de</text:span><text:span text:style-name="T223"> </text:span><text:span text:style-name="T158">preços</text:span><text:span text:style-name="T223"> </text:span><text:span text:style-name="T158">constantes</text:span><text:span text:style-name="T223"> </text:span><text:span text:style-name="T158">correspondente</text:span><text:span text:style-name="T223"> </text:span><text:span text:style-name="T158">ao</text:span><text:span text:style-name="T223"> </text:span><text:span text:style-name="T158">mês</text:span><text:span text:style-name="T223"> <text:s text:c="2"/></text:span><text:span text:style-name="T158">de</text:span><text:span text:style-name="T223"> </text:span><text:span text:style-name="T158">referência</text:span><text:span text:style-name="T223"> </text:span><text:span text:style-name="T158">do</text:span><text:span text:style-name="T223"> </text:span><text:span text:style-name="T158">orçamento</text:span><text:span text:style-name="T223"> </text:span><text:span text:style-name="T158">da</text:span><text:span text:style-name="T223"> </text:span><text:span text:style-name="T158">DESO;</text:span></text:p>
      <text:p text:style-name="P30"><text:span text:style-name="T158"><text:s text:c="36"/>I1</text:span><text:span text:style-name="T223"> </text:span><text:span text:style-name="T158">=</text:span><text:span text:style-name="T223"> </text:span><text:span text:style-name="T158">é</text:span><text:span text:style-name="T223"> </text:span><text:span text:style-name="T158">o</text:span><text:span text:style-name="T223"> </text:span><text:span text:style-name="T158">índice</text:span><text:span text:style-name="T223"> </text:span><text:span text:style-name="T158">setorial</text:span><text:span text:style-name="T223"> </text:span><text:span text:style-name="T158">de</text:span><text:span text:style-name="T223"> </text:span><text:span text:style-name="T158">preços</text:span><text:span text:style-name="T223"> </text:span><text:span text:style-name="T158">constantes</text:span><text:span text:style-name="T223"> </text:span><text:span text:style-name="T158">correspondente</text:span><text:span text:style-name="T223"> </text:span><text:span text:style-name="T158">ao</text:span><text:span text:style-name="T223"> </text:span><text:span text:style-name="T158">mês</text:span><text:span text:style-name="T223"> </text:span><text:span text:style-name="T158">em</text:span><text:span text:style-name="T223"> </text:span><text:span text:style-name="T158">que</text:span><text:span text:style-name="T223"> </text:span><text:span text:style-name="T158">é</text:span><text:span text:style-name="T223"> </text:span><text:span text:style-name="T158">devido</text:span><text:span text:style-name="T223"> </text:span><text:span text:style-name="T158">o</text:span><text:span text:style-name="T223"> </text:span><text:span text:style-name="T158">reajuste.</text:span></text:p>
      <text:p text:style-name="P30"/>
      <text:p text:style-name="P27"><text:span text:style-name="T47">23.2</text:span>- Não<text:span text:style-name="T101"> </text:span>se<text:span text:style-name="T101"> </text:span>admitirá<text:span text:style-name="T101"> </text:span>como<text:span text:style-name="T101"> </text:span>encargo<text:span text:style-name="T101"> </text:span>financeiro,<text:span text:style-name="T101"> </text:span>juros,<text:span text:style-name="T101"> </text:span>despesas<text:span text:style-name="T101"> </text:span>bancárias<text:span text:style-name="T101"> </text:span>e<text:span text:style-name="T101"> </text:span>ônus<text:span text:style-name="T101"> </text:span>semelhantes.</text:p>
      <text:p text:style-name="P27"/>
      <text:p text:style-name="P27"><text:span text:style-name="T213">CLÁUSULA XXIV</text:span><text:span text:style-name="T283"> <text:s/>– DAS SANÇÕES</text:span></text:p>
      <text:p text:style-name="P27"/>
      <text:p text:style-name="P27"><text:span text:style-name="T47">24.1- </text:span>A inexecução parcial ou total do objeto deste contrato e a prática de qualquer ato <text:s/>devido à ação ou à omissão da Contratada, relativamente às obrigações contratuais em questão, torna possível, observando-se o contraditório e a ampla defesa, a aplicação das sanções previstas na legislação vigente e neste contrato.</text:p>
      <text:p text:style-name="P27"/>
      <text:p text:style-name="P27"><text:span text:style-name="T47">24.2</text:span>- <text:s/>As sanções são:</text:p>
      <text:p text:style-name="P27"/>
      <text:list xml:id="list5143896683924598524" text:style-name="L41">
        <text:list-item>
          <text:p text:style-name="P351">advertência;</text:p>
          <text:p text:style-name="P351"/>
        </text:list-item>
      </text:list>
      <text:list xml:id="list1951677054221426520" text:style-name="L42">
        <text:list-item>
          <text:p text:style-name="P352">multa;</text:p>
          <text:p text:style-name="P352"/>
        </text:list-item>
      </text:list>
      <text:list xml:id="list3448603332083941517" text:style-name="L43">
        <text:list-item>
          <text:p text:style-name="P353">suspensão temporária licitar e impedimento de contratar com a Administração;</text:p>
          <text:p text:style-name="P353"><text:soft-page-break/></text:p>
        </text:list-item>
      </text:list>
      <text:list xml:id="list4537360142760658565" text:style-name="L44">
        <text:list-item>
          <text:p text:style-name="P354">declaração de inidoneidade para licitar ou contratar com a Administração Pública.</text:p>
        </text:list-item>
      </text:list>
      <text:p text:style-name="P27"/>
      <text:list xml:id="list9011759478233227936" text:style-name="L45">
        <text:list-header>
          <text:p text:style-name="P373">24.2.1 -Será aplicada a sanção de ADVERTÊNCIA nas seguintes condições:</text:p>
          <text:p text:style-name="P373"/>
        </text:list-header>
      </text:list>
      <text:list xml:id="list7662045509722755728" text:style-name="L46">
        <text:list-item>
          <text:p text:style-name="P471"><text:s/>atraso superior a 5 (cinco) dias na execução do objeto, tendo como base o cronograma de execução físico-financeiro.</text:p>
        </text:list-item>
        <text:list-item>
          <text:p text:style-name="P471"/>
        </text:list-item>
      </text:list>
      <text:list xml:id="list4534245910805408035" text:style-name="L47">
        <text:list-item>
          <text:p text:style-name="P355">descumprimento de quaisquer obrigações previstas no edital e seus anexos e neste contrato que não configurem hipóteses de aplicação de sanções mais graves, sem prejuízo das multas eventualmente cabíveis.</text:p>
        </text:list-item>
      </text:list>
      <text:p text:style-name="P27"/>
      <text:p text:style-name="P27">24.2.2 - Será aplicada MULTA nas seguintes condições:</text:p>
      <text:p text:style-name="P27"/>
      <text:list xml:id="list5291755392771717988" text:style-name="L48">
        <text:list-item>
          <text:p text:style-name="P356">de até 10% (dez por cento) sobre o saldo contratual, caso haja a inexecução parcial do</text:p>
        </text:list-item>
      </text:list>
      <text:p text:style-name="P27">objeto;</text:p>
      <text:p text:style-name="P27"/>
      <text:list xml:id="list6184762669713374967" text:style-name="L49">
        <text:list-item>
          <text:p text:style-name="P357">de até 10% sobre o valor total do contrato, nos casos de inexecução total do objeto.</text:p>
        </text:list-item>
      </text:list>
      <text:p text:style-name="P27"/>
      <text:p text:style-name="P27">24.2.2.1 - <text:s/>Será configurada a INEXECUÇÃO PARCIAL do objeto, quando:</text:p>
      <text:p text:style-name="P27"/>
      <text:list xml:id="list5439724108570667864" text:style-name="L50">
        <text:list-item>
          <text:p text:style-name="P358">o Contratado executar, até o final do 4º (quarto) mês do prazo de execução do objeto, menos de 40% (quarenta por cento) do previsto no cronograma físico-financeiro por ele apresentado e aprovado pela Fiscalização;</text:p>
          <text:p text:style-name="P358"/>
        </text:list-item>
        <text:list-item>
          <text:p text:style-name="P358">o Contratado executar, até o final do 6º (sexto) mês do prazo de execução do objeto, menos de 70% (setenta por cento) do previsto no cronograma físico-financeiro por ele apresentado e aprovado pela Fiscalização;</text:p>
          <text:p text:style-name="P358"/>
        </text:list-item>
        <text:list-item>
          <text:p text:style-name="P358">o Contratado executar, até o final do prazo de execução de conclusão da obra, menos de 80% (oitenta por cento) do total do contrato;</text:p>
          <text:p text:style-name="P358"/>
        </text:list-item>
        <text:list-item>
          <text:p text:style-name="P358">houver atraso injustificado por mais de 60 (sessenta) dias após o término do prazo fixado para a conclusão da obra.</text:p>
        </text:list-item>
      </text:list>
      <text:p text:style-name="P27"/>
      <text:p text:style-name="P27">24.2.2.2- Será configurada a INEXECUÇÃO TOTAL do objeto quando houver atraso injustificado para início dos serviços por mais de 15 (quinze) dias após a emissão da Ordem de Serviço pelo Contratante.</text:p>
      <text:p text:style-name="P27"/>
      <text:p text:style-name="P27">24.2.3- Será aplicada SUSPENSÃO na seguinte condição:</text:p>
      <text:p text:style-name="P27"/>
      <text:list xml:id="list8693868478448623226" text:style-name="L51">
        <text:list-item>
          <text:p text:style-name="P359">A sanção de suspensão do direito de licitar e de contratar com a DESO, de que trata o inciso III, art. 87, da Lei n.º 8.666/93, poderá ser aplicada ao Contratado, por culpa ou dolo, por até 2 (dois) anos, entre outros casos, no caso de inexecução parcial do objeto, conforme previsto no Inciso III desta Cláusula.</text:p>
        </text:list-item>
      </text:list>
      <text:p text:style-name="P27"/>
      <text:p text:style-name="P27">24.2.4- Será aplicada DECLARAÇÃO DE INIDONEIDADE na seguinte condição:</text:p>
      <text:list xml:id="list1852896275464757187" text:style-name="L52">
        <text:list-item>
          <text:p text:style-name="P360">A sanção de declaração de inidoneidade para licitar ou contratar com a Administração Pública, prevista no inciso IV, art. 87, da Lei 8.666/93, entre outros casos, será aplicado quando a Contratada:</text:p>
          <text:p text:style-name="P360"/>
        </text:list-item>
      </text:list>
      <text:p text:style-name="P27"><text:soft-page-break/>§ 1º - tiver sofrido condenação definitiva por ter praticado, por meios dolosos, fraude fiscal no recolhimento de quaisquer tributos;</text:p>
      <text:p text:style-name="P27"/>
      <text:p text:style-name="P27">§ 2º - praticar atos ilícitos, visando frustrar os objetivos da licitação;</text:p>
      <text:p text:style-name="P27"/>
      <text:p text:style-name="P27">§ 3º - demonstrar, a qualquer tempo, não possuir idoneidade para licitar ou contratar com a Administração Pública, em virtude de atos ilícitos praticados;</text:p>
      <text:p text:style-name="P27"/>
      <text:p text:style-name="P27">§ 4º- reproduzir, divulgar ou utilizar, em benefício próprio ou de terceiros, quaisquer informações de que seus empregados tenham tido conhecimento em razão da execução do contrato, sem consentimento prévio da DESO;</text:p>
      <text:p text:style-name="P27"/>
      <text:p text:style-name="P27">§ 5º - cometer ato capitulado como crime pela Lei nº. 8.666/93, praticado durante o procedimento licitatório, que venha ao conhecimento da DESO após a assinatura do contrato;</text:p>
      <text:p text:style-name="P27"/>
      <text:p text:style-name="P27">§ 6º - apresentar a DESO qualquer documento falso ou falsificado, no todo ou em parte, com o objetivo de participar da licitação ou para comprovar, durante a execução do contrato, a manutenção das condições apresentadas na habilitação;</text:p>
      <text:p text:style-name="P27"/>
      <text:p text:style-name="P27">§ 7º - incorrer em inexecução total do objeto.</text:p>
      <text:p text:style-name="P10"/>
      <text:p text:style-name="P27"><text:span text:style-name="T47">24.3</text:span> - As sanções de advertência, de suspensão temporária do direito de contratar com a DESO e de declaração de inidoneidade para licitar ou contratar com a Administração Pública poderão ser aplicadas a Contratad<text:span text:style-name="T333">a</text:span> juntamente à de multa.</text:p>
      <text:p text:style-name="P27"/>
      <text:p text:style-name="P27"><text:span text:style-name="T47">24.4</text:span> - O valor da multa poderá ser descontado do pagamento a ser efetuado a Contratada.</text:p>
      <text:p text:style-name="P27"/>
      <text:p text:style-name="P27">24.4.1- <text:s/>Se o valor a ser pago a Contratada não for suficiente para cobrir o valor da multa, a diferença será descontada da garantia contratual.</text:p>
      <text:p text:style-name="P27"/>
      <text:p text:style-name="P27">24.4.2- Se os valores do pagamento e da garantia forem insuficientes, fica a Contratada obrigado a recolher a importância devida no prazo de 15 (quinze) dias, contado da comuni-cação oficial.</text:p>
      <text:p text:style-name="P27"/>
      <text:p text:style-name="P27">24.4.3- Esgotados os meios administrativos para cobrança do valor devido pela Contratada ao</text:p>
      <text:p text:style-name="P27">Contratante, este será encaminhado para inscrição em dívida ativa.</text:p>
      <text:p text:style-name="P27"/>
      <text:p text:style-name="P27">24.4.4 - Caso o valor da garantia seja utilizado, no todo ou em parte, para o pagamento da multa, esta deve ser complementada no prazo de até <text:span text:style-name="T47">10 (dias) dias úteis</text:span>, contado da solicitação do Contratante.</text:p>
      <text:p text:style-name="P27"/>
      <text:p text:style-name="P27"><text:span text:style-name="T213">CLÁUSULA XXV</text:span><text:span text:style-name="T283"> <text:s/>– DAS CONDIÇÕES GERAIS E DOS CASOS OMISSOS</text:span></text:p>
      <text:p text:style-name="P81"/>
      <text:p text:style-name="P27"><text:span text:style-name="T47">25.1</text:span>- Ficam reconhecidos os direitos da Administração no caso de rescisão Administrativa prevista no artigo 77da Lei Federal nº. 8.666/1.993.</text:p>
      <text:p text:style-name="P27"/>
      <text:p text:style-name="P27"><text:span text:style-name="T47">25.2</text:span> - Os casos omissos e as dúvidas na execução deste ajuste, serão objetos de comunicação por escrito entre as partes contratantes, até 30 (trinta) dias corridos contados da assinatura do contrato, os quais submetidos a parecer da Assessoria Jurídica da DESO.</text:p>
      <text:p text:style-name="P27"/>
      <text:p text:style-name="P27"><text:span text:style-name="T213">CLÁUSULA XXVI</text:span><text:span text:style-name="T283"> <text:s/>– DO FORO</text:span></text:p>
      <text:p text:style-name="P81"><text:soft-page-break/></text:p>
      <text:p text:style-name="P27"><text:span text:style-name="T47">26.1</text:span>- Fica eleito o foro da Capital do Estado de Sergipe com renúncia expressa a outros, por mais privilegiados que forem, para dirimir quaisquer questões fundadas neste Contrato.</text:p>
      <text:p text:style-name="P27"/>
      <text:p text:style-name="P27">E por estarem de acordo, lavrou-se o presente termo, em 03 (três) vias de igual teor e forma, as quais foram lidas e assinadas pelas partes contratantes, para um só efeito jurídico e legal.</text:p>
      <text:p text:style-name="P27"/>
      <text:p text:style-name="P27"/>
      <text:p text:style-name="P472">Aracaju/SE, …....de..................de 2014.</text:p>
      <text:p text:style-name="P472"/>
      <text:p text:style-name="P472"/>
      <text:p text:style-name="P318"/>
      <text:p text:style-name="P319"><text:span text:style-name="T88"><text:s text:c="6"/>….......................................................</text:span> <text:tab/> <text:s text:c="20"/><text:span text:style-name="T88"><text:s text:c="3"/>ANTÔNIO SÉRGIO FERRARI VARGAS</text:span></text:p>
      <text:p text:style-name="P319"><text:span text:style-name="T265">….......................................................................</text:span><text:tab/><text:tab/> <text:s text:c="17"/>PRESIDENTE </text:p>
      <text:p text:style-name="P319"><text:s text:c="20"/>CONTRATADA <text:s text:c="73"/>DESO</text:p>
      <text:p text:style-name="P319"/>
      <text:p text:style-name="P319"/>
      <text:p text:style-name="P319"/>
      <text:p text:style-name="P319"/>
      <text:p text:style-name="P319"/>
      <text:p text:style-name="P319"/>
      <text:p text:style-name="P319"><text:s text:c="2"/><text:span text:style-name="T88">ROSÂNGELA RESENDE SILVA <text:s text:c="2"/></text:span><text:s text:c="33"/><text:span text:style-name="T94"><text:s text:c="4"/></text:span><text:span text:style-name="T88">CARLOS FERNANDES DE MELO NETO</text:span></text:p>
      <text:p text:style-name="P320"><text:span text:style-name="T295"><text:s text:c="14"/>ADVOGADA <text:s text:c="45"/>DIRETOR DE MEIO AMBIENTE E ENGENHARIA</text:span><text:span text:style-name="T187"> <text:s text:c="4"/></text:span></text:p>
      <text:p text:style-name="P317"><text:s text:c="17"/><text:span text:style-name="T47"><text:s/>DESO <text:s text:c="83"/>DESO</text:span></text:p>
      <text:p text:style-name="P316"/>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charset="x-symbol"/>
    <style:font-face style:name="Symbol" svg:font-family="Symbol" style:font-charset="x-symbol"/>
    <style:font-face style:name="OpenSymbol1" svg:font-family="OpenSymbol"/>
    <style:font-face style:name="OpenSymbol" svg:font-family="OpenSymbol, 'Arial Unicode MS'"/>
    <style:font-face style:name="Tahoma1" svg:font-family="Tahoma"/>
    <style:font-face style:name="Courier New" svg:font-family="'Courier New'" style:font-family-generic="modern"/>
    <style:font-face style:name="Times New Roman1" svg:font-family="'Times New Roman'" style:font-family-generic="roman"/>
    <style:font-face style:name="Times New Roman2" svg:font-family="'Times New Roman'" style:font-family-generic="swiss"/>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t" fo:country="BR"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Text_20_body_20_indent" style:display-name="Text body indent" style:family="paragraph" style:parent-style-name="Standard" style:class="text">
      <style:paragraph-properties fo:margin-left="0cm" fo:margin-right="0.392cm" fo:text-align="justify" style:justify-single-word="false" fo:text-indent="6.033cm" style:auto-text-indent="false"/>
      <style:text-properties style:font-name="Courier New" fo:font-size="11pt" style:font-size-asian="11pt" style:font-name-complex="Courier New"/>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Lucida Sans Unicode" style:font-size-asian="14pt" style:font-name-complex="Tahoma" style:font-size-complex="14pt"/>
    </style:style>
    <style:style style:name="Heading_20_1" style:display-name="Heading 1" style:family="paragraph" style:parent-style-name="Standard" style:next-style-name="Standard" style:default-outline-level="1" style:class="text">
      <style:paragraph-properties fo:margin-left="0cm" fo:margin-right="0cm" fo:text-indent="1.501cm" style:auto-text-indent="false" fo:keep-with-next="always"/>
      <style:text-properties fo:font-size="14pt" style:font-size-asian="14pt" style:font-size-complex="10pt"/>
    </style:style>
    <style:style style:name="Heading_20_2" style:display-name="Heading 2" style:family="paragraph" style:parent-style-name="Standard" style:next-style-name="Standard" style:default-outline-level="2" style:class="text">
      <style:paragraph-properties fo:margin-left="0cm" fo:margin-right="0cm" fo:text-indent="1.501cm" style:auto-text-indent="false" fo:keep-with-next="always"/>
      <style:text-properties fo:font-size="10pt" style:font-size-asian="10pt" style:font-size-complex="10pt"/>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size="14pt" fo:font-weight="bold" style:font-size-asian="14pt" style:font-weight-asian="bold" style:font-size-complex="10pt"/>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Recuo_20_de_20_corpo_20_de_20_texto_20_21" style:display-name="Recuo de corpo de texto 21" style:family="paragraph" style:parent-style-name="Standard">
      <style:paragraph-properties fo:margin-left="0cm" fo:margin-right="0cm" fo:text-align="end" style:justify-single-word="false" fo:text-indent="3cm" style:auto-text-indent="false"/>
      <style:text-properties fo:font-size="14pt" style:font-size-asian="14pt" style:font-size-complex="10pt"/>
    </style:style>
    <style:style style:name="Recuo_20_de_20_corpo_20_de_20_texto_20_31" style:display-name="Recuo de corpo de texto 31" style:family="paragraph" style:parent-style-name="Standard">
      <style:paragraph-properties fo:margin-left="6.35cm" fo:margin-right="0cm" fo:text-align="justify" style:justify-single-word="false" fo:text-indent="-0.318cm" style:auto-text-indent="false"/>
      <style:text-properties style:font-name="Arial" fo:font-size="11pt" fo:font-weight="bold" style:font-size-asian="11pt" style:font-weight-asian="bold" style:font-name-complex="Arial" style:font-weight-complex="bold"/>
    </style:style>
    <style:style style:name="Table_20_Contents" style:display-name="Table Contents" style:family="paragraph" style:parent-style-name="Standard" style:class="extra">
      <style:paragraph-properties text:number-lines="false" text:line-number="0"/>
    </style:style>
    <style:style style:name="Recuo_20_de_20_corpo_20_de_20_texto_20_3" style:display-name="Recuo de corpo de texto 3"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corpo" style:family="paragraph" style:parent-style-name="Standard">
      <style:paragraph-properties fo:margin-top="0.494cm" fo:margin-bottom="0.494cm" style:contextual-spacing="false"/>
    </style:style>
    <style:style style:name="_5f_A010172" style:display-name="_A010172" style:family="paragraph">
      <style:paragraph-properties fo:margin-left="0cm" fo:margin-right="3.302cm" fo:text-align="justify" style:justify-single-word="false" fo:orphans="2" fo:widows="2" fo:hyphenation-ladder-count="no-limit" fo:text-indent="0cm" style:auto-text-indent="false"/>
      <style:text-properties fo:color="#000000"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Recuo_20_de_20_corpo_20_de_20_texto_20_2" style:display-name="Recuo de corpo de texto 2" style:family="paragraph" style:parent-style-name="Standard">
      <style:paragraph-properties fo:margin-left="2cm" fo:margin-right="0cm" fo:text-align="justify" style:justify-single-word="false" fo:text-indent="-0.249cm" style:auto-text-indent="false">
        <style:tab-stops>
          <style:tab-stop style:position="-1cm"/>
        </style:tab-stops>
      </style:paragraph-properties>
      <style:text-properties style:font-name="Arial" fo:font-size="14pt" style:font-size-asian="14pt" style:font-size-complex="10pt"/>
    </style:style>
    <style:style style:name="Corpo_20_de_20_texto_20_21" style:display-name="Corpo de texto 21" style:family="paragraph" style:parent-style-name="Standard">
      <style:paragraph-properties fo:text-align="justify" style:justify-single-word="false"/>
      <style:text-properties style:font-name="Arial" fo:font-size="14pt" style:font-size-asian="14pt" style:font-size-complex="10pt"/>
    </style:style>
    <style:style style:name="WW8Num2z0" style:family="text">
      <style:text-properties style:font-name-complex="Times New Roman1"/>
    </style:style>
    <style:style style:name="WW-WW8Num116ztrue12345671" style:family="text"/>
    <style:style style:name="WW8Num4z0" style:family="text" style:parent-style-name="WW-WW8Num116ztrue12345671">
      <style:text-properties fo:font-weight="bold" style:font-weight-asian="bold" style:font-name-complex="Times New Roman1" style:font-weight-complex="bold"/>
    </style:style>
    <style:style style:name="WW8Num7z0" style:family="text" style:parent-style-name="WW-WW8Num116ztrue12345671">
      <style:text-properties style:font-name="Times New Roman1" fo:font-size="12pt" style:font-size-asian="12pt" style:font-name-complex="Times New Roman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14z0" style:family="text">
      <style:text-properties style:font-name-complex="Times New Roman1"/>
    </style:style>
    <style:style style:name="WW8Num19z0" style:family="text">
      <style:text-properties style:font-name-complex="Times New Roman1"/>
    </style:style>
    <style:style style:name="WW8Num22z0" style:family="text">
      <style:text-properties style:font-name-complex="Times New Roman1"/>
    </style:style>
    <style:style style:name="WW8Num23z0" style:family="text">
      <style:text-properties style:font-name-complex="Times New Roman1"/>
    </style:style>
    <style:style style:name="WW8Num26z0" style:family="text">
      <style:text-properties style:font-name-complex="Times New Roman1"/>
    </style:style>
    <style:style style:name="WW8Num27z0" style:family="text">
      <style:text-properties style:font-name-complex="Times New Roman1"/>
    </style:style>
    <style:style style:name="WW8Num28z0" style:family="text">
      <style:text-properties style:font-name-complex="Times New Roman1"/>
    </style:style>
    <style:style style:name="WW8Num31z0" style:family="text">
      <style:text-properties style:font-name-complex="Times New Roman1"/>
    </style:style>
    <style:style style:name="WW8Num33z0" style:family="text">
      <style:text-properties style:font-name-complex="Times New Roman1"/>
    </style:style>
    <style:style style:name="WW8Num34z0" style:family="text">
      <style:text-properties style:font-name-complex="Times New Roman1"/>
    </style:style>
    <style:style style:name="WW8Num46z0" style:family="text">
      <style:text-properties style:font-name="Symbol" style:font-name-complex="Times New Roman1"/>
    </style:style>
    <style:style style:name="WW8Num46z1" style:family="text">
      <style:text-properties style:font-name="OpenSymbol" style:font-name-complex="OpenSymbol"/>
    </style:style>
    <style:style style:name="WW8Num47z0" style:family="text">
      <style:text-properties style:font-name="Symbol" style:font-name-complex="OpenSymbol"/>
    </style:style>
    <style:style style:name="WW8Num47z1" style:family="text">
      <style:text-properties style:font-name="OpenSymbol" style:font-name-complex="OpenSymbol"/>
    </style:style>
    <style:style style:name="WW8Num42z0" style:family="text">
      <style:text-properties style:font-name-complex="Times New Roman1"/>
    </style:style>
    <style:style style:name="WW8Num44z0" style:family="text">
      <style:text-properties style:font-name-complex="Times New Roman1"/>
    </style:style>
    <style:style style:name="WW8Num48z0" style:family="text">
      <style:text-properties style:font-name="Symbol" style:font-name-complex="Times New Roman1"/>
    </style:style>
    <style:style style:name="WW8Num48z1" style:family="text">
      <style:text-properties style:font-name="OpenSymbol" style:font-name-complex="OpenSymbol"/>
    </style:style>
    <style:style style:name="WW8Num49z0" style:family="text">
      <style:text-properties style:font-name="Symbol" style:font-name-complex="OpenSymbol"/>
    </style:style>
    <style:style style:name="WW8Num49z1" style:family="text">
      <style:text-properties style:font-name="OpenSymbol" style:font-name-complex="OpenSymbol"/>
    </style:style>
    <style:style style:name="Numbering_20_Symbols" style:display-name="Numbering Symbols" style:family="text"/>
    <style:style style:name="Bullet_20_Symbols" style:display-name="Bullet Symbols" style:family="text">
      <style:text-properties style:font-name="OpenSymbol1" style:font-name-asian="OpenSymbol1" style:font-name-complex="OpenSymbol1"/>
    </style:style>
    <style:style style:name="WW8Num8z0" style:family="text" style:parent-style-name="WW-WW8Num116ztrue12345671">
      <style:text-properties style:font-name-complex="Times New Roman1"/>
    </style:style>
    <style:style style:name="WW-WW8Num21ztrue12345111" style:family="text" style:parent-style-name="WW-WW8Num116ztrue12345671"/>
    <style:style style:name="WW-WW8Num78ztrue123411111" style:family="text" style:parent-style-name="WW-WW8Num21ztrue12345111"/>
    <style:style style:name="WW8Num8z1" style:family="text" style:parent-style-name="WW-WW8Num78ztrue123411111">
      <style:text-properties style:font-name="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2">
      <text:list-level-style-number text:level="1" text:style-name="WW8Num2z0" style:num-prefix="1.1.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prefix="1.1.1."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prefix="2.1.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prefix="2."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Bullet_20_Symbols" text:bullet-char="●">
        <style:list-level-properties text:list-level-position-and-space-mode="label-alignment">
          <style:list-level-label-alignment text:label-followed-by="listtab" fo:text-indent="-0.635cm" fo:margin-left="1.27cm"/>
        </style:list-level-properties>
        <style:text-properties style:font-name="Star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prefix="4.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style:num-prefix="4.1.2."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prefix="4.1.2." style:num-suffix="." style:num-format="1" text:start-value="5">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prefix="4.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prefix="4.2."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prefix="4."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style:num-suffix="." style:num-format="1" text:start-value="5">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style:num-prefix="5.1.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style:num-prefix="5.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style:num-prefix="5.2."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prefix="5.2." style:num-suffix="." style:num-format="1" text:start-value="10">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style:num-prefix="5."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style:num-prefix="6.4."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text:style-name="WW8Num27z0" style:num-prefix="6.4."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prefix="6.4."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style:num-prefix="6.4.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style:num-prefix="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prefix="7.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style:num-prefix="7.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style:num-prefix="7.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8Num34z0" style:num-prefix="7.4."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style:num-prefix="7.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style:num-prefix="7.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style:num-prefix="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bullet text:level="1" text:style-name="WW8Num46z0" style:num-suffix="." text:bullet-char="">
        <style:list-level-properties text:list-level-position-and-space-mode="label-alignment">
          <style:list-level-label-alignment text:label-followed-by="listtab" text:list-tab-stop-position="1.274cm" fo:text-indent="-0.635cm" fo:margin-left="1.274cm"/>
        </style:list-level-properties>
        <style:text-properties style:font-name="Symbol"/>
      </text:list-level-style-bullet>
      <text:list-level-style-bullet text:level="2" text:style-name="WW8Num46z1" style:num-suffix="." text:bullet-char="◦">
        <style:list-level-properties text:list-level-position-and-space-mode="label-alignment">
          <style:list-level-label-alignment text:label-followed-by="listtab" text:list-tab-stop-position="1.909cm" fo:text-indent="-0.635cm" fo:margin-left="1.909cm"/>
        </style:list-level-properties>
        <style:text-properties style:font-name="OpenSymbol"/>
      </text:list-level-style-bullet>
      <text:list-level-style-bullet text:level="3" text:style-name="WW8Num46z1" style:num-suffix="." text:bullet-char="▪">
        <style:list-level-properties text:list-level-position-and-space-mode="label-alignment">
          <style:list-level-label-alignment text:label-followed-by="listtab" text:list-tab-stop-position="2.544cm" fo:text-indent="-0.635cm" fo:margin-left="2.544cm"/>
        </style:list-level-properties>
        <style:text-properties style:font-name="OpenSymbol"/>
      </text:list-level-style-bullet>
      <text:list-level-style-bullet text:level="4" text:style-name="WW8Num46z0" style:num-suffix="." text:bullet-char="">
        <style:list-level-properties text:list-level-position-and-space-mode="label-alignment">
          <style:list-level-label-alignment text:label-followed-by="listtab" text:list-tab-stop-position="3.179cm" fo:text-indent="-0.635cm" fo:margin-left="3.179cm"/>
        </style:list-level-properties>
        <style:text-properties style:font-name="Symbol"/>
      </text:list-level-style-bullet>
      <text:list-level-style-bullet text:level="5" text:style-name="WW8Num46z1" style:num-suffix="." text:bullet-char="◦">
        <style:list-level-properties text:list-level-position-and-space-mode="label-alignment">
          <style:list-level-label-alignment text:label-followed-by="listtab" text:list-tab-stop-position="3.814cm" fo:text-indent="-0.635cm" fo:margin-left="3.814cm"/>
        </style:list-level-properties>
        <style:text-properties style:font-name="OpenSymbol"/>
      </text:list-level-style-bullet>
      <text:list-level-style-bullet text:level="6" text:style-name="WW8Num46z1" style:num-suffix="." text:bullet-char="▪">
        <style:list-level-properties text:list-level-position-and-space-mode="label-alignment">
          <style:list-level-label-alignment text:label-followed-by="listtab" text:list-tab-stop-position="4.449cm" fo:text-indent="-0.635cm" fo:margin-left="4.449cm"/>
        </style:list-level-properties>
        <style:text-properties style:font-name="OpenSymbol"/>
      </text:list-level-style-bullet>
      <text:list-level-style-bullet text:level="7" text:style-name="WW8Num46z0" style:num-suffix="." text:bullet-char="">
        <style:list-level-properties text:list-level-position-and-space-mode="label-alignment">
          <style:list-level-label-alignment text:label-followed-by="listtab" text:list-tab-stop-position="5.084cm" fo:text-indent="-0.635cm" fo:margin-left="5.084cm"/>
        </style:list-level-properties>
        <style:text-properties style:font-name="Symbol"/>
      </text:list-level-style-bullet>
      <text:list-level-style-bullet text:level="8" text:style-name="WW8Num46z1" style:num-suffix="." text:bullet-char="◦">
        <style:list-level-properties text:list-level-position-and-space-mode="label-alignment">
          <style:list-level-label-alignment text:label-followed-by="listtab" text:list-tab-stop-position="5.719cm" fo:text-indent="-0.635cm" fo:margin-left="5.719cm"/>
        </style:list-level-properties>
        <style:text-properties style:font-name="OpenSymbol"/>
      </text:list-level-style-bullet>
      <text:list-level-style-bullet text:level="9" text:style-name="WW8Num46z1" style:num-suffix="." text:bullet-char="▪">
        <style:list-level-properties text:list-level-position-and-space-mode="label-alignment">
          <style:list-level-label-alignment text:label-followed-by="listtab" text:list-tab-stop-position="6.354cm" fo:text-indent="-0.635cm" fo:margin-left="6.35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bullet text:level="1" text:style-name="WW8Num47z0" style:num-suffix="." text:bullet-char="">
        <style:list-level-properties text:list-level-position-and-space-mode="label-alignment">
          <style:list-level-label-alignment text:label-followed-by="listtab" text:list-tab-stop-position="1.274cm" fo:text-indent="-0.635cm" fo:margin-left="1.274cm"/>
        </style:list-level-properties>
        <style:text-properties style:font-name="Symbol"/>
      </text:list-level-style-bullet>
      <text:list-level-style-bullet text:level="2" text:style-name="WW8Num47z1" style:num-suffix="." text:bullet-char="◦">
        <style:list-level-properties text:list-level-position-and-space-mode="label-alignment">
          <style:list-level-label-alignment text:label-followed-by="listtab" text:list-tab-stop-position="1.909cm" fo:text-indent="-0.635cm" fo:margin-left="1.909cm"/>
        </style:list-level-properties>
        <style:text-properties style:font-name="OpenSymbol"/>
      </text:list-level-style-bullet>
      <text:list-level-style-bullet text:level="3" text:style-name="WW8Num47z1" style:num-suffix="." text:bullet-char="▪">
        <style:list-level-properties text:list-level-position-and-space-mode="label-alignment">
          <style:list-level-label-alignment text:label-followed-by="listtab" text:list-tab-stop-position="2.544cm" fo:text-indent="-0.635cm" fo:margin-left="2.544cm"/>
        </style:list-level-properties>
        <style:text-properties style:font-name="OpenSymbol"/>
      </text:list-level-style-bullet>
      <text:list-level-style-bullet text:level="4" text:style-name="WW8Num47z0" style:num-suffix="." text:bullet-char="">
        <style:list-level-properties text:list-level-position-and-space-mode="label-alignment">
          <style:list-level-label-alignment text:label-followed-by="listtab" text:list-tab-stop-position="3.179cm" fo:text-indent="-0.635cm" fo:margin-left="3.179cm"/>
        </style:list-level-properties>
        <style:text-properties style:font-name="Symbol"/>
      </text:list-level-style-bullet>
      <text:list-level-style-bullet text:level="5" text:style-name="WW8Num47z1" style:num-suffix="." text:bullet-char="◦">
        <style:list-level-properties text:list-level-position-and-space-mode="label-alignment">
          <style:list-level-label-alignment text:label-followed-by="listtab" text:list-tab-stop-position="3.814cm" fo:text-indent="-0.635cm" fo:margin-left="3.814cm"/>
        </style:list-level-properties>
        <style:text-properties style:font-name="OpenSymbol"/>
      </text:list-level-style-bullet>
      <text:list-level-style-bullet text:level="6" text:style-name="WW8Num47z1" style:num-suffix="." text:bullet-char="▪">
        <style:list-level-properties text:list-level-position-and-space-mode="label-alignment">
          <style:list-level-label-alignment text:label-followed-by="listtab" text:list-tab-stop-position="4.449cm" fo:text-indent="-0.635cm" fo:margin-left="4.449cm"/>
        </style:list-level-properties>
        <style:text-properties style:font-name="OpenSymbol"/>
      </text:list-level-style-bullet>
      <text:list-level-style-bullet text:level="7" text:style-name="WW8Num47z0" style:num-suffix="." text:bullet-char="">
        <style:list-level-properties text:list-level-position-and-space-mode="label-alignment">
          <style:list-level-label-alignment text:label-followed-by="listtab" text:list-tab-stop-position="5.084cm" fo:text-indent="-0.635cm" fo:margin-left="5.084cm"/>
        </style:list-level-properties>
        <style:text-properties style:font-name="Symbol"/>
      </text:list-level-style-bullet>
      <text:list-level-style-bullet text:level="8" text:style-name="WW8Num47z1" style:num-suffix="." text:bullet-char="◦">
        <style:list-level-properties text:list-level-position-and-space-mode="label-alignment">
          <style:list-level-label-alignment text:label-followed-by="listtab" text:list-tab-stop-position="5.719cm" fo:text-indent="-0.635cm" fo:margin-left="5.719cm"/>
        </style:list-level-properties>
        <style:text-properties style:font-name="OpenSymbol"/>
      </text:list-level-style-bullet>
      <text:list-level-style-bullet text:level="9" text:style-name="WW8Num47z1" style:num-suffix="." text:bullet-char="▪">
        <style:list-level-properties text:list-level-position-and-space-mode="label-alignment">
          <style:list-level-label-alignment text:label-followed-by="listtab" text:list-tab-stop-position="6.354cm" fo:text-indent="-0.635cm" fo:margin-left="6.35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style:num-prefix="8."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prefix="8.6."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style:num-prefix="8.6.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1" text:start-value="9">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WW8Num42z0" style:num-prefix="9.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style:num-prefix="9.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text:style-name="WW8Num44z0" style:num-prefix="9."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number text:level="1" style:num-suffix="." style:num-format="1" text:start-value="10">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bullet text:level="1" text:style-name="WW8Num48z0" style:num-suffix="."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2" text:style-name="WW8Num48z1" style:num-suffix="." text:bullet-char="◦">
        <style:list-level-properties text:list-level-position-and-space-mode="label-alignment">
          <style:list-level-label-alignment text:label-followed-by="listtab" text:list-tab-stop-position="1.905cm" fo:text-indent="-0.635cm" fo:margin-left="2.54cm"/>
        </style:list-level-properties>
        <style:text-properties style:font-name="OpenSymbol"/>
      </text:list-level-style-bullet>
      <text:list-level-style-bullet text:level="3" text:style-name="WW8Num48z1" style:num-suffix="." text:bullet-char="▪">
        <style:list-level-properties text:list-level-position-and-space-mode="label-alignment">
          <style:list-level-label-alignment text:label-followed-by="listtab" text:list-tab-stop-position="2.54cm" fo:text-indent="-0.635cm" fo:margin-left="3.175cm"/>
        </style:list-level-properties>
        <style:text-properties style:font-name="OpenSymbol"/>
      </text:list-level-style-bullet>
      <text:list-level-style-bullet text:level="4" text:style-name="WW8Num48z0" style:num-suffix="." text:bullet-char="">
        <style:list-level-properties text:list-level-position-and-space-mode="label-alignment">
          <style:list-level-label-alignment text:label-followed-by="listtab" text:list-tab-stop-position="3.175cm" fo:text-indent="-0.635cm" fo:margin-left="3.81cm"/>
        </style:list-level-properties>
        <style:text-properties style:font-name="Symbol"/>
      </text:list-level-style-bullet>
      <text:list-level-style-bullet text:level="5" text:style-name="WW8Num48z1" style:num-suffix="." text:bullet-char="◦">
        <style:list-level-properties text:list-level-position-and-space-mode="label-alignment">
          <style:list-level-label-alignment text:label-followed-by="listtab" text:list-tab-stop-position="3.81cm" fo:text-indent="-0.635cm" fo:margin-left="4.445cm"/>
        </style:list-level-properties>
        <style:text-properties style:font-name="OpenSymbol"/>
      </text:list-level-style-bullet>
      <text:list-level-style-bullet text:level="6" text:style-name="WW8Num48z1" style:num-suffix="." text:bullet-char="▪">
        <style:list-level-properties text:list-level-position-and-space-mode="label-alignment">
          <style:list-level-label-alignment text:label-followed-by="listtab" text:list-tab-stop-position="4.445cm" fo:text-indent="-0.635cm" fo:margin-left="5.08cm"/>
        </style:list-level-properties>
        <style:text-properties style:font-name="OpenSymbol"/>
      </text:list-level-style-bullet>
      <text:list-level-style-bullet text:level="7" text:style-name="WW8Num48z0" style:num-suffix="." text:bullet-char="">
        <style:list-level-properties text:list-level-position-and-space-mode="label-alignment">
          <style:list-level-label-alignment text:label-followed-by="listtab" text:list-tab-stop-position="5.08cm" fo:text-indent="-0.635cm" fo:margin-left="5.715cm"/>
        </style:list-level-properties>
        <style:text-properties style:font-name="Symbol"/>
      </text:list-level-style-bullet>
      <text:list-level-style-bullet text:level="8" text:style-name="WW8Num48z1" style:num-suffix="." text:bullet-char="◦">
        <style:list-level-properties text:list-level-position-and-space-mode="label-alignment">
          <style:list-level-label-alignment text:label-followed-by="listtab" text:list-tab-stop-position="5.715cm" fo:text-indent="-0.635cm" fo:margin-left="6.35cm"/>
        </style:list-level-properties>
        <style:text-properties style:font-name="OpenSymbol"/>
      </text:list-level-style-bullet>
      <text:list-level-style-bullet text:level="9" text:style-name="WW8Num48z1" style:num-suffix="." text:bullet-char="▪">
        <style:list-level-properties text:list-level-position-and-space-mode="label-alignment">
          <style:list-level-label-alignment text:label-followed-by="listtab" text:list-tab-stop-position="6.35cm" fo:text-indent="-0.635cm" fo:margin-left="6.98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bullet text:level="1" text:style-name="WW8Num49z0" style:num-suffix="."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2" text:style-name="WW8Num49z1" style:num-suffix="." text:bullet-char="◦">
        <style:list-level-properties text:list-level-position-and-space-mode="label-alignment">
          <style:list-level-label-alignment text:label-followed-by="listtab" text:list-tab-stop-position="1.905cm" fo:text-indent="-0.635cm" fo:margin-left="2.54cm"/>
        </style:list-level-properties>
        <style:text-properties style:font-name="OpenSymbol"/>
      </text:list-level-style-bullet>
      <text:list-level-style-bullet text:level="3" text:style-name="WW8Num49z1" style:num-suffix="." text:bullet-char="▪">
        <style:list-level-properties text:list-level-position-and-space-mode="label-alignment">
          <style:list-level-label-alignment text:label-followed-by="listtab" text:list-tab-stop-position="2.54cm" fo:text-indent="-0.635cm" fo:margin-left="3.175cm"/>
        </style:list-level-properties>
        <style:text-properties style:font-name="OpenSymbol"/>
      </text:list-level-style-bullet>
      <text:list-level-style-bullet text:level="4" text:style-name="WW8Num49z0" style:num-suffix="." text:bullet-char="">
        <style:list-level-properties text:list-level-position-and-space-mode="label-alignment">
          <style:list-level-label-alignment text:label-followed-by="listtab" text:list-tab-stop-position="3.175cm" fo:text-indent="-0.635cm" fo:margin-left="3.81cm"/>
        </style:list-level-properties>
        <style:text-properties style:font-name="Symbol"/>
      </text:list-level-style-bullet>
      <text:list-level-style-bullet text:level="5" text:style-name="WW8Num49z1" style:num-suffix="." text:bullet-char="◦">
        <style:list-level-properties text:list-level-position-and-space-mode="label-alignment">
          <style:list-level-label-alignment text:label-followed-by="listtab" text:list-tab-stop-position="3.81cm" fo:text-indent="-0.635cm" fo:margin-left="4.445cm"/>
        </style:list-level-properties>
        <style:text-properties style:font-name="OpenSymbol"/>
      </text:list-level-style-bullet>
      <text:list-level-style-bullet text:level="6" text:style-name="WW8Num49z1" style:num-suffix="." text:bullet-char="▪">
        <style:list-level-properties text:list-level-position-and-space-mode="label-alignment">
          <style:list-level-label-alignment text:label-followed-by="listtab" text:list-tab-stop-position="4.445cm" fo:text-indent="-0.635cm" fo:margin-left="5.08cm"/>
        </style:list-level-properties>
        <style:text-properties style:font-name="OpenSymbol"/>
      </text:list-level-style-bullet>
      <text:list-level-style-bullet text:level="7" text:style-name="WW8Num49z0" style:num-suffix="." text:bullet-char="">
        <style:list-level-properties text:list-level-position-and-space-mode="label-alignment">
          <style:list-level-label-alignment text:label-followed-by="listtab" text:list-tab-stop-position="5.08cm" fo:text-indent="-0.635cm" fo:margin-left="5.715cm"/>
        </style:list-level-properties>
        <style:text-properties style:font-name="Symbol"/>
      </text:list-level-style-bullet>
      <text:list-level-style-bullet text:level="8" text:style-name="WW8Num49z1" style:num-suffix="." text:bullet-char="◦">
        <style:list-level-properties text:list-level-position-and-space-mode="label-alignment">
          <style:list-level-label-alignment text:label-followed-by="listtab" text:list-tab-stop-position="5.715cm" fo:text-indent="-0.635cm" fo:margin-left="6.35cm"/>
        </style:list-level-properties>
        <style:text-properties style:font-name="OpenSymbol"/>
      </text:list-level-style-bullet>
      <text:list-level-style-bullet text:level="9" text:style-name="WW8Num49z1" style:num-suffix="." text:bullet-char="▪">
        <style:list-level-properties text:list-level-position-and-space-mode="label-alignment">
          <style:list-level-label-alignment text:label-followed-by="listtab" text:list-tab-stop-position="6.35cm" fo:text-indent="-0.635cm" fo:margin-left="6.98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8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agraph-properties fo:text-align="center" style:writing-mode="lr-tb"/>
      <style:text-properties fo:font-size="24pt"/>
    </style:style>
    <style:style style:name="MP2" style:family="paragraph" style:parent-style-name="Header">
      <style:paragraph-properties fo:text-align="end" style:justify-single-word="false"/>
      <style:text-properties fo:font-size="8pt" style:font-size-asian="8pt" style:font-size-complex="8pt"/>
    </style:style>
    <style:style style:name="MP3" style:family="paragraph" style:parent-style-name="Standard">
      <style:text-properties fo:color="#000080" style:font-name="Arial" fo:font-size="6pt" style:font-size-asian="6pt" style:font-size-complex="6pt"/>
    </style:style>
    <style:style style:name="MP4" style:family="paragraph" style:parent-style-name="Footer">
      <style:paragraph-properties fo:margin-left="0cm" fo:margin-right="-0.28cm" fo:text-indent="0cm" style:auto-text-indent="false"/>
      <style:text-properties fo:color="#000080" style:font-name="Arial" fo:font-size="6pt" fo:language="pt" fo:country="BR" style:font-name-asian="Times New Roman" style:font-size-asian="6pt" style:font-name-complex="Arial" style:font-size-complex="6pt" style:language-complex="ar" style:country-complex="SA"/>
    </style:style>
    <style:style style:name="MT1" style:family="text">
      <style:text-properties style:font-name="Verdana" fo:font-size="7pt" style:font-size-asian="7pt" style:font-size-complex="7pt"/>
    </style:style>
    <style:style style:name="MT2" style:family="text">
      <style:text-properties style:font-name="Verdana" fo:font-size="7pt" fo:font-style="italic" style:font-size-asian="7pt" style:font-style-asian="italic" style:font-size-complex="7pt" style:font-style-complex="italic"/>
    </style:style>
    <style:style style:name="M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solid" svg:stroke-width="0.115cm" svg:stroke-color="#000080" draw:stroke-linejoin="miter" draw:fill="none" draw:fill-color="#ffffff" draw:textarea-horizontal-align="left" draw:textarea-vertical-align="top" draw:auto-grow-height="false" fo:padding-top="0.229cm" fo:padding-bottom="0.229cm" fo:padding-left="0.441cm" fo:padding-right="0.441cm" fo:wrap-option="no-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053cm" fo:margin-bottom="1.238cm" fo:margin-left="2.999cm" fo:margin-right="1.976cm" fo:background-color="#ffffff" style:writing-mode="lr-tb" style:layout-grid-color="#c0c0c0" style:layout-grid-lines="64" style:layout-grid-base-height="0.423cm" style:layout-grid-ruby-height="0cm" style:layout-grid-mode="none" style:layout-grid-ruby-below="false" style:layout-grid-print="false" style:layout-grid-display="false" style:footnote-max-height="0cm">
        <style:background-image/>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972cm" fo:margin-bottom="0.617cm" fo:margin-left="2.999cm" fo:margin-right="2.963cm" fo:background-color="#ffffff" style:writing-mode="lr-tb" style:layout-grid-color="#c0c0c0" style:layout-grid-lines="64" style:layout-grid-base-height="0.423cm" style:layout-grid-ruby-height="0cm" style:layout-grid-mode="none" style:layout-grid-ruby-below="false" style:layout-grid-print="false" style:layout-grid-display="false" style:footnote-max-height="0cm">
        <style:background-image/>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figura2" text:anchor-type="as-char" svg:width="3.524cm" svg:height="1.058cm" draw:z-index="46"><draw:image xlink:href="Pictures/10000000000001B200000082D11BEA51.png" xlink:type="simple" xlink:show="embed" xlink:actuate="onLoad"/></draw:frame> <text:s text:c="65"/><text:span text:style-name="MT1"><text:s text:c="3"/></text:span><text:span text:style-name="MT2"><text:s text:c="4"/>Refere-se ao RDC <text:s/>nº 001/2013 <text:s text:c="10"/></text:span><text:span text:style-name="MT2"><text:page-number text:select-page="current">70</text:page-number></text:span></text:p>
        <text:p text:style-name="Header"><draw:line text:anchor-type="char" draw:z-index="139" draw:style-name="Mgr1" draw:text-style-name="MP1" svg:x1="0.014cm" svg:y1="0.178cm" svg:x2="16.986cm" svg:y2="0.19cm"><text:p/></draw:line></text:p>
        <text:p text:style-name="MP2"/>
      </style:header>
      <style:footer>
        <text:p text:style-name="MP3"><text:s text:c="24"/>R. Campo do Brito, 331 – B. Praia.13 DE JULHO - PABX (0XX79)226-1000 - Site: www.deso.se.gov.br - FAX: (0XX79)226.1171 - CEP: <text:s text:c="2"/>49020.380</text:p>
        <text:p text:style-name="MP4"><text:s text:c="85"/>CNPJ 13.018.171/0001-90 <text:s text:c="5"/>- <text:s text:c="5"/>INSC. ESTADUAL: <text:s/>27.051.036-2 <text:s text:c="5"/>- <text:s text:c="5"/>ARACAJU-SE</text:p>
      </style:footer>
    </style:master-page>
    <style:master-page style:name="First_20_Page" style:display-name="First Page" style:page-layout-name="Mpm1" style:next-style-name="Standard">
      <style:header>
        <text:p text:style-name="Header"><draw:frame draw:style-name="Mfr1" draw:name="figura1" text:anchor-type="as-char" svg:width="3.524cm" svg:height="1.058cm" draw:z-index="1"><draw:image xlink:href="Pictures/10000000000001B200000082D11BEA51.png" xlink:type="simple" xlink:show="embed" xlink:actuate="onLoad"/></draw:frame></text:p>
        <text:p text:style-name="Header"><draw:line text:anchor-type="char" draw:z-index="0" draw:style-name="Mgr1" draw:text-style-name="MP1" svg:x1="0.014cm" svg:y1="0.178cm" svg:x2="16.986cm" svg:y2="0.19cm"><text:p/></draw:line></text:p>
      </style:header>
      <style:footer>
        <text:p text:style-name="MP3"><text:s text:c="22"/>R. Campo do Brito, 331 – B. Praia.13 DE JULHO - PABX (0XX79)226-1000 - Site: www.deso.se.gov.br - FAX: (0XX79)226.1171 - CEP: <text:s text:c="2"/>49020.380</text:p>
        <text:p text:style-name="MP4"><text:s text:c="77"/>CNPJ 13.018.171/0001-90 <text:s text:c="5"/>- <text:s text:c="5"/>INSC. ESTADUAL: <text:s/>27.051.036-2 <text:s text:c="5"/>- <text:s text:c="5"/>ARACAJU-SE</text:p>
      </style:footer>
    </style:master-page>
    <style:master-page style:name="Converter_20_1" style:display-name="Converter 1" style:page-layout-name="Mpm2"/>
    <style:master-page style:name="Converter_20_2" style:display-name="Converter 2" style:page-layout-name="Mpm3"/>
    <style:master-page style:name="Converter_20_3" style:display-name="Converter 3"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0.5.2$Windows_x86 LibreOffice_project/5464147a081647a250913f19c0715bca595af2f</meta:generator>
    <meta:initial-creator>DESO DESO</meta:initial-creator>
    <meta:creation-date>2007-02-06T11:09:03</meta:creation-date>
    <dc:date>2013-12-26T09:32:52.82</dc:date>
    <meta:print-date>2013-12-23T08:39:32.56</meta:print-date>
    <dc:language>pt-BR</dc:language>
    <meta:editing-cycles>665</meta:editing-cycles>
    <meta:editing-duration>P2DT1H23M32S</meta:editing-duration>
    <meta:document-statistic meta:table-count="6" meta:image-count="2" meta:object-count="0" meta:page-count="70" meta:paragraph-count="1218" meta:word-count="25393" meta:character-count="168130" meta:non-whitespace-character-count="142280"/>
    <meta:user-defined meta:name="Info 1"/>
    <meta:user-defined meta:name="Info 2"/>
    <meta:user-defined meta:name="Info 3"/>
    <meta:user-defined meta:name="Info 4"/>
  </office:meta>
</office:document-meta>
</file>