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" manifest:full-path="Pictures/200000BA00006A750000193084484843.wmf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keep-together="true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0.035cm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035cm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035cm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9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0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11" style:family="paragraph" style:parent-style-name="Table_20_Contents" style:list-style-name="WW8Num2">
      <style:paragraph-properties fo:margin-left="0.748cm" fo:margin-right="0cm" fo:margin-top="0cm" fo:margin-bottom="0cm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9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1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2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3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02cm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 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P5"><text:s text:c="14"/>VALOR DO EDITAL: <text:s/>TP N.031/2013 <text:s/>R$ 25,00</text:p>
      <text:p text:style-name="P5"><text:s/></text:p>
      <text:list xml:id="list31592781" text:style-name="WW8Num2">
        <text:list-item>
          <text:p text:style-name="P11"><text:span text:style-name="T8">Após, enviar fax para o n.º </text:span><text:span text:style-name="T9">(79) 3226-1171</text:span><text:span text:style-name="T8"> 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0">E-MAIL</text:span><text:span text:style-name="T11"> </text:span><text:span text:style-name="T12">EM</text:span><text:span text:style-name="T11"> </text:span><text:span text:style-name="T12">NOME</text:span><text:span text:style-name="T11"> </text:span><text:span text:style-name="T12">DA</text:span><text:span text:style-name="T11"> </text:span><text:span text:style-name="T12">EMPRESA</text:span><text:span text:style-name="T11"> 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ext:p text:style-name="Standard"/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035cm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035cm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02cm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A00006A750000193084484843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07-11-14T09:26:35</meta:creation-date>
    <dc:date>2013-09-23T11:45:01.54</dc:date>
    <meta:print-date>2007-11-19T12:56:00</meta:print-date>
    <meta:editing-cycles>84</meta:editing-cycles>
    <meta:editing-duration>PT575H03M14S</meta:editing-duration>
    <meta:generator>BrOffice.org/3.2$Win32 OpenOffice.org_project/320m12$Build-9483</meta:generator>
    <dc:creator>DESO DESO</dc:creator>
    <meta:document-statistic meta:table-count="1" meta:image-count="1" meta:object-count="0" meta:page-count="1" meta:paragraph-count="25" meta:word-count="167" meta:character-count="1642"/>
  </office:meta>
</office:document-meta>
</file>