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Preformatted_20_Text">
      <style:text-properties officeooo:rsid="0005acbc" officeooo:paragraph-rsid="0005acb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http://www.deso-se.com.br/downloads/CC-010-2018-04-HABILITACAO-A-GASPAR.zip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Preformatted_20_Text" style:display-name="Preformatted Text" style:family="paragraph" style:parent-style-name="Standard" style:class="html">
      <style:paragraph-properties fo:margin-top="0cm" fo:margin-bottom="0cm" loext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" meta:paragraph-count="1" meta:word-count="1" meta:character-count="75" meta:non-whitespace-character-count="75"/>
    <meta:generator>LibreOffice/5.0.6.3$Windows_X86_64 LibreOffice_project/490fc03b25318460cfc54456516ea2519c11d1aa</meta:generator>
  </office:meta>
</office:document-meta>
</file>