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officeooo:paragraph-rsid="0030827a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2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6b65c"/>
    </style:style>
    <style:style style:name="T17" style:family="text">
      <style:text-properties officeooo:rsid="002cea6f"/>
    </style:style>
    <style:style style:name="T18" style:family="text">
      <style:text-properties officeooo:rsid="0032207c"/>
    </style:style>
    <style:style style:name="T19" style:family="text">
      <style:text-properties officeooo:rsid="0036891b"/>
    </style:style>
    <style:style style:name="T20" style:family="text">
      <style:text-properties officeooo:rsid="0037a53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5">EDITAL: CC N<text:span text:style-name="T16">º </text:span>0<text:span text:style-name="T18">15</text:span>/201<text:span text:style-name="T17">8</text:span> - VALOR: R$ <text:span text:style-name="T20">100</text:span>,00</text:p>
      <text:p text:style-name="P14"/>
      <text:p text:style-name="P16">OBS: Não serão aceitos, para efeito de prova da compra do edital, comprovantes de entrega de envelope de depósito feitos em caixas eletrônicos.</text:p>
      <text:p text:style-name="P13"><text:s/></text:p>
      <text:list xml:id="list2940719709542686526" text:style-name="WW8Num2">
        <text:list-header>
          <text:p text:style-name="P18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5-02T09:45:17.236000000</dc:date>
    <meta:print-date>2007-11-19T12:56:00</meta:print-date>
    <meta:editing-cycles>147</meta:editing-cycles>
    <meta:editing-duration>P24DT59M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2" meta:character-count="1280" meta:non-whitespace-character-count="964"/>
  </office:meta>
</office:document-meta>
</file>