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19d0d"/>
    </style:style>
    <style:style style:name="T19" style:family="text">
      <style:text-properties officeooo:rsid="0032207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9">12</text:span>/201<text:span text:style-name="T17">8</text:span> - VALOR: R$ <text:span text:style-name="T18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3061781714238131227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13T11:55:09.254000000</dc:date>
    <meta:print-date>2007-11-19T12:56:00</meta:print-date>
    <meta:editing-cycles>142</meta:editing-cycles>
    <meta:editing-duration>P24DT57M4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