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e7aec"/>
    </style:style>
    <style:style style:name="T17" style:family="text">
      <style:text-properties officeooo:rsid="002035c7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<text:span text:style-name="T16">CC</text:span> N.0<text:span text:style-name="T17">10</text:span>/201<text:span text:style-name="T16">8</text:span> - VALOR: R$ <text:span text:style-name="T16">100</text:span>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3975382125563743938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3-20T10:48:06.208000000</dc:date>
    <meta:print-date>2007-11-19T12:56:00</meta:print-date>
    <meta:editing-cycles>125</meta:editing-cycles>
    <meta:editing-duration>P23DT23H26M2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9" meta:non-whitespace-character-count="964"/>
  </office:meta>
</office:document-meta>
</file>