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1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e7aec"/>
    </style:style>
    <style:style style:name="T17" style:family="text">
      <style:text-properties officeooo:rsid="0020409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<text:span text:style-name="T17">TP</text:span> N.0<text:span text:style-name="T16">05</text:span>/201<text:span text:style-name="T16">8</text:span> - VALOR: R$ <text:span text:style-name="T17">25</text:span>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3701494322371025756" text:style-name="WW8Num2">
        <text:list-header>
          <text:p text:style-name="P21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3-14T11:05:46.087000000</dc:date>
    <meta:print-date>2007-11-19T12:56:00</meta:print-date>
    <meta:editing-cycles>125</meta:editing-cycles>
    <meta:editing-duration>P23DT23H27M47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