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05a11"/>
    </style:style>
    <style:style style:name="T17" style:family="text">
      <style:text-properties officeooo:rsid="0021335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04</text:span>/201<text:span text:style-name="T16">8</text:span> - VALOR: R$ <text:span text:style-name="T17">2</text:span>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6640361860171493233" text:style-name="WW8Num2">
        <text:list-header>
          <text:p text:style-name="P18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2-06T15:38:40.954000000</dc:date>
    <meta:print-date>2007-11-19T12:56:00</meta:print-date>
    <meta:editing-cycles>131</meta:editing-cycles>
    <meta:editing-duration>P23DT23H31M3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