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05a11"/>
    </style:style>
    <style:style style:name="T17" style:family="text">
      <style:text-properties officeooo:rsid="0021335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02</text:span>/201<text:span text:style-name="T16">8</text:span> - VALOR: R$ <text:span text:style-name="T17">2</text:span>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2799619547512212304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24T12:55:43.517000000</dc:date>
    <meta:print-date>2007-11-19T12:56:00</meta:print-date>
    <meta:editing-cycles>129</meta:editing-cycles>
    <meta:editing-duration>P23DT23H31M1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