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9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9f8d6"/>
    </style:style>
    <style:style style:name="T17" style:family="text">
      <style:text-properties officeooo:rsid="00201ab9"/>
    </style:style>
    <style:style style:name="T18" style:family="text">
      <style:text-properties officeooo:rsid="00205a1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8">01</text:span>/201<text:span text:style-name="T18">8</text:span> - VALOR: R$ 5<text:span text:style-name="T18">0</text:span>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4561021039032137439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18T19:17:47.053000000</dc:date>
    <meta:print-date>2007-11-19T12:56:00</meta:print-date>
    <meta:editing-cycles>128</meta:editing-cycles>
    <meta:editing-duration>P23DT23H30M5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