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6b65c"/>
    </style:style>
    <style:style style:name="T17" style:family="text">
      <style:text-properties officeooo:rsid="002bd5a7"/>
    </style:style>
    <style:style style:name="T18" style:family="text">
      <style:text-properties officeooo:rsid="002cea6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6">º </text:span>0<text:span text:style-name="T18">07</text:span>/201<text:span text:style-name="T18">8</text:span> - VALOR: R$ <text:span text:style-name="T17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7960762760893283898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8-01-17T18:00:13.619000000</dc:date>
    <meta:print-date>2007-11-19T12:56:00</meta:print-date>
    <meta:editing-cycles>137</meta:editing-cycles>
    <meta:editing-duration>P24DT55M51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2" meta:character-count="1280" meta:non-whitespace-character-count="964"/>
  </office:meta>
</office:document-meta>
</file>