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8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6b65c"/>
    </style:style>
    <style:style style:name="T17" style:family="text">
      <style:text-properties officeooo:rsid="002bd5a7"/>
    </style:style>
    <style:style style:name="T18" style:family="text">
      <style:text-properties officeooo:rsid="002cea6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<text:span text:style-name="T16">º </text:span>0<text:span text:style-name="T18">06</text:span>/201<text:span text:style-name="T18">8</text:span> - VALOR: R$ <text:span text:style-name="T17">10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7960762760893283898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1-17T16:35:37.739000000</dc:date>
    <meta:print-date>2007-11-19T12:56:00</meta:print-date>
    <meta:editing-cycles>136</meta:editing-cycles>
    <meta:editing-duration>P23DT23H31M16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2" meta:character-count="1280" meta:non-whitespace-character-count="964"/>
  </office:meta>
</office:document-meta>
</file>