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1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7270b"/>
    </style:style>
    <style:style style:name="T17" style:family="text">
      <style:text-properties officeooo:rsid="001e7ae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<text:span text:style-name="T17">CC</text:span> N.0<text:span text:style-name="T17">05</text:span>/201<text:span text:style-name="T17">8</text:span> - VALOR: R$ <text:span text:style-name="T17">100</text:span>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32783505700204615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1-11T09:29:27.558000000</dc:date>
    <meta:print-date>2007-11-19T12:56:00</meta:print-date>
    <meta:editing-cycles>124</meta:editing-cycles>
    <meta:editing-duration>P23DT23H26M12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9" meta:non-whitespace-character-count="964"/>
  </office:meta>
</office:document-meta>
</file>