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4d5fd"/>
    </style:style>
    <style:style style:name="T17" style:family="text">
      <style:text-properties officeooo:rsid="0026b65c"/>
    </style:style>
    <style:style style:name="T18" style:family="text">
      <style:text-properties officeooo:rsid="002bd5a7"/>
    </style:style>
    <style:style style:name="T19" style:family="text">
      <style:text-properties officeooo:rsid="002cea6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7">º </text:span>0<text:span text:style-name="T19">04</text:span>/201<text:span text:style-name="T19">8</text:span> - VALOR: R$ <text:span text:style-name="T18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345329747823077518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09T17:52:40.992000000</dc:date>
    <meta:print-date>2007-11-19T12:56:00</meta:print-date>
    <meta:editing-cycles>135</meta:editing-cycles>
    <meta:editing-duration>P23DT23H31M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