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49dd0"/>
    </style:style>
    <style:style style:name="T15" style:family="text">
      <style:text-properties officeooo:rsid="000624ba"/>
    </style:style>
    <style:style style:name="T16" style:family="text">
      <style:text-properties officeooo:rsid="0007f34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<text:span text:style-name="T16">3</text:span>/201<text:span text:style-name="T14">8</text:span> - VALOR: R$ <text:span text:style-name="T16">10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024537458754584191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04T08:24:31.358000000</dc:date>
    <meta:print-date>2007-11-19T12:56:00</meta:print-date>
    <meta:editing-cycles>115</meta:editing-cycles>
    <meta:editing-duration>P23DT23H37M4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