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6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49dd0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CC N.001/201<text:span text:style-name="T14">8</text:span> - VALOR: R$ <text:span text:style-name="T14">5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8118974733709790767" text:style-name="WW8Num2">
        <text:list-header>
          <text:p text:style-name="P16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1-03T08:10:38.611000000</dc:date>
    <meta:print-date>2007-11-19T12:56:00</meta:print-date>
    <meta:editing-cycles>113</meta:editing-cycles>
    <meta:editing-duration>P23DT23H32M3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