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1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7270b"/>
    </style:style>
    <style:style style:name="T17" style:family="text">
      <style:text-properties officeooo:rsid="001eac82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7">28</text:span>/2017 - VALOR: R$ 2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4515128089312125793" text:style-name="WW8Num2">
        <text:list-header>
          <text:p text:style-name="P21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2-26T08:45:00.083000000</dc:date>
    <meta:print-date>2007-11-19T12:56:00</meta:print-date>
    <meta:editing-cycles>124</meta:editing-cycles>
    <meta:editing-duration>P23DT23H26M32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