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1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9f8d6"/>
    </style:style>
    <style:style style:name="T17" style:family="text">
      <style:text-properties officeooo:rsid="00200d10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26</text:span>/2017 - VALOR: R$ 5<text:span text:style-name="T17">0</text:span>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6364940932838021216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2-15T12:05:07.526000000</dc:date>
    <meta:print-date>2007-11-19T12:56:00</meta:print-date>
    <meta:editing-cycles>126</meta:editing-cycles>
    <meta:editing-duration>P23DT23H25M4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