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4d5fd"/>
    </style:style>
    <style:style style:name="T17" style:family="text">
      <style:text-properties officeooo:rsid="0026b65c"/>
    </style:style>
    <style:style style:name="T18" style:family="text">
      <style:text-properties officeooo:rsid="002b8e08"/>
    </style:style>
    <style:style style:name="T19" style:family="text">
      <style:text-properties officeooo:rsid="002bd5a7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<text:span text:style-name="T17">º </text:span>0<text:span text:style-name="T16">26</text:span>/2017 - VALOR: R$ <text:span text:style-name="T19">10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7819135877554373221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2-14T14:42:36.583000000</dc:date>
    <meta:print-date>2007-11-19T12:56:00</meta:print-date>
    <meta:editing-cycles>134</meta:editing-cycles>
    <meta:editing-duration>P23DT23H30M3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80" meta:non-whitespace-character-count="964"/>
  </office:meta>
</office:document-meta>
</file>