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9f8d6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6">23</text:span>/2017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6305400001950052914" text:style-name="WW8Num2">
        <text:list-header>
          <text:p text:style-name="P19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2-01T15:43:59.731000000</dc:date>
    <meta:print-date>2007-11-19T12:56:00</meta:print-date>
    <meta:editing-cycles>124</meta:editing-cycles>
    <meta:editing-duration>P23DT23H24M42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