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9f8d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22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7798765358298427892" text:style-name="WW8Num2">
        <text:list-header>
          <text:p text:style-name="P18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29T15:00:35.073000000</dc:date>
    <meta:print-date>2007-11-19T12:56:00</meta:print-date>
    <meta:editing-cycles>123</meta:editing-cycles>
    <meta:editing-duration>P23DT23H24M3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