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42a6a"/>
    </style:style>
    <style:style style:name="T17" style:family="text">
      <style:text-properties officeooo:rsid="0024d5fd"/>
    </style:style>
    <style:style style:name="T18" style:family="text">
      <style:text-properties officeooo:rsid="0026b65c"/>
    </style:style>
    <style:style style:name="T19" style:family="text">
      <style:text-properties officeooo:rsid="0028988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8">º </text:span>0<text:span text:style-name="T17">12</text:span>/2017 <text:span text:style-name="T19">2ª ALTERAÇÃO</text:span> - VALOR: R$ <text:span text:style-name="T17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8700760605794470640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20T12:32:21.828000000</dc:date>
    <meta:print-date>2007-11-19T12:56:00</meta:print-date>
    <meta:editing-cycles>129</meta:editing-cycles>
    <meta:editing-duration>P23DT23H29M3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4" meta:character-count="1293" meta:non-whitespace-character-count="975"/>
  </office:meta>
</office:document-meta>
</file>