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officeooo:paragraph-rsid="00199f4a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1" style:family="paragraph" style:parent-style-name="Standard">
      <style:text-properties fo:font-size="12pt" fo:font-weight="bold" officeooo:rsid="000c5517" officeooo:paragraph-rsid="00199f4a" style:font-size-asian="12pt" style:font-weight-asian="bold" style:font-size-complex="12pt" style:font-weight-complex="bold"/>
    </style:style>
    <style:style style:name="P12" style:family="paragraph" style:parent-style-name="Standard">
      <style:text-properties fo:font-size="12pt" fo:font-weight="bold" officeooo:paragraph-rsid="00199f4a" style:font-size-asian="12pt" style:font-weight-asian="bold" style:font-size-complex="12pt" style:font-weight-complex="bold"/>
    </style:style>
    <style:style style:name="P13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5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8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20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0c5517"/>
    </style:style>
    <style:style style:name="T15" style:family="text">
      <style:text-properties officeooo:rsid="0012408f"/>
    </style:style>
    <style:style style:name="T16" style:family="text">
      <style:text-properties officeooo:rsid="00213c7f"/>
    </style:style>
    <style:style style:name="T17" style:family="text">
      <style:text-properties officeooo:rsid="00242a6a"/>
    </style:style>
    <style:style style:name="T18" style:family="text">
      <style:text-properties officeooo:rsid="0024d5fd"/>
    </style:style>
    <style:style style:name="T19" style:family="text">
      <style:text-properties officeooo:rsid="0026b65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3">
          <style:column style:rel-width="4020*" fo:start-indent="0cm" fo:end-indent="0cm"/>
          <style:column style:rel-width="1020*" fo:start-indent="0cm" fo:end-indent="0cm"/>
          <style:column style:rel-width="4044*" fo:start-indent="0cm" fo:end-indent="0cm"/>
        </style:columns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9"/>
      <text:section text:style-name="Sect1" text:name="Seção1">
        <text:p text:style-name="P12">BANCO DO BRASIL</text:p>
        <text:p text:style-name="P12">AGÊNCIA: 3611-0</text:p>
        <text:p text:style-name="P12">CONTA <text:span text:style-name="T14">CORRENTE</text:span>: 78.001-4</text:p>
        <text:p text:style-name="P12"/>
        <text:p text:style-name="P12"/>
        <text:p text:style-name="P10">OU</text:p>
        <text:p text:style-name="P11"/>
        <text:p text:style-name="P11">BANCO DO ESTADO DE SERGIPE </text:p>
        <text:p text:style-name="P11">AGÊNCIA: 029</text:p>
        <text:p text:style-name="P11"><text:span text:style-name="T15">TIPO DA CONTA: 025</text:span> </text:p>
        <text:p text:style-name="P11">CONTA CORRENTE: 500.005.5</text:p>
      </text:section>
      <text:p text:style-name="P14"/>
      <text:p text:style-name="P14">EDITAL: CC N<text:span text:style-name="T19">º </text:span>0<text:span text:style-name="T18">17</text:span>/2017 <text:span text:style-name="T17">ALTERADA</text:span> - VALOR: R$ <text:span text:style-name="T18">100</text:span>,00</text:p>
      <text:p text:style-name="P14"/>
      <text:p text:style-name="P15">OBS: Não serão aceitos, para efeito de prova da compra do edital, comprovantes de entrega de envelope de depósito feitos em caixas eletrônicos.</text:p>
      <text:p text:style-name="P13"><text:s/></text:p>
      <text:list xml:id="list6700652828846952249" text:style-name="WW8Num2">
        <text:list-header>
          <text:p text:style-name="P20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6"/>
      <text:p text:style-name="P16">Nº CNPJ: ___________________________</text:p>
      <text:p text:style-name="P16"/>
      <text:p text:style-name="P16">EMPRESA:_________________________________________________________________</text:p>
      <text:p text:style-name="P16"/>
      <text:p text:style-name="P16">Nº TELEFONE:(____)___________________ / CELULAR:(____)_____________________</text:p>
      <text:p text:style-name="P16"/>
      <text:p text:style-name="P16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6"/>
      <text:p text:style-name="P16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11-17T12:58:01.910000000</dc:date>
    <meta:print-date>2007-11-19T12:56:00</meta:print-date>
    <meta:editing-cycles>128</meta:editing-cycles>
    <meta:editing-duration>P23DT23H28M10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24" meta:word-count="143" meta:character-count="1289" meta:non-whitespace-character-count="972"/>
  </office:meta>
</office:document-meta>
</file>