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13c7f"/>
    </style:style>
    <style:style style:name="T17" style:family="text">
      <style:text-properties officeooo:rsid="00242a6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22</text:span>/2017 <text:span text:style-name="T17">ALTERADA</text:span> - VALOR: R$ <text:span text:style-name="T16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5965407298306986740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17T09:13:54.495000000</dc:date>
    <meta:print-date>2007-11-19T12:56:00</meta:print-date>
    <meta:editing-cycles>126</meta:editing-cycles>
    <meta:editing-duration>P23DT23H27M4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7" meta:non-whitespace-character-count="971"/>
  </office:meta>
</office:document-meta>
</file>