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13c7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23</text:span>/2017 - VALOR: R$ <text:span text:style-name="T16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8405096097824093686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07T11:46:18.985000000</dc:date>
    <meta:print-date>2007-11-19T12:56:00</meta:print-date>
    <meta:editing-cycles>125</meta:editing-cycles>
    <meta:editing-duration>P23DT23H27M3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