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13c7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4">EDITAL: CC N.0<text:span text:style-name="T16">21</text:span>/2017 - VALOR: R$ <text:span text:style-name="T16">5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4213130906587065068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1-03T12:35:55.400000000</dc:date>
    <meta:print-date>2007-11-19T12:56:00</meta:print-date>
    <meta:editing-cycles>124</meta:editing-cycles>
    <meta:editing-duration>P23DT23H27M18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