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aa7cc"/>
    </style:style>
    <style:style style:name="T17" style:family="text">
      <style:text-properties officeooo:rsid="001f02d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19</text:span>/2017 - VALOR: R$ <text:span text:style-name="T17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777523026545243818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0-19T12:47:49.756000000</dc:date>
    <meta:print-date>2007-11-19T12:56:00</meta:print-date>
    <meta:editing-cycles>122</meta:editing-cycles>
    <meta:editing-duration>P23DT23H26M5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9" meta:non-whitespace-character-count="964"/>
  </office:meta>
</office:document-meta>
</file>