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aa7cc"/>
    </style:style>
    <style:style style:name="T17" style:family="text">
      <style:text-properties officeooo:rsid="001b7f41"/>
    </style:style>
    <style:style style:name="T18" style:family="text">
      <style:text-properties officeooo:rsid="001f02d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18</text:span>/2017 - VALOR: R$ <text:span text:style-name="T18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264274906547898699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0-18T12:14:51.011000000</dc:date>
    <meta:print-date>2007-11-19T12:56:00</meta:print-date>
    <meta:editing-cycles>121</meta:editing-cycles>
    <meta:editing-duration>P23DT23H26M49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9" meta:non-whitespace-character-count="964"/>
  </office:meta>
</office:document-meta>
</file>