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officeooo:paragraph-rsid="00199f4a" style:font-size-asian="12pt" style:font-size-complex="12pt"/>
    </style:style>
    <style:style style:name="P10" style:family="paragraph" style:parent-style-name="Standard">
      <style:paragraph-properties fo:text-align="center" style:justify-single-word="false"/>
      <style:text-properties fo:font-size="12pt" fo:font-weight="bold" officeooo:rsid="000c5517" officeooo:paragraph-rsid="00199f4a" style:font-size-asian="12pt" style:font-weight-asian="bold" style:font-size-complex="12pt" style:font-weight-complex="bold"/>
    </style:style>
    <style:style style:name="P11" style:family="paragraph" style:parent-style-name="Standard">
      <style:text-properties fo:font-size="12pt" fo:font-weight="bold" officeooo:rsid="000c5517" officeooo:paragraph-rsid="00199f4a" style:font-size-asian="12pt" style:font-weight-asian="bold" style:font-size-complex="12pt" style:font-weight-complex="bold"/>
    </style:style>
    <style:style style:name="P12" style:family="paragraph" style:parent-style-name="Standard">
      <style:text-properties fo:font-size="12pt" fo:font-weight="bold" officeooo:paragraph-rsid="00199f4a" style:font-size-asian="12pt" style:font-weight-asian="bold" style:font-size-complex="12pt" style:font-weight-complex="bold"/>
    </style:style>
    <style:style style:name="P13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4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5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6" style:family="paragraph" style:parent-style-name="Standard">
      <style:text-properties style:font-name="Times New Roman" fo:font-size="12pt" style:font-size-asian="12pt" style:font-size-complex="12pt"/>
    </style:style>
    <style:style style:name="P17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8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P19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20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0c5517"/>
    </style:style>
    <style:style style:name="T15" style:family="text">
      <style:text-properties officeooo:rsid="0012408f"/>
    </style:style>
    <style:style style:name="T16" style:family="text">
      <style:text-properties officeooo:rsid="001aa7cc"/>
    </style:style>
    <style:style style:name="T17" style:family="text">
      <style:text-properties officeooo:rsid="001b7f41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3">
          <style:column style:rel-width="4020*" fo:start-indent="0cm" fo:end-indent="0cm"/>
          <style:column style:rel-width="1020*" fo:start-indent="0cm" fo:end-indent="0cm"/>
          <style:column style:rel-width="4044*" fo:start-indent="0cm" fo:end-indent="0cm"/>
        </style:columns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7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9"/>
      <text:section text:style-name="Sect1" text:name="Seção1">
        <text:p text:style-name="P12">BANCO DO BRASIL</text:p>
        <text:p text:style-name="P12">AGÊNCIA: 3611-0</text:p>
        <text:p text:style-name="P12">CONTA <text:span text:style-name="T14">CORRENTE</text:span>: 78.001-4</text:p>
        <text:p text:style-name="P12"/>
        <text:p text:style-name="P12"/>
        <text:p text:style-name="P10">OU</text:p>
        <text:p text:style-name="P11"/>
        <text:p text:style-name="P11">BANCO DO ESTADO DE SERGIPE </text:p>
        <text:p text:style-name="P11">AGÊNCIA: 029</text:p>
        <text:p text:style-name="P11"><text:span text:style-name="T15">TIPO DA CONTA: 025</text:span> </text:p>
        <text:p text:style-name="P11">CONTA CORRENTE: 500.005.5</text:p>
      </text:section>
      <text:p text:style-name="P14"/>
      <text:p text:style-name="P14">EDITAL: CC N.0<text:span text:style-name="T16">16</text:span>/2017 - VALOR: R$ <text:span text:style-name="T17">25</text:span>,00</text:p>
      <text:p text:style-name="P14"/>
      <text:p text:style-name="P15">OBS: Não serão aceitos, para efeito de prova da compra do edital, comprovantes de entrega de envelope de depósito feitos em caixas eletrônicos.</text:p>
      <text:p text:style-name="P13"><text:s/></text:p>
      <text:list xml:id="list1873152405229050652" text:style-name="WW8Num2">
        <text:list-header>
          <text:p text:style-name="P18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6"/>
      <text:p text:style-name="P16">Nº CNPJ: ___________________________</text:p>
      <text:p text:style-name="P16"/>
      <text:p text:style-name="P16">EMPRESA:_________________________________________________________________</text:p>
      <text:p text:style-name="P16"/>
      <text:p text:style-name="P16">Nº TELEFONE:(____)___________________ / CELULAR:(____)_____________________</text:p>
      <text:p text:style-name="P16"/>
      <text:p text:style-name="P16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6"/>
      <text:p text:style-name="P16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7-09-25T08:49:05.092000000</dc:date>
    <meta:print-date>2007-11-19T12:56:00</meta:print-date>
    <meta:editing-cycles>119</meta:editing-cycles>
    <meta:editing-duration>P23DT23H21M23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24" meta:word-count="141" meta:character-count="1278" meta:non-whitespace-character-count="963"/>
  </office:meta>
</office:document-meta>
</file>