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7270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17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4725647044815215911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9-19T09:01:49.143000000</dc:date>
    <meta:print-date>2007-11-19T12:56:00</meta:print-date>
    <meta:editing-cycles>123</meta:editing-cycles>
    <meta:editing-duration>P23DT23H25M5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