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rsid="000c5517" officeooo:paragraph-rsid="0012408f" style:font-size-asian="12pt" style:font-weight-asian="bold" style:font-size-complex="12pt" style:font-weight-complex="bold"/>
    </style:style>
    <style:style style:name="P13" style:family="paragraph" style:parent-style-name="Standard">
      <style:text-properties fo:font-size="12pt" fo:font-weight="bold" officeooo:paragraph-rsid="000c5517" style:font-size-asian="12pt" style:font-weight-asian="bold" style:font-size-complex="12pt" style:font-weight-complex="bold"/>
    </style:style>
    <style:style style:name="P14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9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20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21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17270b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3510*" fo:start-indent="0cm" fo:end-indent="0cm"/>
          <style:column style:rel-width="1710*" fo:start-indent="0cm" fo:end-indent="0cm"/>
          <style:column style:rel-width="386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section text:style-name="Sect1" text:name="Seção1">
        <text:p text:style-name="P9">BANCO DO BRASIL</text:p>
        <text:p text:style-name="P13">AGÊNCIA: 3611-0</text:p>
        <text:p text:style-name="P13">CONTA <text:span text:style-name="T14">CORRENTE</text:span>: 78.001-4</text:p>
        <text:p text:style-name="P9"/>
        <text:p text:style-name="P9"/>
        <text:p text:style-name="P11">OU</text:p>
        <text:p text:style-name="P10"/>
        <text:p text:style-name="P10">BANCO DO ESTADO DE SERGIPE </text:p>
        <text:p text:style-name="P12">AGÊNCIA: 029</text:p>
        <text:p text:style-name="P12"><text:span text:style-name="T15">TIPO DA CONTA: 025</text:span> </text:p>
        <text:p text:style-name="P10">CONTA CORRENTE: 500.005.5</text:p>
      </text:section>
      <text:p text:style-name="P7"/>
      <text:p text:style-name="P15">EDITAL: TP N.0<text:span text:style-name="T16">16</text:span>/2017 - VALOR: R$ 25,00</text:p>
      <text:p text:style-name="P15"/>
      <text:p text:style-name="P16">OBS: Não serão aceitos, para efeito de prova da compra do edital, comprovantes de entrega de envelope de depósito feitos em caixas eletrônicos.</text:p>
      <text:p text:style-name="P14"><text:s/></text:p>
      <text:list xml:id="list5898477356311344076" text:style-name="WW8Num2">
        <text:list-header>
          <text:p text:style-name="P21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7"/>
      <text:p text:style-name="P17">Nº CNPJ: ___________________________</text:p>
      <text:p text:style-name="P17"/>
      <text:p text:style-name="P17">EMPRESA:_________________________________________________________________</text:p>
      <text:p text:style-name="P17"/>
      <text:p text:style-name="P17">Nº TELEFONE:(____)___________________ / CELULAR:(____)_____________________</text:p>
      <text:p text:style-name="P17"/>
      <text:p text:style-name="P17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7"/>
      <text:p text:style-name="P17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09-15T10:23:37.067000000</dc:date>
    <meta:print-date>2007-11-19T12:56:00</meta:print-date>
    <meta:editing-cycles>122</meta:editing-cycles>
    <meta:editing-duration>P23DT23H25M35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1" meta:character-count="1278" meta:non-whitespace-character-count="963"/>
  </office:meta>
</office:document-meta>
</file>