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97745"/>
    </style:style>
    <style:style style:name="T15" style:family="text">
      <style:text-properties officeooo:rsid="000c5517"/>
    </style:style>
    <style:style style:name="T16" style:family="text">
      <style:text-properties officeooo:rsid="0012408f"/>
    </style:style>
    <style:style style:name="T17" style:family="text">
      <style:text-properties officeooo:rsid="001a221b"/>
    </style:style>
    <style:style style:name="T18" style:family="text">
      <style:text-properties officeooo:rsid="001b2f97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5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6">TIPO DA CONTA: 025</text:span> </text:p>
        <text:p text:style-name="P11">CONTA CORRENTE: 500.005.5</text:p>
      </text:section>
      <text:p text:style-name="P14"/>
      <text:p text:style-name="P14">EDITAL: CC N.0<text:span text:style-name="T18">14</text:span>/2017 - VALOR: R$ <text:span text:style-name="T17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4070212956604155420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13T11:37:46.670000000</dc:date>
    <meta:print-date>2007-11-19T12:56:00</meta:print-date>
    <meta:editing-cycles>118</meta:editing-cycles>
    <meta:editing-duration>P23DT23H21M2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