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7270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15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6788792342269735491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8-14T09:52:48.412000000</dc:date>
    <meta:print-date>2007-11-19T12:56:00</meta:print-date>
    <meta:editing-cycles>121</meta:editing-cycles>
    <meta:editing-duration>P23DT23H25M2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