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15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6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7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88dbd"/>
    </style:style>
    <style:style style:name="T15" style:family="text">
      <style:text-properties officeooo:rsid="002fa4cb"/>
    </style:style>
    <style:style style:name="T16" style:family="text">
      <style:text-properties officeooo:rsid="0036df03"/>
    </style:style>
    <style:style style:name="T17" style:family="text">
      <style:text-properties officeooo:rsid="0036f3bf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4">CC</text:span> N.0<text:span text:style-name="T17">10</text:span>/201<text:span text:style-name="T15">7</text:span> - VALOR: R$ <text:span text:style-name="T17">50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813214375626318553" text:style-name="WW8Num2">
        <text:list-header>
          <text:p text:style-name="P14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7-07-27T15:55:07.952000000</dc:date>
    <meta:print-date>2007-11-19T12:56:00</meta:print-date>
    <meta:editing-cycles>116</meta:editing-cycles>
    <meta:editing-duration>P23DT23H12M8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