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2fa4cb"/>
    </style:style>
    <style:style style:name="T16" style:family="text">
      <style:text-properties officeooo:rsid="0031880a"/>
    </style:style>
    <style:style style:name="T17" style:family="text">
      <style:text-properties officeooo:rsid="0036df03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9</text:span>/201<text:span text:style-name="T15">7</text:span> - VALOR: R$ <text:span text:style-name="T17">10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7844795102111006123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7-24T15:27:37.263000000</dc:date>
    <meta:print-date>2007-11-19T12:56:00</meta:print-date>
    <meta:editing-cycles>115</meta:editing-cycles>
    <meta:editing-duration>P23DT23H11M5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