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505fe"/>
    </style:style>
    <style:style style:name="T17" style:family="text">
      <style:text-properties officeooo:rsid="00167b43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0<text:span text:style-name="T16">8</text:span>/2017- <text:span text:style-name="T17">ALTERADO</text:span>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5800821542764623021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7-19T08:32:02.197000000</dc:date>
    <meta:print-date>2007-11-19T12:56:00</meta:print-date>
    <meta:editing-cycles>118</meta:editing-cycles>
    <meta:editing-duration>P23DT23H23M33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24" meta:word-count="142" meta:character-count="1288" meta:non-whitespace-character-count="972"/>
  </office:meta>
</office:document-meta>
</file>