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5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6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7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188dbd"/>
    </style:style>
    <style:style style:name="T15" style:family="text">
      <style:text-properties officeooo:rsid="002fa4cb"/>
    </style:style>
    <style:style style:name="T16" style:family="text">
      <style:text-properties officeooo:rsid="0031880a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<text:span text:style-name="T14">CC</text:span> N.0<text:span text:style-name="T15">07</text:span>/201<text:span text:style-name="T15">7</text:span> - VALOR: R$ <text:span text:style-name="T16">50</text:span>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5576617762770181497" text:style-name="WW8Num2">
        <text:list-header>
          <text:p text:style-name="P17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7-07-04T15:24:11.334000000</dc:date>
    <meta:print-date>2007-11-19T12:56:00</meta:print-date>
    <meta:editing-cycles>113</meta:editing-cycles>
    <meta:editing-duration>P23DT23H11M17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