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2de608"/>
    </style:style>
    <style:style style:name="T16" style:family="text">
      <style:text-properties officeooo:rsid="002fa4cb"/>
    </style:style>
    <style:style style:name="T17" style:family="text">
      <style:text-properties officeooo:rsid="0031880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06</text:span>/201<text:span text:style-name="T16">7</text:span> - VALOR: R$ <text:span text:style-name="T17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904093495684755122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6-02T17:07:27.833000000</dc:date>
    <meta:print-date>2007-11-19T12:56:00</meta:print-date>
    <meta:editing-cycles>112</meta:editing-cycles>
    <meta:editing-duration>P23DT23H10M2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