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c46eb"/>
    </style:style>
    <style:style style:name="T17" style:family="text">
      <style:text-properties officeooo:rsid="002de608"/>
    </style:style>
    <style:style style:name="T18" style:family="text">
      <style:text-properties officeooo:rsid="002fa4cb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8">05</text:span>/201<text:span text:style-name="T18">7</text:span> - VALOR: R$ <text:span text:style-name="T17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2734591890399097138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6-02T09:50:49.730000000</dc:date>
    <meta:print-date>2007-11-19T12:56:00</meta:print-date>
    <meta:editing-cycles>110</meta:editing-cycles>
    <meta:editing-duration>P23DT23H9M15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