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c4ee2"/>
    </style:style>
    <style:style style:name="T15" style:family="text">
      <style:text-properties officeooo:rsid="0030a462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TP</text:span> N.0<text:span text:style-name="T15">11</text:span>/201<text:span text:style-name="T15">7</text:span> - VALOR: R$ <text:span text:style-name="T14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975377861623369652" text:style-name="WW8Num2">
        <text:list-header>
          <text:p text:style-name="P14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6-01T09:40:20.323000000</dc:date>
    <meta:print-date>2007-11-19T12:56:00</meta:print-date>
    <meta:editing-cycles>109</meta:editing-cycles>
    <meta:editing-duration>P23DT23H45M4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