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0b316"/>
    </style:style>
    <style:style style:name="T16" style:family="text">
      <style:text-properties officeooo:rsid="00113be5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2">AGÊNCIA: 3611-0</text:p>
        <text:p text:style-name="P12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0">AGÊNCIA: 029 </text:p>
        <text:p text:style-name="P10">CONTA CORRENTE: 500.005.5</text:p>
      </text:section>
      <text:p text:style-name="P7"/>
      <text:p text:style-name="P14">EDITAL: TP N.00<text:span text:style-name="T16">7</text:span>/2017 - VALOR: R$ 25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633032379376207256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4-03T10:13:24.313000000</dc:date>
    <meta:print-date>2007-11-19T12:56:00</meta:print-date>
    <meta:editing-cycles>115</meta:editing-cycles>
    <meta:editing-duration>P23DT23H21M55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23" meta:word-count="137" meta:character-count="1260" meta:non-whitespace-character-count="948"/>
  </office:meta>
</office:document-meta>
</file>