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7d603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CC N.00<text:span text:style-name="T14">3</text:span>/2017 - VALOR: R$ 50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1344594238304661594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3-15T08:52:05.935000000</dc:date>
    <meta:print-date>2007-11-19T12:56:00</meta:print-date>
    <meta:editing-cycles>114</meta:editing-cycles>
    <meta:editing-duration>P23DT23H18M22S</meta:editing-duration>
    <meta:generator>LibreOffice/5.2.2.2$Windows_x86 LibreOffice_project/8f96e87c890bf8fa77463cd4b640a2312823f3a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