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0d76fe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2">AGÊNCIA: 3611-0</text:p>
        <text:p text:style-name="P12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0">AGÊNCIA: 029 </text:p>
        <text:p text:style-name="P10">CONTA CORRENTE: 500.005.5</text:p>
      </text:section>
      <text:p text:style-name="P7"/>
      <text:p text:style-name="P14">EDITAL: TP N.00<text:span text:style-name="T15">5</text:span>/2017 - VALOR: R$ 25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358732569667763661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3-09T15:52:38.812000000</dc:date>
    <meta:print-date>2007-11-19T12:56:00</meta:print-date>
    <meta:editing-cycles>113</meta:editing-cycles>
    <meta:editing-duration>P23DT23H21M26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3" meta:word-count="137" meta:character-count="1260" meta:non-whitespace-character-count="948"/>
  </office:meta>
</office:document-meta>
</file>