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de60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7</text:span>/201<text:span text:style-name="T15">6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75742777203735165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0-27T14:54:59.714000000</dc:date>
    <meta:print-date>2007-11-19T12:56:00</meta:print-date>
    <meta:editing-cycles>109</meta:editing-cycles>
    <meta:editing-duration>P23DT23H8M31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